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C00000024F5F9C912.jpg"/>
  <manifest:file-entry manifest:media-type="image/png" manifest:full-path="Pictures/100000000000022100000162689624AB.png"/>
  <manifest:file-entry manifest:media-type="image/png" manifest:full-path="Pictures/100000000000030A0000024E49791035.png"/>
  <manifest:file-entry manifest:media-type="image/png" manifest:full-path="Pictures/1000020100000237000000E4D9DDC9AB.png"/>
  <manifest:file-entry manifest:media-type="image/png" manifest:full-path="Pictures/100000000000026A0000016B74E7CDAB.png"/>
  <manifest:file-entry manifest:media-type="image/png" manifest:full-path="Pictures/10000000000002EF00000297BA52DAB0.png"/>
  <manifest:file-entry manifest:media-type="image/png" manifest:full-path="Pictures/100002010000057F000000E617D52A5E.png"/>
  <manifest:file-entry manifest:media-type="image/png" manifest:full-path="Pictures/10000000000000200000002000309F1C.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Times New Roman" svg:font-family="'Times New Roman'" style:font-family-generic="roman"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automatic-styles>
    <style:style style:name="P1" style:family="paragraph" style:parent-style-name="Heading">
      <style:paragraph-properties fo:text-align="center" style:justify-single-word="false"/>
      <style:text-properties fo:font-size="28pt" style:font-size-asian="28pt" style:font-size-complex="28pt"/>
    </style:style>
    <style:style style:name="P2" style:family="paragraph" style:parent-style-name="Heading">
      <style:text-properties fo:color="#ff0000" style:language-asian="ja" style:country-asian="JP"/>
    </style:style>
    <style:style style:name="P3" style:family="paragraph" style:parent-style-name="Heading">
      <style:text-properties style:language-asian="ja" style:country-asian="JP"/>
    </style:style>
    <style:style style:name="P4" style:family="paragraph" style:parent-style-name="Text_20_body">
      <style:paragraph-properties fo:text-align="end" style:justify-single-word="false"/>
    </style:style>
    <style:style style:name="P5" style:family="paragraph" style:parent-style-name="Text_20_body">
      <style:paragraph-properties fo:text-align="start" style:justify-single-word="false"/>
    </style:style>
    <style:style style:name="P6" style:family="paragraph" style:parent-style-name="Heading_20_1" style:master-page-name="Standard">
      <style:paragraph-properties style:page-number="1"/>
    </style:style>
    <style:style style:name="P7" style:family="paragraph" style:parent-style-name="Text_20_body">
      <style:text-properties style:language-asian="ja" style:country-asian="JP"/>
    </style:style>
    <style:style style:name="P8" style:family="paragraph" style:parent-style-name="Text_20_body">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9" style:family="paragraph" style:parent-style-name="Heading_20_1">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0" style:family="paragraph" style:parent-style-name="Text_20_body">
      <style:paragraph-properties fo:margin-left="0cm" fo:margin-right="0cm" fo:text-indent="0cm" style:auto-text-indent="false"/>
    </style:style>
    <style:style style:name="P11" style:family="paragraph" style:parent-style-name="Text_20_body" style:list-style-name="L1"/>
    <style:style style:name="P12" style:family="paragraph" style:parent-style-name="Text_20_body" style:list-style-name="L1">
      <style:text-properties style:language-asian="ja" style:country-asian="JP"/>
    </style:style>
    <style:style style:name="P13" style:family="paragraph" style:parent-style-name="Text_20_body" style:list-style-name="L2"/>
    <style:style style:name="P14" style:family="paragraph" style:parent-style-name="Text_20_body" style:list-style-name="L3"/>
    <style:style style:name="P15" style:family="paragraph" style:parent-style-name="Text_20_body" style:list-style-name="L3">
      <style:text-properties fo:color="#000000"/>
    </style:style>
    <style:style style:name="P16" style:family="paragraph" style:parent-style-name="Text_20_body" style:list-style-name="L4">
      <style:text-properties fo:color="#000000"/>
    </style:style>
    <style:style style:name="P17" style:family="paragraph" style:parent-style-name="Text_20_body" style:list-style-name="L4">
      <style:text-properties fo:color="#000000" style:language-asian="ja" style:country-asian="JP"/>
    </style:style>
    <style:style style:name="P18" style:family="paragraph" style:parent-style-name="Text_20_body" style:list-style-name="L5"/>
    <style:style style:name="P19" style:family="paragraph" style:parent-style-name="Text_20_body">
      <style:paragraph-properties fo:margin-left="0.635cm" fo:margin-right="0cm" fo:text-indent="0cm" style:auto-text-indent="false"/>
      <style:text-properties style:text-underline-style="solid" style:text-underline-width="auto" style:text-underline-color="font-color"/>
    </style:style>
    <style:style style:name="P20" style:family="paragraph" style:parent-style-name="Text_20_body">
      <style:paragraph-properties fo:margin-left="0.635cm" fo:margin-right="0cm" fo:text-indent="0cm" style:auto-text-indent="false"/>
      <style:text-properties fo:color="#000000"/>
    </style:style>
    <style:style style:name="P21" style:family="paragraph" style:parent-style-name="Text_20_body">
      <style:paragraph-properties fo:margin-left="0.635cm" fo:margin-right="0cm" fo:text-indent="0cm" style:auto-text-indent="false"/>
      <style:text-properties fo:color="#ff0000"/>
    </style:style>
    <style:style style:name="P22" style:family="paragraph" style:parent-style-name="Text_20_body">
      <style:paragraph-properties fo:margin-left="0.635cm" fo:margin-right="0cm" fo:text-indent="0cm" style:auto-text-indent="false"/>
    </style:style>
    <style:style style:name="P23" style:family="paragraph" style:parent-style-name="Text_20_body" style:list-style-name="L6"/>
    <style:style style:name="P24" style:family="paragraph" style:parent-style-name="Text_20_body" style:list-style-name="L7">
      <style:text-properties fo:color="#ff0000"/>
    </style:style>
    <style:style style:name="P25" style:family="paragraph" style:parent-style-name="Text_20_body" style:list-style-name="L8"/>
    <style:style style:name="P26" style:family="paragraph" style:parent-style-name="Text_20_body" style:list-style-name="L8">
      <style:text-properties style:language-asian="ja" style:country-asian="JP"/>
    </style:style>
    <style:style style:name="P27" style:family="paragraph" style:parent-style-name="Text_20_body" style:list-style-name="L9"/>
    <style:style style:name="P28" style:family="paragraph" style:parent-style-name="Text_20_body" style:list-style-name="L9">
      <style:text-properties style:language-asian="ja" style:country-asian="JP"/>
    </style:style>
    <style:style style:name="P29" style:family="paragraph" style:parent-style-name="Text_20_body" style:list-style-name="L10"/>
    <style:style style:name="P30" style:family="paragraph" style:parent-style-name="Text_20_body" style:list-style-name="L10">
      <style:text-properties style:language-asian="ja" style:country-asian="JP"/>
    </style:style>
    <style:style style:name="P31" style:family="paragraph" style:parent-style-name="Heading_20_2">
      <style:text-properties fo:color="#000000"/>
    </style:style>
    <style:style style:name="P32" style:family="paragraph" style:parent-style-name="Text_20_body">
      <style:text-properties fo:color="#000000"/>
    </style:style>
    <style:style style:name="P33" style:family="paragraph" style:parent-style-name="Text_20_body" style:list-style-name="L11">
      <style:text-properties fo:color="#000000"/>
    </style:style>
    <style:style style:name="P34" style:family="paragraph" style:parent-style-name="Text_20_body" style:list-style-name="L11">
      <style:text-properties fo:color="#000000" style:language-asian="ja" style:country-asian="JP"/>
    </style:style>
    <style:style style:name="P35" style:family="paragraph" style:parent-style-name="Standard" style:list-style-name="L11">
      <style:text-properties fo:color="#000000"/>
    </style:style>
    <style:style style:name="P36" style:family="paragraph" style:parent-style-name="Text_20_body" style:list-style-name="L12">
      <style:text-properties style:language-asian="ja" style:country-asian="JP"/>
    </style:style>
    <style:style style:name="P37"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8" style:family="paragraph" style:parent-style-name="Text_20_body">
      <style:paragraph-properties fo:margin-top="0cm" fo:margin-bottom="0.212cm"/>
    </style:style>
    <style:style style:name="P39" style:family="paragraph" style:parent-style-name="Text_20_body" style:list-style-name="L13"/>
    <style:style style:name="P40" style:family="paragraph" style:parent-style-name="Text_20_body" style:list-style-name="L13">
      <style:text-properties style:language-asian="ja" style:country-asian="JP"/>
    </style:style>
    <style:style style:name="P41" style:family="paragraph" style:parent-style-name="Heading_20_2">
      <style:text-properties fo:color="#000000" style:language-asian="ja" style:country-asian="JP"/>
    </style:style>
    <style:style style:name="P42" style:family="paragraph" style:parent-style-name="Text_20_body">
      <style:text-properties fo:color="#000000" style:language-asian="ja" style:country-asian="JP"/>
    </style:style>
    <style:style style:name="P43" style:family="paragraph" style:parent-style-name="Heading_20_3">
      <style:text-properties fo:color="#000000" style:language-asian="ja" style:country-asian="JP"/>
    </style:style>
    <style:style style:name="P44" style:family="paragraph" style:parent-style-name="ターミナル">
      <style:text-properties fo:color="#000000" style:language-asian="ja" style:country-asian="JP"/>
    </style:style>
    <style:style style:name="P45" style:family="paragraph" style:parent-style-name="ターミナル">
      <style:text-properties fo:color="#ff0000" style:language-asian="ja" style:country-asian="JP"/>
    </style:style>
    <style:style style:name="P46" style:family="paragraph" style:parent-style-name="ターミナル">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47" style:family="paragraph" style:parent-style-name="ターミナル見出し">
      <style:text-properties fo:color="#000000" style:language-asian="ja" style:country-asian="JP"/>
    </style:style>
    <style:style style:name="P48" style:family="paragraph" style:parent-style-name="コード">
      <style:text-properties fo:color="#000000"/>
    </style:style>
    <style:style style:name="P49" style:family="paragraph" style:parent-style-name="コード">
      <style:text-properties fo:color="#000000" style:language-asian="ja" style:country-asian="JP"/>
    </style:style>
    <style:style style:name="P50" style:family="paragraph" style:parent-style-name="Heading_20_2">
      <style:text-properties fo:color="#000000" fo:font-size="10.5pt" fo:font-weight="normal" style:font-size-asian="10.5pt" style:language-asian="ja" style:country-asian="JP" style:font-weight-complex="normal"/>
    </style:style>
    <style:style style:name="P51" style:family="paragraph" style:parent-style-name="Heading_20_3">
      <style:text-properties fo:color="#000000"/>
    </style:style>
    <style:style style:name="P52" style:family="paragraph" style:parent-style-name="Text_20_body">
      <style:text-properties fo:color="#000000" fo:font-size="10.5pt" fo:font-weight="normal" style:font-size-asian="10.5pt" style:language-asian="ja" style:country-asian="JP" style:font-weight-complex="normal"/>
    </style:style>
    <style:style style:name="P53" style:family="paragraph" style:parent-style-name="コード">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54" style:family="paragraph" style:parent-style-name="Text_20_body" style:list-style-name="L11">
      <style:text-properties fo:color="#000000" fo:font-size="10.5pt" fo:font-weight="normal" style:font-size-asian="10.5pt" style:language-asian="ja" style:country-asian="JP" style:font-weight-complex="normal"/>
    </style:style>
    <style:style style:name="P55" style:family="paragraph" style:parent-style-name="Text_20_body" style:list-style-name="L11">
      <style:paragraph-properties fo:margin-top="0cm" fo:margin-bottom="0.212cm"/>
      <style:text-properties fo:color="#000000" fo:font-size="10.5pt" fo:font-weight="normal" style:font-size-asian="10.5pt" style:font-weight-complex="normal"/>
    </style:style>
    <style:style style:name="P56" style:family="paragraph" style:parent-style-name="ターミナル">
      <style:paragraph-properties fo:margin-top="0cm" fo:margin-bottom="0.212cm"/>
    </style:style>
    <style:style style:name="P57" style:family="paragraph" style:parent-style-name="Text_20_body">
      <style:paragraph-properties fo:margin-top="0cm" fo:margin-bottom="0.212cm"/>
      <style:text-properties fo:color="#000000" fo:font-size="10.5pt" fo:font-weight="normal" style:font-size-asian="10.5pt" style:language-asian="ja" style:country-asian="JP" style:font-weight-complex="normal"/>
    </style:style>
    <style:style style:name="P58" style:family="paragraph" style:parent-style-name="ターミナル">
      <style:text-properties fo:color="#ff0000"/>
    </style:style>
    <style:style style:name="P59" style:family="paragraph" style:parent-style-name="Standard">
      <style:text-properties fo:color="#ff0000"/>
    </style:style>
    <style:style style:name="P60" style:family="paragraph" style:parent-style-name="ターミナル"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61"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62" style:family="paragraph" style:parent-style-name="Standard">
      <style:text-properties fo:color="#000000" style:language-asian="ja" style:country-asian="JP"/>
    </style:style>
    <style:style style:name="P63" style:family="paragraph" style:parent-style-name="コード">
      <style:text-properties fo:color="#000000" style:font-name="HG ゴシックB Sun" fo:font-size="10.5pt" fo:font-weight="normal" style:font-name-asian="HG ゴシックB Sun" style:font-size-asian="10.5pt" style:language-asian="ja" style:country-asian="JP" style:font-weight-complex="normal"/>
    </style:style>
    <style:style style:name="P64" style:family="paragraph" style:parent-style-name="Text_20_body" style:list-style-name="L11">
      <style:paragraph-properties fo:margin-top="0cm" fo:margin-bottom="0.212cm"/>
    </style:style>
    <style:style style:name="P65" style:family="paragraph" style:parent-style-name="ターミナル">
      <style:paragraph-properties fo:margin-top="0cm" fo:margin-bottom="0.212cm"/>
      <style:text-properties fo:color="#ff0000" fo:font-size="10.5pt" fo:font-weight="normal" style:font-size-asian="10.5pt" style:language-asian="ja" style:country-asian="JP" style:font-weight-complex="normal"/>
    </style:style>
    <style:style style:name="P66" style:family="paragraph" style:parent-style-name="Text_20_body" style:list-style-name="L14"/>
    <style:style style:name="P67" style:family="paragraph" style:parent-style-name="Standard">
      <style:text-properties fo:color="#000000" style:font-name="HG ゴシックB Sun" fo:font-size="10.5pt" fo:font-weight="normal" style:font-name-asian="HG ゴシックB Sun" style:font-size-asian="10.5pt" style:language-asian="ja" style:country-asian="JP" style:font-weight-complex="normal"/>
    </style:style>
    <style:style style:name="P68" style:family="paragraph" style:parent-style-name="Heading_20_2">
      <style:text-properties style:language-asian="ja" style:country-asian="JP"/>
    </style:style>
    <style:style style:name="P69" style:family="paragraph" style:parent-style-name="Text_20_body">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70"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71" style:family="paragraph" style:parent-style-name="Text_20_body">
      <style:paragraph-properties fo:margin-top="0cm" fo:margin-bottom="0.212cm"/>
      <style:text-properties fo:color="#000000" style:font-name="HG ゴシックB Sun" fo:font-size="10.5pt" fo:font-weight="normal" style:font-name-asian="HG ゴシックB Sun" style:font-size-asian="10.5pt" style:language-asian="ja" style:country-asian="JP" style:font-weight-complex="normal"/>
    </style:style>
    <style:style style:name="P72" style:family="paragraph" style:parent-style-name="Text_20_body">
      <style:paragraph-properties fo:margin-top="0cm" fo:margin-bottom="0.212cm"/>
      <style:text-properties fo:font-size="10.5pt" fo:font-weight="normal" style:font-size-asian="10.5pt" style:font-weight-complex="normal"/>
    </style:style>
    <style:style style:name="P73" style:family="paragraph" style:parent-style-name="Text_20_body">
      <style:paragraph-properties fo:margin-top="0cm" fo:margin-bottom="0.212cm"/>
      <style:text-properties fo:color="#000000" style:language-asian="ja" style:country-asian="JP"/>
    </style:style>
    <style:style style:name="P74" style:family="paragraph" style:parent-style-name="ターミナル見出し">
      <style:paragraph-properties fo:margin-top="0cm" fo:margin-bottom="0.212cm"/>
      <style:text-properties fo:color="#000000" style:language-asian="ja" style:country-asian="JP"/>
    </style:style>
    <style:style style:name="P75" style:family="paragraph" style:parent-style-name="ターミナル">
      <style:paragraph-properties fo:margin-top="0cm" fo:margin-bottom="0.212cm"/>
      <style:text-properties fo:color="#000000" style:language-asian="ja" style:country-asian="JP"/>
    </style:style>
    <style:style style:name="P76" style:family="paragraph" style:parent-style-name="Text_20_body" style:list-style-name="L13">
      <style:text-properties fo:color="#000000" style:language-asian="ja" style:country-asian="JP"/>
    </style:style>
    <style:style style:name="P77" style:family="paragraph" style:parent-style-name="ターミナル" style:master-page-name="">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78"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79" style:family="paragraph" style:parent-style-name="Text_20_body">
      <style:text-properties fo:font-size="10.5pt" fo:font-weight="normal" style:font-size-asian="10.5pt" style:font-weight-complex="normal"/>
    </style:style>
    <style:style style:name="P80"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text-properties fo:color="#000000" style:language-asian="ja" style:country-asian="JP"/>
    </style:style>
    <style:style style:name="P81" style:family="paragraph" style:parent-style-name="Text_20_body" style:list-style-name="L13" style:master-page-name="">
      <style:text-properties fo:color="#000000" style:language-asian="ja" style:country-asian="JP"/>
    </style:style>
    <style:style style:name="P82" style:family="paragraph" style:parent-style-name="Heading_20_3">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83" style:family="paragraph" style:parent-style-name="Heading_20_1">
      <style:text-properties fo:color="#000000" style:language-asian="ja" style:country-asian="JP"/>
    </style:style>
    <style:style style:name="P84" style:family="paragraph" style:parent-style-name="Text_20_body">
      <style:paragraph-properties fo:margin-left="0cm" fo:margin-right="0cm" fo:text-indent="0cm" style:auto-text-indent="false"/>
      <style:text-properties style:language-asian="ja" style:country-asian="JP"/>
    </style:style>
    <style:style style:name="P85" style:family="paragraph" style:parent-style-name="ターミナル">
      <style:paragraph-properties fo:margin-left="0cm" fo:margin-right="0cm" fo:text-indent="0cm" style:auto-text-indent="false"/>
    </style:style>
    <style:style style:name="P86" style:family="paragraph" style:parent-style-name="ターミナル">
      <style:text-properties style:language-asian="ja" style:country-asian="JP"/>
    </style:style>
    <style:style style:name="P87" style:family="paragraph" style:parent-style-name="Text_20_body">
      <style:paragraph-properties fo:margin-left="0cm" fo:margin-right="0cm" fo:text-indent="0cm" style:auto-text-indent="false"/>
      <style:text-properties fo:color="#000000" style:language-asian="ja" style:country-asian="JP"/>
    </style:style>
    <style:style style:name="P88" style:family="paragraph" style:parent-style-name="コード">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89" style:family="paragraph" style:parent-style-name="Text_20_body">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90" style:family="paragraph" style:parent-style-name="Heading_20_2">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91" style:family="paragraph" style:parent-style-name="ターミナル">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92"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93" style:family="paragraph" style:parent-style-name="Heading_20_3">
      <style:text-properties style:language-asian="ja" style:country-asian="JP"/>
    </style:style>
    <style:style style:name="P94"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95" style:family="paragraph" style:parent-style-name="Heading_20_2">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96" style:family="paragraph" style:parent-style-name="Footer">
      <style:text-properties fo:font-style="italic" style:font-style-asian="italic" style:font-style-complex="italic"/>
    </style:style>
    <style:style style:name="P97"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98" style:family="paragraph" style:parent-style-name="Footer">
      <style:paragraph-properties fo:text-align="start" style:justify-single-word="false"/>
    </style:style>
    <style:style style:name="P99" style:family="paragraph" style:parent-style-name="Heading">
      <style:text-properties style:language-asian="ja" style:country-asian="JP"/>
    </style:style>
    <style:style style:name="P100" style:family="paragraph" style:parent-style-name="Text_20_body">
      <style:paragraph-properties fo:text-align="end" style:justify-single-word="false"/>
    </style:style>
    <style:style style:name="P101" style:family="paragraph" style:parent-style-name="Text_20_body">
      <style:text-properties style:language-asian="ja" style:country-asian="JP"/>
    </style:style>
    <style:style style:name="P102" style:family="paragraph" style:parent-style-name="Heading_20_2">
      <style:text-properties style:language-asian="ja" style:country-asian="JP"/>
    </style:style>
    <style:style style:name="P103" style:family="paragraph" style:parent-style-name="Text_20_body">
      <style:paragraph-properties fo:margin-left="1.251cm" fo:margin-right="0cm" fo:text-indent="0cm" style:auto-text-indent="false"/>
      <style:text-properties style:language-asian="ja" style:country-asian="JP"/>
    </style:style>
    <style:style style:name="P104" style:family="paragraph" style:parent-style-name="Heading_20_1">
      <style:paragraph-properties fo:break-before="page"/>
    </style:style>
    <style:style style:name="P105" style:family="paragraph" style:parent-style-name="Contents_20_1">
      <style:paragraph-properties>
        <style:tab-stops>
          <style:tab-stop style:position="17cm" style:type="right"/>
        </style:tab-stops>
      </style:paragraph-properties>
    </style:style>
    <style:style style:name="P106" style:family="paragraph" style:parent-style-name="Contents_20_2">
      <style:paragraph-properties>
        <style:tab-stops>
          <style:tab-stop style:position="16.501cm" style:type="right" style:leader-style="dotted" style:leader-text="."/>
        </style:tab-stops>
      </style:paragraph-properties>
    </style:style>
    <style:style style:name="P107" style:family="paragraph" style:parent-style-name="Heading">
      <style:paragraph-properties fo:text-align="center" style:justify-single-word="false"/>
      <style:text-properties fo:font-size="28pt" style:font-size-asian="28pt" style:font-size-complex="28pt"/>
    </style:style>
    <style:style style:name="P108" style:family="paragraph" style:parent-style-name="Heading">
      <style:text-properties style:language-asian="ja" style:country-asian="JP"/>
    </style:style>
    <style:style style:name="P109" style:family="paragraph" style:parent-style-name="Heading">
      <style:text-properties fo:color="#ff0000" style:language-asian="ja" style:country-asian="JP"/>
    </style:style>
    <style:style style:name="P110" style:family="paragraph" style:parent-style-name="Heading" style:master-page-name="First_20_Page">
      <style:text-properties style:language-asian="ja" style:country-asian="JP"/>
    </style:style>
    <style:style style:name="P111" style:family="paragraph" style:parent-style-name="Heading_20_2">
      <style:text-properties fo:color="#000000"/>
    </style:style>
    <style:style style:name="P112" style:family="paragraph" style:parent-style-name="Heading_20_2">
      <style:text-properties fo:color="#000000" style:language-asian="ja" style:country-asian="JP"/>
    </style:style>
    <style:style style:name="P113" style:family="paragraph" style:parent-style-name="Heading_20_2">
      <style:text-properties fo:color="#000000" fo:font-size="10.5pt" fo:font-weight="normal" style:font-size-asian="10.5pt" style:language-asian="ja" style:country-asian="JP" style:font-weight-complex="normal"/>
    </style:style>
    <style:style style:name="P114" style:family="paragraph" style:parent-style-name="Heading_20_2">
      <style:text-properties style:language-asian="ja" style:country-asian="JP"/>
    </style:style>
    <style:style style:name="P115" style:family="paragraph" style:parent-style-name="Heading_20_2">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116" style:family="paragraph" style:parent-style-name="Heading_20_2">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17" style:family="paragraph" style:parent-style-name="Heading_20_1" style:master-page-name="Standard">
      <style:paragraph-properties style:page-number="1"/>
    </style:style>
    <style:style style:name="P118" style:family="paragraph" style:parent-style-name="Heading_20_1">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19" style:family="paragraph" style:parent-style-name="Heading_20_1">
      <style:text-properties fo:color="#000000" style:language-asian="ja" style:country-asian="JP"/>
    </style:style>
    <style:style style:name="P120" style:family="paragraph" style:parent-style-name="Heading_20_1" style:master-page-name="Standard">
      <style:paragraph-properties style:page-number="1"/>
    </style:style>
    <style:style style:name="P121" style:family="paragraph" style:parent-style-name="Heading_20_1" style:master-page-name="Standard">
      <style:paragraph-properties style:page-number="1"/>
    </style:style>
    <style:style style:name="P122"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23" style:family="paragraph" style:parent-style-name="コード">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124"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25"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26"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27"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128"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129" style:family="paragraph" style:parent-style-name="コード"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style>
    <style:style style:name="P130" style:family="paragraph" style:parent-style-name="コード">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31" style:family="paragraph" style:parent-style-name="コード">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132" style:family="paragraph" style:parent-style-name="コード">
      <style:text-properties fo:color="#000000"/>
    </style:style>
    <style:style style:name="P133" style:family="paragraph" style:parent-style-name="コード">
      <style:text-properties fo:color="#000000" style:language-asian="ja" style:country-asian="JP"/>
    </style:style>
    <style:style style:name="P134" style:family="paragraph" style:parent-style-name="コード">
      <style:text-properties fo:color="#000000" style:font-name="HG ゴシックB Sun" fo:font-size="10.5pt" fo:font-weight="normal" style:font-name-asian="HG ゴシックB Sun" style:font-size-asian="10.5pt" style:language-asian="ja" style:country-asian="JP" style:font-weight-complex="normal"/>
    </style:style>
    <style:style style:name="P135" style:family="paragraph" style:parent-style-name="Heading_20_3">
      <style:text-properties fo:color="#000000"/>
    </style:style>
    <style:style style:name="P136" style:family="paragraph" style:parent-style-name="Heading_20_3">
      <style:text-properties fo:color="#000000" style:language-asian="ja" style:country-asian="JP"/>
    </style:style>
    <style:style style:name="P137" style:family="paragraph" style:parent-style-name="Heading_20_3">
      <style:text-properties style:language-asian="ja" style:country-asian="JP"/>
    </style:style>
    <style:style style:name="P138" style:family="paragraph" style:parent-style-name="Heading_20_3">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139" style:family="paragraph" style:parent-style-name="Text_20_body">
      <style:text-properties style:language-asian="ja" style:country-asian="JP"/>
    </style:style>
    <style:style style:name="P140" style:family="paragraph" style:parent-style-name="Text_20_body" style:list-style-name="L15">
      <style:text-properties style:language-asian="ja" style:country-asian="JP"/>
    </style:style>
    <style:style style:name="P141" style:family="paragraph" style:parent-style-name="Text_20_body" style:list-style-name="L15">
      <style:text-properties style:language-asian="ja" style:country-asian="JP"/>
    </style:style>
    <style:style style:name="P142" style:family="paragraph" style:parent-style-name="Text_20_body" style:list-style-name="L15">
      <style:text-properties style:language-asian="ja" style:country-asian="JP"/>
    </style:style>
    <style:style style:name="P143" style:family="paragraph" style:parent-style-name="Text_20_body" style:list-style-name="L16">
      <style:text-properties style:language-asian="ja" style:country-asian="JP"/>
    </style:style>
    <style:style style:name="P144" style:family="paragraph" style:parent-style-name="Text_20_body" style:list-style-name="L16">
      <style:text-properties style:language-asian="ja" style:country-asian="JP"/>
    </style:style>
    <style:style style:name="P145" style:family="paragraph" style:parent-style-name="Text_20_body" style:list-style-name="L16">
      <style:text-properties style:language-asian="ja" style:country-asian="JP"/>
    </style:style>
    <style:style style:name="P146" style:family="paragraph" style:parent-style-name="Text_20_body" style:list-style-name="L16">
      <style:text-properties style:language-asian="ja" style:country-asian="JP"/>
    </style:style>
    <style:style style:name="P147" style:family="paragraph" style:parent-style-name="Text_20_body" style:list-style-name="L16">
      <style:text-properties style:language-asian="ja" style:country-asian="JP"/>
    </style:style>
    <style:style style:name="P148" style:family="paragraph" style:parent-style-name="Text_20_body" style:list-style-name="L16">
      <style:text-properties style:language-asian="ja" style:country-asian="JP"/>
    </style:style>
    <style:style style:name="P149" style:family="paragraph" style:parent-style-name="Text_20_body" style:list-style-name="L16">
      <style:text-properties style:language-asian="ja" style:country-asian="JP"/>
    </style:style>
    <style:style style:name="P150" style:family="paragraph" style:parent-style-name="Text_20_body" style:list-style-name="L16">
      <style:text-properties style:language-asian="ja" style:country-asian="JP"/>
    </style:style>
    <style:style style:name="P151" style:family="paragraph" style:parent-style-name="Text_20_body" style:list-style-name="L16">
      <style:text-properties style:language-asian="ja" style:country-asian="JP"/>
    </style:style>
    <style:style style:name="P152" style:family="paragraph" style:parent-style-name="Text_20_body" style:list-style-name="L16">
      <style:text-properties style:language-asian="ja" style:country-asian="JP"/>
    </style:style>
    <style:style style:name="P153" style:family="paragraph" style:parent-style-name="Text_20_body" style:list-style-name="L17">
      <style:text-properties style:language-asian="ja" style:country-asian="JP"/>
    </style:style>
    <style:style style:name="P154" style:family="paragraph" style:parent-style-name="Text_20_body" style:list-style-name="L17">
      <style:text-properties style:language-asian="ja" style:country-asian="JP"/>
    </style:style>
    <style:style style:name="P155" style:family="paragraph" style:parent-style-name="Text_20_body" style:list-style-name="L17">
      <style:text-properties style:language-asian="ja" style:country-asian="JP"/>
    </style:style>
    <style:style style:name="P156" style:family="paragraph" style:parent-style-name="Text_20_body" style:list-style-name="L17">
      <style:text-properties style:language-asian="ja" style:country-asian="JP"/>
    </style:style>
    <style:style style:name="P157" style:family="paragraph" style:parent-style-name="Text_20_body" style:list-style-name="L17">
      <style:text-properties style:language-asian="ja" style:country-asian="JP"/>
    </style:style>
    <style:style style:name="P158" style:family="paragraph" style:parent-style-name="Text_20_body" style:list-style-name="L18">
      <style:text-properties style:language-asian="ja" style:country-asian="JP"/>
    </style:style>
    <style:style style:name="P159" style:family="paragraph" style:parent-style-name="Text_20_body" style:list-style-name="L18">
      <style:text-properties style:language-asian="ja" style:country-asian="JP"/>
    </style:style>
    <style:style style:name="P160" style:family="paragraph" style:parent-style-name="Text_20_body" style:list-style-name="L19">
      <style:text-properties style:language-asian="ja" style:country-asian="JP"/>
    </style:style>
    <style:style style:name="P161" style:family="paragraph" style:parent-style-name="Text_20_body" style:list-style-name="L19">
      <style:text-properties style:language-asian="ja" style:country-asian="JP"/>
    </style:style>
    <style:style style:name="P162" style:family="paragraph" style:parent-style-name="Text_20_body" style:list-style-name="L19">
      <style:text-properties style:language-asian="ja" style:country-asian="JP"/>
    </style:style>
    <style:style style:name="P163" style:family="paragraph" style:parent-style-name="Text_20_body" style:list-style-name="L1">
      <style:text-properties style:language-asian="ja" style:country-asian="JP"/>
    </style:style>
    <style:style style:name="P164" style:family="paragraph" style:parent-style-name="Text_20_body" style:list-style-name="L1">
      <style:text-properties style:language-asian="ja" style:country-asian="JP"/>
    </style:style>
    <style:style style:name="P165" style:family="paragraph" style:parent-style-name="Text_20_body" style:list-style-name="L1">
      <style:text-properties style:language-asian="ja" style:country-asian="JP"/>
    </style:style>
    <style:style style:name="P166" style:family="paragraph" style:parent-style-name="Text_20_body" style:list-style-name="L1">
      <style:text-properties style:language-asian="ja" style:country-asian="JP"/>
    </style:style>
    <style:style style:name="P167" style:family="paragraph" style:parent-style-name="Text_20_body" style:list-style-name="L1">
      <style:text-properties style:language-asian="ja" style:country-asian="JP"/>
    </style:style>
    <style:style style:name="P168" style:family="paragraph" style:parent-style-name="Text_20_body" style:list-style-name="L1">
      <style:text-properties style:language-asian="ja" style:country-asian="JP"/>
    </style:style>
    <style:style style:name="P169" style:family="paragraph" style:parent-style-name="Text_20_body" style:list-style-name="L1">
      <style:text-properties style:language-asian="ja" style:country-asian="JP"/>
    </style:style>
    <style:style style:name="P170" style:family="paragraph" style:parent-style-name="Text_20_body" style:list-style-name="L8">
      <style:text-properties style:language-asian="ja" style:country-asian="JP"/>
    </style:style>
    <style:style style:name="P171" style:family="paragraph" style:parent-style-name="Text_20_body" style:list-style-name="L9">
      <style:text-properties style:language-asian="ja" style:country-asian="JP"/>
    </style:style>
    <style:style style:name="P172" style:family="paragraph" style:parent-style-name="Text_20_body" style:list-style-name="L10">
      <style:text-properties style:language-asian="ja" style:country-asian="JP"/>
    </style:style>
    <style:style style:name="P173" style:family="paragraph" style:parent-style-name="Text_20_body" style:list-style-name="L10">
      <style:text-properties style:language-asian="ja" style:country-asian="JP"/>
    </style:style>
    <style:style style:name="P174" style:family="paragraph" style:parent-style-name="Text_20_body" style:list-style-name="L10">
      <style:text-properties style:language-asian="ja" style:country-asian="JP"/>
    </style:style>
    <style:style style:name="P175" style:family="paragraph" style:parent-style-name="Text_20_body" style:list-style-name="L10">
      <style:text-properties style:language-asian="ja" style:country-asian="JP"/>
    </style:style>
    <style:style style:name="P176" style:family="paragraph" style:parent-style-name="Text_20_body" style:list-style-name="L12">
      <style:text-properties style:language-asian="ja" style:country-asian="JP"/>
    </style:style>
    <style:style style:name="P177" style:family="paragraph" style:parent-style-name="Text_20_body" style:list-style-name="L13">
      <style:text-properties style:language-asian="ja" style:country-asian="JP"/>
    </style:style>
    <style:style style:name="P178" style:family="paragraph" style:parent-style-name="Text_20_body" style:list-style-name="L13">
      <style:text-properties style:language-asian="ja" style:country-asian="JP"/>
    </style:style>
    <style:style style:name="P179" style:family="paragraph" style:parent-style-name="Text_20_body" style:list-style-name="L13">
      <style:text-properties style:language-asian="ja" style:country-asian="JP"/>
    </style:style>
    <style:style style:name="P180" style:family="paragraph" style:parent-style-name="Text_20_body" style:list-style-name="L13">
      <style:text-properties style:language-asian="ja" style:country-asian="JP"/>
    </style:style>
    <style:style style:name="P181" style:family="paragraph" style:parent-style-name="Text_20_body" style:list-style-name="L13">
      <style:text-properties style:language-asian="ja" style:country-asian="JP"/>
    </style:style>
    <style:style style:name="P182" style:family="paragraph" style:parent-style-name="Text_20_body" style:list-style-name="L13">
      <style:text-properties style:language-asian="ja" style:country-asian="JP"/>
    </style:style>
    <style:style style:name="P183" style:family="paragraph" style:parent-style-name="Text_20_body" style:list-style-name="L13">
      <style:text-properties style:language-asian="ja" style:country-asian="JP"/>
    </style:style>
    <style:style style:name="P184" style:family="paragraph" style:parent-style-name="Text_20_body" style:list-style-name="L13">
      <style:text-properties style:language-asian="ja" style:country-asian="JP"/>
    </style:style>
    <style:style style:name="P185" style:family="paragraph" style:parent-style-name="Text_20_body" style:list-style-name="L13">
      <style:text-properties style:language-asian="ja" style:country-asian="JP"/>
    </style:style>
    <style:style style:name="P186" style:family="paragraph" style:parent-style-name="Text_20_body" style:list-style-name="L13">
      <style:text-properties style:language-asian="ja" style:country-asian="JP"/>
    </style:style>
    <style:style style:name="P187" style:family="paragraph" style:parent-style-name="Text_20_body" style:list-style-name="L10">
      <style:text-properties style:language-asian="ja" style:country-asian="JP"/>
    </style:style>
    <style:style style:name="P188" style:family="paragraph" style:parent-style-name="Text_20_body" style:list-style-name="L10">
      <style:text-properties style:language-asian="ja" style:country-asian="JP"/>
    </style:style>
    <style:style style:name="P189" style:family="paragraph" style:parent-style-name="Text_20_body">
      <style:text-properties fo:color="#000000"/>
    </style:style>
    <style:style style:name="P190" style:family="paragraph" style:parent-style-name="Text_20_body">
      <style:text-properties fo:color="#000000" style:language-asian="ja" style:country-asian="JP"/>
    </style:style>
    <style:style style:name="P191" style:family="paragraph" style:parent-style-name="Text_20_body" style:list-style-name="L4">
      <style:text-properties fo:color="#000000" style:language-asian="ja" style:country-asian="JP"/>
    </style:style>
    <style:style style:name="P192" style:family="paragraph" style:parent-style-name="Text_20_body" style:list-style-name="L4">
      <style:text-properties fo:color="#000000" style:language-asian="ja" style:country-asian="JP"/>
    </style:style>
    <style:style style:name="P193" style:family="paragraph" style:parent-style-name="Text_20_body" style:list-style-name="L4">
      <style:text-properties fo:color="#000000" style:language-asian="ja" style:country-asian="JP"/>
    </style:style>
    <style:style style:name="P194" style:family="paragraph" style:parent-style-name="Text_20_body" style:list-style-name="L11">
      <style:text-properties fo:color="#000000" style:language-asian="ja" style:country-asian="JP"/>
    </style:style>
    <style:style style:name="P195" style:family="paragraph" style:parent-style-name="Text_20_body" style:list-style-name="L11">
      <style:text-properties fo:color="#000000" style:language-asian="ja" style:country-asian="JP"/>
    </style:style>
    <style:style style:name="P196" style:family="paragraph" style:parent-style-name="Text_20_body" style:list-style-name="L13">
      <style:text-properties fo:color="#000000" style:language-asian="ja" style:country-asian="JP"/>
    </style:style>
    <style:style style:name="P197" style:family="paragraph" style:parent-style-name="Text_20_body" style:list-style-name="L13">
      <style:text-properties fo:color="#000000" style:language-asian="ja" style:country-asian="JP"/>
    </style:style>
    <style:style style:name="P198" style:family="paragraph" style:parent-style-name="Text_20_body">
      <style:text-properties fo:color="#000000" fo:font-size="10.5pt" fo:font-weight="normal" style:font-size-asian="10.5pt" style:language-asian="ja" style:country-asian="JP" style:font-weight-complex="normal"/>
    </style:style>
    <style:style style:name="P199" style:family="paragraph" style:parent-style-name="Text_20_body" style:list-style-name="L11">
      <style:text-properties fo:color="#000000" fo:font-size="10.5pt" fo:font-weight="normal" style:font-size-asian="10.5pt" style:language-asian="ja" style:country-asian="JP" style:font-weight-complex="normal"/>
    </style:style>
    <style:style style:name="P200" style:family="paragraph" style:parent-style-name="Text_20_body" style:list-style-name="L3">
      <style:text-properties fo:color="#000000"/>
    </style:style>
    <style:style style:name="P201" style:family="paragraph" style:parent-style-name="Text_20_body" style:list-style-name="L3">
      <style:text-properties fo:color="#000000"/>
    </style:style>
    <style:style style:name="P202" style:family="paragraph" style:parent-style-name="Text_20_body" style:list-style-name="L4">
      <style:text-properties fo:color="#000000"/>
    </style:style>
    <style:style style:name="P203" style:family="paragraph" style:parent-style-name="Text_20_body" style:list-style-name="L4">
      <style:text-properties fo:color="#000000"/>
    </style:style>
    <style:style style:name="P204" style:family="paragraph" style:parent-style-name="Text_20_body" style:list-style-name="L4">
      <style:text-properties fo:color="#000000"/>
    </style:style>
    <style:style style:name="P205" style:family="paragraph" style:parent-style-name="Text_20_body" style:list-style-name="L4">
      <style:text-properties fo:color="#000000"/>
    </style:style>
    <style:style style:name="P206" style:family="paragraph" style:parent-style-name="Text_20_body" style:list-style-name="L4">
      <style:text-properties fo:color="#000000"/>
    </style:style>
    <style:style style:name="P207" style:family="paragraph" style:parent-style-name="Text_20_body" style:list-style-name="L4">
      <style:text-properties fo:color="#000000"/>
    </style:style>
    <style:style style:name="P208" style:family="paragraph" style:parent-style-name="Text_20_body" style:list-style-name="L4">
      <style:text-properties fo:color="#000000"/>
    </style:style>
    <style:style style:name="P209" style:family="paragraph" style:parent-style-name="Text_20_body" style:list-style-name="L4">
      <style:text-properties fo:color="#000000"/>
    </style:style>
    <style:style style:name="P210" style:family="paragraph" style:parent-style-name="Text_20_body" style:list-style-name="L4">
      <style:text-properties fo:color="#000000"/>
    </style:style>
    <style:style style:name="P211" style:family="paragraph" style:parent-style-name="Text_20_body" style:list-style-name="L4">
      <style:text-properties fo:color="#000000"/>
    </style:style>
    <style:style style:name="P212" style:family="paragraph" style:parent-style-name="Text_20_body" style:list-style-name="L4">
      <style:text-properties fo:color="#000000"/>
    </style:style>
    <style:style style:name="P213" style:family="paragraph" style:parent-style-name="Text_20_body" style:list-style-name="L4">
      <style:text-properties fo:color="#000000"/>
    </style:style>
    <style:style style:name="P214" style:family="paragraph" style:parent-style-name="Text_20_body" style:list-style-name="L11">
      <style:text-properties fo:color="#000000"/>
    </style:style>
    <style:style style:name="P215" style:family="paragraph" style:parent-style-name="Text_20_body" style:list-style-name="L11">
      <style:text-properties fo:color="#000000"/>
    </style:style>
    <style:style style:name="P216" style:family="paragraph" style:parent-style-name="Text_20_body" style:list-style-name="L11">
      <style:text-properties fo:color="#000000"/>
    </style:style>
    <style:style style:name="P217" style:family="paragraph" style:parent-style-name="Text_20_body" style:list-style-name="L11">
      <style:text-properties fo:color="#000000"/>
    </style:style>
    <style:style style:name="P218" style:family="paragraph" style:parent-style-name="Text_20_body" style:list-style-name="L11">
      <style:text-properties fo:color="#000000"/>
    </style:style>
    <style:style style:name="P219" style:family="paragraph" style:parent-style-name="Text_20_body" style:list-style-name="L11">
      <style:text-properties fo:color="#000000"/>
    </style:style>
    <style:style style:name="P220" style:family="paragraph" style:parent-style-name="Text_20_body" style:list-style-name="L11">
      <style:text-properties fo:color="#000000"/>
    </style:style>
    <style:style style:name="P221" style:family="paragraph" style:parent-style-name="Text_20_body" style:list-style-name="L11">
      <style:text-properties fo:color="#000000"/>
    </style:style>
    <style:style style:name="P222" style:family="paragraph" style:parent-style-name="Text_20_body" style:list-style-name="L11">
      <style:text-properties fo:color="#000000"/>
    </style:style>
    <style:style style:name="P223" style:family="paragraph" style:parent-style-name="Text_20_body" style:list-style-name="L11">
      <style:text-properties fo:color="#000000"/>
    </style:style>
    <style:style style:name="P224" style:family="paragraph" style:parent-style-name="Text_20_body" style:list-style-name="L11">
      <style:text-properties fo:color="#000000"/>
    </style:style>
    <style:style style:name="P225" style:family="paragraph" style:parent-style-name="Text_20_body" style:list-style-name="L11">
      <style:text-properties fo:color="#000000"/>
    </style:style>
    <style:style style:name="P226" style:family="paragraph" style:parent-style-name="Text_20_body" style:list-style-name="L11">
      <style:text-properties fo:color="#000000"/>
    </style:style>
    <style:style style:name="P227" style:family="paragraph" style:parent-style-name="Text_20_body" style:list-style-name="L11">
      <style:text-properties fo:color="#000000"/>
    </style:style>
    <style:style style:name="P228" style:family="paragraph" style:parent-style-name="Text_20_body" style:list-style-name="L11">
      <style:text-properties fo:color="#000000"/>
    </style:style>
    <style:style style:name="P229" style:family="paragraph" style:parent-style-name="Text_20_body" style:list-style-name="L11">
      <style:text-properties fo:color="#000000"/>
    </style:style>
    <style:style style:name="P230" style:family="paragraph" style:parent-style-name="Text_20_body" style:list-style-name="L11">
      <style:text-properties fo:color="#000000"/>
    </style:style>
    <style:style style:name="P231" style:family="paragraph" style:parent-style-name="Text_20_body" style:list-style-name="L11">
      <style:text-properties fo:color="#000000"/>
    </style:style>
    <style:style style:name="P232" style:family="paragraph" style:parent-style-name="Text_20_body" style:list-style-name="L11">
      <style:text-properties fo:color="#000000"/>
    </style:style>
    <style:style style:name="P233" style:family="paragraph" style:parent-style-name="Text_20_body" style:list-style-name="L11">
      <style:text-properties fo:color="#000000"/>
    </style:style>
    <style:style style:name="P234" style:family="paragraph" style:parent-style-name="Text_20_body" style:list-style-name="L7">
      <style:text-properties fo:color="#ff0000"/>
    </style:style>
    <style:style style:name="P235" style:family="paragraph" style:parent-style-name="Text_20_body" style:list-style-name="L7">
      <style:text-properties fo:color="#ff0000"/>
    </style:style>
    <style:style style:name="P236" style:family="paragraph" style:parent-style-name="Text_20_body" style:list-style-name="L7">
      <style:text-properties fo:color="#ff0000"/>
    </style:style>
    <style:style style:name="P237" style:family="paragraph" style:parent-style-name="Text_20_body" style:list-style-name="L7">
      <style:text-properties fo:color="#ff0000"/>
    </style:style>
    <style:style style:name="P238" style:family="paragraph" style:parent-style-name="Text_20_body" style:list-style-name="L7">
      <style:text-properties fo:color="#ff0000"/>
    </style:style>
    <style:style style:name="P239" style:family="paragraph" style:parent-style-name="Text_20_body" style:list-style-name="L7">
      <style:text-properties fo:color="#ff0000"/>
    </style:style>
    <style:style style:name="P240" style:family="paragraph" style:parent-style-name="Text_20_body" style:list-style-name="L7">
      <style:text-properties fo:color="#ff0000"/>
    </style:style>
    <style:style style:name="P241" style:family="paragraph" style:parent-style-name="Text_20_body" style:list-style-name="L7">
      <style:text-properties fo:color="#ff0000"/>
    </style:style>
    <style:style style:name="P242" style:family="paragraph" style:parent-style-name="Text_20_body" style:list-style-name="L7">
      <style:text-properties fo:color="#ff0000"/>
    </style:style>
    <style:style style:name="P243" style:family="paragraph" style:parent-style-name="Text_20_body" style:list-style-name="L7">
      <style:text-properties fo:color="#ff0000"/>
    </style:style>
    <style:style style:name="P244" style:family="paragraph" style:parent-style-name="Text_20_body" style:list-style-name="L7">
      <style:text-properties fo:color="#ff0000"/>
    </style:style>
    <style:style style:name="P245" style:family="paragraph" style:parent-style-name="Text_20_body" style:list-style-name="L19"/>
    <style:style style:name="P246" style:family="paragraph" style:parent-style-name="Text_20_body">
      <style:paragraph-properties fo:text-align="end" style:justify-single-word="false"/>
    </style:style>
    <style:style style:name="P247" style:family="paragraph" style:parent-style-name="Text_20_body">
      <style:paragraph-properties fo:text-align="start" style:justify-single-word="false"/>
    </style:style>
    <style:style style:name="P248" style:family="paragraph" style:parent-style-name="Text_20_body">
      <style:text-properties fo:font-size="10.5pt" fo:font-weight="normal" style:font-size-asian="10.5pt" style:font-weight-complex="normal"/>
    </style:style>
    <style:style style:name="P249" style:family="paragraph" style:parent-style-name="Text_20_body" style:list-style-name="L1"/>
    <style:style style:name="P250" style:family="paragraph" style:parent-style-name="Text_20_body" style:list-style-name="L1"/>
    <style:style style:name="P251" style:family="paragraph" style:parent-style-name="Text_20_body" style:list-style-name="L1"/>
    <style:style style:name="P252" style:family="paragraph" style:parent-style-name="Text_20_body" style:list-style-name="L1"/>
    <style:style style:name="P253" style:family="paragraph" style:parent-style-name="Text_20_body" style:list-style-name="L1"/>
    <style:style style:name="P254" style:family="paragraph" style:parent-style-name="Text_20_body" style:list-style-name="L1"/>
    <style:style style:name="P255" style:family="paragraph" style:parent-style-name="Text_20_body" style:list-style-name="L2"/>
    <style:style style:name="P256" style:family="paragraph" style:parent-style-name="Text_20_body" style:list-style-name="L2"/>
    <style:style style:name="P257" style:family="paragraph" style:parent-style-name="Text_20_body" style:list-style-name="L2"/>
    <style:style style:name="P258" style:family="paragraph" style:parent-style-name="Text_20_body" style:list-style-name="L2"/>
    <style:style style:name="P259" style:family="paragraph" style:parent-style-name="Text_20_body" style:list-style-name="L2"/>
    <style:style style:name="P260" style:family="paragraph" style:parent-style-name="Text_20_body" style:list-style-name="L3"/>
    <style:style style:name="P261" style:family="paragraph" style:parent-style-name="Text_20_body" style:list-style-name="L3"/>
    <style:style style:name="P262" style:family="paragraph" style:parent-style-name="Text_20_body" style:list-style-name="L3"/>
    <style:style style:name="P263" style:family="paragraph" style:parent-style-name="Text_20_body" style:list-style-name="L5"/>
    <style:style style:name="P264" style:family="paragraph" style:parent-style-name="Text_20_body" style:list-style-name="L5"/>
    <style:style style:name="P265" style:family="paragraph" style:parent-style-name="Text_20_body" style:list-style-name="L5"/>
    <style:style style:name="P266" style:family="paragraph" style:parent-style-name="Text_20_body" style:list-style-name="L5"/>
    <style:style style:name="P267" style:family="paragraph" style:parent-style-name="Text_20_body" style:list-style-name="L5"/>
    <style:style style:name="P268" style:family="paragraph" style:parent-style-name="Text_20_body" style:list-style-name="L5"/>
    <style:style style:name="P269" style:family="paragraph" style:parent-style-name="Text_20_body" style:list-style-name="L5"/>
    <style:style style:name="P270" style:family="paragraph" style:parent-style-name="Text_20_body" style:list-style-name="L5"/>
    <style:style style:name="P271" style:family="paragraph" style:parent-style-name="Text_20_body" style:list-style-name="L6"/>
    <style:style style:name="P272" style:family="paragraph" style:parent-style-name="Text_20_body" style:list-style-name="L6"/>
    <style:style style:name="P273" style:family="paragraph" style:parent-style-name="Text_20_body" style:list-style-name="L6"/>
    <style:style style:name="P274" style:family="paragraph" style:parent-style-name="Text_20_body" style:list-style-name="L6"/>
    <style:style style:name="P275" style:family="paragraph" style:parent-style-name="Text_20_body" style:list-style-name="L6"/>
    <style:style style:name="P276" style:family="paragraph" style:parent-style-name="Text_20_body" style:list-style-name="L6"/>
    <style:style style:name="P277" style:family="paragraph" style:parent-style-name="Text_20_body" style:list-style-name="L6"/>
    <style:style style:name="P278" style:family="paragraph" style:parent-style-name="Text_20_body" style:list-style-name="L6"/>
    <style:style style:name="P279" style:family="paragraph" style:parent-style-name="Text_20_body" style:list-style-name="L6"/>
    <style:style style:name="P280" style:family="paragraph" style:parent-style-name="Text_20_body" style:list-style-name="L6"/>
    <style:style style:name="P281" style:family="paragraph" style:parent-style-name="Text_20_body" style:list-style-name="L6"/>
    <style:style style:name="P282" style:family="paragraph" style:parent-style-name="Text_20_body" style:list-style-name="L6"/>
    <style:style style:name="P283" style:family="paragraph" style:parent-style-name="Text_20_body" style:list-style-name="L6"/>
    <style:style style:name="P284" style:family="paragraph" style:parent-style-name="Text_20_body" style:list-style-name="L6"/>
    <style:style style:name="P285" style:family="paragraph" style:parent-style-name="Text_20_body" style:list-style-name="L6"/>
    <style:style style:name="P286" style:family="paragraph" style:parent-style-name="Text_20_body" style:list-style-name="L8"/>
    <style:style style:name="P287" style:family="paragraph" style:parent-style-name="Text_20_body" style:list-style-name="L8"/>
    <style:style style:name="P288" style:family="paragraph" style:parent-style-name="Text_20_body" style:list-style-name="L8"/>
    <style:style style:name="P289" style:family="paragraph" style:parent-style-name="Text_20_body" style:list-style-name="L8"/>
    <style:style style:name="P290" style:family="paragraph" style:parent-style-name="Text_20_body" style:list-style-name="L8"/>
    <style:style style:name="P291" style:family="paragraph" style:parent-style-name="Text_20_body" style:list-style-name="L8"/>
    <style:style style:name="P292" style:family="paragraph" style:parent-style-name="Text_20_body" style:list-style-name="L8"/>
    <style:style style:name="P293" style:family="paragraph" style:parent-style-name="Text_20_body" style:list-style-name="L9"/>
    <style:style style:name="P294" style:family="paragraph" style:parent-style-name="Text_20_body" style:list-style-name="L9"/>
    <style:style style:name="P295" style:family="paragraph" style:parent-style-name="Text_20_body" style:list-style-name="L9"/>
    <style:style style:name="P296" style:family="paragraph" style:parent-style-name="Text_20_body" style:list-style-name="L9"/>
    <style:style style:name="P297" style:family="paragraph" style:parent-style-name="Text_20_body" style:list-style-name="L9"/>
    <style:style style:name="P298" style:family="paragraph" style:parent-style-name="Text_20_body" style:list-style-name="L10"/>
    <style:style style:name="P299" style:family="paragraph" style:parent-style-name="Text_20_body" style:list-style-name="L10"/>
    <style:style style:name="P300" style:family="paragraph" style:parent-style-name="Text_20_body" style:list-style-name="L10"/>
    <style:style style:name="P301" style:family="paragraph" style:parent-style-name="Text_20_body" style:list-style-name="L10"/>
    <style:style style:name="P302" style:family="paragraph" style:parent-style-name="Text_20_body" style:list-style-name="L10"/>
    <style:style style:name="P303" style:family="paragraph" style:parent-style-name="Text_20_body" style:list-style-name="L13"/>
    <style:style style:name="P304" style:family="paragraph" style:parent-style-name="Text_20_body" style:list-style-name="L13"/>
    <style:style style:name="P305" style:family="paragraph" style:parent-style-name="Text_20_body" style:list-style-name="L13"/>
    <style:style style:name="P306" style:family="paragraph" style:parent-style-name="Text_20_body" style:list-style-name="L13"/>
    <style:style style:name="P307" style:family="paragraph" style:parent-style-name="Text_20_body" style:list-style-name="L13"/>
    <style:style style:name="P308" style:family="paragraph" style:parent-style-name="Text_20_body" style:list-style-name="L13"/>
    <style:style style:name="P309" style:family="paragraph" style:parent-style-name="Text_20_body" style:list-style-name="L13"/>
    <style:style style:name="P310" style:family="paragraph" style:parent-style-name="Text_20_body" style:list-style-name="L13"/>
    <style:style style:name="P311" style:family="paragraph" style:parent-style-name="Text_20_body" style:list-style-name="L13"/>
    <style:style style:name="P312" style:family="paragraph" style:parent-style-name="Text_20_body" style:list-style-name="L13"/>
    <style:style style:name="P313" style:family="paragraph" style:parent-style-name="Text_20_body" style:list-style-name="L13"/>
    <style:style style:name="P314" style:family="paragraph" style:parent-style-name="Text_20_body" style:list-style-name="L13"/>
    <style:style style:name="P315" style:family="paragraph" style:parent-style-name="Text_20_body" style:list-style-name="L13"/>
    <style:style style:name="P316" style:family="paragraph" style:parent-style-name="Text_20_body" style:list-style-name="L13"/>
    <style:style style:name="P317" style:family="paragraph" style:parent-style-name="Text_20_body" style:list-style-name="L10"/>
    <style:style style:name="P318" style:family="paragraph" style:parent-style-name="Text_20_body" style:list-style-name="L10"/>
    <style:style style:name="P319" style:family="paragraph" style:parent-style-name="Text_20_body" style:list-style-name="L10"/>
    <style:style style:name="P320" style:family="paragraph" style:parent-style-name="Text_20_body" style:list-style-name="L10"/>
    <style:style style:name="P321" style:family="paragraph" style:parent-style-name="Text_20_body" style:list-style-name="L10"/>
    <style:style style:name="P322" style:family="paragraph" style:parent-style-name="Text_20_body" style:list-style-name="L10"/>
    <style:style style:name="P323" style:family="paragraph" style:parent-style-name="Text_20_body" style:list-style-name="L14"/>
    <style:style style:name="P324" style:family="paragraph" style:parent-style-name="Text_20_body">
      <style:paragraph-properties fo:margin-top="0cm" fo:margin-bottom="0.212cm"/>
    </style:style>
    <style:style style:name="P325" style:family="paragraph" style:parent-style-name="Text_20_body">
      <style:paragraph-properties fo:margin-top="0cm" fo:margin-bottom="0.212cm"/>
      <style:text-properties fo:color="#000000" fo:font-size="10.5pt" fo:font-weight="normal" style:font-size-asian="10.5pt" style:language-asian="ja" style:country-asian="JP" style:font-weight-complex="normal"/>
    </style:style>
    <style:style style:name="P326"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27"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28"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29"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0"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1"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2"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3"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4"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5" style:family="paragraph" style:parent-style-name="Text_20_body" style:list-style-name="L11">
      <style:paragraph-properties fo:margin-top="0cm" fo:margin-bottom="0.212cm"/>
      <style:text-properties fo:color="#000000" fo:font-size="10.5pt" fo:font-weight="normal" style:font-size-asian="10.5pt" style:language-asian="ja" style:country-asian="JP" style:font-weight-complex="normal"/>
    </style:style>
    <style:style style:name="P336" style:family="paragraph" style:parent-style-name="Text_20_body" style:list-style-name="L11">
      <style:paragraph-properties fo:margin-top="0cm" fo:margin-bottom="0.212cm"/>
      <style:text-properties fo:color="#000000" fo:font-size="10.5pt" fo:font-weight="normal" style:font-size-asian="10.5pt" style:font-weight-complex="normal"/>
    </style:style>
    <style:style style:name="P337" style:family="paragraph" style:parent-style-name="Text_20_body">
      <style:paragraph-properties fo:margin-top="0cm" fo:margin-bottom="0.212cm"/>
      <style:text-properties fo:color="#000000" style:font-name="HG ゴシックB Sun" fo:font-size="10.5pt" fo:font-weight="normal" style:font-name-asian="HG ゴシックB Sun" style:font-size-asian="10.5pt" style:language-asian="ja" style:country-asian="JP" style:font-weight-complex="normal"/>
    </style:style>
    <style:style style:name="P338" style:family="paragraph" style:parent-style-name="Text_20_body">
      <style:paragraph-properties fo:margin-top="0cm" fo:margin-bottom="0.212cm"/>
      <style:text-properties fo:color="#000000" style:language-asian="ja" style:country-asian="JP"/>
    </style:style>
    <style:style style:name="P339" style:family="paragraph" style:parent-style-name="Text_20_body">
      <style:paragraph-properties fo:margin-top="0cm" fo:margin-bottom="0.212cm"/>
      <style:text-properties fo:font-size="10.5pt" fo:font-weight="normal" style:font-size-asian="10.5pt" style:font-weight-complex="normal"/>
    </style:style>
    <style:style style:name="P340" style:family="paragraph" style:parent-style-name="Text_20_body" style:list-style-name="L11">
      <style:paragraph-properties fo:margin-top="0cm" fo:margin-bottom="0.212cm"/>
    </style:style>
    <style:style style:name="P341" style:family="paragraph" style:parent-style-name="Text_20_body" style:list-style-name="L15">
      <style:paragraph-properties fo:margin-left="1.251cm" fo:margin-right="0cm" fo:text-indent="0cm" style:auto-text-indent="false"/>
      <style:text-properties style:language-asian="ja" style:country-asian="JP"/>
    </style:style>
    <style:style style:name="P342" style:family="paragraph" style:parent-style-name="Text_20_body" style:list-style-name="L16">
      <style:paragraph-properties fo:margin-left="1.251cm" fo:margin-right="0cm" fo:text-indent="0cm" style:auto-text-indent="false"/>
      <style:text-properties style:language-asian="ja" style:country-asian="JP"/>
    </style:style>
    <style:style style:name="P343" style:family="paragraph" style:parent-style-name="Text_20_body" style:list-style-name="L16">
      <style:paragraph-properties fo:margin-left="1.251cm" fo:margin-right="0cm" fo:text-indent="0cm" style:auto-text-indent="false"/>
      <style:text-properties style:language-asian="ja" style:country-asian="JP"/>
    </style:style>
    <style:style style:name="P344" style:family="paragraph" style:parent-style-name="Text_20_body" style:list-style-name="L16">
      <style:paragraph-properties fo:margin-left="1.251cm" fo:margin-right="0cm" fo:text-indent="0cm" style:auto-text-indent="false"/>
      <style:text-properties style:language-asian="ja" style:country-asian="JP"/>
    </style:style>
    <style:style style:name="P345" style:family="paragraph" style:parent-style-name="Text_20_body" style:list-style-name="L16">
      <style:paragraph-properties fo:margin-left="1.251cm" fo:margin-right="0cm" fo:text-indent="0cm" style:auto-text-indent="false"/>
      <style:text-properties style:language-asian="ja" style:country-asian="JP"/>
    </style:style>
    <style:style style:name="P346" style:family="paragraph" style:parent-style-name="Text_20_body" style:list-style-name="L16">
      <style:paragraph-properties fo:margin-left="1.251cm" fo:margin-right="0cm" fo:text-indent="0cm" style:auto-text-indent="false"/>
      <style:text-properties style:language-asian="ja" style:country-asian="JP"/>
    </style:style>
    <style:style style:name="P347" style:family="paragraph" style:parent-style-name="Text_20_body" style:list-style-name="L16">
      <style:paragraph-properties fo:margin-left="1.251cm" fo:margin-right="0cm" fo:text-indent="0cm" style:auto-text-indent="false"/>
      <style:text-properties style:language-asian="ja" style:country-asian="JP"/>
    </style:style>
    <style:style style:name="P348" style:family="paragraph" style:parent-style-name="Text_20_body" style:list-style-name="L16">
      <style:paragraph-properties fo:margin-left="1.251cm" fo:margin-right="0cm" fo:text-indent="0cm" style:auto-text-indent="false"/>
      <style:text-properties style:language-asian="ja" style:country-asian="JP"/>
    </style:style>
    <style:style style:name="P349" style:family="paragraph" style:parent-style-name="Text_20_body" style:list-style-name="L16">
      <style:paragraph-properties fo:margin-left="1.251cm" fo:margin-right="0cm" fo:text-indent="0cm" style:auto-text-indent="false"/>
      <style:text-properties style:language-asian="ja" style:country-asian="JP"/>
    </style:style>
    <style:style style:name="P350" style:family="paragraph" style:parent-style-name="Text_20_body" style:list-style-name="L16">
      <style:paragraph-properties fo:margin-left="1.251cm" fo:margin-right="0cm" fo:text-indent="0cm" style:auto-text-indent="false"/>
      <style:text-properties style:language-asian="ja" style:country-asian="JP"/>
    </style:style>
    <style:style style:name="P351" style:family="paragraph" style:parent-style-name="Text_20_body" style:list-style-name="L16">
      <style:paragraph-properties fo:margin-left="1.251cm" fo:margin-right="0cm" fo:text-indent="0cm" style:auto-text-indent="false"/>
      <style:text-properties style:language-asian="ja" style:country-asian="JP"/>
    </style:style>
    <style:style style:name="P352" style:family="paragraph" style:parent-style-name="Text_20_body" style:list-style-name="L16">
      <style:paragraph-properties fo:margin-left="1.251cm" fo:margin-right="0cm" fo:text-indent="0cm" style:auto-text-indent="false"/>
      <style:text-properties style:language-asian="ja" style:country-asian="JP"/>
    </style:style>
    <style:style style:name="P353" style:family="paragraph" style:parent-style-name="Text_20_body" style:list-style-name="L15">
      <style:paragraph-properties fo:margin-left="1.251cm" fo:margin-right="0cm" fo:text-indent="0cm" style:auto-text-indent="false"/>
    </style:style>
    <style:style style:name="P354" style:family="paragraph" style:parent-style-name="Text_20_body" style:list-style-name="L15">
      <style:paragraph-properties fo:margin-left="2.501cm" fo:margin-right="0cm" fo:text-indent="0cm" style:auto-text-indent="false"/>
      <style:text-properties style:language-asian="ja" style:country-asian="JP"/>
    </style:style>
    <style:style style:name="P355" style:family="paragraph" style:parent-style-name="Text_20_body" style:list-style-name="L15">
      <style:paragraph-properties fo:margin-left="2.501cm" fo:margin-right="0cm" fo:text-indent="0cm" style:auto-text-indent="false"/>
      <style:text-properties style:language-asian="ja" style:country-asian="JP"/>
    </style:style>
    <style:style style:name="P356" style:family="paragraph" style:parent-style-name="Text_20_body" style:list-style-name="L15">
      <style:paragraph-properties fo:margin-left="2.501cm" fo:margin-right="0cm" fo:text-indent="0cm" style:auto-text-indent="false"/>
      <style:text-properties style:language-asian="ja" style:country-asian="JP"/>
    </style:style>
    <style:style style:name="P357" style:family="paragraph" style:parent-style-name="Text_20_body">
      <style:paragraph-properties fo:margin-left="0cm" fo:margin-right="0cm" fo:text-indent="0cm" style:auto-text-indent="false"/>
    </style:style>
    <style:style style:name="P358" style:family="paragraph" style:parent-style-name="Text_20_body">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359" style:family="paragraph" style:parent-style-name="Text_20_body">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360" style:family="paragraph" style:parent-style-name="Text_20_body">
      <style:paragraph-properties fo:margin-left="0cm" fo:margin-right="0cm" fo:text-indent="0cm" style:auto-text-indent="false"/>
      <style:text-properties fo:color="#000000" style:language-asian="ja" style:country-asian="JP"/>
    </style:style>
    <style:style style:name="P361" style:family="paragraph" style:parent-style-name="Text_20_body">
      <style:paragraph-properties fo:margin-left="0cm" fo:margin-right="0cm" fo:text-indent="0cm" style:auto-text-indent="false"/>
      <style:text-properties style:language-asian="ja" style:country-asian="JP"/>
    </style:style>
    <style:style style:name="P362" style:family="paragraph" style:parent-style-name="Text_20_body">
      <style:paragraph-properties fo:margin-left="0.635cm" fo:margin-right="0cm" fo:text-indent="0cm" style:auto-text-indent="false"/>
    </style:style>
    <style:style style:name="P363" style:family="paragraph" style:parent-style-name="Text_20_body">
      <style:paragraph-properties fo:margin-left="0.635cm" fo:margin-right="0cm" fo:text-indent="0cm" style:auto-text-indent="false"/>
      <style:text-properties style:text-underline-style="solid" style:text-underline-width="auto" style:text-underline-color="font-color"/>
    </style:style>
    <style:style style:name="P364" style:family="paragraph" style:parent-style-name="Text_20_body">
      <style:paragraph-properties fo:margin-left="0.635cm" fo:margin-right="0cm" fo:text-indent="0cm" style:auto-text-indent="false"/>
      <style:text-properties fo:color="#000000"/>
    </style:style>
    <style:style style:name="P365" style:family="paragraph" style:parent-style-name="Text_20_body">
      <style:paragraph-properties fo:margin-left="0.635cm" fo:margin-right="0cm" fo:text-indent="0cm" style:auto-text-indent="false"/>
      <style:text-properties fo:color="#ff0000"/>
    </style:style>
    <style:style style:name="P366" style:family="paragraph" style:parent-style-name="Text_20_body">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67" style:family="paragraph" style:parent-style-name="Text_20_body" style:list-style-name="L13" style:master-page-name="">
      <style:text-properties fo:color="#000000" style:language-asian="ja" style:country-asian="JP"/>
    </style:style>
    <style:style style:name="P368" style:family="paragraph" style:parent-style-name="Standard">
      <style:text-properties fo:color="#000000" style:language-asian="ja" style:country-asian="JP"/>
    </style:style>
    <style:style style:name="P369" style:family="paragraph" style:parent-style-name="Standard">
      <style:text-properties fo:color="#000000" style:font-name="HG ゴシックB Sun" fo:font-size="10.5pt" fo:font-weight="normal" style:font-name-asian="HG ゴシックB Sun" style:font-size-asian="10.5pt" style:language-asian="ja" style:country-asian="JP" style:font-weight-complex="normal"/>
    </style:style>
    <style:style style:name="P370" style:family="paragraph" style:parent-style-name="Standard" style:list-style-name="L11">
      <style:text-properties fo:color="#000000"/>
    </style:style>
    <style:style style:name="P371" style:family="paragraph" style:parent-style-name="Standard">
      <style:text-properties fo:color="#ff0000"/>
    </style:style>
    <style:style style:name="P372"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373" style:family="paragraph" style:parent-style-name="ターミナル">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text-properties fo:color="#000000" style:language-asian="ja" style:country-asian="JP"/>
    </style:style>
    <style:style style:name="P374" style:family="paragraph" style:parent-style-name="ターミナル" style:master-page-name="">
      <style:paragraph-properties fo:margin-left="0.499cm" fo:margin-right="0cm" fo:margin-top="0cm" fo:margin-bottom="0.212cm" fo:line-height="100%" fo:widows="2" fo:text-indent="0cm" style:auto-text-indent="false" fo:background-color="#e6e6e6" fo:padding="0.049cm" fo:border="0.002cm solid #c0c0c0" style:shadow="none">
        <style:background-image/>
      </style:paragraph-properties>
      <style:text-properties fo:color="#000000" style:font-name="HG ゴシックB Sun" fo:font-size="10.5pt" fo:font-weight="normal" style:font-name-asian="HG ゴシックB Sun" style:font-size-asian="10.5pt" style:language-asian="ja" style:country-asian="JP" style:font-weight-complex="normal"/>
    </style:style>
    <style:style style:name="P375" style:family="paragraph" style:parent-style-name="ターミナル" style:master-page-name="">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376" style:family="paragraph" style:parent-style-name="ターミナル" style:master-page-name="">
      <style:paragraph-properties fo:margin-left="0.499cm" fo:margin-right="0cm" fo:margin-top="0cm" fo:margin-bottom="0.212cm" fo:line-height="100%" fo:orphans="2" fo:widows="2" fo:text-indent="0cm" style:auto-text-indent="false" fo:background-color="#cccccc" fo:padding="0.049cm" fo:border="0.002cm solid #808080" style:shadow="none">
        <style:background-image/>
      </style:paragraph-properties>
    </style:style>
    <style:style style:name="P377" style:family="paragraph" style:parent-style-name="ターミナル">
      <style:paragraph-properties fo:margin-left="0cm" fo:margin-right="0cm" fo:text-indent="0cm" style:auto-text-indent="false"/>
    </style:style>
    <style:style style:name="P378" style:family="paragraph" style:parent-style-name="ターミナル">
      <style:paragraph-properties fo:margin-left="0cm" fo:margin-right="0cm" fo:text-indent="0cm" style:auto-text-indent="false"/>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P379" style:family="paragraph" style:parent-style-name="ターミナル">
      <style:paragraph-properties fo:margin-left="0cm" fo:margin-right="0cm" fo:text-indent="0cm" style:auto-text-indent="false"/>
      <style:text-properties fo:color="#000000" style:font-name="HG ゴシックB Sun" fo:font-size="10.5pt" fo:font-weight="normal" style:font-name-asian="HG ゴシックB Sun" style:font-size-asian="10.5pt" style:language-asian="ja" style:country-asian="JP" style:font-weight-complex="normal"/>
    </style:style>
    <style:style style:name="P380" style:family="paragraph" style:parent-style-name="ターミナル">
      <style:text-properties fo:color="#000000" style:language-asian="ja" style:country-asian="JP"/>
    </style:style>
    <style:style style:name="P381" style:family="paragraph" style:parent-style-name="ターミナル">
      <style:text-properties fo:color="#ff0000"/>
    </style:style>
    <style:style style:name="P382" style:family="paragraph" style:parent-style-name="ターミナル">
      <style:text-properties fo:color="#ff0000" style:language-asian="ja" style:country-asian="JP"/>
    </style:style>
    <style:style style:name="P383" style:family="paragraph" style:parent-style-name="ターミナル">
      <style:text-properties style:language-asian="ja" style:country-asian="JP"/>
    </style:style>
    <style:style style:name="P384" style:family="paragraph" style:parent-style-name="ターミナル">
      <style:paragraph-properties fo:margin-top="0cm" fo:margin-bottom="0.212cm"/>
    </style:style>
    <style:style style:name="P385" style:family="paragraph" style:parent-style-name="ターミナル">
      <style:paragraph-properties fo:margin-top="0cm" fo:margin-bottom="0.212cm"/>
      <style:text-properties fo:color="#ff0000" fo:font-size="10.5pt" fo:font-weight="normal" style:font-size-asian="10.5pt" style:language-asian="ja" style:country-asian="JP" style:font-weight-complex="normal"/>
    </style:style>
    <style:style style:name="P386" style:family="paragraph" style:parent-style-name="ターミナル">
      <style:paragraph-properties fo:margin-top="0cm" fo:margin-bottom="0.212cm"/>
      <style:text-properties fo:color="#000000" style:language-asian="ja" style:country-asian="JP"/>
    </style:style>
    <style:style style:name="P387" style:family="paragraph" style:parent-style-name="ターミナル見出し">
      <style:text-properties fo:color="#000000" style:language-asian="ja" style:country-asian="JP"/>
    </style:style>
    <style:style style:name="P388" style:family="paragraph" style:parent-style-name="ターミナル見出し">
      <style:paragraph-properties fo:margin-top="0cm" fo:margin-bottom="0.212cm"/>
      <style:text-properties fo:color="#000000" style:language-asian="ja" style:country-asian="JP"/>
    </style:style>
    <style:style style:name="T1" style:family="text">
      <style:text-properties style:font-name="Times New Roman" fo:font-size="28pt" style:font-size-asian="28pt" style:language-asian="ja" style:country-asian="JP" style:font-size-complex="28pt"/>
    </style:style>
    <style:style style:name="T2" style:family="text">
      <style:text-properties fo:font-size="28pt" style:font-size-asian="28pt" style:language-asian="ja" style:country-asian="JP" style:font-size-complex="28pt"/>
    </style:style>
    <style:style style:name="T3" style:family="text">
      <style:text-properties style:font-name="Times New Roman" fo:font-size="28pt" fo:font-weight="bold" style:font-name-asian="HG PゴシックB Sun" style:font-size-asian="28pt" style:language-asian="ja" style:country-asian="JP" style:font-weight-asian="bold" style:font-name-complex="Lucidasans" style:font-size-complex="28pt"/>
    </style:style>
    <style:style style:name="T4" style:family="text">
      <style:text-properties style:language-asian="ja" style:country-asian="JP"/>
    </style:style>
    <style:style style:name="T5" style:family="text">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T6" style:family="text"/>
    <style:style style:name="T7" style:family="text">
      <style:text-properties fo:color="#000000" style:language-asian="ja" style:country-asian="JP"/>
    </style:style>
    <style:style style:name="T8" style:family="text">
      <style:text-properties fo:color="#ff0000"/>
    </style:style>
    <style:style style:name="T9" style:family="text">
      <style:text-properties fo:color="#000000"/>
    </style:style>
    <style:style style:name="T10" style:family="text">
      <style:text-properties fo:color="#000000" style:text-underline-style="none" style:language-asian="ja" style:country-asian="JP"/>
    </style:style>
    <style:style style:name="T11" style:family="text">
      <style:text-properties fo:color="#000000" style:text-underline-style="none"/>
    </style:style>
    <style:style style:name="T12" style:family="text">
      <style:text-properties fo:font-size="10.5pt" fo:font-weight="normal" style:font-size-asian="10.5pt" style:font-weight-complex="normal"/>
    </style:style>
    <style:style style:name="T13" style:family="text">
      <style:text-properties fo:color="#000000" fo:font-size="10.5pt" fo:font-weight="normal" style:font-size-asian="10.5pt" style:font-weight-complex="normal"/>
    </style:style>
    <style:style style:name="T14" style:family="text">
      <style:text-properties fo:color="#000000" style:font-name="HG ゴシックB Sun" fo:font-size="10.5pt" fo:font-weight="normal" style:font-name-asian="HG ゴシックB Sun" style:font-size-asian="10.5pt" style:font-weight-complex="normal"/>
    </style:style>
    <style:style style:name="T15" style:family="text">
      <style:text-properties fo:color="#000000" style:font-name="HG ゴシックB Sun" fo:font-size="10.5pt" fo:font-weight="normal" style:font-name-asian="HG ゴシックB Sun" style:font-size-asian="10.5pt" style:language-asian="ja" style:country-asian="JP" style:font-weight-complex="normal"/>
    </style:style>
    <style:style style:name="T16" style:family="text">
      <style:text-properties fo:color="#ff0000" style:font-name="HG ゴシックB Sun" fo:font-size="10.5pt" fo:font-weight="normal" style:font-name-asian="HG ゴシックB Sun" style:font-size-asian="10.5pt" style:language-asian="ja" style:country-asian="JP" style:font-weight-complex="normal"/>
    </style:style>
    <style:style style:name="T17" style:family="text">
      <style:text-properties fo:color="#000000" style:font-name="HG ゴシックB Sun" fo:font-size="10.5pt" fo:font-weight="normal" style:font-name-asian="HG ゴシックB Sun" style:language-asian="ja" style:country-asian="JP" style:font-weight-complex="normal"/>
    </style:style>
    <style:style style:name="T18" style:family="text">
      <style:text-properties fo:color="#000000" fo:font-size="10.5pt" fo:font-weight="normal" style:font-size-asian="10.5pt" style:language-asian="ja" style:country-asian="JP" style:font-weight-complex="normal"/>
    </style:style>
    <style:style style:name="T19" style:family="text">
      <style:text-properties fo:color="#000000" style:font-name="HG ゴシックB Sun" fo:font-size="10.5pt" fo:font-style="italic" style:text-underline-style="none" fo:font-weight="normal" style:font-name-asian="HG ゴシックB Sun" style:font-size-asian="10.5pt" style:language-asian="ja" style:country-asian="JP" style:font-style-asian="italic" style:font-style-complex="italic" style:font-weight-complex="normal"/>
    </style:style>
    <style:style style:name="T20" style:family="text">
      <style:text-properties fo:font-style="italic" style:font-style-asian="italic" style:font-style-complex="italic"/>
    </style:style>
    <style:style style:name="T21" style:family="text">
      <style:text-properties fo:color="#ff0000" style:language-asian="ja" style:country-asian="JP"/>
    </style:style>
    <style:style style:name="T22" style:family="text">
      <style:text-properties fo:color="#000000" fo:font-weight="normal" style:language-asian="ja" style:country-asian="JP" style:font-weight-complex="normal"/>
    </style:style>
    <style:style style:name="T23" style:family="text">
      <style:text-properties fo:color="#000000" style:font-name="HG ゴシックB Sun" style:font-name-asian="HG ゴシックB Sun"/>
    </style:style>
    <style:style style:name="T24" style:family="text">
      <style:text-properties fo:color="#000000" style:font-name="HG ゴシックB Sun" style:font-name-asian="HG ゴシックB Sun" style:language-asian="ja" style:country-asian="JP"/>
    </style:style>
    <style:style style:name="T25" style:family="text">
      <style:text-properties fo:color="#000000" style:font-name="HG ゴシックB Sun" fo:font-size="10.5pt" style:text-underline-style="dotted" style:text-underline-width="auto" style:text-underline-color="font-color" fo:font-weight="normal" style:font-name-asian="HG ゴシックB Sun" style:font-size-asian="10.5pt" style:language-asian="ja" style:country-asian="JP" style:font-weight-complex="normal"/>
    </style:style>
    <style:style style:name="T26" style:family="text">
      <style:text-properties style:text-underline-style="none" style:language-asian="ja" style:country-asian="JP"/>
    </style:style>
    <style:style style:name="T27" style:family="text">
      <style:text-properties style:font-name="Times New Roman" fo:font-size="28pt" style:font-size-asian="28pt" style:language-asian="ja" style:country-asian="JP" style:font-size-complex="28pt"/>
    </style:style>
    <style:style style:name="T28" style:family="text">
      <style:text-properties style:font-name="Times New Roman" fo:font-size="28pt" fo:font-weight="bold" style:font-name-asian="HG PゴシックB Sun" style:font-size-asian="28pt" style:language-asian="ja" style:country-asian="JP" style:font-weight-asian="bold" style:font-name-complex="Lucidasans" style:font-size-complex="28pt"/>
    </style:style>
    <style:style style:name="T29" style:family="text">
      <style:text-properties style:language-asian="ja" style:country-asian="JP"/>
    </style:style>
    <style:style style:name="T30" style:family="text">
      <style:text-properties fo:color="#000000"/>
    </style:style>
    <style:style style:name="T31" style:family="text">
      <style:text-properties fo:color="#000000" fo:font-weight="normal" style:language-asian="ja" style:country-asian="JP" style:font-weight-complex="normal"/>
    </style:style>
    <style:style style:name="T32" style:family="text">
      <style:text-properties fo:color="#000000" style:language-asian="ja" style:country-asian="JP"/>
    </style:style>
    <style:style style:name="T33" style:family="text">
      <style:text-properties fo:color="#000000" style:font-name="HG ゴシックB Sun" fo:font-size="10.5pt" fo:font-weight="normal" style:font-name-asian="HG ゴシックB Sun" style:font-size-asian="10.5pt" style:language-asian="ja" style:country-asian="JP" style:font-weight-complex="normal"/>
    </style:style>
    <style:style style:name="T34" style:family="text">
      <style:text-properties fo:color="#000000" style:font-name="HG ゴシックB Sun" fo:font-size="10.5pt" fo:font-weight="normal" style:font-name-asian="HG ゴシックB Sun" style:font-size-asian="10.5pt" style:font-weight-complex="normal"/>
    </style:style>
    <style:style style:name="T35" style:family="text">
      <style:text-properties fo:color="#000000" style:font-name="HG ゴシックB Sun" fo:font-size="10.5pt" fo:font-weight="normal" style:font-name-asian="HG ゴシックB Sun" style:language-asian="ja" style:country-asian="JP" style:font-weight-complex="normal"/>
    </style:style>
    <style:style style:name="T36" style:family="text">
      <style:text-properties fo:color="#000000" style:font-name="HG ゴシックB Sun" fo:font-size="10.5pt" style:text-underline-style="none" fo:font-weight="normal" style:font-name-asian="HG ゴシックB Sun" style:font-size-asian="10.5pt" style:language-asian="ja" style:country-asian="JP" style:font-weight-complex="normal"/>
    </style:style>
    <style:style style:name="T37" style:family="text">
      <style:text-properties fo:color="#000000" style:font-name="HG ゴシックB Sun" fo:font-size="10.5pt" style:text-underline-style="dotted" style:text-underline-width="auto" style:text-underline-color="font-color" fo:font-weight="normal" style:font-name-asian="HG ゴシックB Sun" style:font-size-asian="10.5pt" style:language-asian="ja" style:country-asian="JP" style:font-weight-complex="normal"/>
    </style:style>
    <style:style style:name="T38" style:family="text">
      <style:text-properties fo:color="#000000" style:font-name="HG ゴシックB Sun" fo:font-size="10.5pt" fo:font-style="italic" style:text-underline-style="none" fo:font-weight="normal" style:font-name-asian="HG ゴシックB Sun" style:font-size-asian="10.5pt" style:language-asian="ja" style:country-asian="JP" style:font-style-asian="italic" style:font-style-complex="italic" style:font-weight-complex="normal"/>
    </style:style>
    <style:style style:name="T39" style:family="text">
      <style:text-properties fo:color="#000000" style:font-name="HG ゴシックB Sun" style:font-name-asian="HG ゴシックB Sun"/>
    </style:style>
    <style:style style:name="T40" style:family="text">
      <style:text-properties fo:color="#000000" style:font-name="HG ゴシックB Sun" style:font-name-asian="HG ゴシックB Sun" style:language-asian="ja" style:country-asian="JP"/>
    </style:style>
    <style:style style:name="T41" style:family="text">
      <style:text-properties fo:color="#000000" fo:font-size="10.5pt" fo:font-weight="normal" style:font-size-asian="10.5pt" style:language-asian="ja" style:country-asian="JP" style:font-weight-complex="normal"/>
    </style:style>
    <style:style style:name="T42" style:family="text">
      <style:text-properties fo:color="#000000" fo:font-size="10.5pt" fo:font-weight="normal" style:font-size-asian="10.5pt" style:font-weight-complex="normal"/>
    </style:style>
    <style:style style:name="T43" style:family="text">
      <style:text-properties fo:color="#000000" style:text-underline-style="none"/>
    </style:style>
    <style:style style:name="T44" style:family="text">
      <style:text-properties fo:color="#000000" style:text-underline-style="none" style:language-asian="ja" style:country-asian="JP"/>
    </style:style>
    <style:style style:name="T45" style:family="text">
      <style:text-properties fo:color="#ff0000"/>
    </style:style>
    <style:style style:name="T46" style:family="text">
      <style:text-properties fo:color="#ff0000" style:font-name="HG ゴシックB Sun" fo:font-size="10.5pt" fo:font-weight="normal" style:font-name-asian="HG ゴシックB Sun" style:font-size-asian="10.5pt" style:language-asian="ja" style:country-asian="JP" style:font-weight-complex="normal"/>
    </style:style>
    <style:style style:name="T47" style:family="text">
      <style:text-properties fo:color="#ff0000" style:language-asian="ja" style:country-asian="JP"/>
    </style:style>
    <style:style style:name="T48" style:family="text">
      <style:text-properties style:text-underline-style="none" style:language-asian="ja" style:country-asian="JP"/>
    </style:style>
    <style:style style:name="T49" style:family="text">
      <style:text-properties fo:font-style="italic" style:font-style-asian="italic" style:font-style-complex="italic"/>
    </style:style>
    <style:style style:name="T50" style:family="text">
      <style:text-properties fo:font-size="10.5pt" fo:font-weight="normal" style:font-size-asian="10.5pt" style:font-weight-complex="normal"/>
    </style:style>
    <style:style style:name="T51" style:family="text">
      <style:text-properties fo:font-size="10.5pt" fo:font-weight="normal" style:font-size-asian="10.5pt" style:language-asian="ja" style:country-asian="JP" style:font-weight-complex="normal"/>
    </style:style>
    <style:style style:name="T52" style:family="text">
      <style:text-properties style:font-name="Arial" fo:font-size="14pt" fo:font-style="normal" style:text-underline-style="none" fo:font-weight="bold" style:font-name-asian="HG PゴシックB Sun" style:font-size-asian="14pt" style:language-asian="ja" style:country-asian="JP" style:font-style-asian="normal" style:font-weight-asian="bold" style:font-name-complex="Lucidasans" style:font-size-complex="14pt" style:font-style-complex="italic" style:font-weight-complex="normal"/>
    </style:style>
    <style:style style:name="T53" style:family="text">
      <style:text-properties style:font-name="Arial" fo:font-size="18pt" fo:font-weight="bold" style:font-name-asian="HG PゴシックB Sun" style:font-size-asian="18pt" style:font-weight-asian="bold" style:font-name-complex="Lucidasans" style:font-size-complex="16.1000003814697pt" style:font-weight-complex="bold"/>
    </style:style>
    <style:style style:name="T54" style:family="text">
      <style:text-properties fo:font-size="28pt" style:font-size-asian="28pt" style:language-asian="ja" style:country-asian="JP" style:font-size-complex="28pt"/>
    </style:style>
    <style:style style:name="fr1" style:family="graphic" style:parent-style-name="Frame">
      <style:graphic-properties style:vertical-pos="from-top" style:vertical-rel="paragraph" style:horizontal-pos="from-left" style:horizontal-rel="paragraph" fo:padding="0cm" fo:border="none" style:shadow="none"/>
    </style:style>
    <style:style style:name="fr2" style:family="graphic" style:parent-style-name="コメント">
      <style:graphic-properties style:vertical-pos="from-top" style:vertical-rel="paragraph" style:horizontal-pos="from-left" style:horizontal-rel="paragraph"/>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0">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1">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2">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3">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4">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5">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6">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7">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8">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text:list-style style:name="L19">
      <text:list-level-style-bullet text:level="1" text:style-name="Bullet_20_Symbols" style:num-suffix="." text:bullet-char="●">
        <style:list-level-properties text:space-before="0.635cm" text:min-label-width="0.635cm"/>
        <style:text-properties style:font-name="StarSymbol"/>
      </text:list-level-style-bullet>
      <text:list-level-style-bullet text:level="2" text:style-name="Bullet_20_Symbols" style:num-suffix="." text:bullet-char="○">
        <style:list-level-properties text:space-before="1.27cm" text:min-label-width="0.635cm"/>
        <style:text-properties style:font-name="StarSymbol"/>
      </text:list-level-style-bullet>
      <text:list-level-style-bullet text:level="3" text:style-name="Bullet_20_Symbols" style:num-suffix="." text:bullet-char="■">
        <style:list-level-properties text:space-before="1.905cm" text:min-label-width="0.635cm"/>
        <style:text-properties style:font-name="StarSymbol"/>
      </text:list-level-style-bullet>
      <text:list-level-style-bullet text:level="4" text:style-name="Bullet_20_Symbols" style:num-suffix="." text:bullet-char="●">
        <style:list-level-properties text:space-before="2.54cm" text:min-label-width="0.635cm"/>
        <style:text-properties style:font-name="StarSymbol"/>
      </text:list-level-style-bullet>
      <text:list-level-style-bullet text:level="5" text:style-name="Bullet_20_Symbols" style:num-suffix="." text:bullet-char="○">
        <style:list-level-properties text:space-before="3.175cm" text:min-label-width="0.635cm"/>
        <style:text-properties style:font-name="StarSymbol"/>
      </text:list-level-style-bullet>
      <text:list-level-style-bullet text:level="6" text:style-name="Bullet_20_Symbols" style:num-suffix="." text:bullet-char="■">
        <style:list-level-properties text:space-before="3.81cm" text:min-label-width="0.635cm"/>
        <style:text-properties style:font-name="StarSymbol"/>
      </text:list-level-style-bullet>
      <text:list-level-style-bullet text:level="7" text:style-name="Bullet_20_Symbols" style:num-suffix="." text:bullet-char="●">
        <style:list-level-properties text:space-before="4.445cm" text:min-label-width="0.635cm"/>
        <style:text-properties style:font-name="StarSymbol"/>
      </text:list-level-style-bullet>
      <text:list-level-style-bullet text:level="8" text:style-name="Bullet_20_Symbols" style:num-suffix="." text:bullet-char="○">
        <style:list-level-properties text:space-before="5.08cm" text:min-label-width="0.635cm"/>
        <style:text-properties style:font-name="StarSymbol"/>
      </text:list-level-style-bullet>
      <text:list-level-style-bullet text:level="9" text:style-name="Bullet_20_Symbols" style:num-suffix="." text:bullet-char="■">
        <style:list-level-properties text:space-before="5.715cm" text:min-label-width="0.635cm"/>
        <style:text-properties style:font-name="StarSymbol"/>
      </text:list-level-style-bullet>
      <text:list-level-style-bullet text:level="10" text:style-name="Bullet_20_Symbols" style:num-suffix="." text:bullet-char="●">
        <style:list-level-properties text:space-before="6.35cm" text:min-label-width="0.635cm"/>
        <style:text-properties style:font-name="StarSymbol"/>
      </text:list-level-style-bullet>
    </text:list-style>
  </office:automatic-styles>
  <office:body>
    <office:text>
      <office:forms form:automatic-focus="false" form:apply-design-mode="false"/>
      <text:tracked-changes>
        <text:changed-region text:id="ct242708936">
          <text:insertion>
            <office:change-info>
              <dc:creator>Koji ODAGIRI</dc:creator>
              <dc:date>2007-09-13T08:53:00</dc:date>
            </office:change-info>
          </text:insertion>
        </text:changed-region>
        <text:changed-region text:id="ct158169104">
          <text:deletion>
            <office:change-info>
              <dc:creator>Koji ODAGIRI</dc:creator>
              <dc:date>2007-09-13T08:53:00</dc:date>
            </office:change-info>
            <text:p text:style-name="P1"><text:span text:style-name="T1">運用手</text:span></text:p>
          </text:deletion>
        </text:changed-region>
        <text:changed-region text:id="ct159461600">
          <text:deletion>
            <office:change-info>
              <dc:creator>不明</dc:creator>
              <dc:date>2007-09-26T23:04:00</dc:date>
            </office:change-info>
            <text:p text:style-name="P1"><text:span text:style-name="T1">WiNaSearcher</text:span></text:p>
          </text:deletion>
        </text:changed-region>
        <text:changed-region text:id="ct158516512">
          <text:deletion>
            <office:change-info>
              <dc:creator>Koji ODAGIRI</dc:creator>
              <dc:date>2007-09-13T08:52:00</dc:date>
            </office:change-info>
            <text:p text:style-name="P1"><text:span text:style-name="T2">学校法人嘉悦学園嘉悦大学</text:span></text:p>
            <text:p text:style-name="P2">XXXXXXXXXXXXX</text:p>
            <text:p text:style-name="P1"><text:span text:style-name="T3"/></text:p>
          </text:deletion>
        </text:changed-region>
        <text:changed-region text:id="ct160235136">
          <text:insertion>
            <office:change-info>
              <dc:creator>不明</dc:creator>
              <dc:date>2007-09-26T23:04:00</dc:date>
            </office:change-info>
          </text:insertion>
        </text:changed-region>
        <text:changed-region text:id="ct240777568">
          <text:insertion>
            <office:change-info>
              <dc:creator>Koji ODAGIRI</dc:creator>
              <dc:date>2007-09-13T08:55:00</dc:date>
            </office:change-info>
          </text:insertion>
        </text:changed-region>
        <text:changed-region text:id="ct91941632">
          <text:deletion>
            <office:change-info>
              <dc:creator>Koji ODAGIRI</dc:creator>
              <dc:date>2007-09-13T08:55:00</dc:date>
            </office:change-info>
            <text:p text:style-name="P1"><text:span text:style-name="T1">順</text:span></text:p>
          </text:deletion>
        </text:changed-region>
        <text:changed-region text:id="ct91640104">
          <text:insertion>
            <office:change-info>
              <dc:creator>不明</dc:creator>
              <dc:date>2007-09-12T11:44:00</dc:date>
            </office:change-info>
          </text:insertion>
        </text:changed-region>
        <text:changed-region text:id="ct158193384">
          <text:deletion>
            <office:change-info>
              <dc:creator>不明</dc:creator>
              <dc:date>2007-09-12T11:44:00</dc:date>
            </office:change-info>
            <text:p text:style-name="P3">日本ビクター株式会社</text:p>
            <text:p text:style-name="P3">ファイルサーバー、認証サーバー</text:p>
          </text:deletion>
        </text:changed-region>
        <text:changed-region text:id="ct199525640">
          <text:deletion>
            <office:change-info>
              <dc:creator>不明</dc:creator>
              <dc:date>2007-07-04T14:36:00</dc:date>
            </office:change-info>
            <text:p text:style-name="P3"><text:span text:style-name="T4">構築</text:span></text:p>
          </text:deletion>
        </text:changed-region>
        <text:changed-region text:id="ct159406200">
          <text:deletion>
            <office:change-info>
              <dc:creator>不明</dc:creator>
              <dc:date>2007-09-12T11:45:00</dc:date>
            </office:change-info>
            <text:p text:style-name="P3"><text:span text:style-name="T4"/></text:p>
            <text:p text:style-name="P3"/>
          </text:deletion>
        </text:changed-region>
        <text:changed-region text:id="ct241795376">
          <text:deletion>
            <office:change-info>
              <dc:creator>不明</dc:creator>
              <dc:date>2007-07-04T14:32:00</dc:date>
            </office:change-info>
            <text:p text:style-name="P3">作業報告</text:p>
          </text:deletion>
        </text:changed-region>
        <text:changed-region text:id="ct201529400">
          <text:deletion>
            <office:change-info>
              <dc:creator>不明</dc:creator>
              <dc:date>2007-09-12T11:45:00</dc:date>
            </office:change-info>
            <text:p text:style-name="P3"><text:span text:style-name="T4">書</text:span></text:p>
          </text:deletion>
        </text:changed-region>
        <text:changed-region text:id="ct201925760">
          <text:deletion>
            <office:change-info>
              <dc:creator>不明</dc:creator>
              <dc:date>2007-07-04T14:32:00</dc:date>
            </office:change-info>
            <text:p text:style-name="P3"><text:span text:style-name="T4"/></text:p>
            <text:p text:style-name="P3">OS / サーバーサービス編</text:p>
          </text:deletion>
        </text:changed-region>
        <text:changed-region text:id="ct195651352">
          <text:deletion>
            <office:change-info>
              <dc:creator>不明</dc:creator>
              <dc:date>2007-09-12T11:45:00</dc:date>
            </office:change-info>
            <text:p text:style-name="P4">作成日: 2007年7月12日</text:p>
            <text:p text:style-name="P5">作成者: <text:span text:style-name="T4">竹内英雄</text:span></text:p>
            <text:p text:style-name="P4">文書番号: OSTD20070712</text:p>
          </text:deletion>
        </text:changed-region>
        <text:changed-region text:id="ct243286136">
          <text:deletion>
            <office:change-info>
              <dc:creator>不明</dc:creator>
              <dc:date>2007-07-04T14:33:00</dc:date>
            </office:change-info>
            <text:p text:style-name="P4">A</text:p>
          </text:deletion>
        </text:changed-region>
        <text:changed-region text:id="ct241353216">
          <text:deletion>
            <office:change-info>
              <dc:creator>不明</dc:creator>
              <dc:date>2007-09-12T11:45:00</dc:date>
            </office:change-info>
            <text:p text:style-name="P4"/>
            <text:p text:style-name="P4">リビジョン: 1.0</text:p>
          </text:deletion>
        </text:changed-region>
        <text:changed-region text:id="ct159307504">
          <text:deletion>
            <office:change-info>
              <dc:creator>Koji ODAGIRI</dc:creator>
              <dc:date>2007-09-13T08:54:00</dc:date>
            </office:change-info>
            <text:p text:style-name="P4">作成日: 2007年9月11日</text:p>
            <text:p text:style-name="P5">作成者: <text:span text:style-name="T4">竹内英雄</text:span></text:p>
            <text:p text:style-name="P5">文書番号: OSTD20070911B</text:p>
            <text:p text:style-name="P4"/>
          </text:deletion>
        </text:changed-region>
        <text:changed-region text:id="ct241765200">
          <text:insertion>
            <office:change-info>
              <dc:creator>Koji ODAGIRI</dc:creator>
              <dc:date>2007-09-13T08:54:00</dc:date>
            </office:change-info>
          </text:insertion>
        </text:changed-region>
        <text:changed-region text:id="ct158516384">
          <text:deletion>
            <office:change-info>
              <dc:creator>Koji ODAGIRI</dc:creator>
              <dc:date>2007-09-13T08:54:00</dc:date>
            </office:change-info>
            <text:p text:style-name="P4">リビジョン: 1.0</text:p>
          </text:deletion>
        </text:changed-region>
        <text:changed-region text:id="ct160563416">
          <text:deletion>
            <office:change-info>
              <dc:creator>不明</dc:creator>
              <dc:date>2007-09-26T23:04:00</dc:date>
            </office:change-info>
            <text:h text:style-name="P6" text:outline-level="1">SearcherWiNa</text:h>
          </text:deletion>
        </text:changed-region>
        <text:changed-region text:id="ct160628776">
          <text:insertion>
            <office:change-info>
              <dc:creator>不明</dc:creator>
              <dc:date>2007-09-26T23:04:00</dc:date>
            </office:change-info>
          </text:insertion>
        </text:changed-region>
        <text:changed-region text:id="ct199507312">
          <text:insertion>
            <office:change-info>
              <dc:creator>Koji ODAGIRI</dc:creator>
              <dc:date>2007-09-13T08:56:00</dc:date>
            </office:change-info>
          </text:insertion>
        </text:changed-region>
        <text:changed-region text:id="ct91159536">
          <text:deletion>
            <office:change-info>
              <dc:creator>Koji ODAGIRI</dc:creator>
              <dc:date>2007-09-13T08:56:00</dc:date>
            </office:change-info>
            <text:h text:style-name="P6" text:outline-level="1"><text:span text:style-name="T4">はじめに</text:span></text:h>
          </text:deletion>
        </text:changed-region>
        <text:changed-region text:id="ct241969328">
          <text:insertion>
            <office:change-info>
              <dc:creator>Koji ODAGIRI</dc:creator>
              <dc:date>2007-09-13T09:00:00</dc:date>
            </office:change-info>
          </text:insertion>
        </text:changed-region>
        <text:changed-region text:id="ct241931392">
          <text:insertion>
            <office:change-info>
              <dc:creator>Koji ODAGIRI</dc:creator>
              <dc:date>2007-09-13T08:56:00</dc:date>
            </office:change-info>
          </text:insertion>
        </text:changed-region>
        <text:changed-region text:id="ct242207680">
          <text:deletion>
            <office:change-info>
              <dc:creator>不明</dc:creator>
              <dc:date>2007-09-26T23:04:00</dc:date>
            </office:change-info>
            <text:p text:style-name="Text_20_body"><text:span text:style-name="T4">WiNaSearcher</text:span></text:p>
          </text:deletion>
        </text:changed-region>
        <text:changed-region text:id="ct158797208">
          <text:deletion>
            <office:change-info>
              <dc:creator>不明</dc:creator>
              <dc:date>2007-09-12T12:05:00</dc:date>
            </office:change-info>
            <text:p text:style-name="Text_20_body"><text:span text:style-name="T4">本書は2007年6、7月に実施した ファイルサーバー（社内外からのアクセス）、認証サーバー環境</text:span></text:p>
          </text:deletion>
        </text:changed-region>
        <text:changed-region text:id="ct242207560">
          <text:insertion>
            <office:change-info>
              <dc:creator>不明</dc:creator>
              <dc:date>2007-09-26T23:04:00</dc:date>
            </office:change-info>
          </text:insertion>
        </text:changed-region>
        <text:changed-region text:id="ct241925120">
          <text:insertion>
            <office:change-info>
              <dc:creator>不明</dc:creator>
              <dc:date>2007-09-26T23:05:00</dc:date>
            </office:change-info>
          </text:insertion>
        </text:changed-region>
        <text:changed-region text:id="ct241826640">
          <text:insertion>
            <office:change-info>
              <dc:creator>Koji ODAGIRI</dc:creator>
              <dc:date>2007-09-13T08:56:00</dc:date>
            </office:change-info>
          </text:insertion>
        </text:changed-region>
        <text:changed-region text:id="ct241952712">
          <text:insertion>
            <office:change-info>
              <dc:creator>Koji ODAGIRI</dc:creator>
              <dc:date>2007-09-13T08:57:00</dc:date>
            </office:change-info>
          </text:insertion>
        </text:changed-region>
        <text:changed-region text:id="ct158873752">
          <text:insertion>
            <office:change-info>
              <dc:creator>Koji ODAGIRI</dc:creator>
              <dc:date>2007-09-13T08:59:00</dc:date>
            </office:change-info>
          </text:insertion>
        </text:changed-region>
        <text:changed-region text:id="ct243122736">
          <text:insertion>
            <office:change-info>
              <dc:creator>不明</dc:creator>
              <dc:date>2007-10-10T08:39:00</dc:date>
            </office:change-info>
          </text:insertion>
        </text:changed-region>
        <text:changed-region text:id="ct91400416">
          <text:insertion>
            <office:change-info>
              <dc:creator>不明</dc:creator>
              <dc:date>2007-10-10T08:40:00</dc:date>
            </office:change-info>
          </text:insertion>
        </text:changed-region>
        <text:changed-region text:id="ct240515224">
          <text:deletion>
            <office:change-info>
              <dc:creator>不明</dc:creator>
              <dc:date>2007-09-26T23:04:00</dc:date>
            </office:change-info>
            <text:p text:style-name="P7"><text:span text:style-name="T4">WiNaSearcher</text:span></text:p>
          </text:deletion>
        </text:changed-region>
        <text:changed-region text:id="ct160234464">
          <text:deletion>
            <office:change-info>
              <dc:creator>不明</dc:creator>
              <dc:date>2007-09-26T23:05:00</dc:date>
            </office:change-info>
            <text:p text:style-name="P7"><text:span text:style-name="T4"/></text:p>
            <text:p text:style-name="P7"><text:span text:style-name="T4">Windows + NAS + Search = </text:span></text:p>
          </text:deletion>
        </text:changed-region>
        <text:changed-region text:id="ct157879984">
          <text:insertion>
            <office:change-info>
              <dc:creator>不明</dc:creator>
              <dc:date>2007-10-10T08:39:00</dc:date>
            </office:change-info>
          </text:insertion>
        </text:changed-region>
        <text:changed-region text:id="ct241800360">
          <text:insertion>
            <office:change-info>
              <dc:creator>不明</dc:creator>
              <dc:date>2007-10-10T08:40:00</dc:date>
            </office:change-info>
          </text:insertion>
        </text:changed-region>
        <text:changed-region text:id="ct160622232">
          <text:insertion>
            <office:change-info>
              <dc:creator>不明</dc:creator>
              <dc:date>2007-10-10T08:41:00</dc:date>
            </office:change-info>
          </text:insertion>
        </text:changed-region>
        <text:changed-region text:id="ct157968960">
          <text:insertion>
            <office:change-info>
              <dc:creator>不明</dc:creator>
              <dc:date>2007-10-10T08:42:00</dc:date>
            </office:change-info>
          </text:insertion>
        </text:changed-region>
        <text:changed-region text:id="ct158821592">
          <text:format-change>
            <office:change-info>
              <dc:creator>不明</dc:creator>
              <dc:date>2007-10-10T08:42:00</dc:date>
            </office:change-info>
          </text:format-change>
        </text:changed-region>
        <text:changed-region text:id="ct241733632">
          <text:insertion>
            <office:change-info>
              <dc:creator>Koji ODAGIRI</dc:creator>
              <dc:date>2007-09-13T08:59:00</dc:date>
            </office:change-info>
          </text:insertion>
        </text:changed-region>
        <text:changed-region text:id="ct160656344">
          <text:deletion>
            <office:change-info>
              <dc:creator>不明</dc:creator>
              <dc:date>2007-09-26T23:04:00</dc:date>
            </office:change-info>
            <text:p text:style-name="P7"><text:span text:style-name="T4">WiNaSearcher</text:span></text:p>
          </text:deletion>
        </text:changed-region>
        <text:changed-region text:id="ct157868832">
          <text:insertion>
            <office:change-info>
              <dc:creator>不明</dc:creator>
              <dc:date>2007-09-26T23:04:00</dc:date>
            </office:change-info>
          </text:insertion>
        </text:changed-region>
        <text:changed-region text:id="ct158639800">
          <text:insertion>
            <office:change-info>
              <dc:creator>Koji ODAGIRI</dc:creator>
              <dc:date>2007-09-13T08:59:00</dc:date>
            </office:change-info>
          </text:insertion>
        </text:changed-region>
        <text:changed-region text:id="ct199558800">
          <text:insertion>
            <office:change-info>
              <dc:creator>Koji ODAGIRI</dc:creator>
              <dc:date>2007-09-13T20:29:00</dc:date>
            </office:change-info>
          </text:insertion>
        </text:changed-region>
        <text:changed-region text:id="ct91942720">
          <text:insertion>
            <office:change-info>
              <dc:creator>Koji ODAGIRI</dc:creator>
              <dc:date>2007-09-13T08:59:00</dc:date>
            </office:change-info>
          </text:insertion>
        </text:changed-region>
        <text:changed-region text:id="ct158729008">
          <text:insertion>
            <office:change-info>
              <dc:creator>Koji ODAGIRI</dc:creator>
              <dc:date>2007-09-13T20:30:00</dc:date>
            </office:change-info>
          </text:insertion>
        </text:changed-region>
        <text:changed-region text:id="ct158515352">
          <text:insertion>
            <office:change-info>
              <dc:creator>Koji ODAGIRI</dc:creator>
              <dc:date>2007-09-13T08:59:00</dc:date>
            </office:change-info>
          </text:insertion>
        </text:changed-region>
        <text:changed-region text:id="ct241895728">
          <text:deletion>
            <office:change-info>
              <dc:creator>不明</dc:creator>
              <dc:date>2007-09-26T23:04:00</dc:date>
            </office:change-info>
            <text:p text:style-name="P7"><text:span text:style-name="T4">WiNaSearcher</text:span></text:p>
          </text:deletion>
        </text:changed-region>
        <text:changed-region text:id="ct158770328">
          <text:insertion>
            <office:change-info>
              <dc:creator>不明</dc:creator>
              <dc:date>2007-09-26T23:04:00</dc:date>
            </office:change-info>
          </text:insertion>
        </text:changed-region>
        <text:changed-region text:id="ct159931752">
          <text:insertion>
            <office:change-info>
              <dc:creator>Koji ODAGIRI</dc:creator>
              <dc:date>2007-09-13T08:59:00</dc:date>
            </office:change-info>
          </text:insertion>
        </text:changed-region>
        <text:changed-region text:id="ct160235808">
          <text:deletion>
            <office:change-info>
              <dc:creator>不明</dc:creator>
              <dc:date>2007-09-26T23:04:00</dc:date>
            </office:change-info>
            <text:p text:style-name="P7"><text:span text:style-name="T4">WiNaSearcher</text:span></text:p>
          </text:deletion>
        </text:changed-region>
        <text:changed-region text:id="ct91740232">
          <text:insertion>
            <office:change-info>
              <dc:creator>不明</dc:creator>
              <dc:date>2007-09-26T23:04:00</dc:date>
            </office:change-info>
          </text:insertion>
        </text:changed-region>
        <text:changed-region text:id="ct46248192">
          <text:insertion>
            <office:change-info>
              <dc:creator>Koji ODAGIRI</dc:creator>
              <dc:date>2007-09-13T08:59:00</dc:date>
            </office:change-info>
          </text:insertion>
        </text:changed-region>
        <text:changed-region text:id="ct241839976">
          <text:insertion>
            <office:change-info>
              <dc:creator>Koji ODAGIRI</dc:creator>
              <dc:date>2007-09-13T19:50:00</dc:date>
            </office:change-info>
          </text:insertion>
        </text:changed-region>
        <text:changed-region text:id="ct241518776">
          <text:deletion>
            <office:change-info>
              <dc:creator>不明</dc:creator>
              <dc:date>2007-09-26T23:04:00</dc:date>
            </office:change-info>
            <text:p text:style-name="Text_20_body"><text:span text:style-name="T4">WiNaSearcher</text:span></text:p>
          </text:deletion>
        </text:changed-region>
        <text:changed-region text:id="ct241928400">
          <text:insertion>
            <office:change-info>
              <dc:creator>不明</dc:creator>
              <dc:date>2007-09-26T23:04:00</dc:date>
            </office:change-info>
          </text:insertion>
        </text:changed-region>
        <text:changed-region text:id="ct91915944">
          <text:insertion>
            <office:change-info>
              <dc:creator>Koji ODAGIRI</dc:creator>
              <dc:date>2007-09-13T19:50:00</dc:date>
            </office:change-info>
          </text:insertion>
        </text:changed-region>
        <text:changed-region text:id="ct199257032">
          <text:insertion>
            <office:change-info>
              <dc:creator>Koji ODAGIRI</dc:creator>
              <dc:date>2007-09-13T19:51:00</dc:date>
            </office:change-info>
          </text:insertion>
        </text:changed-region>
        <text:changed-region text:id="ct202001312">
          <text:insertion>
            <office:change-info>
              <dc:creator>Koji ODAGIRI</dc:creator>
              <dc:date>2007-09-13T19:52:00</dc:date>
            </office:change-info>
          </text:insertion>
        </text:changed-region>
        <text:changed-region text:id="ct158210384">
          <text:deletion>
            <office:change-info>
              <dc:creator>不明</dc:creator>
              <dc:date>2007-09-26T23:04:00</dc:date>
            </office:change-info>
            <text:p text:style-name="Text_20_body"><text:span text:style-name="T4">WiNaSearcher</text:span></text:p>
          </text:deletion>
        </text:changed-region>
        <text:changed-region text:id="ct241861112">
          <text:insertion>
            <office:change-info>
              <dc:creator>不明</dc:creator>
              <dc:date>2007-09-26T23:04:00</dc:date>
            </office:change-info>
          </text:insertion>
        </text:changed-region>
        <text:changed-region text:id="ct202143336">
          <text:insertion>
            <office:change-info>
              <dc:creator>Koji ODAGIRI</dc:creator>
              <dc:date>2007-09-13T19:53:00</dc:date>
            </office:change-info>
          </text:insertion>
        </text:changed-region>
        <text:changed-region text:id="ct158802840">
          <text:deletion>
            <office:change-info>
              <dc:creator>不明</dc:creator>
              <dc:date>2007-09-26T23:04:00</dc:date>
            </office:change-info>
            <text:p text:style-name="P7"><text:span text:style-name="T4">WiNaSearcher</text:span></text:p>
          </text:deletion>
        </text:changed-region>
        <text:changed-region text:id="ct159567024">
          <text:insertion>
            <office:change-info>
              <dc:creator>不明</dc:creator>
              <dc:date>2007-09-26T23:04:00</dc:date>
            </office:change-info>
          </text:insertion>
        </text:changed-region>
        <text:changed-region text:id="ct242647816">
          <text:insertion>
            <office:change-info>
              <dc:creator>Koji ODAGIRI</dc:creator>
              <dc:date>2007-09-13T19:53:00</dc:date>
            </office:change-info>
          </text:insertion>
        </text:changed-region>
        <text:changed-region text:id="ct159381096">
          <text:insertion>
            <office:change-info>
              <dc:creator>Koji ODAGIRI</dc:creator>
              <dc:date>2007-09-13T20:01:00</dc:date>
            </office:change-info>
          </text:insertion>
        </text:changed-region>
        <text:changed-region text:id="ct91321056">
          <text:insertion>
            <office:change-info>
              <dc:creator>Koji ODAGIRI</dc:creator>
              <dc:date>2007-09-13T20:02:00</dc:date>
            </office:change-info>
          </text:insertion>
        </text:changed-region>
        <text:changed-region text:id="ct240499288">
          <text:insertion>
            <office:change-info>
              <dc:creator>Koji ODAGIRI</dc:creator>
              <dc:date>2007-09-13T19:53:00</dc:date>
            </office:change-info>
          </text:insertion>
        </text:changed-region>
        <text:changed-region text:id="ct239437776">
          <text:deletion>
            <office:change-info>
              <dc:creator>不明</dc:creator>
              <dc:date>2007-09-26T23:04:00</dc:date>
            </office:change-info>
            <text:p text:style-name="P7"><text:span text:style-name="T4">WiNaSearcher</text:span></text:p>
          </text:deletion>
        </text:changed-region>
        <text:changed-region text:id="ct91416288">
          <text:insertion>
            <office:change-info>
              <dc:creator>不明</dc:creator>
              <dc:date>2007-09-26T23:04:00</dc:date>
            </office:change-info>
          </text:insertion>
        </text:changed-region>
        <text:changed-region text:id="ct241994616">
          <text:insertion>
            <office:change-info>
              <dc:creator>Koji ODAGIRI</dc:creator>
              <dc:date>2007-09-13T19:53:00</dc:date>
            </office:change-info>
          </text:insertion>
        </text:changed-region>
        <text:changed-region text:id="ct201898984">
          <text:deletion>
            <office:change-info>
              <dc:creator>不明</dc:creator>
              <dc:date>2007-09-26T23:04:00</dc:date>
            </office:change-info>
            <text:p text:style-name="P7"><text:span text:style-name="T4">WiNaSearcher</text:span></text:p>
          </text:deletion>
        </text:changed-region>
        <text:changed-region text:id="ct241902784">
          <text:insertion>
            <office:change-info>
              <dc:creator>不明</dc:creator>
              <dc:date>2007-09-26T23:04:00</dc:date>
            </office:change-info>
          </text:insertion>
        </text:changed-region>
        <text:changed-region text:id="ct241897336">
          <text:insertion>
            <office:change-info>
              <dc:creator>Koji ODAGIRI</dc:creator>
              <dc:date>2007-09-13T19:53:00</dc:date>
            </office:change-info>
          </text:insertion>
        </text:changed-region>
        <text:changed-region text:id="ct240806408">
          <text:deletion>
            <office:change-info>
              <dc:creator>不明</dc:creator>
              <dc:date>2007-09-26T23:04:00</dc:date>
            </office:change-info>
            <text:p text:style-name="P7"><text:span text:style-name="T4">WiNaSearcher</text:span></text:p>
          </text:deletion>
        </text:changed-region>
        <text:changed-region text:id="ct91750352">
          <text:insertion>
            <office:change-info>
              <dc:creator>不明</dc:creator>
              <dc:date>2007-09-26T23:04:00</dc:date>
            </office:change-info>
          </text:insertion>
        </text:changed-region>
        <text:changed-region text:id="ct241861480">
          <text:insertion>
            <office:change-info>
              <dc:creator>Koji ODAGIRI</dc:creator>
              <dc:date>2007-09-13T19:53:00</dc:date>
            </office:change-info>
          </text:insertion>
        </text:changed-region>
        <text:changed-region text:id="ct158547776">
          <text:insertion>
            <office:change-info>
              <dc:creator>Koji ODAGIRI</dc:creator>
              <dc:date>2007-09-14T00:47:00</dc:date>
            </office:change-info>
          </text:insertion>
        </text:changed-region>
        <text:changed-region text:id="ct160611616">
          <text:insertion>
            <office:change-info>
              <dc:creator>Koji ODAGIRI</dc:creator>
              <dc:date>2007-09-14T00:48:00</dc:date>
            </office:change-info>
          </text:insertion>
        </text:changed-region>
        <text:changed-region text:id="ct199919480">
          <text:insertion>
            <office:change-info>
              <dc:creator>Koji ODAGIRI</dc:creator>
              <dc:date>2007-09-13T19:53:00</dc:date>
            </office:change-info>
          </text:insertion>
        </text:changed-region>
        <text:changed-region text:id="ct158756296">
          <text:deletion>
            <office:change-info>
              <dc:creator>Koji ODAGIRI</dc:creator>
              <dc:date>2007-09-13T21:19:00</dc:date>
            </office:change-info>
            <text:p text:style-name="P8"><text:span text:style-name="T5">たシステムでの本書は2007年8月31日～9月7日に実施した ファイル、認証(Active Directory)サーバー環境をCentOS 4.5 にて構築するサーバー環境へ移行し</text:span></text:p>
          </text:deletion>
        </text:changed-region>
        <text:changed-region text:id="ct159182960">
          <text:deletion>
            <office:change-info>
              <dc:creator>不明</dc:creator>
              <dc:date>2007-09-12T12:08:00</dc:date>
            </office:change-info>
            <text:p text:style-name="P8"><text:span text:style-name="T5">の</text:span></text:p>
          </text:deletion>
        </text:changed-region>
        <text:changed-region text:id="ct201993856">
          <text:deletion>
            <office:change-info>
              <dc:creator>不明</dc:creator>
              <dc:date>2007-07-04T14:34:00</dc:date>
            </office:change-info>
            <text:p text:style-name="P8"><text:span text:style-name="T5">構築に関する作業報告書です。</text:span></text:p>
          </text:deletion>
        </text:changed-region>
        <text:changed-region text:id="ct241940736">
          <text:deletion>
            <office:change-info>
              <dc:creator>Koji ODAGIRI</dc:creator>
              <dc:date>2007-09-13T21:19:00</dc:date>
            </office:change-info>
            <text:p text:style-name="P8"><text:span text:style-name="T5">運用手順書となります。主に、当サイト特有なユーザー/グループ登録方法に関する手順を中心に解説しています。一般的な運用手順や使用方法については、各ソフ</text:span></text:p>
          </text:deletion>
        </text:changed-region>
        <text:changed-region text:id="ct240800088">
          <text:deletion>
            <office:change-info>
              <dc:creator>Koji ODAGIRI</dc:creator>
              <dc:date>2007-09-13T19:20:00</dc:date>
            </office:change-info>
            <text:p text:style-name="P8"><text:span text:style-name="T5">トウェアのマニュアルなどに従ってください。また、smbldap-toolsについては、既にお渡ししている弊社提供の別文書「smbldap-tools利用ガイド」も参照ください。</text:span></text:p>
            <text:p text:style-name="P8"><text:span text:style-name="T5">環境構築作業については別文書の作業報告書を参照ください。</text:span></text:p>
          </text:deletion>
        </text:changed-region>
        <text:changed-region text:id="ct202282512">
          <text:deletion>
            <office:change-info>
              <dc:creator>不明</dc:creator>
              <dc:date>2007-07-04T14:47:00</dc:date>
            </office:change-info>
            <text:p text:style-name="P8"><text:span text:style-name="ターミナル入力"><text:span text:style-name="T5"/></text:span></text:p>
            <text:h text:style-name="P9" text:outline-level="1"><text:span text:style-name="T5"/></text:h>
          </text:deletion>
        </text:changed-region>
        <text:changed-region text:id="ct242359152">
          <text:deletion>
            <office:change-info>
              <dc:creator>不明</dc:creator>
              <dc:date>2007-07-04T14:41:00</dc:date>
            </office:change-info>
            <text:h text:style-name="P9" text:outline-level="1"><text:span text:style-name="T5">システム構成</text:span></text:h>
            <text:h text:style-name="Heading_20_2" text:outline-level="2">システム構成図</text:h>
            <text:p text:style-name="Text_20_body">下図の <text:span text:style-name="T4">fsvr-p</text:span>,fsvr-b が作業対象のホストです。</text:p>
            <text:p text:style-name="P8"><text:span text:style-name="ターミナル入力"><text:span text:style-name="T5"/></text:span></text:p>
          </text:deletion>
        </text:changed-region>
        <text:changed-region text:id="ct159269320">
          <text:deletion>
            <office:change-info>
              <dc:creator>不明</dc:creator>
              <dc:date>2007-07-04T14:46:00</dc:date>
            </office:change-info>
            <text:p text:style-name="P8"><text:span text:style-name="ターミナル入力"><text:span text:style-name="T5"/></text:span></text:p>
            <text:p text:style-name="Text_20_body"/>
            <text:p text:style-name="P8"><text:span text:style-name="ターミナル入力"><text:span text:style-name="T5"/></text:span></text:p>
          </text:deletion>
        </text:changed-region>
        <text:changed-region text:id="ct90681168">
          <text:deletion>
            <office:change-info>
              <dc:creator>不明</dc:creator>
              <dc:date>2007-07-04T14:47:00</dc:date>
            </office:change-info>
            <text:p text:style-name="P8"><text:span text:style-name="ターミナル入力"><text:span text:style-name="T5"/></text:span></text:p>
            <text:p text:style-name="P10"/>
            <text:p text:style-name="P10"><text:span text:style-name="ターミナル入力"/></text:p>
            <text:p text:style-name="P10"/>
            <text:p text:style-name="P10"/>
            <text:p text:style-name="Text_20_body"/>
            <text:p text:style-name="Text_20_body"/>
            <text:p text:style-name="P8"><text:span text:style-name="ターミナル入力"><text:span text:style-name="T5"/></text:span></text:p>
          </text:deletion>
        </text:changed-region>
        <text:changed-region text:id="ct240804968">
          <text:deletion>
            <office:change-info>
              <dc:creator>Koji ODAGIRI</dc:creator>
              <dc:date>2007-09-13T19:20:00</dc:date>
            </office:change-info>
            <text:p text:style-name="P8"><text:span text:style-name="ターミナル入力"><text:span text:style-name="T5"/></text:span></text:p>
            <text:p text:style-name="Text_20_body"/>
            <text:p text:style-name="P7"/>
            <text:p text:style-name="P8"><text:span text:style-name="ターミナル入力"><text:span text:style-name="T5"/></text:span></text:p>
          </text:deletion>
        </text:changed-region>
        <text:changed-region text:id="ct201785504">
          <text:deletion>
            <office:change-info>
              <dc:creator>不明</dc:creator>
              <dc:date>2007-07-04T14:41:00</dc:date>
            </office:change-info>
            <text:p text:style-name="P8"><text:span text:style-name="ターミナル入力"><text:span text:style-name="T5"/></text:span></text:p>
            <text:list text:style-name="L1">
              <text:list-item>
                <text:p text:style-name="P11">fsvr-p (fsvr-p.krhm.jvc-victor.co.jp)</text:p>
                <text:list>
                  <text:list-item>
                    <text:p text:style-name="P11"><text:span text:style-name="T4">ファイルサーバー</text:span> (Samba<text:span text:style-name="T4">、smbldap-tools、SSL Bridge、Apache2</text:span>)</text:p>
                  </text:list-item>
                  <text:list-item>
                    <text:p text:style-name="P11"><text:span text:style-name="T4">マスター認証サーバ</text:span>ー (OpenLDAP)</text:p>
                  </text:list-item>
                  <text:list-item>
                    <text:p text:style-name="P12">時刻同期クライアント(ntp)</text:p>
                  </text:list-item>
                  <text:list-item>
                    <text:p text:style-name="P12">メール転送(Postfix)</text:p>
                  </text:list-item>
                  <text:list-item>
                    <text:p text:style-name="P12">スクリプト言語エンジン(PHP)</text:p>
                  </text:list-item>
                </text:list>
              </text:list-item>
              <text:list-item>
                <text:p text:style-name="P11">fsvr-b (fsvr-b.krhm.jvc-victor.co.jp)</text:p>
                <text:list>
                  <text:list-item>
                    <text:p text:style-name="P11"><text:span text:style-name="T4">ファイルサーバー</text:span> <text:s/>(Samba<text:span text:style-name="T4">、smbldap-tools、SSL Bridge、Apache2</text:span>)</text:p>
                  </text:list-item>
                  <text:list-item>
                    <text:p text:style-name="P11"><text:span text:style-name="T4">スレーブ認証サーバ</text:span>ー (OpenLDAP)</text:p>
                  </text:list-item>
                  <text:list-item>
                    <text:p text:style-name="P12">時刻同期クライアント（ntp）</text:p>
                  </text:list-item>
                  <text:list-item>
                    <text:p text:style-name="P12">メール転送(Postfix)</text:p>
                  </text:list-item>
                  <text:list-item>
                    <text:p text:style-name="P12">スクリプト言語エンジン(PHP)</text:p>
                    <text:p text:style-name="P12"/>
                  </text:list-item>
                </text:list>
              </text:list-item>
            </text:list>
            <text:h text:style-name="Heading_20_2" text:outline-level="2">ハードウェア構成</text:h>
            <text:p text:style-name="Text_20_body">fsvr-p, fsvr-b とも下記構成の PC サーバーです。</text:p>
            <text:list text:style-name="L2">
              <text:list-item>
                <text:p text:style-name="P13">DELL PowerEdge 1950</text:p>
                <text:list>
                  <text:list-item>
                    <text:p text:style-name="P13">CPU: Intel Xeon 5160 3.0GHz<text:span text:style-name="T4">　</text:span> x 1</text:p>
                  </text:list-item>
                  <text:list-item>
                    <text:p text:style-name="P13">メモリ: 2GB(512MBx4/667MHz)</text:p>
                  </text:list-item>
                  <text:list-item>
                    <text:p text:style-name="P13"><text:span text:style-name="T4">内蔵</text:span>HDD: 146GB15K(SAS/3.5inch) x <text:span text:style-name="T4">2</text:span> (RAID1 )</text:p>
                  </text:list-item>
                  <text:list-item>
                    <text:p text:style-name="P13"><text:span text:style-name="T4">外付け</text:span>HDD: PowerVault MD1000 (SingleEMM/300G(15K) x <text:span text:style-name="T4">6) </text:span>(RAID5 + 1ホットスペア)</text:p>
                  </text:list-item>
                </text:list>
              </text:list-item>
            </text:list>
            <text:h text:style-name="Heading_20_2" text:outline-level="2">ソフトウェア構成</text:h>
            <text:p text:style-name="Text_20_body">fsvr-p, fsvr-b とも同一のソフトウェア構成となっています。</text:p>
            <text:list text:style-name="L3">
              <text:list-item>
                <text:p text:style-name="P14">OS</text:p>
                <text:list>
                  <text:list-item>
                    <text:p text:style-name="P14">CentOS 4.5 (i386 版)</text:p>
                  </text:list-item>
                  <text:list-item>
                    <text:p text:style-name="P15">カーネル: kernel-<text:span text:style-name="T4">smp-</text:span>2.6.9-55.0.2.EL</text:p>
                  </text:list-item>
                  <text:list-item>
                    <text:p text:style-name="P15">libc: glibc-2.3.4-2.36</text:p>
                  </text:list-item>
                  <text:list-item>
                    <text:p text:style-name="P14">備考: <text:span text:style-name="T4">現地での作業日、</text:span>2007年<text:span text:style-name="T4"> 7月10日時点の最新パッケージを適用</text:span></text:p>
                  </text:list-item>
                </text:list>
              </text:list-item>
            </text:list>
            <text:list text:style-name="L4">
              <text:list-item>
                <text:p text:style-name="P16"><text:span text:style-name="T4">ファイルサーバ</text:span>ー環境</text:p>
                <text:list>
                  <text:list-item>
                    <text:p text:style-name="P16">Samba: samba-3.0.24-1.20_OSSTECH<text:line-break/><text:span text:style-name="T4">ファイル</text:span> サーバー/クライ<text:span text:style-name="T4">ア</text:span>ントソフトウェア</text:p>
                  </text:list-item>
                  <text:list-item>
                    <text:p text:style-name="P16">smbldap-tools: smbldap-tools-0.9.2-1.5_OSSTECH</text:p>
                    <text:p text:style-name="P17">ユーザー/グループ アカウント管理ツール(OpenLDAPの使用が前提）</text:p>
                  </text:list-item>
                  <text:list-item>
                    <text:p text:style-name="P16">SSL Bridge: sslbridge_1.5.osstech.20070201</text:p>
                    <text:p text:style-name="P17">WWW経由ファイルサーバーアクセスソフトウェア</text:p>
                  </text:list-item>
                  <text:list-item>
                    <text:p text:style-name="P16">Apache: httpd-2.0.52-32.2.ent.centos<text:line-break/>WWW サーバーソフトウェア</text:p>
                  </text:list-item>
                </text:list>
              </text:list-item>
              <text:list-item>
                <text:p text:style-name="P16"><text:span text:style-name="T4">認証</text:span>サーバー環境</text:p>
                <text:list>
                  <text:list-item>
                    <text:p text:style-name="P16">Openldp: openldap-2.3.32-5.1_OSSTECH<text:line-break/><text:span text:style-name="T4">認証サーバー/クライアント</text:span> ソフトウェア</text:p>
                  </text:list-item>
                </text:list>
              </text:list-item>
              <text:list-item>
                <text:p text:style-name="P17">時刻同期クライアント環境</text:p>
                <text:list>
                  <text:list-item>
                    <text:p text:style-name="P16">ntp: ntp-4.2.0.a.20040617-6.el4<text:line-break/><text:span text:style-name="T4">ネットワークプロトコル</text:span></text:p>
                  </text:list-item>
                </text:list>
              </text:list-item>
              <text:list-item>
                <text:p text:style-name="P16"><text:span text:style-name="T4">メール転送</text:span>環境</text:p>
                <text:list>
                  <text:list-item>
                    <text:p text:style-name="P16">Postfix: postfix-2.2.10-1.1.el4<text:line-break/>MTA ソフトウェア</text:p>
                  </text:list-item>
                </text:list>
              </text:list-item>
              <text:list-item>
                <text:p text:style-name="P16">スクリプト言語エンジン </text:p>
                <text:list>
                  <text:list-item>
                    <text:p text:style-name="P16">PHP: php-5.1.6-3.el4s1.7</text:p>
                  </text:list-item>
                </text:list>
              </text:list-item>
            </text:list>
            <text:p text:style-name="P8"><text:span text:style-name="T5"/></text:p>
          </text:deletion>
        </text:changed-region>
        <text:changed-region text:id="ct241552824">
          <text:deletion>
            <office:change-info>
              <dc:creator>不明</dc:creator>
              <dc:date>2007-07-04T12:37:00</dc:date>
            </office:change-info>
            <text:p text:style-name="P8"><text:span text:style-name="T5">Samba, SSL Bridge, OpenLDAP, は CentOS4.5 外のソフトウェアパッケージとなります。</text:span></text:p>
          </text:deletion>
        </text:changed-region>
        <text:changed-region text:id="ct160642936">
          <text:deletion>
            <office:change-info>
              <dc:creator>不明</dc:creator>
              <dc:date>2007-07-04T14:41:00</dc:date>
            </office:change-info>
            <text:p text:style-name="P8"><text:span text:style-name="ターミナル入力"><text:span text:style-name="T5"/></text:span></text:p>
            <text:h text:style-name="Heading_20_1" text:outline-level="1">Linux システム環境の構築</text:h>
            <text:p text:style-name="Text_20_body">この節では、Linux (<text:span text:style-name="T4">CentOS4.5</text:span>) インストール時に行なった設定や、インストール後に変更した設定を記述してあります。ホスト名と IP アドレス以外は fsvr-p と fsvr-b で同じ設定となっています。</text:p>
            <text:h text:style-name="Heading_20_2" text:outline-level="2">基本設定</text:h>
            <text:list text:style-name="L5">
              <text:list-item>
                <text:p text:style-name="P18">デフォルトの言語、エンコーディング: 日本語 UTF-8 (ja_JP.UTF-8)</text:p>
              </text:list-item>
              <text:list-item>
                <text:p text:style-name="P18">キーボード: <text:span text:style-name="T4">日本語</text:span> 106 キーボード</text:p>
              </text:list-item>
              <text:list-item>
                <text:p text:style-name="P18">タイムゾーン: アジア/東京</text:p>
              </text:list-item>
              <text:list-item>
                <text:p text:style-name="P18">ブートローダー: GRUB (MBR にインストール, パスワードなし)</text:p>
              </text:list-item>
              <text:list-item>
                <text:p text:style-name="P18">インストールパッケージ: <text:span text:style-name="T7">最小パッケージ（OSインストール後に必須パッケージをインストール）</text:span></text:p>
              </text:list-item>
              <text:list-item>
                <text:p text:style-name="P18">SELinux: 無効</text:p>
              </text:list-item>
              <text:list-item>
                <text:p text:style-name="P18">ファイアウォール: 無効</text:p>
              </text:list-item>
              <text:list-item>
                <text:p text:style-name="P18">root<text:span text:style-name="T4">パスワード: victor0622 (弊社作業終了後、お客様にて変更実施をしてください）</text:span></text:p>
              </text:list-item>
            </text:list>
            <text:h text:style-name="Heading_20_2" text:outline-level="2">ストレージ構成</text:h>
            <text:p text:style-name="P19">マウント場所<text:tab/><text:tab/>容量<text:tab/><text:tab/><text:tab/>デバイス<text:tab/><text:tab/>種類</text:p>
            <text:p text:style-name="P20">/boot<text:tab/><text:tab/><text:tab/>100MB<text:tab/><text:tab/><text:tab/>/dev/sda1<text:tab/>ext3</text:p>
            <text:p text:style-name="P20">swap<text:tab/><text:tab/><text:tab/>2GB<text:tab/><text:tab/><text:tab/>/dev/sda2 <text:tab/>swap</text:p>
            <text:p text:style-name="P20">/<text:tab/><text:tab/><text:tab/>135GB<text:tab/><text:tab/><text:tab/>/dev/sda3 <text:tab/>ext3</text:p>
            <text:p text:style-name="P20">diskdump<text:tab/><text:tab/>2GB<text:tab/><text:tab/><text:tab/>/dev/sda5 <text:tab/>diskdump</text:p>
            <text:p text:style-name="P21">/PDC<text:tab/><text:tab/><text:tab/>600GB<text:tab/><text:tab/><text:tab/>/dev/sdb<text:tab/>ext3</text:p>
            <text:p text:style-name="P22"><text:span text:style-name="T8">/BDC<text:tab/><text:tab/><text:tab/>600GB<text:tab/><text:tab/><text:tab/>/dev/sdb<text:tab/>ext3</text:span><text:line-break/></text:p>
            <text:h text:style-name="Heading_20_2" text:outline-level="2">ネットワーク設定</text:h>
            <text:list text:style-name="L6">
              <text:list-item text:start-value="1">
                <text:p text:style-name="P23">fsvr-p, fsvr-b 共通設定</text:p>
                <text:list>
                  <text:list-item>
                    <text:p text:style-name="P23">デフォルトゲートウェイ: 136.198.200.254</text:p>
                  </text:list-item>
                  <text:list-item>
                    <text:p text:style-name="P23">DNS<text:span text:style-name="T4">サーバー: 136.198.200.100, 136.198.200.200</text:span></text:p>
                  </text:list-item>
                  <text:list-item>
                    <text:p text:style-name="P23">SMTP サーバー: 136.198.200.100</text:p>
                  </text:list-item>
                  <text:list-item>
                    <text:p text:style-name="P23">NTP サーバー: ntp.krhm.jvc-victor.co.jp</text:p>
                  </text:list-item>
                </text:list>
              </text:list-item>
              <text:list-item>
                <text:p text:style-name="P23">fsvr-p</text:p>
              </text:list-item>
              <text:list-item>
                <text:p text:style-name="P23">ホスト名: fsvr-p.krhm.jvc-victor.co.jp</text:p>
                <text:list>
                  <text:list-header>
                    <text:p text:style-name="P23">IP アドレス/ネットマスク:</text:p>
                    <text:list>
                      <text:list-item>
                        <text:p text:style-name="P23">136.198.200.50/24 (eth0)</text:p>
                      </text:list-item>
                      <text:list-item>
                        <text:p text:style-name="P23">192.168.200.50/24 (eth1)</text:p>
                      </text:list-item>
                    </text:list>
                  </text:list-header>
                </text:list>
              </text:list-item>
              <text:list-item>
                <text:p text:style-name="P23">fsvr-b</text:p>
                <text:list>
                  <text:list-item>
                    <text:p text:style-name="P23">ホスト名: fsvr-b.krhm.jvc-victor.co.jp</text:p>
                  </text:list-item>
                  <text:list-item>
                    <text:p text:style-name="P23">IP アドレス/ネットマスク:</text:p>
                    <text:list>
                      <text:list-item>
                        <text:p text:style-name="P23">136.198.200.51/24 (eth0)</text:p>
                      </text:list-item>
                      <text:list-item>
                        <text:p text:style-name="P23">192.168.200.51/24 (eth1)</text:p>
                      </text:list-item>
                    </text:list>
                  </text:list-item>
                </text:list>
              </text:list-item>
            </text:list>
            <text:h text:style-name="Heading_20_2" text:outline-level="2">不要サービスの停止</text:h>
            <text:p text:style-name="Text_20_body">デフォルトで有効になっているサービスのうち以下のサービスを起動しないように設定しました。</text:p>
            <text:list text:style-name="L7">
              <text:list-item text:start-value="1">
                <text:p text:style-name="P24">cups: CUPS (Common UNIX Printing System)</text:p>
              </text:list-item>
              <text:list-item>
                <text:p text:style-name="P24">cups-config-daemon: CUPS 設定デーモン</text:p>
              </text:list-item>
              <text:list-item>
                <text:p text:style-name="P24">hpoj: HP OfficeJet (HP 製の複合機) 用サービス</text:p>
              </text:list-item>
              <text:list-item>
                <text:p text:style-name="P24">isdn: ISDN サービス</text:p>
              </text:list-item>
              <text:list-item>
                <text:p text:style-name="P24">nfslock: NFS ロックデーモン</text:p>
              </text:list-item>
              <text:list-item>
                <text:p text:style-name="P24">pcmcia: PC カードサービス</text:p>
              </text:list-item>
              <text:list-item>
                <text:p text:style-name="P24">portmap: RPC ポートマッパー</text:p>
              </text:list-item>
              <text:list-item>
                <text:p text:style-name="P24">rpcgssd: RPC Sec-GSS クライアントデーモン</text:p>
              </text:list-item>
              <text:list-item>
                <text:p text:style-name="P24">rpcidmapd :NFSv4 ID マップデーモン</text:p>
              </text:list-item>
              <text:list-item>
                <text:p text:style-name="P24">rpcsvcgssd :RPC Sec-GSS サーバーデーモン</text:p>
              </text:list-item>
              <text:list-item>
                <text:p text:style-name="P24">telnet: Telnet サービス</text:p>
              </text:list-item>
            </text:list>
            <text:h text:style-name="Heading_20_2" text:outline-level="2">パッケージの更新</text:h>
            <text:p text:style-name="Text_20_body"><text:span text:style-name="T4">現地作業日</text:span>の時点 (2007年7月10日) に公開されていた更新パッケージを適用しました。</text:p>
            <text:h text:style-name="Heading_20_2" text:outline-level="2">メールクライアント環境の設定</text:h>
            <text:p text:style-name="Text_20_body">OS ローカル環境から発信されるメールが配送されるように MTA ソフトウェア Postfix をメールクライアントとして設定しました。</text:p>
            <text:h text:style-name="Heading_20_3" text:outline-level="3">Postfix 環境の構成</text:h>
            <text:list text:style-name="L8">
              <text:list-item>
                <text:p text:style-name="P25">ソフトウェア構成</text:p>
                <text:list>
                  <text:list-item>
                    <text:p text:style-name="P25"><text:span text:style-name="T9">postfix-2.2.10-1.1.el4</text:span><text:line-break/>MTA ソフトウェア</text:p>
                  </text:list-item>
                </text:list>
              </text:list-item>
              <text:list-item>
                <text:p text:style-name="P25">役割り</text:p>
                <text:list>
                  <text:list-item>
                    <text:p text:style-name="P26">システムサービスからの送信メールを特定アドレスに配送する。</text:p>
                  </text:list-item>
                </text:list>
              </text:list-item>
              <text:list-item>
                <text:p text:style-name="P25">受信 / リレー制限</text:p>
                <text:list>
                  <text:list-item>
                    <text:p text:style-name="P25">外部からのメール受信は一切しない。(SMTP ポートは localhost のみ)</text:p>
                  </text:list-item>
                </text:list>
              </text:list-item>
              <text:list-item>
                <text:p text:style-name="P25">配送ルール</text:p>
                <text:list>
                  <text:list-item>
                    <text:p text:style-name="P25">すべてのメールを postmaster@krhm.jvc-victor.co.jp宛に配送</text:p>
                  </text:list-item>
                </text:list>
              </text:list-item>
            </text:list>
            <text:h text:style-name="Heading_20_3" text:outline-level="3">Postfix の設定</text:h>
            <text:p text:style-name="Text_20_body">Postfix を設定します。対象となる設定ファイルは以下の通りです。設定内容は最終章を参照のこと。</text:p>
            <text:list text:style-name="L9">
              <text:list-item>
                <text:p text:style-name="P27">/etc/postfix/main.cf<text:line-break/>Postfix メイン設定ファイル</text:p>
              </text:list-item>
              <text:list-item>
                <text:p text:style-name="P27">/etc/postfix/aliases.regexp</text:p>
                <text:p text:style-name="P27">正規表現版aliase<text:span text:style-name="T4">設定ファイル（/etc/aliases以外の設定）</text:span></text:p>
              </text:list-item>
              <text:list-item>
                <text:p text:style-name="P27">/etc/aliases</text:p>
                <text:p text:style-name="P27">aliase<text:span text:style-name="T4">設定ファイル</text:span></text:p>
                <text:p text:style-name="P28"/>
              </text:list-item>
            </text:list>
            <text:p text:style-name="Text_20_body"><text:span text:style-name="T4">上記</text:span>以外の設定ファイルは変更せずデフォルトのままになっています。</text:p>
            <text:h text:style-name="Heading_20_3" text:outline-level="3">Postfix の起動</text:h>
            <text:p text:style-name="Text_20_body">システム標準の MTA を Postfix に変更します。</text:p>
            <text:p text:style-name="ターミナル"># <text:span text:style-name="ターミナル入力">alternatives --set mta /usr/sbin/sendmail.postfix</text:span></text:p>
            <text:p text:style-name="Text_20_body">Postfix のデーモンプロセス を起動します。</text:p>
            <text:p text:style-name="ターミナル"># <text:span text:style-name="ターミナル入力">service postfix start</text:span></text:p>
            <text:p text:style-name="Text_20_body">OS ブート時に Postfix が自動起動されるよう設定します。</text:p>
            <text:p text:style-name="ターミナル"># <text:span text:style-name="ターミナル入力">chkconfig postfix on</text:span></text:p>
            <text:p text:style-name="Text_20_body"/>
            <text:p text:style-name="Text_20_body"/>
            <text:p text:style-name="Text_20_body"/>
            <text:p text:style-name="Text_20_body"/>
            <text:p text:style-name="Text_20_body"/>
            <text:p text:style-name="Text_20_body"/>
            <text:p text:style-name="Text_20_body"/>
            <text:h text:style-name="Heading_20_1" text:outline-level="1"><text:span text:style-name="T4">認証</text:span>サーバー環境の構築 (OpenLDAP)</text:h>
            <text:p text:style-name="Text_20_body">以下、特に明示しない限り、<text:span text:style-name="T4">fsvr-p</text:span> と fsvr-b で同じ手順を実施します。</text:p>
            <text:h text:style-name="Heading_20_2" text:outline-level="2"><text:span text:style-name="T4">認証</text:span>サーバー環境の構成</text:h>
            <text:list text:style-name="L10">
              <text:list-item text:start-value="1">
                <text:p text:style-name="P29">サーバー構成</text:p>
                <text:list>
                  <text:list-item>
                    <text:p text:style-name="P29"><text:span text:style-name="T4">マスター</text:span>サーバー (アクティブ):</text:p>
                    <text:list>
                      <text:list-item>
                        <text:p text:style-name="P29">fsvr-p.krhm.jvc-victor.co.jp</text:p>
                      </text:list-item>
                    </text:list>
                  </text:list-item>
                  <text:list-item>
                    <text:p text:style-name="P29"><text:span text:style-name="T4">スレーブ</text:span>サーバー (アクティブ):</text:p>
                    <text:list>
                      <text:list-item>
                        <text:p text:style-name="P29">fsvr-b.krhm.jvc-victor.co.jp</text:p>
                      </text:list-item>
                    </text:list>
                  </text:list-item>
                </text:list>
              </text:list-item>
              <text:list-item>
                <text:p text:style-name="P30">マスターからスレーブへ情報複製</text:p>
                <text:list>
                  <text:list-item>
                    <text:p text:style-name="P30">複製方法にはsyncrepl方法を使用</text:p>
                  </text:list-item>
                </text:list>
              </text:list-item>
              <text:list-item>
                <text:p text:style-name="P30">管理者パスワード</text:p>
                <text:list>
                  <text:list-item>
                    <text:p text:style-name="P30">/etc/openldap/slapd.confにてrootpwとして設定できるが、今回はLDAPのデータベース内にて管理します。（設定時にはrootpwとしての記載が必要）</text:p>
                  </text:list-item>
                </text:list>
              </text:list-item>
            </text:list>
            <text:h text:style-name="P31" text:outline-level="2"><text:span text:style-name="T4">認証</text:span>サーバーの設定</text:h>
            <text:p text:style-name="P32"><text:span text:style-name="T4">認証</text:span>サーバー <text:span text:style-name="T4">openldap</text:span>を設定します。対象となる設定ファイルは以下の通りです。設定内容は最終章を参照のこと。</text:p>
            <text:list text:style-name="L11">
              <text:list-item text:start-value="1">
                <text:p text:style-name="P33">/etc/<text:span text:style-name="T4">openldap/slapd.conf</text:span></text:p>
                <text:list>
                  <text:list-item>
                    <text:p text:style-name="P33"><text:span text:style-name="T4">認証</text:span>サーバー (openldap) の設定ファイル</text:p>
                  </text:list-item>
                </text:list>
              </text:list-item>
            </text:list>
            <text:list text:style-name="L11">
              <text:list-item text:start-value="1">
                <text:p text:style-name="P33">/etc/openldap/ldap.conf</text:p>
                <text:list>
                  <text:list-item>
                    <text:p text:style-name="P33"><text:span text:style-name="T4">ldapクライアントとしての</text:span>設定ファイル</text:p>
                  </text:list-item>
                </text:list>
              </text:list-item>
            </text:list>
            <text:list text:style-name="L11">
              <text:list-item text:start-value="1">
                <text:p text:style-name="P33">/etc/ldap.conf</text:p>
                <text:list>
                  <text:list-item>
                    <text:p text:style-name="P34">ldapクライアントとしての設定ファイル(nss_ldap用)</text:p>
                  </text:list-item>
                </text:list>
              </text:list-item>
            </text:list>
            <text:list text:style-name="L11">
              <text:list-item text:start-value="1">
                <text:p text:style-name="P33">/etc/nsswitch.conf</text:p>
                <text:list>
                  <text:list-item>
                    <text:p text:style-name="P35">システムデータベースとネームサービススイッチの設定ファイル</text:p>
                  </text:list-item>
                </text:list>
              </text:list-item>
            </text:list>
            <text:list text:style-name="L11">
              <text:list-item text:start-value="1">
                <text:p text:style-name="P33">/etc/pam.d/system-auth</text:p>
                <text:list>
                  <text:list-item>
                    <text:p text:style-name="P33">PAM<text:span text:style-name="T4">認証</text:span>設定ファイル</text:p>
                  </text:list-item>
                </text:list>
              </text:list-item>
            </text:list>
            <text:h text:style-name="Heading_20_3" text:outline-level="3">設定手順</text:h>
            <text:p text:style-name="Text_20_body">以下に設定ファイルを配置した後の設定手順を明記しております。</text:p>
            <text:list text:style-name="L12">
              <text:list-item>
                <text:list>
                  <text:list-header>
                    <text:p text:style-name="P36"/>
                  </text:list-header>
                </text:list>
              </text:list-item>
            </text:list>
            <text:list text:style-name="L11">
              <text:list-item text:start-value="1">
                <text:p text:style-name="P37">ユーザ認証の設定</text:p>
              </text:list-item>
            </text:list>
            <text:p text:style-name="ターミナル"><text:span text:style-name="T9"># </text:span><text:span text:style-name="ターミナル入力"><text:span text:style-name="T9">authconfig</text:span></text:span></text:p>
            <text:p text:style-name="P38"/>
            <text:p text:style-name="Text_20_body">以下のようにLDAPを使用する設定にチェックを入れます。</text:p>
            <text:p text:style-name="コード"><text:span text:style-name="ターミナル入力"><text:span text:style-name="T10"><text:s/>ユーザー情報 <text:s text:c="8"/>認証 <text:s text:c="15"/></text:span></text:span></text:p>
            <text:p text:style-name="コード"><text:span text:style-name="ターミナル入力"><text:span text:style-name="T10"><text:s/>[*] LDAP を使用 <text:s text:c="5"/>[*] LDAP 認証を使用</text:span></text:span></text:p>
            <text:p text:style-name="Standard"><text:span text:style-name="ターミナル入力"><text:span text:style-name="T7"/></text:span></text:p>
            <text:p text:style-name="Text_20_body">次にIPアドレス、suffixを設定します。</text:p>
            <text:p text:style-name="コード"><text:span text:style-name="ターミナル入力"><text:span text:style-name="T11">サーバー: 136.198.200.50 136.198.200.51</text:span></text:span></text:p>
            <text:p text:style-name="コード"><text:span text:style-name="ターミナル入力"><text:span text:style-name="T11">ベース DN: o=JVC</text:span></text:span></text:p>
            <text:p text:style-name="Standard"><text:span text:style-name="ターミナル入力"><text:span text:style-name="T7"/></text:span></text:p>
            <text:p text:style-name="Standard">スレーブサーバー(fsvr-b）ではIPアドレスを以下の順にします。</text:p>
            <text:p text:style-name="コード"><text:span text:style-name="ターミナル入力"><text:span text:style-name="T10">サーバー: 136.198.200.51 136.198.200.50</text:span></text:span></text:p>
            <text:p text:style-name="Standard"><text:span text:style-name="ターミナル入力"><text:span text:style-name="T7"/></text:span></text:p>
            <text:p text:style-name="Standard">authconfigコマンドを実行すると先の/etc/openldap/ldap.conf,/etc/ldap.conf,/etc/nsswitch.conf,/etc/pam.d/system-authが変更対象となります。よって実行する際には注意ください。</text:p>
            <text:p text:style-name="Standard"/>
            <text:p text:style-name="Standard">以上で認証サーバーの下準備は終了です。</text:p>
            <text:p text:style-name="P8"><text:span text:style-name="T5"/></text:p>
          </text:deletion>
        </text:changed-region>
        <text:changed-region text:id="ct91283792">
          <text:deletion>
            <office:change-info>
              <dc:creator>Koji ODAGIRI</dc:creator>
              <dc:date>2007-09-13T19:20:00</dc:date>
            </office:change-info>
            <text:p text:style-name="P8"><text:span text:style-name="T5">ファイルサーバー認証サーバーの管理 (openldap)</text:span></text:p>
            <text:h text:style-name="Heading_20_2" text:outline-level="2">サーバー構成</text:h>
            <text:p text:style-name="Text_20_body">ホストとディレクトリの構成、主なファイルを示します。</text:p>
            <text:list text:style-name="L13">
              <text:list-item text:start-value="1">
                <text:p text:style-name="P39"><text:span text:style-name="T4">マスター</text:span> : </text:p>
                <text:list>
                  <text:list-item>
                    <text:p text:style-name="P39">ldap1.kaetsu.ac.jp (以下、「ldap1<text:span text:style-name="T4">」</text:span>)</text:p>
                  </text:list-item>
                </text:list>
              </text:list-item>
              <text:list-item>
                <text:p text:style-name="P40">スレーブ : </text:p>
                <text:list>
                  <text:list-item>
                    <text:p text:style-name="P40">ldap2.kaetsu.ac.jp (以下、「ldap2」) </text:p>
                  </text:list-item>
                </text:list>
              </text:list-item>
              <text:list-item>
                <text:p text:style-name="P39">ディレクトリ: </text:p>
                <text:list>
                  <text:list-item>
                    <text:p text:style-name="P39">設定ファイル: </text:p>
                    <text:list>
                      <text:list-item>
                        <text:p text:style-name="P39">/etc/openldap/slapd.conf</text:p>
                      </text:list-item>
                      <text:list-item>
                        <text:p text:style-name="P39">/etc/openldap/ldap.conf</text:p>
                      </text:list-item>
                      <text:list-item>
                        <text:p text:style-name="P39">/etc/ldap.conf</text:p>
                      </text:list-item>
                    </text:list>
                  </text:list-item>
                  <text:list-item>
                    <text:p text:style-name="P40">dbファイル格納先: /var/lib/ldap以下</text:p>
                  </text:list-item>
                  <text:list-item>
                    <text:p text:style-name="P40">一時ファイル（PID）格納先: /var/run/openldap 以下</text:p>
                  </text:list-item>
                </text:list>
              </text:list-item>
            </text:list>
            <text:h text:style-name="Heading_20_2" text:outline-level="2"><text:span text:style-name="T4">認証</text:span> サーバー設定の変更</text:h>
            <text:p text:style-name="Text_20_body">設定ファイルは /etc/openldap/slapd.conf<text:span text:style-name="T4">な</text:span>ので、これに変更を加え<text:span text:style-name="T4">ることになり</text:span>ます。<text:span text:style-name="T4">（運用面にてopenldapの設定ファイルを変更しなければならなくなるようなことは通常ございません）</text:span></text:p>
            <text:p text:style-name="ターミナル見出し">設定ファイルをエディタで変更</text:p>
            <text:p text:style-name="ターミナル"># <text:span text:style-name="ターミナル入力">vi /etc/openldap/slapd.conf</text:span></text:p>
            <text:p text:style-name="Text_20_body"/>
            <text:p text:style-name="Text_20_body"><text:span text:style-name="T4">変更を実施しましたら、</text:span>サーバープロセス制御スクリプト/etc/init.d/ldapを利用して、デーモンの開始・停止・再起動・設定の再読み込みが可能です。<text:span text:style-name="T4">以下のコマンドにて</text:span>サーバープロセスに変更を反映します。</text:p>
            <text:p text:style-name="ターミナル見出し">サーバープロセスに設定ファイルの変更を反映</text:p>
            <text:p text:style-name="ターミナル"># service ldap restart</text:p>
            <text:p text:style-name="ターミナル"><text:span text:style-name="ターミナル入力"><text:span text:style-name="T4">もしくは</text:span></text:span></text:p>
            <text:p text:style-name="ターミナル"><text:span text:style-name="ターミナル入力"><text:span text:style-name="T4"># /etc/init.d/ldap restart</text:span></text:span></text:p>
            <text:h text:style-name="P41" text:outline-level="2">認証サーバーのバックアップ</text:h>
            <text:p text:style-name="P42">LDAP情報のバックアップはmomoにて毎日23:30にldapsearchコマンドにてLDIFを作成しております（保存場所はmomo:/home/ldap_backup)。スクリプトの内容は別文書の作業報告書を参照のこと。 </text:p>
            <text:h text:style-name="P31" text:outline-level="2"><text:span text:style-name="T4">認証</text:span>サーバーの<text:span text:style-name="T4">復旧方法</text:span></text:h>
            <text:p text:style-name="P42">認証サーバーのデータは/var/lib/ldapにdbファイルとして保存されています。しかし、利用の仕方によってはこのデータは壊れてしまうことがございます。壊れてしまった場合はマスター、スレーブそれぞれ以下の方法で復旧させてください。</text:p>
            <text:h text:style-name="P43" text:outline-level="3">スレーブ側の復旧</text:h>
            <text:p text:style-name="P7">スレーブ側のサーバーに障害が発生し、再度LDAPデータを再同期させるには以下の手順を実施してください。</text:p>
            <text:p text:style-name="P44"># service ldap stop</text:p>
            <text:p text:style-name="P44"># <text:span text:style-name="ターミナル入力"><text:span text:style-name="T9">rm -f /var/lib/ldap/*</text:span></text:span></text:p>
            <text:p text:style-name="P44"><text:span text:style-name="ターミナル入力"><text:span text:style-name="T9"># scp ldap2:/var/lib/ldap/DB_CONFIG /var/lib/ldap/.</text:span></text:span></text:p>
            <text:p text:style-name="P44"><text:span text:style-name="ターミナル入力"><text:span text:style-name="T9"># service ldap start</text:span></text:span></text:p>
            <text:p text:style-name="P7">手順としては以上となります<text:span text:style-name="T12">(DB_CONFIGについてはコピーではなく、</text:span><text:span text:style-name="T13">別文書の作業報告書を</text:span><text:span text:style-name="T12">元に作成してもかまいません）。</text:span>データが正常に複製されているかどうかは以下のコマンドマスター、スレーブそれぞれの情報を取得しデータの比較をしてください。</text:p>
            <text:p text:style-name="P45"><text:span text:style-name="T14"># </text:span><text:span text:style-name="ターミナル入力"><text:span text:style-name="T15">ldapsearch -x -w </text:span></text:span><text:span text:style-name="ターミナル入力"><text:span text:style-name="T16">xxxxx =&gt; パスワードなので伏せています</text:span></text:span><text:span text:style-name="ターミナル入力"><text:span text:style-name="T15"> -D "cn=Manager, dc=kaetsu, dc=ac, dc=jp" -h 172.20.1.21 -LLL &gt; master.ldif</text:span></text:span></text:p>
            <text:p text:style-name="P45"><text:span text:style-name="ターミナル入力"><text:span text:style-name="T15"># ldapsearch -x -w </text:span></text:span><text:span text:style-name="ターミナル入力"><text:span text:style-name="T16">xxxxx =&gt; パスワードなので伏せています</text:span></text:span><text:span text:style-name="ターミナル入力"><text:span text:style-name="T15"> -D "cn=Manager, dc=kaetsu, dc=ac, dc=jp" -h 172.20.1.22 -LLL &gt; slave.ldif</text:span></text:span></text:p>
            <text:p text:style-name="P45"><text:span text:style-name="ターミナル入力"><text:span text:style-name="T17"/></text:span></text:p>
            <text:p text:style-name="P45"><text:span text:style-name="ターミナル入力"><text:span text:style-name="T17"># diff -u master.ldif slave.ldif</text:span></text:span></text:p>
            <text:p text:style-name="P7">スレーブへ全て反映されるのには少々時間がかかります（貴学の情報量は多い為）。</text:p>
            <text:h text:style-name="P43" text:outline-level="3">マスター側の復旧</text:h>
            <text:p text:style-name="P42">マスター側のサーバーに障害が発生した場合の復旧手順は以下となります。</text:p>
            <text:p text:style-name="P44"># service ldap stop</text:p>
            <text:p text:style-name="P44"># <text:span text:style-name="ターミナル入力"><text:span text:style-name="T9">rm -f /var/lib/ldap/*</text:span></text:span></text:p>
            <text:p text:style-name="P44"><text:span text:style-name="ターミナル入力"><text:span text:style-name="T9"># scp ldap2:/var/lib/ldap/DB_CONFIG /var/lib/ldap/.</text:span></text:span></text:p>
            <text:p text:style-name="P45"><text:span text:style-name="ターミナル入力"><text:span text:style-name="T15"># ldapadd -x -w </text:span></text:span><text:span text:style-name="ターミナル入力"><text:span text:style-name="T16">xxxxx =&gt; パスワードなので伏せています</text:span></text:span><text:span text:style-name="ターミナル入力"><text:span text:style-name="T15"> -D "cn=Manager, dc=kaetsu, dc=ac, dc=jp" -f LDIFファイル </text:span></text:span></text:p>
            <text:p text:style-name="P44"><text:span text:style-name="ターミナル入力"><text:span text:style-name="T9"># service ldap start</text:span></text:span></text:p>
            <text:p text:style-name="P7">ここで登録するLDIFファイルは、バックアップしているLDIFファイル（momo:/home/ldap_backup/日付.ldif)、動作中であるスレーブサーバーのデータファイルどちらでも構いません。新しい方をご利用ください。</text:p>
            <text:p text:style-name="P7"/>
            <text:p text:style-name="Text_20_body">マスター側が再構築し終わりましたら、念のため、スレーブ側も　2.3.1スレーブ側の復旧　の手順通り、再構築を実施してください。</text:p>
            <text:p text:style-name="P8"><text:span text:style-name="ターミナル入力"><text:span text:style-name="T18"/></text:span></text:p>
            <text:p text:style-name="P8"><text:span text:style-name="T5"/></text:p>
          </text:deletion>
        </text:changed-region>
        <text:changed-region text:id="ct199447280">
          <text:deletion>
            <office:change-info>
              <dc:creator>不明</dc:creator>
              <dc:date>2007-07-04T14:42:00</dc:date>
            </office:change-info>
            <text:p text:style-name="P8"><text:span text:style-name="T5">環境</text:span></text:p>
          </text:deletion>
        </text:changed-region>
        <text:changed-region text:id="ct196515216">
          <text:deletion>
            <office:change-info>
              <dc:creator>Koji ODAGIRI</dc:creator>
              <dc:date>2007-09-13T19:20:00</dc:date>
            </office:change-info>
            <text:p text:style-name="P8"><text:span text:style-name="T5">管理の</text:span></text:p>
          </text:deletion>
        </text:changed-region>
        <text:changed-region text:id="ct195615552">
          <text:deletion>
            <office:change-info>
              <dc:creator>不明</dc:creator>
              <dc:date>2007-07-04T14:42:00</dc:date>
            </office:change-info>
            <text:p text:style-name="P8"><text:span text:style-name="T5">構築</text:span></text:p>
          </text:deletion>
        </text:changed-region>
        <text:changed-region text:id="ct159265432">
          <text:deletion>
            <office:change-info>
              <dc:creator>Koji ODAGIRI</dc:creator>
              <dc:date>2007-09-13T19:20:00</dc:date>
            </office:change-info>
            <text:p text:style-name="P8"><text:span text:style-name="T5"><text:s/>(samba)</text:span></text:p>
          </text:deletion>
        </text:changed-region>
        <text:changed-region text:id="ct241667024">
          <text:deletion>
            <office:change-info>
              <dc:creator>不明</dc:creator>
              <dc:date>2007-07-04T14:46:00</dc:date>
            </office:change-info>
            <text:p text:style-name="P8"><text:span text:style-name="ターミナル入力"><text:span text:style-name="T5"/></text:span></text:p>
            <text:p text:style-name="P7">fsvr-pとfsvr-b <text:s/>は相互にアクティブ (正常系) とスタンバイ (待機系) の関係とし、フェイルオーバー時はいずれかのホストで 2 つのファイルサーバープロセスが同時に稼動するため、これを考慮した構成になっています。</text:p>
            <text:p text:style-name="P8"><text:span text:style-name="T5">以下、特に明示しない限り、fsvr-p と fsvr-b で同じ手順を実施します。また、OpenLDAPとの連携を考慮し、smbldap-toolsの設定についてもここで同様に記載します。</text:span></text:p>
          </text:deletion>
        </text:changed-region>
        <text:changed-region text:id="ct241561432">
          <text:deletion>
            <office:change-info>
              <dc:creator>Koji ODAGIRI</dc:creator>
              <dc:date>2007-09-13T19:20:00</dc:date>
            </office:change-info>
            <text:p text:style-name="P8"><text:span text:style-name="T5">サーバー構成</text:span></text:p>
            <text:p text:style-name="Text_20_body">ホストとディレクトリの構成、主なファイルを示します。</text:p>
            <text:list text:style-name="L13">
              <text:list-item text:start-value="1">
                <text:p text:style-name="P39">PDC : </text:p>
                <text:list>
                  <text:list-item>
                    <text:p text:style-name="P39">ume.kaetsu.ac.jp (以下、「ume」)</text:p>
                  </text:list-item>
                </text:list>
              </text:list-item>
              <text:list-item>
                <text:p text:style-name="P40">BDC : </text:p>
                <text:list>
                  <text:list-item>
                    <text:p text:style-name="P40">sakura.kaetsu.ac.jp (以下、「sakura」) </text:p>
                  </text:list-item>
                  <text:list-item>
                    <text:p text:style-name="P40">momo.kaetsu.ac.jp (以下、「momo」) </text:p>
                  </text:list-item>
                </text:list>
              </text:list-item>
              <text:list-item>
                <text:p text:style-name="P39">ディレクトリ: </text:p>
                <text:list>
                  <text:list-item>
                    <text:p text:style-name="P39">設定ファイル: </text:p>
                    <text:list>
                      <text:list-item>
                        <text:p text:style-name="P39">/etc/samba/smb.conf</text:p>
                      </text:list-item>
                      <text:list-item>
                        <text:p text:style-name="P39">/etc/smbldap-tools/smbldap.conf</text:p>
                      </text:list-item>
                      <text:list-item>
                        <text:p text:style-name="P39">/etc/smbldap-tools/smbldap_bind.conf</text:p>
                      </text:list-item>
                    </text:list>
                  </text:list-item>
                  <text:list-item>
                    <text:p text:style-name="P40">ログファイル格納先: /var/log/samba以下</text:p>
                  </text:list-item>
                  <text:list-item>
                    <text:p text:style-name="P40">一時ファイル格納先: /var/cache/samba以下</text:p>
                  </text:list-item>
                  <text:list-item>
                    <text:p text:style-name="P40">一時ファイル（PID）格納先: /var/run 以下</text:p>
                  </text:list-item>
                </text:list>
              </text:list-item>
            </text:list>
            <text:h text:style-name="Heading_20_2" text:outline-level="2"><text:span text:style-name="T4">ファイル</text:span>サーバー設定の変更</text:h>
            <text:p text:style-name="Text_20_body">設定ファイルは /etc/samba/smb.conf<text:span text:style-name="T4">な</text:span>ので、これに変更を加え<text:span text:style-name="T4">ることになり</text:span>ます。</text:p>
            <text:p text:style-name="ターミナル見出し">設定ファイルをエディタで変更</text:p>
            <text:p text:style-name="ターミナル"># <text:span text:style-name="ターミナル入力">vi /etc/samba/smb.conf</text:span></text:p>
            <text:p text:style-name="Text_20_body"/>
            <text:p text:style-name="Text_20_body"><text:span text:style-name="T4">変更を実施しましたら、</text:span>サーバープロセス制御スクリプト/etc/init.d/smbd を利用して、デーモンの開始・停止・再起動・設定の再読み込みが可能です。<text:span text:style-name="T4">以下のコマンドにて</text:span>サーバープロセスに変更を反映します。</text:p>
            <text:p text:style-name="ターミナル見出し">サーバープロセスに設定ファイルの変更を反映</text:p>
            <text:p text:style-name="ターミナル"># service smb restart</text:p>
            <text:p text:style-name="ターミナル"><text:span text:style-name="ターミナル入力"><text:span text:style-name="T4">もしくは</text:span></text:span></text:p>
            <text:p text:style-name="P46"><text:span text:style-name="ターミナル入力"># /etc/init.d/smbd restart</text:span></text:p>
            <text:p text:style-name="P46"><text:span text:style-name="ターミナル入力"><text:span text:style-name="T5"/></text:span></text:p>
          </text:deletion>
        </text:changed-region>
        <text:changed-region text:id="ct91784192">
          <text:deletion>
            <office:change-info>
              <dc:creator>不明</dc:creator>
              <dc:date>2007-07-04T16:41:00</dc:date>
            </office:change-info>
            <text:p text:style-name="P46"><text:span text:style-name="ターミナル入力"><text:span text:style-name="T5"/></text:span></text:p>
            <text:p text:style-name="P8"><text:span text:style-name="ターミナル入力"><text:span text:style-name="T5"/></text:span></text:p>
          </text:deletion>
        </text:changed-region>
        <text:changed-region text:id="ct157909256">
          <text:deletion>
            <office:change-info>
              <dc:creator>Koji ODAGIRI</dc:creator>
              <dc:date>2007-09-13T19:20:00</dc:date>
            </office:change-info>
            <text:p text:style-name="P8"><text:span text:style-name="ターミナル入力"><text:span text:style-name="T5"/></text:span></text:p>
            <text:h text:style-name="Heading_20_2" text:outline-level="2"><text:span text:style-name="T4">ファイル</text:span>サーバー設定の変更<text:span text:style-name="T4">での注意点</text:span></text:h>
            <text:h text:style-name="P43" text:outline-level="3">アクセス制御を考慮した共有作成</text:h>
            <text:p text:style-name="P47">例：umeの共有 smb.confより</text:p>
            <text:p text:style-name="コード">[a]</text:p>
            <text:p text:style-name="コード"><text:s text:c="8"/>path = /home/a</text:p>
            <text:p text:style-name="コード"><text:s text:c="8"/>read only = No</text:p>
            <text:p text:style-name="コード"><text:s text:c="8"/>hosts deny = 172.21.0.0/255.255.0.0</text:p>
            <text:p text:style-name="コード"><text:s text:c="8"/>browseable = No</text:p>
            <text:p text:style-name="コード"><text:s text:c="8"/>root preexec = /opt/osstech/sbin/mkdir_trash.sh "%P/.trash"</text:p>
            <text:p text:style-name="コード"><text:s text:c="8"/>vfs objects <text:s text:c="7"/>= recycle</text:p>
            <text:p text:style-name="コード"><text:s text:c="8"/>recycle:repository = .trash/%u</text:p>
            <text:p text:style-name="コード"><text:s text:c="8"/>recycle:keeptree <text:s text:c="2"/>= yes</text:p>
            <text:p text:style-name="P48"><text:s text:c="8"/>recycle:versions <text:s text:c="2"/>= yes</text:p>
            <text:p text:style-name="P42"/>
            <text:p text:style-name="P42">共有へのアクセスをセグメントごとに制御する為に以下を設定します。</text:p>
            <text:p text:style-name="P49"><text:s text:c="8"/>hosts deny = 172.21.0.0/255.255.0.0</text:p>
            <text:p text:style-name="P42"/>
            <text:p text:style-name="P42">この場合、172.21.0.0/255.255.0.0 のセグメントからこの共有へはアクセスすることができません。しかし実際にアクセスを試みると、ユーザー/パスワードを入力するダイアログが出続けてしまいます（「アクセスできません」とはならない点に注意）。よって、</text:p>
            <text:p text:style-name="P49"><text:s text:c="8"/>browseable = No</text:p>
            <text:p text:style-name="P42">を設定することでフルパスを指定しない限り、この共有へアクセスできないようにしておきます。</text:p>
            <text:h text:style-name="P43" text:outline-level="3">ごみ箱機能を考慮した共有作成</text:h>
            <text:p text:style-name="P47">例：umeの共有 smb.confより</text:p>
            <text:p text:style-name="コード">[a]</text:p>
            <text:p text:style-name="コード"><text:s text:c="8"/>path = /home/a</text:p>
            <text:p text:style-name="コード"><text:s text:c="8"/>read only = No</text:p>
            <text:p text:style-name="コード"><text:s text:c="8"/>hosts deny = 172.21.0.0/255.255.0.0</text:p>
            <text:p text:style-name="コード"><text:s text:c="8"/>browseable = No</text:p>
            <text:p text:style-name="コード"><text:s text:c="8"/>root preexec = /opt/osstech/sbin/mkdir_trash.sh "%P/.trash"</text:p>
            <text:p text:style-name="コード"><text:s text:c="8"/>vfs objects <text:s text:c="7"/>= recycle</text:p>
            <text:p text:style-name="コード"><text:s text:c="8"/>recycle:repository = .trash/%u</text:p>
            <text:p text:style-name="コード"><text:s text:c="8"/>recycle:keeptree <text:s text:c="2"/>= yes</text:p>
            <text:p text:style-name="P48"><text:s text:c="8"/>recycle:versions <text:s text:c="2"/>= yes</text:p>
            <text:p text:style-name="P42"/>
            <text:p text:style-name="P42">ごみ箱機能を使用する共有の場合は以下の設定を行います。</text:p>
            <text:p text:style-name="P49"><text:s text:c="8"/>root preexec = /opt/osstech/sbin/mkdir_trash.sh "%P/.trash"</text:p>
            <text:p text:style-name="コード"><text:s text:c="8"/>vfs objects <text:s text:c="7"/>= recycle</text:p>
            <text:p text:style-name="コード"><text:s text:c="8"/>recycle:repository = .trash/%u</text:p>
            <text:p text:style-name="コード"><text:s text:c="8"/>recycle:keeptree <text:s text:c="2"/>= yes</text:p>
            <text:p text:style-name="P49"><text:s text:c="8"/>recycle:versions <text:s text:c="2"/>= yes</text:p>
            <text:p text:style-name="P42"/>
            <text:p text:style-name="P42">ごみ箱機能は共有内で、あるユーザーがファイルやディレクトリ削除した場合に、</text:p>
            <text:p text:style-name="P49"><text:s text:c="8"/>recycle:repository = .trash/%u</text:p>
            <text:p text:style-name="P42">で指定されたフォルダを作成します。この場合、</text:p>
            <text:p text:style-name="P49"><text:s text:c="8"/>/home/a/.trash/削除を実施したユーザー名</text:p>
            <text:p text:style-name="P42">というディレクトリを作成することとなります。しかし、この自動で作成される.trashの権限は</text:p>
            <text:p text:style-name="P49"><text:s text:c="8"/>drwx------ <text:s text:c="2"/>.trash</text:p>
            <text:p text:style-name="P42">となり、最初にディレクトリを作成したユーザー（最初に削除を行ったユーザー）しか書き込み出来なくなってしまい別のユーザーが削除してもファイルが保存されません。そこで、以下によって共有へアクセスした際に自動に.trashを作成し、かつ権限も付与するスクリプトを呼び出すことで対応しております。</text:p>
            <text:p text:style-name="P42">スクリプトの内容は別文書の作業報告書を参照のこと。</text:p>
            <text:p text:style-name="P49"><text:s text:c="8"/>root preexec = /opt/osstech/sbin/mkdir_trash.sh "%P/.trash"</text:p>
            <text:p text:style-name="P42"/>
            <text:p text:style-name="P42">ごみ箱機能を使用する共有では必ず5つのパラメータをセットで設定してください。</text:p>
            <text:p text:style-name="P42"/>
            <text:p text:style-name="P8"><text:span text:style-name="ターミナル入力"><text:span text:style-name="T5"/></text:span></text:p>
          </text:deletion>
        </text:changed-region>
        <text:changed-region text:id="ct158708984">
          <text:deletion>
            <office:change-info>
              <dc:creator>不明</dc:creator>
              <dc:date>2007-07-04T14:47:00</dc:date>
            </office:change-info>
            <text:p text:style-name="P8"><text:span text:style-name="ターミナル入力"><text:span text:style-name="T5">ファイルサーバー環境の構成</text:span></text:span></text:p>
          </text:deletion>
        </text:changed-region>
        <text:changed-region text:id="ct158847440">
          <text:deletion>
            <office:change-info>
              <dc:creator>不明</dc:creator>
              <dc:date>2007-07-04T15:16:00</dc:date>
            </office:change-info>
            <text:p text:style-name="P8"><text:span text:style-name="ターミナル入力"><text:span text:style-name="T5"/></text:span></text:p>
            <text:p text:style-name="P8"><text:span text:style-name="T5"/></text:p>
          </text:deletion>
        </text:changed-region>
        <text:changed-region text:id="ct199710920">
          <text:deletion>
            <office:change-info>
              <dc:creator>不明</dc:creator>
              <dc:date>2007-07-04T14:48:00</dc:date>
            </office:change-info>
            <text:p text:style-name="P8"><text:span text:style-name="T5">サーバー構成</text:span></text:p>
            <text:list text:style-name="L10">
              <text:list-item text:start-value="1">
                <text:list>
                  <text:list-item text:start-value="1">
                    <text:p text:style-name="P29">プライマリサーバー (アクティブ)、 <text:span text:style-name="T4">バックアップ</text:span>サーバー (スタンバイ):</text:p>
                    <text:list>
                      <text:list-item>
                        <text:p text:style-name="P29">fsvr-p.krhm.jvc-victor.co.jp</text:p>
                      </text:list-item>
                    </text:list>
                  </text:list-item>
                  <text:list-item>
                    <text:p text:style-name="P29"><text:span text:style-name="T4">バックアップ</text:span>サーバー (アクティブ)、プライマリサーバー (スタンバイ):</text:p>
                    <text:list>
                      <text:list-item>
                        <text:p text:style-name="P29">fsvr-b.krhm.jvc-victor.co.jp</text:p>
                      </text:list-item>
                      <text:list-item>
                        <text:p text:style-name="P30">相互にMF-DFS Proxyを使用</text:p>
                      </text:list-item>
                      <text:list-item>
                        <text:p text:style-name="P30">ユーザーはどちらのサーバへアクセスしても見える共有は同じにする</text:p>
                      </text:list-item>
                    </text:list>
                  </text:list-item>
                </text:list>
              </text:list-item>
              <text:list-item>
                <text:p text:style-name="P29">ディレクトリ構成</text:p>
                <text:list>
                  <text:list-item>
                    <text:p text:style-name="P29">プライマリサーバー: fsvr-p (/etc/samba以下)<text:span text:style-name="T4">、fsvr-b (/etc/samba-PDC以下)</text:span></text:p>
                  </text:list-item>
                </text:list>
              </text:list-item>
            </text:list>
            <text:p text:style-name="P8"><text:span text:style-name="T5">セカンダリサーバー: fsvr-p (/etc/samba-BDC以下)、fsvr-b (/etc/samba以下)</text:span></text:p>
          </text:deletion>
        </text:changed-region>
        <text:changed-region text:id="ct196484752">
          <text:deletion>
            <office:change-info>
              <dc:creator>不明</dc:creator>
              <dc:date>2007-07-04T15:19:00</dc:date>
            </office:change-info>
            <text:p text:style-name="P8"><text:span text:style-name="ターミナル入力"><text:span text:style-name="T5"/></text:span></text:p>
            <text:h text:style-name="P50" text:outline-level="2" text:is-list-header="true">ファイル サーバーのクラスタ対応ディレクトリ構成の作成</text:h>
            <text:p text:style-name="P46"><text:span text:style-name="ターミナル入力"><text:span text:style-name="T18"/></text:span></text:p>
          </text:deletion>
        </text:changed-region>
        <text:changed-region text:id="ct158274560">
          <text:deletion>
            <office:change-info>
              <dc:creator>不明</dc:creator>
              <dc:date>2007-07-04T12:38:00</dc:date>
            </office:change-info>
            <text:p text:style-name="P46"><text:span text:style-name="ターミナル入力"><text:span text:style-name="T18">RHEL4 の</text:span></text:span></text:p>
          </text:deletion>
        </text:changed-region>
        <text:changed-region text:id="ct242096312">
          <text:deletion>
            <office:change-info>
              <dc:creator>不明</dc:creator>
              <dc:date>2007-07-04T15:19:00</dc:date>
            </office:change-info>
            <text:p text:style-name="P46"><text:span text:style-name="ターミナル入力"><text:span text:style-name="T18"><text:s/></text:span></text:span></text:p>
          </text:deletion>
        </text:changed-region>
        <text:changed-region text:id="ct241767688">
          <text:deletion>
            <office:change-info>
              <dc:creator>文優 佐藤</dc:creator>
              <dc:date>2007-07-04T12:18:00</dc:date>
            </office:change-info>
            <text:p text:style-name="P46"><text:span text:style-name="ターミナル入力"><text:span text:style-name="T18">bind</text:span></text:span></text:p>
          </text:deletion>
        </text:changed-region>
        <text:changed-region text:id="ct159407856">
          <text:deletion>
            <office:change-info>
              <dc:creator>不明</dc:creator>
              <dc:date>2007-07-04T12:38:00</dc:date>
            </office:change-info>
            <text:p text:style-name="P46"><text:span text:style-name="ターミナル入力"><text:span text:style-name="T18">bind</text:span></text:span></text:p>
          </text:deletion>
        </text:changed-region>
        <text:changed-region text:id="ct199485392">
          <text:deletion>
            <office:change-info>
              <dc:creator>不明</dc:creator>
              <dc:date>2007-07-04T15:19:00</dc:date>
            </office:change-info>
            <text:p text:style-name="P46"><text:span text:style-name="T5"><text:s/>パッケージに含まれるディレクトリ構成とファイルを利用して /etc/samba-</text:span><text:span text:style-name="T19">?</text:span><text:span text:style-name="T5"> 以下にクラスタ化 ファイル サーバー環境を構築しました。</text:span></text:p>
            <text:h text:style-name="P51" text:outline-level="3">sambaのディレクトリとファイルのコピー</text:h>
            <text:p text:style-name="P52">sambaにて必要なディレクトリを用意します。</text:p>
            <text:p text:style-name="P46"><text:span text:style-name="T5"># </text:span><text:span text:style-name="ターミナル入力"><text:span text:style-name="T18">mkdir -p /etc/samba-</text:span></text:span></text:p>
          </text:deletion>
        </text:changed-region>
        <text:changed-region text:id="ct202074280">
          <text:deletion>
            <office:change-info>
              <dc:creator>不明</dc:creator>
              <dc:date>2007-07-04T13:08:00</dc:date>
            </office:change-info>
            <text:p text:style-name="P46"><text:span text:style-name="ターミナル入力"><text:span text:style-name="T18">p</text:span></text:span></text:p>
          </text:deletion>
        </text:changed-region>
        <text:changed-region text:id="ct243473384">
          <text:deletion>
            <office:change-info>
              <dc:creator>文優 佐藤</dc:creator>
              <dc:date>2007-07-04T12:18:00</dc:date>
            </office:change-info>
            <text:p text:style-name="P46"><text:span text:style-name="ターミナル入力"><text:span text:style-name="T18">?</text:span></text:span></text:p>
          </text:deletion>
        </text:changed-region>
        <text:changed-region text:id="ct158823696">
          <text:deletion>
            <office:change-info>
              <dc:creator>不明</dc:creator>
              <dc:date>2007-07-04T15:19:00</dc:date>
            </office:change-info>
            <text:p text:style-name="P46"><text:span text:style-name="ターミナル入力"><text:span text:style-name="T18">/cache</text:span></text:span></text:p>
            <text:p text:style-name="P46"><text:span text:style-name="T5"># </text:span><text:span text:style-name="ターミナル入力"><text:span text:style-name="T18">mkdir -p /etc/samba-</text:span></text:span></text:p>
          </text:deletion>
        </text:changed-region>
        <text:changed-region text:id="ct241798216">
          <text:deletion>
            <office:change-info>
              <dc:creator>不明</dc:creator>
              <dc:date>2007-07-04T13:08:00</dc:date>
            </office:change-info>
            <text:p text:style-name="P46"><text:span text:style-name="ターミナル入力"><text:span text:style-name="T18">p</text:span></text:span></text:p>
          </text:deletion>
        </text:changed-region>
        <text:changed-region text:id="ct159543960">
          <text:deletion>
            <office:change-info>
              <dc:creator>文優 佐藤</dc:creator>
              <dc:date>2007-07-04T12:18:00</dc:date>
            </office:change-info>
            <text:p text:style-name="P46"><text:span text:style-name="ターミナル入力"><text:span text:style-name="T18">?</text:span></text:span></text:p>
          </text:deletion>
        </text:changed-region>
        <text:changed-region text:id="ct158167464">
          <text:deletion>
            <office:change-info>
              <dc:creator>不明</dc:creator>
              <dc:date>2007-07-04T15:19:00</dc:date>
            </office:change-info>
            <text:p text:style-name="P46"><text:span text:style-name="ターミナル入力"><text:span text:style-name="T18">/log</text:span></text:span></text:p>
            <text:p text:style-name="P46"><text:span text:style-name="T5"># </text:span><text:span text:style-name="ターミナル入力"><text:span text:style-name="T18">mkdir -p /etc/samba-</text:span></text:span></text:p>
          </text:deletion>
        </text:changed-region>
        <text:changed-region text:id="ct91776048">
          <text:deletion>
            <office:change-info>
              <dc:creator>不明</dc:creator>
              <dc:date>2007-07-04T13:08:00</dc:date>
            </office:change-info>
            <text:p text:style-name="P46"><text:span text:style-name="ターミナル入力"><text:span text:style-name="T18">p</text:span></text:span></text:p>
          </text:deletion>
        </text:changed-region>
        <text:changed-region text:id="ct240934536">
          <text:deletion>
            <office:change-info>
              <dc:creator>文優 佐藤</dc:creator>
              <dc:date>2007-07-04T12:18:00</dc:date>
            </office:change-info>
            <text:p text:style-name="P46"><text:span text:style-name="ターミナル入力"><text:span text:style-name="T18">?</text:span></text:span></text:p>
          </text:deletion>
        </text:changed-region>
        <text:changed-region text:id="ct160599256">
          <text:deletion>
            <office:change-info>
              <dc:creator>不明</dc:creator>
              <dc:date>2007-07-04T15:19:00</dc:date>
            </office:change-info>
            <text:p text:style-name="P46"><text:span text:style-name="ターミナル入力"><text:span text:style-name="T18">/run</text:span></text:span></text:p>
            <text:p text:style-name="Text_20_body">次にフェイルオーバー時にスタンバイ系を動作させる際、元々スタンバイ側で公開していた共有を読み取り専用とするために、smb.<text:span text:style-name="T20">?.</text:span>conf.templateを用意します。設定内容は最終章を参照のこと。</text:p>
            <text:h text:style-name="P51" text:outline-level="3">クラスタ環境用の <text:span text:style-name="T4">ファイル</text:span>サーバー関連のスクリプトの作成</text:h>
            <text:p text:style-name="P32"><text:span text:style-name="T4">スタンバイ系をフェイルオーバーさせ、アクティブ系にて</text:span>デーモン類を動作させるためのスクリプトを<text:span text:style-name="T4">を作成します。</text:span>スクリプトの内容は最終章を参照のこと。</text:p>
            <text:list text:style-name="L11">
              <text:list-item text:start-value="1">
                <text:p text:style-name="P33">/root/victor/script/samba_setup.sh</text:p>
                <text:list>
                  <text:list-item>
                    <text:p text:style-name="P33">クラスタ環境用の <text:span text:style-name="T4">ファイル</text:span>サーバー (samba) の制御スクリプト</text:p>
                  </text:list-item>
                </text:list>
              </text:list-item>
            </text:list>
            <text:p text:style-name="P53"><text:span text:style-name="T5"/></text:p>
          </text:deletion>
        </text:changed-region>
        <text:changed-region text:id="ct157894184">
          <text:deletion>
            <office:change-info>
              <dc:creator>不明</dc:creator>
              <dc:date>2007-07-04T15:18:00</dc:date>
            </office:change-info>
            <text:p text:style-name="P53"><text:span text:style-name="T5">ファイルサーバーの設定</text:span></text:p>
            <text:p text:style-name="P32"><text:span text:style-name="T4">ファイル</text:span>サーバー samba <text:span text:style-name="T4">とユーザー/グループ アカウント管理ツール smbldap-tools</text:span>を設定します。対象となる設定ファイルは以下の通りです。設定内容は最終章を参照のこと。</text:p>
            <text:list text:style-name="L11">
              <text:list-item text:start-value="1">
                <text:p text:style-name="P54">/etc/samba/smb.conf</text:p>
                <text:list>
                  <text:list-item>
                    <text:p text:style-name="P33"><text:span text:style-name="T4">ファイル</text:span>サーバー (samba) の設定ファイル</text:p>
                  </text:list-item>
                </text:list>
              </text:list-item>
            </text:list>
            <text:list text:style-name="L11">
              <text:list-item text:start-value="1">
                <text:p text:style-name="P33">/etc/samba-<text:span text:style-name="T20">?</text:span>/smb.<text:span text:style-name="T20">?</text:span>.conf.template</text:p>
                <text:list>
                  <text:list-item>
                    <text:p text:style-name="P33"><text:span text:style-name="T4">フェイルオーバー時用のファイル</text:span>サーバー (samba) の<text:span text:style-name="T4">基本</text:span>設定ファイル</text:p>
                  </text:list-item>
                </text:list>
              </text:list-item>
            </text:list>
            <text:list text:style-name="L11">
              <text:list-item text:start-value="1">
                <text:p text:style-name="P33">/etc/smbldap-tools/smbldap.conf</text:p>
                <text:list>
                  <text:list-item>
                    <text:p text:style-name="P33"><text:span text:style-name="T4">ユーザー/グループ アカウント管理ツール</text:span> (smbldap-tools) の設定ファイル</text:p>
                  </text:list-item>
                </text:list>
              </text:list-item>
            </text:list>
            <text:list text:style-name="L11">
              <text:list-item text:start-value="1">
                <text:p text:style-name="P33">/etc/smbldap-tools/smbldap_bind.conf</text:p>
                <text:list>
                  <text:list-item>
                    <text:p text:style-name="P33">Openldap<text:span text:style-name="T4">へのbindするユーザー/パスワード</text:span> の設定ファイル</text:p>
                  </text:list-item>
                </text:list>
              </text:list-item>
            </text:list>
            <text:h text:style-name="Heading_20_3" text:outline-level="3">設定手順</text:h>
            <text:p text:style-name="P7">以下に設定ファイルを配置した後の設定手順を明記しております。</text:p>
            <text:p text:style-name="P7"/>
            <text:list text:style-name="L11">
              <text:list-item text:start-value="1">
                <text:p text:style-name="P55">ドメインSIDの確認</text:p>
              </text:list-item>
            </text:list>
            <text:p text:style-name="Text_20_body">ドメインSIDはまずプライマリー(fsvr-p）にて確認、設定をします。</text:p>
            <text:p text:style-name="ターミナル"><text:span text:style-name="T9"># </text:span><text:span text:style-name="ターミナル入力"><text:span text:style-name="T9">net getlocalsid</text:span></text:span></text:p>
            <text:p text:style-name="Standard">この時点ではLDAPが起動していない為、以下のエラーが表示されます。</text:p>
            <text:p text:style-name="P53"><text:span text:style-name="ターミナル入力"><text:span text:style-name="T5"/></text:span></text:p>
          </text:deletion>
        </text:changed-region>
        <text:changed-region text:id="ct240706008">
          <text:deletion>
            <office:change-info>
              <dc:creator>不明</dc:creator>
              <dc:date>2007-07-04T12:40:00</dc:date>
            </office:change-info>
            <text:p text:style-name="P53"><text:span text:style-name="ターミナル入力"><text:span text:style-name="T5">Can't contact LDAP server</text:span></text:span></text:p>
          </text:deletion>
        </text:changed-region>
        <text:changed-region text:id="ct202100720">
          <text:deletion>
            <office:change-info>
              <dc:creator>不明</dc:creator>
              <dc:date>2007-07-04T15:18:00</dc:date>
            </office:change-info>
            <text:p text:style-name="P53"><text:span text:style-name="ターミナル入力"><text:span text:style-name="T18"/></text:span></text:p>
            <text:p text:style-name="Standard">しばらくすると以下のようにドメインのSIDが表示されます。</text:p>
            <text:p text:style-name="P53"><text:span text:style-name="ターミナル入力"><text:span text:style-name="T5"/></text:span></text:p>
          </text:deletion>
        </text:changed-region>
        <text:changed-region text:id="ct196257776">
          <text:deletion>
            <office:change-info>
              <dc:creator>不明</dc:creator>
              <dc:date>2007-07-04T12:40:00</dc:date>
            </office:change-info>
            <text:p text:style-name="P53"><text:span text:style-name="ターミナル入力"><text:span text:style-name="T5">SID for domain fsvr-p is: S-1-5-21-3433702215-4077640748-2776752685</text:span></text:span></text:p>
          </text:deletion>
        </text:changed-region>
        <text:changed-region text:id="ct239877368">
          <text:deletion>
            <office:change-info>
              <dc:creator>不明</dc:creator>
              <dc:date>2007-07-04T15:18:00</dc:date>
            </office:change-info>
            <text:p text:style-name="P53"><text:span text:style-name="ターミナル入力"><text:span text:style-name="T18"/></text:span></text:p>
            <text:p text:style-name="Standard">これで、プライマリーのSIDはS-1-5-21-3433702215-4077640748-2776752685と決定しました。</text:p>
            <text:p text:style-name="Standard"/>
            <text:p text:style-name="Standard">fsvr-bでは、このSID値を設定します。これにより、プライマリー、バックアップ共に同じドメインSIDを持つこととなります。（以下はfsvr-bにて実施）</text:p>
            <text:p text:style-name="ターミナル"><text:span text:style-name="T9"># </text:span><text:span text:style-name="ターミナル入力"><text:span text:style-name="T9">net setlocalsid S-1-5-21-3433702215-4077640748-2776752685</text:span></text:span></text:p>
            <text:p text:style-name="Text_20_body">設定後、以下のコマンドにてドメインSIDが設定されているか確認します。</text:p>
            <text:p text:style-name="P56"><text:span text:style-name="T18"># </text:span><text:span text:style-name="ターミナル入力"><text:span text:style-name="T18">net getlocalsid</text:span></text:span></text:p>
            <text:p text:style-name="P57"/>
            <text:p text:style-name="P57"/>
            <text:p text:style-name="P57"/>
            <text:list text:style-name="L11">
              <text:list-item text:start-value="1">
                <text:p text:style-name="P37">samba経由でのLDAPへアクセス設定</text:p>
              </text:list-item>
            </text:list>
            <text:p text:style-name="ターミナル"><text:span text:style-name="T9"># </text:span><text:span text:style-name="ターミナル入力"><text:span text:style-name="T9">smbpasswd -w secret</text:span></text:span><text:span text:style-name="ターミナル入力"><text:span text:style-name="T7"> (smb.confの「ldap admin dn」指定ユーザーのパスワード)</text:span></text:span></text:p>
            <text:p text:style-name="ターミナル"><text:span text:style-name="T21">　</text:span><text:span text:style-name="T8">=&gt; お客様にて後日変更してください</text:span></text:p>
            <text:list text:style-name="L11">
              <text:list-header>
                <text:p text:style-name="P37"/>
              </text:list-header>
              <text:list-item>
                <text:p text:style-name="P37">samba兼openldapの初期登録</text:p>
              </text:list-item>
            </text:list>
            <text:p text:style-name="P58"><text:span text:style-name="T9"># </text:span><text:span text:style-name="ターミナル入力"><text:span text:style-name="T9">service ldap start</text:span></text:span></text:p>
            <text:p text:style-name="P58"><text:span text:style-name="T9"># </text:span><text:span text:style-name="ターミナル入力"><text:span text:style-name="T7">smbldap-populate -a Administrator -b Guest -l 998 -m 512</text:span></text:span></text:p>
            <text:list text:style-name="L11">
              <text:list-header>
                <text:p text:style-name="P37"/>
              </text:list-header>
              <text:list-item>
                <text:p text:style-name="P37">ドメイン管理者のパスワード設定</text:p>
              </text:list-item>
            </text:list>
            <text:p text:style-name="P58"><text:span text:style-name="T7"># </text:span><text:span text:style-name="ターミナル入力"><text:span text:style-name="T7">smbldap-passwd Administrator osstech</text:span></text:span></text:p>
            <text:p text:style-name="P45">　=&gt; お客様にて後日変更してください</text:p>
            <text:list text:style-name="L11">
              <text:list-header>
                <text:p text:style-name="P37"/>
              </text:list-header>
              <text:list-item>
                <text:p text:style-name="P37">LDIFの追加登録（LDAP管理者、複製者の登録）</text:p>
              </text:list-item>
            </text:list>
            <text:p text:style-name="Standard">add.ldifというファイルを以下の内容で作成</text:p>
            <text:p text:style-name="P59"/>
            <text:p text:style-name="P60">dn: cn=Directory Administrators,o=JVC</text:p>
            <text:p text:style-name="P61">objectClass: person</text:p>
            <text:p text:style-name="P61">cn: Directory Administrators</text:p>
            <text:p text:style-name="P61">sn: Directory Administrators</text:p>
            <text:p text:style-name="P61">description: LDAP administrator</text:p>
            <text:p text:style-name="P61">userPassword: {SSHA}nSGIoWxqiSa+e6Vft9AxCHTFDK3gphv5</text:p>
            <text:p text:style-name="P61"/>
            <text:p text:style-name="P61">dn: cn=replica,o=JVC</text:p>
            <text:p text:style-name="P61">objectClass: person</text:p>
            <text:p text:style-name="P61">cn: replica</text:p>
            <text:p text:style-name="P61">sn: replica</text:p>
            <text:p text:style-name="P61">description: LDAP replication user</text:p>
            <text:p text:style-name="P61">userPassword: {SSHA}nSGIoWxqiSa+e6Vft9AxCHTFDK3gphv5</text:p>
            <text:p text:style-name="P61"/>
            <text:p text:style-name="P61">dn: ou=Special Users,o=JVC</text:p>
            <text:p text:style-name="P61">objectClass: top</text:p>
            <text:p text:style-name="P61">objectClass: organizationalUnit</text:p>
            <text:p text:style-name="P61">ou: Special Users</text:p>
            <text:p text:style-name="P62"/>
            <text:p text:style-name="Standard">ここで</text:p>
            <text:p text:style-name="P61">userPassword: {SSHA}nSGIoWxqiSa+e6Vft9AxCHTFDK3gphv5</text:p>
            <text:p text:style-name="Standard">はハッシュしたパスワードとなります。ハッシュパスワードについては以下のコマンドより生成してください。</text:p>
            <text:p text:style-name="P58"><text:span text:style-name="T15"># </text:span><text:span text:style-name="ターミナル入力"><text:span text:style-name="T15">slappasswd -s secret （デフォルトのフォーマットがSSHAとなっております）</text:span></text:span></text:p>
            <text:p text:style-name="Standard"/>
            <text:p text:style-name="Standard">用意したファイルを以下のコマンドでLDAPのデータベース内に登録します。</text:p>
            <text:p text:style-name="P58"><text:span text:style-name="T15"># </text:span><text:span text:style-name="ターミナル入力"><text:span text:style-name="T15">ldapadd -x -w secret -D “cn=Directory Administrators,o=JVC” -f add.ldif</text:span></text:span></text:p>
            <text:p text:style-name="Standard"/>
            <text:p text:style-name="Standard">これにて、マスター側の/etc/openldap/slapd.confよりrootpwの行を削除してください。削除後、一度ldapを再起動します。</text:p>
            <text:p text:style-name="Standard"/>
            <text:list text:style-name="L11">
              <text:list-item text:start-value="1">
                <text:p text:style-name="P37">samba、openldapの起動</text:p>
              </text:list-item>
            </text:list>
            <text:p text:style-name="P58"><text:span text:style-name="T15"># </text:span><text:span text:style-name="ターミナル入力"><text:span text:style-name="T15">service ldap restart</text:span></text:span></text:p>
            <text:p text:style-name="P58"><text:span text:style-name="T15"># </text:span><text:span text:style-name="ターミナル入力"><text:span text:style-name="T15">service smb restart</text:span></text:span></text:p>
            <text:p text:style-name="Standard"/>
            <text:p text:style-name="Standard">また、OS起動時にプロセスが起動する為、以下を実行します。</text:p>
            <text:p text:style-name="P58"><text:span text:style-name="ターミナル入力"><text:span text:style-name="T15"># chkconfig ldap on</text:span></text:span></text:p>
            <text:p text:style-name="P58"><text:span text:style-name="ターミナル入力"><text:span text:style-name="T15"># chkconfig smb on</text:span></text:span></text:p>
            <text:h text:style-name="P41" text:outline-level="2">アクセスされていないファイルリスト作成スクリプト</text:h>
            <text:p text:style-name="Text_20_body">指定日以上アクセスされていないファイルリストを作成するスクリプトを作成します。スクリプトの内容は最終章を参照のこと。</text:p>
            <text:p text:style-name="P32"><text:span text:style-name="ターミナル入力"><text:span text:style-name="T22"/></text:span></text:p>
            <text:p text:style-name="Text_20_body">現在の設定は以下となっております。こちらについては今後の変更が可能となっております。</text:p>
            <text:p text:style-name="P49">oldday=29</text:p>
            <text:p text:style-name="P49">PDC_Retrieval_object=PDC</text:p>
            <text:p text:style-name="P49">BDC_Retrieval_object=BDC</text:p>
            <text:p text:style-name="P49">PDC_list=PDC/oldlist-$(date +'%Y%m%d')</text:p>
            <text:p text:style-name="P63">BDC_list=BDC/oldlist-$(date +'%Y%m%d')</text:p>
            <text:p text:style-name="Text_20_body">oldday=29 は30日以前に修正されたファイルが検索対象であるという設定です。</text:p>
            <text:p text:style-name="Text_20_body">PDC_Retrieval_object=PDC はfsvr-pでの検索対象のディレクトリを設定しています。</text:p>
            <text:p text:style-name="Text_20_body">BDC_Retrieval_object=BDC はfsvr-bでの検索対象のディレクトリを設定しています。</text:p>
            <text:p text:style-name="Text_20_body">PDC_list=PDC/oldlist-$(date +'%Y%m%d') はfsvr-pでのファイルリストの保存名、場所となります。</text:p>
            <text:p text:style-name="Text_20_body">BDC_list=BDC/oldlist-$(date +'%Y%m%d') はfsvr-bでのファイルリストの保存名、場所となります</text:p>
            <text:h text:style-name="Heading_20_1" text:outline-level="1"><text:span text:style-name="T7">WWW経由ファイルサーバー</text:span>環境の構築 (SSLBridge)</text:h>
            <text:p text:style-name="Text_20_body">以下、特に明示しない限り、<text:span text:style-name="T4">fsvr-p</text:span> と fsvr-b で同じ手順を実施します。</text:p>
            <text:h text:style-name="Heading_20_2" text:outline-level="2"><text:span text:style-name="T7">WWW経由フ</text:span><text:span text:style-name="T4">ァイル</text:span>サーバー<text:span text:style-name="T4">の設定</text:span></text:h>
            <text:p text:style-name="P32"><text:span text:style-name="T4">WWW経由ファイル</text:span>サーバー SSLBridge<text:span text:style-name="T4">とWWW サーバー httpd</text:span>を設定します。対象となる設定ファイルは以下の通りです。設定内容は最終章を参照のこと。</text:p>
            <text:list text:style-name="L11">
              <text:list-item text:start-value="1">
                <text:p text:style-name="P33">/<text:span text:style-name="T4">var/www/html/smb/以下</text:span></text:p>
              </text:list-item>
            </text:list>
            <text:list text:style-name="L11">
              <text:list-item text:start-value="1">
                <text:list>
                  <text:list-item text:start-value="1">
                    <text:p text:style-name="P34">WWW 経由サーバー (SSLBridge) の設定ファイル(すべてデフォルト）</text:p>
                  </text:list-item>
                </text:list>
              </text:list-item>
              <text:list-item>
                <text:p text:style-name="P33">/etc/httpd/conf/httpd.conf</text:p>
                <text:list>
                  <text:list-item>
                    <text:p text:style-name="P33"><text:span text:style-name="T4">WWW サーバー</text:span> (httpd) の設定ファイル</text:p>
                  </text:list-item>
                </text:list>
              </text:list-item>
            </text:list>
            <text:h text:style-name="Heading_20_3" text:outline-level="3">設定手順</text:h>
            <text:p text:style-name="P7">以下に設定ファイルを配置した後の設定手順を明記しております。</text:p>
            <text:p text:style-name="P7"/>
            <text:list text:style-name="L11">
              <text:list-item text:start-value="1">
                <text:p text:style-name="P64"><text:span text:style-name="T13">SSLBridge</text:span><text:span text:style-name="T18">のインストール、諸設定</text:span></text:p>
              </text:list-item>
            </text:list>
            <text:p text:style-name="P65"><text:span text:style-name="T23"># </text:span><text:span text:style-name="ターミナル入力"><text:span text:style-name="T15">cd /var/www/html</text:span></text:span></text:p>
            <text:p text:style-name="P65"><text:span text:style-name="T23"># </text:span><text:span text:style-name="ターミナル入力"><text:span text:style-name="T15">tar xfz /root/victor/rpm/sslbridge_1.5.osstech.20070111.tar.gz </text:span></text:span></text:p>
            <text:p text:style-name="P53"><text:span text:style-name="ターミナル入力"><text:span text:style-name="T15"/></text:span></text:p>
          </text:deletion>
        </text:changed-region>
        <text:changed-region text:id="ct240805408">
          <text:deletion>
            <office:change-info>
              <dc:creator>文優 佐藤</dc:creator>
              <dc:date>2007-07-04T12:20:00</dc:date>
            </office:change-info>
            <text:p text:style-name="P53"><text:span text:style-name="ターミナル入力"><text:span text:style-name="T15"># </text:span></text:span></text:p>
          </text:deletion>
        </text:changed-region>
        <text:changed-region text:id="ct91408152">
          <text:deletion>
            <office:change-info>
              <dc:creator>不明</dc:creator>
              <dc:date>2007-07-04T15:18:00</dc:date>
            </office:change-info>
            <text:p text:style-name="P53"><text:span text:style-name="ターミナル入力"><text:span text:style-name="T15"># </text:span></text:span><text:span text:style-name="ターミナル入力"><text:span text:style-name="T18">mv sslbridge_1.5.osstech smb</text:span></text:span></text:p>
            <text:p text:style-name="P65"><text:span text:style-name="T23"># </text:span><text:span text:style-name="ターミナル入力"><text:span text:style-name="T15">chown -R apache:apache smb </text:span></text:span></text:p>
            <text:p text:style-name="P65"><text:span text:style-name="T23"># </text:span><text:span text:style-name="ターミナル入力"><text:span text:style-name="T15">mv /var/www/html/smb/config.php /var/www/html/smb/config.php.orig</text:span></text:span></text:p>
            <text:p text:style-name="P65"><text:span text:style-name="T23"># </text:span><text:span text:style-name="ターミナル入力"><text:span text:style-name="T15">chmod 4755 /usr/bin/smbmnt</text:span></text:span></text:p>
            <text:p text:style-name="P56"><text:span text:style-name="T15"># </text:span><text:span text:style-name="ターミナル入力"><text:span text:style-name="T15">chmod 4755 /usr/bin/smbumount </text:span></text:span></text:p>
            <text:list text:style-name="L14">
              <text:list-header>
                <text:p text:style-name="P66"/>
              </text:list-header>
            </text:list>
            <text:list text:style-name="L11">
              <text:list-item text:start-value="1">
                <text:p text:style-name="P37">httpdの起動</text:p>
              </text:list-item>
            </text:list>
            <text:p text:style-name="P58"><text:span text:style-name="T15"># </text:span><text:span text:style-name="ターミナル入力"><text:span text:style-name="T15">service httpd start </text:span></text:span></text:p>
            <text:p text:style-name="Standard"/>
            <text:p text:style-name="Standard">また、OS起動時にプロセスが起動する為、以下を実行します。</text:p>
            <text:p text:style-name="P58"><text:span text:style-name="T15"># </text:span><text:span text:style-name="ターミナル入力"><text:span text:style-name="T15">chkconfig httpd on</text:span></text:span></text:p>
            <text:p text:style-name="P67"/>
            <text:p text:style-name="Standard">注意点として、SSLBridgeはMS-DFSに対応しておりません。よってfsvr-pにアクセスしている状態からfsvr-bの共有にはアクセスできません。</text:p>
            <text:p text:style-name="Standard">ご了承ください。</text:p>
            <text:h text:style-name="Heading_20_1" text:outline-level="1">各種設定ファイル</text:h>
            <text:p text:style-name="Text_20_body">2007年7月10日時点の内容を掲載します。コメント類のいくつかは省略してあります。</text:p>
            <text:h text:style-name="Heading_20_2" text:outline-level="2">fsvr-p.krhm.jvc-victor.co.jp, fsvr-b.krhm.jvc-victor.co.jp 共通</text:h>
            <text:h text:style-name="Heading_20_3" text:outline-level="3">/etc/smbldap-tools/smbldap_bind.conf</text:h>
            <text:p text:style-name="コード">slaveDN="cn=Directory Administrators,o=JVC"</text:p>
            <text:p text:style-name="コード">slavePw="secret"<text:tab/><text:span text:style-name="T8">=&gt; </text:span><text:span text:style-name="T21">お客様にて後日変更してください</text:span></text:p>
            <text:p text:style-name="コード">masterDN="cn=Directory Administrators,o=JVC"</text:p>
            <text:p text:style-name="コード">masterPw="secret"<text:tab/><text:span text:style-name="T8">=&gt; </text:span><text:span text:style-name="T21">お客様にて後日変更してください</text:span></text:p>
            <text:h text:style-name="Heading_20_3" text:outline-level="3">/etc/nsswitch.conf</text:h>
            <text:p text:style-name="P49">passwd: <text:s text:c="4"/>files ldap</text:p>
            <text:p text:style-name="P49">shadow: <text:s text:c="4"/>files ldap</text:p>
            <text:p text:style-name="P49">group: <text:s text:c="5"/>files ldap</text:p>
            <text:p text:style-name="P49">hosts: <text:s text:c="5"/>files dns</text:p>
            <text:p text:style-name="P49">bootparams: files</text:p>
            <text:p text:style-name="P49">ethers: <text:s text:c="4"/>files</text:p>
            <text:p text:style-name="P49">netmasks: <text:s text:c="2"/>files</text:p>
            <text:p text:style-name="P49">networks: <text:s text:c="2"/>files</text:p>
            <text:p text:style-name="P49">protocols: <text:s/>files ldap</text:p>
            <text:p text:style-name="P49">rpc: <text:s text:c="7"/>files</text:p>
            <text:p text:style-name="P49">services: <text:s text:c="2"/>files ldap</text:p>
            <text:p text:style-name="P49">netgroup: <text:s text:c="2"/>files ldap</text:p>
            <text:p text:style-name="P49">publickey: <text:s/>files</text:p>
            <text:p text:style-name="P49">automount: <text:s/>files ldap</text:p>
            <text:p text:style-name="P49">aliases: <text:s text:c="3"/>files</text:p>
            <text:h text:style-name="Heading_20_3" text:outline-level="3">/etc/pam.d/system-auth</text:h>
            <text:p text:style-name="P49">auth <text:s text:c="7"/>required <text:s text:c="5"/>/lib/security/$ISA/pam_env.so</text:p>
            <text:p text:style-name="P49">auth <text:s text:c="7"/>sufficient <text:s text:c="3"/>/lib/security/$ISA/pam_unix.so likeauth nullok</text:p>
            <text:p text:style-name="P49">auth <text:s text:c="7"/>sufficient <text:s text:c="3"/>/lib/security/$ISA/pam_ldap.so use_first_pass</text:p>
            <text:p text:style-name="P49">auth <text:s text:c="7"/>required <text:s text:c="5"/>/lib/security/$ISA/pam_deny.so</text:p>
            <text:p text:style-name="P49">account <text:s text:c="4"/>required <text:s text:c="5"/>/lib/security/$ISA/pam_unix.so broken_shadow</text:p>
            <text:p text:style-name="P49">account <text:s text:c="4"/>sufficient <text:s text:c="3"/>/lib/security/$ISA/pam_succeed_if.so uid &lt; 100 quiet</text:p>
            <text:p text:style-name="P49">account <text:s text:c="4"/>[default=bad success=ok user_unknown=ignore] /lib/security/$ISA/pam_ldap.so</text:p>
            <text:p text:style-name="P49">account <text:s text:c="4"/>required <text:s text:c="5"/>/lib/security/$ISA/pam_permit.so</text:p>
            <text:p text:style-name="P49">password <text:s text:c="3"/>requisite <text:s text:c="4"/>/lib/security/$ISA/pam_cracklib.so retry=3</text:p>
            <text:p text:style-name="P49">password <text:s text:c="3"/>sufficient <text:s text:c="3"/>/lib/security/$ISA/pam_unix.so nullok use_authtok md5 shadow</text:p>
            <text:p text:style-name="P49">password <text:s text:c="3"/>sufficient <text:s text:c="3"/>/lib/security/$ISA/pam_ldap.so use_authtok</text:p>
            <text:p text:style-name="P49">password <text:s text:c="3"/>required <text:s text:c="5"/>/lib/security/$ISA/pam_deny.so</text:p>
            <text:p text:style-name="P49">session <text:s text:c="4"/>required <text:s text:c="5"/>/lib/security/$ISA/pam_limits.so</text:p>
            <text:p text:style-name="P49">session <text:s text:c="4"/>required <text:s text:c="5"/>/lib/security/$ISA/pam_unix.so</text:p>
            <text:p text:style-name="P49">session <text:s text:c="4"/>optional <text:s text:c="5"/>/lib/security/$ISA/pam_ldap.so</text:p>
            <text:h text:style-name="Heading_20_3" text:outline-level="3">/etc/httpd/conf/httpd.conf</text:h>
            <text:p text:style-name="P49">ServerTokens OS</text:p>
            <text:p text:style-name="P49">ServerRoot "/etc/httpd"</text:p>
            <text:p text:style-name="P49">PidFile run/httpd.pid</text:p>
            <text:p text:style-name="P49">Timeout 120</text:p>
            <text:p text:style-name="P49">KeepAlive Off</text:p>
            <text:p text:style-name="P49">MaxKeepAliveRequests 100</text:p>
            <text:p text:style-name="P49">KeepAliveTimeout 15</text:p>
            <text:p text:style-name="P49">&lt;IfModule prefork.c&gt;</text:p>
            <text:p text:style-name="P49">StartServers <text:s text:c="6"/>8</text:p>
            <text:p text:style-name="P49">MinSpareServers <text:s text:c="3"/>5</text:p>
            <text:p text:style-name="P49">MaxSpareServers <text:s text:c="2"/>20</text:p>
            <text:p text:style-name="P49">ServerLimit <text:s text:c="5"/>256</text:p>
            <text:p text:style-name="P49">MaxClients <text:s text:c="6"/>256</text:p>
            <text:p text:style-name="P49">MaxRequestsPerChild <text:s/>4000</text:p>
            <text:p text:style-name="P49">&lt;/IfModule&gt;</text:p>
            <text:p text:style-name="P49">&lt;IfModule worker.c&gt;</text:p>
            <text:p text:style-name="P49">StartServers <text:s text:c="8"/>2</text:p>
            <text:p text:style-name="P49">MaxClients <text:s text:c="8"/>150</text:p>
            <text:p text:style-name="P49">MinSpareThreads <text:s text:c="4"/>25</text:p>
            <text:p text:style-name="P49">MaxSpareThreads <text:s text:c="4"/>75</text:p>
            <text:p text:style-name="P49">ThreadsPerChild <text:s text:c="4"/>25</text:p>
            <text:p text:style-name="P49">MaxRequestsPerChild <text:s/>0</text:p>
            <text:p text:style-name="P49">&lt;/IfModule&gt;</text:p>
            <text:p text:style-name="P49"/>
            <text:p text:style-name="P49">#Listen 80</text:p>
            <text:p text:style-name="P49"/>
            <text:p text:style-name="P49">LoadModule access_module modules/mod_access.so</text:p>
            <text:p text:style-name="P49">LoadModule auth_module modules/mod_auth.so</text:p>
            <text:p text:style-name="P49">LoadModule auth_anon_module modules/mod_auth_anon.so</text:p>
            <text:p text:style-name="P49">LoadModule auth_dbm_module modules/mod_auth_dbm.so</text:p>
            <text:p text:style-name="P49">LoadModule auth_digest_module modules/mod_auth_digest.so</text:p>
            <text:p text:style-name="P49">LoadModule ldap_module modules/mod_ldap.so</text:p>
            <text:p text:style-name="P49">LoadModule auth_ldap_module modules/mod_auth_ldap.so</text:p>
            <text:p text:style-name="P49">LoadModule include_module modules/mod_include.so</text:p>
            <text:p text:style-name="P49">LoadModule log_config_module modules/mod_log_config.so</text:p>
            <text:p text:style-name="P49">LoadModule env_module modules/mod_env.so</text:p>
            <text:p text:style-name="P49">LoadModule mime_magic_module modules/mod_mime_magic.so</text:p>
            <text:p text:style-name="P49">LoadModule cern_meta_module modules/mod_cern_meta.so</text:p>
            <text:p text:style-name="P49">LoadModule expires_module modules/mod_expires.so</text:p>
            <text:p text:style-name="P49">LoadModule deflate_module modules/mod_deflate.so</text:p>
            <text:p text:style-name="P49">LoadModule headers_module modules/mod_headers.so</text:p>
            <text:p text:style-name="P49">LoadModule usertrack_module modules/mod_usertrack.so</text:p>
            <text:p text:style-name="P49">LoadModule setenvif_module modules/mod_setenvif.so</text:p>
            <text:p text:style-name="P49">LoadModule mime_module modules/mod_mime.so</text:p>
            <text:p text:style-name="P49">LoadModule dav_module modules/mod_dav.so</text:p>
            <text:p text:style-name="P49">LoadModule status_module modules/mod_status.so</text:p>
            <text:p text:style-name="P49">LoadModule autoindex_module modules/mod_autoindex.so</text:p>
            <text:p text:style-name="P49">LoadModule asis_module modules/mod_asis.so</text:p>
            <text:p text:style-name="P49">LoadModule info_module modules/mod_info.so</text:p>
            <text:p text:style-name="P49">LoadModule dav_fs_module modules/mod_dav_fs.so</text:p>
            <text:p text:style-name="P49">LoadModule vhost_alias_module modules/mod_vhost_alias.so</text:p>
            <text:p text:style-name="P49">LoadModule negotiation_module modules/mod_negotiation.so</text:p>
            <text:p text:style-name="P49">LoadModule dir_module modules/mod_dir.so</text:p>
            <text:p text:style-name="P49">LoadModule imap_module modules/mod_imap.so</text:p>
            <text:p text:style-name="P49">LoadModule actions_module modules/mod_actions.so</text:p>
            <text:p text:style-name="P49">LoadModule speling_module modules/mod_speling.so</text:p>
            <text:p text:style-name="P49">LoadModule userdir_module modules/mod_userdir.so</text:p>
            <text:p text:style-name="P49">LoadModule alias_module modules/mod_alias.so</text:p>
            <text:p text:style-name="P49">LoadModule rewrite_module modules/mod_rewrite.so</text:p>
            <text:p text:style-name="P49">LoadModule proxy_module modules/mod_proxy.so</text:p>
            <text:p text:style-name="P49">LoadModule proxy_ftp_module modules/mod_proxy_ftp.so</text:p>
            <text:p text:style-name="P49">LoadModule proxy_http_module modules/mod_proxy_http.so</text:p>
            <text:p text:style-name="P49">LoadModule proxy_connect_module modules/mod_proxy_connect.so</text:p>
            <text:p text:style-name="P49">LoadModule cache_module modules/mod_cache.so</text:p>
            <text:p text:style-name="P49">LoadModule suexec_module modules/mod_suexec.so</text:p>
            <text:p text:style-name="P49">LoadModule disk_cache_module modules/mod_disk_cache.so</text:p>
            <text:p text:style-name="P49">LoadModule file_cache_module modules/mod_file_cache.so</text:p>
            <text:p text:style-name="P49">LoadModule mem_cache_module modules/mod_mem_cache.so</text:p>
            <text:p text:style-name="P49">LoadModule cgi_module modules/mod_cgi.so</text:p>
            <text:p text:style-name="P49">Include conf.d/*.conf</text:p>
            <text:p text:style-name="P49">User apache</text:p>
            <text:p text:style-name="P49">Group apache</text:p>
            <text:p text:style-name="P49">ServerAdmin root@localhost</text:p>
            <text:p text:style-name="P49">UseCanonicalName Off</text:p>
            <text:p text:style-name="P49">DocumentRoot "/var/www/html"</text:p>
            <text:p text:style-name="P49">&lt;Directory /&gt;</text:p>
            <text:p text:style-name="P49"><text:s text:c="4"/>Options FollowSymLinks</text:p>
            <text:p text:style-name="P49"><text:s text:c="4"/>AllowOverride None</text:p>
            <text:p text:style-name="P49">&lt;/Directory&gt;</text:p>
            <text:p text:style-name="P49">&lt;Directory "/var/www/html"&gt;</text:p>
            <text:p text:style-name="P49"><text:s text:c="4"/>Options Indexes FollowSymLinks</text:p>
            <text:p text:style-name="P49"><text:s text:c="4"/>AllowOverride None</text:p>
            <text:p text:style-name="P49"><text:s text:c="4"/>Order deny,allow</text:p>
            <text:p text:style-name="P49"><text:s text:c="4"/>Deny from all</text:p>
            <text:p text:style-name="P49"><text:s text:c="4"/>Allow from 10.33.0.0/16 136.198.150.0/24 10.52.3.0/24 </text:p>
            <text:p text:style-name="P49">&lt;/Directory&gt;</text:p>
            <text:p text:style-name="P49">&lt;IfModule mod_userdir.c&gt;</text:p>
            <text:p text:style-name="P49"><text:s text:c="4"/>UserDir disable</text:p>
            <text:p text:style-name="P49">&lt;/IfModule&gt;</text:p>
            <text:p text:style-name="P49">DirectoryIndex index.html index.html.var</text:p>
            <text:p text:style-name="P49">AccessFileName .htaccess</text:p>
            <text:p text:style-name="P49">&lt;Files ~ "^\.ht"&gt;</text:p>
            <text:p text:style-name="P49"><text:s text:c="4"/>Order allow,deny</text:p>
            <text:p text:style-name="P49"><text:s text:c="4"/>Deny from all</text:p>
            <text:p text:style-name="P49">&lt;/Files&gt;</text:p>
            <text:p text:style-name="P49">TypesConfig /etc/mime.types</text:p>
            <text:p text:style-name="P49">DefaultType text/plain</text:p>
            <text:p text:style-name="P49">&lt;IfModule mod_mime_magic.c&gt;</text:p>
            <text:p text:style-name="P49"><text:s text:c="4"/>MIMEMagicFile conf/magic</text:p>
            <text:p text:style-name="P49">&lt;/IfModule&gt;</text:p>
            <text:p text:style-name="P49">HostnameLookups Off</text:p>
            <text:p text:style-name="P49">ErrorLog logs/error_log</text:p>
            <text:p text:style-name="P49">LogLevel warn</text:p>
            <text:p text:style-name="P49">LogFormat "%h %l %u %t \"%r\" %&gt;s %b \"%{Referer}i\" \"%{User-Agent}i\"" combined</text:p>
            <text:p text:style-name="P49">LogFormat "%h %l %u %t \"%r\" %&gt;s %b" common</text:p>
            <text:p text:style-name="P49">LogFormat "%{Referer}i -&gt; %U" referer</text:p>
            <text:p text:style-name="P49">LogFormat "%{User-agent}i" agent</text:p>
            <text:p text:style-name="P49">CustomLog logs/access_log combined</text:p>
            <text:p text:style-name="P49">ServerSignature On</text:p>
            <text:p text:style-name="P49">Alias /icons/ "/var/www/icons/"</text:p>
            <text:p text:style-name="P49">&lt;Directory "/var/www/icons"&gt;</text:p>
            <text:p text:style-name="P49"><text:s text:c="4"/>Options Indexes MultiViews</text:p>
            <text:p text:style-name="P49"><text:s text:c="4"/>AllowOverride None</text:p>
            <text:p text:style-name="P49"><text:s text:c="4"/>Order allow,deny</text:p>
            <text:p text:style-name="P49"><text:s text:c="4"/>Allow from all</text:p>
            <text:p text:style-name="P49">&lt;/Directory&gt;</text:p>
            <text:p text:style-name="P49">&lt;IfModule mod_dav_fs.c&gt;</text:p>
            <text:p text:style-name="P49"><text:s text:c="4"/>DAVLockDB /var/lib/dav/lockdb</text:p>
            <text:p text:style-name="P49">&lt;/IfModule&gt;</text:p>
            <text:p text:style-name="P49">ScriptAlias /cgi-bin/ "/var/www/cgi-bin/"</text:p>
            <text:p text:style-name="P49">&lt;Directory "/var/www/cgi-bin"&gt;</text:p>
            <text:p text:style-name="P49"><text:s text:c="4"/>AllowOverride None</text:p>
            <text:p text:style-name="P49"><text:s text:c="4"/>Options None</text:p>
            <text:p text:style-name="P49"><text:s text:c="4"/>Order allow,deny</text:p>
            <text:p text:style-name="P49"><text:s text:c="4"/>Allow from all</text:p>
            <text:p text:style-name="P49">&lt;/Directory&gt;</text:p>
            <text:p text:style-name="P49">IndexOptions FancyIndexing VersionSort NameWidth=*</text:p>
            <text:p text:style-name="P49">AddIconByEncoding (CMP,/icons/compressed.gif) x-compress x-gzip</text:p>
            <text:p text:style-name="P49">AddIconByType (TXT,/icons/text.gif) text/*</text:p>
            <text:p text:style-name="P49">AddIconByType (IMG,/icons/image2.gif) image/*</text:p>
            <text:p text:style-name="P49">AddIconByType (SND,/icons/sound2.gif) audio/*</text:p>
            <text:p text:style-name="P49">AddIconByType (VID,/icons/movie.gif) video/*</text:p>
            <text:p text:style-name="P49">AddIcon /icons/binary.gif .bin .exe</text:p>
            <text:p text:style-name="P49">AddIcon /icons/binhex.gif .hqx</text:p>
            <text:p text:style-name="P49">AddIcon /icons/tar.gif .tar</text:p>
            <text:p text:style-name="P49">AddIcon /icons/world2.gif .wrl .wrl.gz .vrml .vrm .iv</text:p>
            <text:p text:style-name="P49">AddIcon /icons/compressed.gif .Z .z .tgz .gz .zip</text:p>
            <text:p text:style-name="P49">AddIcon /icons/a.gif .ps .ai .eps</text:p>
            <text:p text:style-name="P49">AddIcon /icons/layout.gif .html .shtml .htm .pdf</text:p>
            <text:p text:style-name="P49">AddIcon /icons/text.gif .txt</text:p>
            <text:p text:style-name="P49">AddIcon /icons/c.gif .c</text:p>
            <text:p text:style-name="P49">AddIcon /icons/p.gif .pl .py</text:p>
            <text:p text:style-name="P49">AddIcon /icons/f.gif .for</text:p>
            <text:p text:style-name="P49">AddIcon /icons/dvi.gif .dvi</text:p>
            <text:p text:style-name="P49">AddIcon /icons/uuencoded.gif .uu</text:p>
            <text:p text:style-name="P49">AddIcon /icons/script.gif .conf .sh .shar .csh .ksh .tcl</text:p>
            <text:p text:style-name="P49">AddIcon /icons/tex.gif .tex</text:p>
            <text:p text:style-name="P49">AddIcon /icons/bomb.gif core</text:p>
            <text:p text:style-name="P49">AddIcon /icons/back.gif ..</text:p>
            <text:p text:style-name="P49">AddIcon /icons/hand.right.gif README</text:p>
            <text:p text:style-name="P49">AddIcon /icons/folder.gif ^^DIRECTORY^^</text:p>
            <text:p text:style-name="P49">AddIcon /icons/blank.gif ^^BLANKICON^^</text:p>
            <text:p text:style-name="P49">DefaultIcon /icons/unknown.gif</text:p>
            <text:p text:style-name="P49">ReadmeName README.html</text:p>
            <text:p text:style-name="P49">HeaderName HEADER.html</text:p>
            <text:p text:style-name="P49">AddLanguage ca .ca</text:p>
            <text:p text:style-name="P49">AddLanguage cs .cz .cs</text:p>
            <text:p text:style-name="P49">AddLanguage da .dk</text:p>
            <text:p text:style-name="P49">AddLanguage de .de</text:p>
            <text:p text:style-name="P49">AddLanguage el .el</text:p>
            <text:p text:style-name="P49">AddLanguage en .en</text:p>
            <text:p text:style-name="P49">AddLanguage eo .eo</text:p>
            <text:p text:style-name="P49">AddLanguage es .es</text:p>
            <text:p text:style-name="P49">AddLanguage et .et</text:p>
            <text:p text:style-name="P49">AddLanguage fr .fr</text:p>
            <text:p text:style-name="P49">AddLanguage he .he</text:p>
            <text:p text:style-name="P49">AddLanguage hr .hr</text:p>
            <text:p text:style-name="P49">AddLanguage it .it</text:p>
            <text:p text:style-name="P49">AddLanguage ja .ja</text:p>
            <text:p text:style-name="P49">AddLanguage ko .ko</text:p>
            <text:p text:style-name="P49">AddLanguage ltz .ltz</text:p>
            <text:p text:style-name="P49">AddLanguage nl .nl</text:p>
            <text:p text:style-name="P49">AddLanguage nn .nn</text:p>
            <text:p text:style-name="P49">AddLanguage no .no</text:p>
            <text:p text:style-name="P49">AddLanguage pl .po</text:p>
            <text:p text:style-name="P49">AddLanguage pt .pt</text:p>
            <text:p text:style-name="P49">AddLanguage pt-BR .pt-br</text:p>
            <text:p text:style-name="P49">AddLanguage ru .ru</text:p>
            <text:p text:style-name="P49">AddLanguage sv .sv</text:p>
            <text:p text:style-name="P49">AddLanguage zh-CN .zh-cn</text:p>
            <text:p text:style-name="P49">AddLanguage zh-TW .zh-tw</text:p>
            <text:p text:style-name="P49">LanguagePriority en ca cs da de el eo es et fr he hr it ja ko ltz nl nn no pl pt \ </text:p>
            <text:p text:style-name="P49"><text:s/>pt-BR ru sv zh-CN zh-TW</text:p>
            <text:p text:style-name="P49">ForceLanguagePriority Prefer Fallback</text:p>
            <text:p text:style-name="P49">AddDefaultCharset UTF-8</text:p>
            <text:p text:style-name="P49">AddCharset ISO-8859-1 <text:s/>.iso8859-1 <text:s/>.latin1</text:p>
            <text:p text:style-name="P49">AddCharset ISO-8859-2 <text:s/>.iso8859-2 <text:s/>.latin2 .cen</text:p>
            <text:p text:style-name="P49">AddCharset ISO-8859-3 <text:s/>.iso8859-3 <text:s/>.latin3</text:p>
            <text:p text:style-name="P49">AddCharset ISO-8859-4 <text:s/>.iso8859-4 <text:s/>.latin4</text:p>
            <text:p text:style-name="P49">AddCharset ISO-8859-5 <text:s/>.iso8859-5 <text:s/>.latin5 .cyr .iso-ru</text:p>
            <text:p text:style-name="P49">AddCharset ISO-8859-6 <text:s/>.iso8859-6 <text:s/>.latin6 .arb</text:p>
            <text:p text:style-name="P49">AddCharset ISO-8859-7 <text:s/>.iso8859-7 <text:s/>.latin7 .grk</text:p>
            <text:p text:style-name="P49">AddCharset ISO-8859-8 <text:s/>.iso8859-8 <text:s/>.latin8 .heb</text:p>
            <text:p text:style-name="P49">AddCharset ISO-8859-9 <text:s/>.iso8859-9 <text:s/>.latin9 .trk</text:p>
            <text:p text:style-name="P49">AddCharset ISO-2022-JP .iso2022-jp .jis</text:p>
            <text:p text:style-name="P49">AddCharset ISO-2022-KR .iso2022-kr .kis</text:p>
            <text:p text:style-name="P49">AddCharset ISO-2022-CN .iso2022-cn .cis</text:p>
            <text:p text:style-name="P49">AddCharset Big5 <text:s text:c="7"/>.Big5 <text:s text:c="6"/>.big5</text:p>
            <text:p text:style-name="P49">AddCharset WINDOWS-1251 .cp-1251 <text:s text:c="2"/>.win-1251</text:p>
            <text:p text:style-name="P49">AddCharset CP866 <text:s text:c="6"/>.cp866</text:p>
            <text:p text:style-name="P49">AddCharset KOI8-r <text:s text:c="5"/>.koi8-r .koi8-ru</text:p>
            <text:p text:style-name="P49">AddCharset KOI8-ru <text:s text:c="4"/>.koi8-uk .ua</text:p>
            <text:p text:style-name="P49">AddCharset ISO-10646-UCS-2 .ucs2</text:p>
            <text:p text:style-name="P49">AddCharset ISO-10646-UCS-4 .ucs4</text:p>
            <text:p text:style-name="P49">AddCharset UTF-8 <text:s text:c="6"/>.utf8</text:p>
            <text:p text:style-name="P49">AddCharset GB2312 <text:s text:c="5"/>.gb2312 .gb</text:p>
            <text:p text:style-name="P49">AddCharset utf-7 <text:s text:c="6"/>.utf7</text:p>
            <text:p text:style-name="P49">AddCharset utf-8 <text:s text:c="6"/>.utf8</text:p>
            <text:p text:style-name="P49">AddCharset big5 <text:s text:c="7"/>.big5 .b5</text:p>
            <text:p text:style-name="P49">AddCharset EUC-TW <text:s text:c="5"/>.euc-tw</text:p>
            <text:p text:style-name="P49">AddCharset EUC-JP <text:s text:c="5"/>.euc-jp</text:p>
            <text:p text:style-name="P49">AddCharset EUC-KR <text:s text:c="5"/>.euc-kr</text:p>
            <text:p text:style-name="P49">AddCharset shift_jis <text:s text:c="2"/>.sjis</text:p>
            <text:p text:style-name="P49">AddType application/x-compress .Z</text:p>
            <text:p text:style-name="P49">AddType application/x-gzip .gz .tgz</text:p>
            <text:p text:style-name="P49">AddHandler imap-file map</text:p>
            <text:p text:style-name="P49">AddHandler type-map var</text:p>
            <text:p text:style-name="P49">AddType text/html .shtml</text:p>
            <text:p text:style-name="P49">AddOutputFilter INCLUDES .shtml</text:p>
            <text:p text:style-name="P49">Alias /error/ "/var/www/error/"</text:p>
            <text:p text:style-name="P49">&lt;IfModule mod_negotiation.c&gt;</text:p>
            <text:p text:style-name="P49">&lt;IfModule mod_include.c&gt;</text:p>
            <text:p text:style-name="P49"><text:s text:c="4"/>&lt;Directory "/var/www/error"&gt;</text:p>
            <text:p text:style-name="P49"><text:s text:c="8"/>AllowOverride None</text:p>
            <text:p text:style-name="P49"><text:s text:c="8"/>Options IncludesNoExec</text:p>
            <text:p text:style-name="P49"><text:s text:c="8"/>AddOutputFilter Includes html</text:p>
            <text:p text:style-name="P49"><text:s text:c="8"/>AddHandler type-map var</text:p>
            <text:p text:style-name="P49"><text:s text:c="8"/>Order allow,deny</text:p>
            <text:p text:style-name="P49"><text:s text:c="8"/>Allow from all</text:p>
            <text:p text:style-name="P49"><text:s text:c="8"/>LanguagePriority en es de fr</text:p>
            <text:p text:style-name="P49"><text:s text:c="8"/>ForceLanguagePriority Prefer Fallback</text:p>
            <text:p text:style-name="P49"><text:s text:c="4"/>&lt;/Directory&gt;</text:p>
            <text:p text:style-name="P49">&lt;/IfModule&gt;</text:p>
            <text:p text:style-name="P49">BrowserMatch "Mozilla/2" nokeepalive</text:p>
            <text:p text:style-name="P49">BrowserMatch "MSIE 4\.0b2;" nokeepalive downgrade-1.0 force-response-1.0</text:p>
            <text:p text:style-name="P49">BrowserMatch "RealPlayer 4\.0" force-response-1.0</text:p>
            <text:p text:style-name="P49">BrowserMatch "Java/1\.0" force-response-1.0</text:p>
            <text:p text:style-name="P49">BrowserMatch "JDK/1\.0" force-response-1.0</text:p>
            <text:p text:style-name="P49">BrowserMatch "Microsoft Data Access Internet Publishing Provider" redirect-carefully</text:p>
            <text:p text:style-name="P49">BrowserMatch "^WebDrive" redirect-carefully</text:p>
            <text:p text:style-name="P49">BrowserMatch "^WebDAVFS/1.[012]" redirect-carefully</text:p>
            <text:p text:style-name="P49">BrowserMatch "^gnome-vfs" redirect-carefully</text:p>
            <text:h text:style-name="Heading_20_3" text:outline-level="3">/etc/rsyncd.pass</text:h>
            <text:p text:style-name="P49">backup</text:p>
            <text:h text:style-name="Heading_20_3" text:outline-level="3">/etc/rsyncd.secrets</text:h>
            <text:p text:style-name="P49">backup:backup</text:p>
            <text:h text:style-name="Heading_20_3" text:outline-level="3">/etc/ntp.conf</text:h>
            <text:p text:style-name="コード">restrict default nomodify notrap noquery</text:p>
            <text:p text:style-name="コード">restrict 127.0.0.1</text:p>
            <text:p text:style-name="コード">server ntp.krhm.jvc-victor.co.jp</text:p>
            <text:p text:style-name="コード">fudge <text:s text:c="2"/>127.127.1.0 stratum 10</text:p>
            <text:p text:style-name="コード">driftfile /var/lib/ntp/drift</text:p>
            <text:p text:style-name="コード">broadcastdelay <text:s/>0.008</text:p>
            <text:p text:style-name="コード">keys <text:s text:c="11"/>/etc/ntp/keys</text:p>
            <text:h text:style-name="Heading_20_3" text:outline-level="3">/etc/postfix/main.cf</text:h>
            <text:p text:style-name="コード">queue_directory = /var/spool/postfix</text:p>
            <text:p text:style-name="コード">command_directory = /usr/sbin</text:p>
            <text:p text:style-name="コード">daemon_directory = /usr/libexec/postfix</text:p>
            <text:p text:style-name="コード">mail_owner = postfix</text:p>
            <text:p text:style-name="コード">inet_interfaces = localhost</text:p>
            <text:p text:style-name="コード">mydestination = $myhostname, localhost.$mydomain, localhost</text:p>
            <text:p text:style-name="コード">unknown_local_recipient_reject_code = 550</text:p>
            <text:p text:style-name="コード">relayhost = [136.198.200.100]</text:p>
            <text:p text:style-name="コード">alias_maps = hash:/etc/aliases regexp:$config_directory/aliases.regexp</text:p>
            <text:p text:style-name="コード">alias_database = hash:/etc/aliases</text:p>
            <text:p text:style-name="コード">debug_peer_level = 2</text:p>
            <text:p text:style-name="コード">debugger_command =</text:p>
            <text:p text:style-name="コード"><text:s text:c="9"/>PATH=/bin:/usr/bin:/usr/local/bin:/usr/X11R6/bin</text:p>
            <text:p text:style-name="コード"><text:s text:c="9"/>xxgdb $daemon_directory/$process_name $process_id &amp; sleep 5</text:p>
            <text:p text:style-name="コード">sendmail_path = /usr/sbin/sendmail.postfix</text:p>
            <text:p text:style-name="コード">newaliases_path = /usr/bin/newaliases.postfix</text:p>
            <text:p text:style-name="コード">mailq_path = /usr/bin/mailq.postfix</text:p>
            <text:p text:style-name="コード">setgid_group = postdrop</text:p>
            <text:p text:style-name="コード">html_directory = no</text:p>
            <text:p text:style-name="コード">manpage_directory = /usr/share/man</text:p>
            <text:p text:style-name="コード">sample_directory = /usr/share/doc/postfix-2.2.10/samples</text:p>
            <text:p text:style-name="コード">readme_directory = /usr/share/doc/postfix-2.2.10/README_FILES</text:p>
            <text:h text:style-name="Heading_20_3" text:outline-level="3">/etc/postfix/aliases.regexp</text:h>
            <text:p text:style-name="コード">/.*/ root</text:p>
            <text:h text:style-name="Heading_20_3" text:outline-level="3">/etc/aliases</text:h>
            <text:p text:style-name="コード">mailer-daemon: <text:s/>postmaster</text:p>
            <text:p text:style-name="コード">postmaster: <text:s text:c="4"/>root</text:p>
            <text:p text:style-name="コード">bin: <text:s text:c="11"/>root</text:p>
            <text:p text:style-name="コード">daemon: <text:s text:c="8"/>root</text:p>
            <text:p text:style-name="コード">adm: <text:s text:c="11"/>root</text:p>
            <text:p text:style-name="コード">lp: <text:s text:c="12"/>root</text:p>
            <text:p text:style-name="コード">sync: <text:s text:c="10"/>root</text:p>
            <text:p text:style-name="コード">shutdown: <text:s text:c="6"/>root</text:p>
            <text:p text:style-name="コード">halt: <text:s text:c="10"/>root</text:p>
            <text:p text:style-name="コード">mail: <text:s text:c="10"/>root</text:p>
            <text:p text:style-name="コード">news: <text:s text:c="10"/>root</text:p>
            <text:p text:style-name="コード">uucp: <text:s text:c="10"/>root</text:p>
            <text:p text:style-name="コード">operator: <text:s text:c="6"/>root</text:p>
            <text:p text:style-name="コード">games: <text:s text:c="9"/>root</text:p>
            <text:p text:style-name="コード">gopher: <text:s text:c="8"/>root</text:p>
            <text:p text:style-name="コード">ftp: <text:s text:c="11"/>root</text:p>
            <text:p text:style-name="コード">nobody: <text:s text:c="8"/>root</text:p>
            <text:p text:style-name="コード">radiusd: <text:s text:c="7"/>root</text:p>
            <text:p text:style-name="コード">nut: <text:s text:c="11"/>root</text:p>
            <text:p text:style-name="コード">dbus: <text:s text:c="10"/>root</text:p>
            <text:p text:style-name="コード">vcsa: <text:s text:c="10"/>root</text:p>
            <text:p text:style-name="コード">canna: <text:s text:c="9"/>root</text:p>
            <text:p text:style-name="コード">wnn: <text:s text:c="11"/>root</text:p>
            <text:p text:style-name="コード">rpm: <text:s text:c="11"/>root</text:p>
            <text:p text:style-name="コード">nscd: <text:s text:c="10"/>root</text:p>
            <text:p text:style-name="コード">pcap: <text:s text:c="10"/>root</text:p>
            <text:p text:style-name="コード">apache: <text:s text:c="8"/>root</text:p>
            <text:p text:style-name="コード">webalizer: <text:s text:c="5"/>root</text:p>
            <text:p text:style-name="コード">dovecot: <text:s text:c="7"/>root</text:p>
            <text:p text:style-name="コード">fax: <text:s text:c="11"/>root</text:p>
            <text:p text:style-name="コード">quagga: <text:s text:c="8"/>root</text:p>
            <text:p text:style-name="コード">radvd: <text:s text:c="9"/>root</text:p>
            <text:p text:style-name="コード">pvm: <text:s text:c="11"/>root</text:p>
            <text:p text:style-name="コード">amanda: <text:s text:c="8"/>root</text:p>
            <text:p text:style-name="コード">privoxy: <text:s text:c="7"/>root</text:p>
            <text:p text:style-name="コード">ident: <text:s text:c="9"/>root</text:p>
            <text:p text:style-name="コード">named: <text:s text:c="9"/>root</text:p>
            <text:p text:style-name="コード">xfs: <text:s text:c="11"/>root</text:p>
            <text:p text:style-name="コード">gdm: <text:s text:c="11"/>root</text:p>
            <text:p text:style-name="コード">mailnull: <text:s text:c="6"/>root</text:p>
            <text:p text:style-name="コード">postgres: <text:s text:c="6"/>root</text:p>
            <text:p text:style-name="コード">sshd: <text:s text:c="10"/>root</text:p>
            <text:p text:style-name="コード">smmsp: <text:s text:c="9"/>root</text:p>
            <text:p text:style-name="コード">postfix: <text:s text:c="7"/>root</text:p>
            <text:p text:style-name="コード">netdump: <text:s text:c="7"/>root</text:p>
            <text:p text:style-name="コード">ldap: <text:s text:c="10"/>root</text:p>
            <text:p text:style-name="コード">squid: <text:s text:c="9"/>root</text:p>
            <text:p text:style-name="コード">ntp: <text:s text:c="11"/>root</text:p>
            <text:p text:style-name="コード">mysql: <text:s text:c="9"/>root</text:p>
            <text:p text:style-name="コード">desktop: <text:s text:c="7"/>root</text:p>
            <text:p text:style-name="コード">rpcuser: <text:s text:c="7"/>root</text:p>
            <text:p text:style-name="コード">rpc: <text:s text:c="11"/>root</text:p>
            <text:p text:style-name="コード">nfsnobody: <text:s text:c="5"/>root</text:p>
            <text:p text:style-name="コード">ingres: <text:s text:c="8"/>root</text:p>
            <text:p text:style-name="コード">system: <text:s text:c="8"/>root</text:p>
            <text:p text:style-name="コード">toor: <text:s text:c="10"/>root</text:p>
            <text:p text:style-name="コード">manager: <text:s text:c="7"/>root</text:p>
            <text:p text:style-name="コード">dumper: <text:s text:c="8"/>root</text:p>
            <text:p text:style-name="コード">abuse: <text:s text:c="9"/>root</text:p>
            <text:p text:style-name="コード">mailman: <text:s text:c="7"/>postmaster</text:p>
            <text:p text:style-name="コード">mailman-owner: <text:s/>mailman</text:p>
            <text:p text:style-name="コード">newsadm: <text:s text:c="7"/>news</text:p>
            <text:p text:style-name="コード">newsadmin: <text:s text:c="5"/>news</text:p>
            <text:p text:style-name="コード">usenet: <text:s text:c="8"/>news</text:p>
            <text:p text:style-name="コード">ftpadm: <text:s text:c="8"/>ftp</text:p>
            <text:p text:style-name="コード">ftpadmin: <text:s text:c="6"/>ftp</text:p>
            <text:p text:style-name="コード">ftp-adm: <text:s text:c="7"/>ftp</text:p>
            <text:p text:style-name="コード">ftp-admin: <text:s text:c="5"/>ftp</text:p>
            <text:p text:style-name="コード">www: <text:s text:c="11"/>webmaster</text:p>
            <text:p text:style-name="コード">webmaster: <text:s text:c="5"/>root</text:p>
            <text:p text:style-name="コード">noc: <text:s text:c="11"/>root</text:p>
            <text:p text:style-name="コード">security: <text:s text:c="6"/>root</text:p>
            <text:p text:style-name="コード">hostmaster: <text:s text:c="4"/>root</text:p>
            <text:p text:style-name="コード">info: <text:s text:c="10"/>postmaster</text:p>
            <text:p text:style-name="コード">marketing: <text:s text:c="5"/>postmaster</text:p>
            <text:p text:style-name="コード">sales: <text:s text:c="9"/>postmaster</text:p>
            <text:p text:style-name="コード">support: <text:s text:c="7"/>postmaster</text:p>
            <text:p text:style-name="コード">decode: <text:s text:c="8"/>root</text:p>
            <text:p text:style-name="コード">root: <text:s text:c="10"/>postmaster@krhm.jvc-victor.co.jp</text:p>
            <text:h text:style-name="Heading_20_3" text:outline-level="3">/root/victor/scripts/file-list.sh</text:h>
            <text:p text:style-name="P49">#!/bin/sh</text:p>
            <text:p text:style-name="P49">#30日以前に修正されたファイルの検索</text:p>
            <text:p text:style-name="P49">oldday=29</text:p>
            <text:p text:style-name="P49"/>
            <text:p text:style-name="P49">PDC_Retrieval_object=PDC</text:p>
            <text:p text:style-name="P49">BDC_Retrieval_object=BDC</text:p>
            <text:p text:style-name="P49">PDC_list=PDC/oldlist-$(date +'%Y%m%d')</text:p>
            <text:p text:style-name="P49">BDC_list=BDC/oldlist-$(date +'%Y%m%d')</text:p>
            <text:p text:style-name="P49"/>
            <text:p text:style-name="P49">_br() {</text:p>
            <text:p text:style-name="P49"><text:s text:c="8"/>echo ""</text:p>
            <text:p text:style-name="P49">}</text:p>
            <text:p text:style-name="P49">_line() {</text:p>
            <text:p text:style-name="P49"><text:s text:c="8"/>echo "---------------------------" $* "------------------------------"</text:p>
            <text:p text:style-name="P49">}</text:p>
            <text:p text:style-name="P49">_prompt() {</text:p>
            <text:p text:style-name="P49"><text:s text:c="8"/>echo -n $1" &gt; "</text:p>
            <text:p text:style-name="P49"><text:s text:c="8"/>sleep 1</text:p>
            <text:p text:style-name="P49"><text:s text:c="8"/>read $2</text:p>
            <text:p text:style-name="P49"><text:s text:c="8"/>_br</text:p>
            <text:p text:style-name="P49">}</text:p>
            <text:p text:style-name="P49">_tab() {</text:p>
            <text:p text:style-name="P49"><text:s text:c="8"/>echo -e \\t$*</text:p>
            <text:p text:style-name="P49">}</text:p>
            <text:p text:style-name="P49">_info() {</text:p>
            <text:p text:style-name="P49"><text:s text:c="8"/>echo "[INFO]: "$*</text:p>
            <text:p text:style-name="P49">}</text:p>
            <text:p text:style-name="P49">_warn() {</text:p>
            <text:p text:style-name="P49"><text:s text:c="8"/>echo "[WARN]: "$*</text:p>
            <text:p text:style-name="P49">}</text:p>
            <text:p text:style-name="P49">_error() {</text:p>
            <text:p text:style-name="P49"><text:s text:c="8"/>sleep 1</text:p>
            <text:p text:style-name="P49"><text:s text:c="8"/>echo "[ERROR]: "$*</text:p>
            <text:p text:style-name="P49"><text:s text:c="8"/>exit 1</text:p>
            <text:p text:style-name="P49">}</text:p>
            <text:p text:style-name="P49">BDC_search() {</text:p>
            <text:p text:style-name="P49"><text:s text:c="8"/>sleep 1</text:p>
            <text:p text:style-name="P49"><text:s text:c="8"/>_info "BDC-oldfile-search"</text:p>
            <text:p text:style-name="P49"><text:s text:c="8"/>_br</text:p>
            <text:p text:style-name="P49"><text:s text:c="8"/>_line "start search"</text:p>
            <text:p text:style-name="P49"><text:s text:c="8"/>/usr/bin/find /$BDC_Retrieval_object -type f -mtime +$oldday -print &gt; /$BDC_list</text:p>
            <text:p text:style-name="P49"><text:s text:c="8"/>if [ ! -s /$BDC_list ];then</text:p>
            <text:p text:style-name="P49"><text:s text:c="16"/>rm -f /$BDC_list</text:p>
            <text:p text:style-name="P49"><text:s text:c="16"/>_br</text:p>
            <text:p text:style-name="P49"><text:s text:c="16"/>_br</text:p>
            <text:p text:style-name="P49"><text:s text:c="16"/>_info "BDC-oldfile not found"</text:p>
            <text:p text:style-name="P49"><text:s text:c="8"/>else</text:p>
            <text:p text:style-name="P49"><text:s text:c="16"/>_br</text:p>
            <text:p text:style-name="P49"><text:s text:c="16"/>_br</text:p>
            <text:p text:style-name="P49"><text:s text:c="16"/>_info "BDC-oldfile found"</text:p>
            <text:p text:style-name="P49"><text:s text:c="8"/>fi</text:p>
            <text:p text:style-name="P49"><text:s text:c="8"/>_br</text:p>
            <text:p text:style-name="P49">}</text:p>
            <text:p text:style-name="P49">PDC_search() {</text:p>
            <text:p text:style-name="P49"><text:s text:c="8"/>sleep 1</text:p>
            <text:p text:style-name="P49"><text:s text:c="8"/>_info "PDC-oldfile-search"</text:p>
            <text:p text:style-name="P49"><text:s text:c="8"/>_br</text:p>
            <text:p text:style-name="P49"><text:s text:c="8"/>_line "start search"</text:p>
            <text:p text:style-name="P49"><text:s text:c="8"/>/usr/bin/find /$PDC_Retrieval_object -type f -mtime +$oldday -print &gt; /$PDC_list</text:p>
            <text:p text:style-name="P49"/>
            <text:p text:style-name="P49"><text:s text:c="8"/>if [ ! -s /$PDC_list ];then</text:p>
            <text:p text:style-name="P49"><text:s text:c="16"/>rm -f /$PDC_list</text:p>
            <text:p text:style-name="P49"><text:s text:c="16"/>_br</text:p>
            <text:p text:style-name="P49"><text:s text:c="16"/>_br</text:p>
            <text:p text:style-name="P49"><text:s text:c="16"/>_info "PDC-oldfile not found"</text:p>
            <text:p text:style-name="P49"><text:s text:c="8"/>else</text:p>
            <text:p text:style-name="P49"><text:s text:c="16"/>_br</text:p>
            <text:p text:style-name="P49"><text:s text:c="16"/>_br</text:p>
            <text:p text:style-name="P49"><text:s text:c="16"/>_info "PDC-oldfile found"</text:p>
            <text:p text:style-name="P49"><text:s text:c="8"/>fi</text:p>
            <text:p text:style-name="P49"><text:s text:c="8"/>_br</text:p>
            <text:p text:style-name="P49">}</text:p>
            <text:p text:style-name="P49">back_to_menu() {</text:p>
            <text:p text:style-name="P49"><text:s text:c="8"/>_prompt "Back to the Start menu [Y/N]:(N)" "in08"</text:p>
            <text:p text:style-name="P49"><text:s text:c="8"/>_br</text:p>
            <text:p text:style-name="P49"><text:s text:c="8"/>if [ "$in08" = "Y" -o "$in08" = "y" -o "$in08" = "Yes" -o "$in08" = "YES" ];then</text:p>
            <text:p text:style-name="P49"><text:s text:c="16"/>start_menu</text:p>
            <text:p text:style-name="P49"><text:s text:c="8"/>else</text:p>
            <text:p text:style-name="P49"><text:s text:c="16"/>exit 0</text:p>
            <text:p text:style-name="P49"><text:s text:c="8"/>fi</text:p>
            <text:p text:style-name="P49">}</text:p>
            <text:p text:style-name="P49">start_menu() {</text:p>
            <text:p text:style-name="P49"><text:s text:c="8"/>clear</text:p>
            <text:p text:style-name="P49"><text:s text:c="8"/>_br</text:p>
            <text:p text:style-name="P49"><text:s text:c="8"/>echo " 1. PDC old-filelist (Execute on fsvr-p) "</text:p>
            <text:p text:style-name="P49"><text:s text:c="8"/>echo " 2. BDC old-filelist (Execute on fsvr-b) "</text:p>
            <text:p text:style-name="P49"><text:s text:c="8"/>_br</text:p>
            <text:p text:style-name="P49"><text:s text:c="8"/>_prompt "Select:(Q)" "in09"</text:p>
            <text:p text:style-name="P49"><text:s text:c="8"/>case $in09 in</text:p>
            <text:p text:style-name="P49"><text:s text:c="16"/>1)</text:p>
            <text:p text:style-name="P49"><text:s text:c="24"/>PDC_search</text:p>
            <text:p text:style-name="P49"><text:s text:c="24"/>back_to_menu</text:p>
            <text:p text:style-name="P49"><text:s text:c="24"/>;;</text:p>
            <text:p text:style-name="P49"><text:s text:c="16"/>2)</text:p>
            <text:p text:style-name="P49"><text:s text:c="24"/>BDC_search</text:p>
            <text:p text:style-name="P49"><text:s text:c="24"/>back_to_menu</text:p>
            <text:p text:style-name="P49"><text:s text:c="24"/>;;</text:p>
            <text:p text:style-name="P49"><text:s text:c="16"/>Q)</text:p>
            <text:p text:style-name="P49"><text:s text:c="24"/>;;</text:p>
            <text:p text:style-name="P49"><text:s text:c="16"/>q)</text:p>
            <text:p text:style-name="P49"><text:s text:c="24"/>;;</text:p>
            <text:p text:style-name="P49"><text:s text:c="16"/>*)</text:p>
            <text:p text:style-name="P49"><text:s text:c="24"/>;;</text:p>
            <text:p text:style-name="P49"><text:s text:c="8"/>esac</text:p>
            <text:p text:style-name="P49"><text:s text:c="8"/>exit 0</text:p>
            <text:p text:style-name="P49">}</text:p>
            <text:p text:style-name="P49">if [ `/usr/bin/id -u` -ne 0 ];then</text:p>
            <text:p text:style-name="P49"><text:s text:c="8"/>_error 'You must become a super user'</text:p>
            <text:p text:style-name="P49">fi</text:p>
            <text:p text:style-name="P49">start_menu</text:p>
            <text:h text:style-name="Heading_20_3" text:outline-level="3">/root/victor/scripts/samba_setup.sh</text:h>
            <text:p text:style-name="P49">#!/bin/sh</text:p>
            <text:p text:style-name="P49">_br() {</text:p>
            <text:p text:style-name="P49"><text:s text:c="8"/>echo ""</text:p>
            <text:p text:style-name="P49">}</text:p>
            <text:p text:style-name="P49">_line() {</text:p>
            <text:p text:style-name="P49"><text:s text:c="8"/>echo "---------------------------" $* "------------------------------"</text:p>
            <text:p text:style-name="P49">}</text:p>
            <text:p text:style-name="P49">_prompt() {</text:p>
            <text:p text:style-name="P49"><text:s text:c="8"/>echo -n $1" &gt; "</text:p>
            <text:p text:style-name="P49"><text:s text:c="8"/>sleep 1</text:p>
            <text:p text:style-name="P49"><text:s text:c="8"/>read $2</text:p>
            <text:p text:style-name="P49"><text:s text:c="8"/>_br</text:p>
            <text:p text:style-name="P49">}</text:p>
            <text:p text:style-name="P49">_tab() {</text:p>
            <text:p text:style-name="P49"><text:s text:c="8"/>echo -e \\t$*</text:p>
            <text:p text:style-name="P49">}</text:p>
            <text:p text:style-name="P49">_info() {</text:p>
            <text:p text:style-name="P49"><text:s text:c="8"/>echo "[INFO]: "$*</text:p>
            <text:p text:style-name="P49">}</text:p>
            <text:p text:style-name="P49">_warn() {</text:p>
            <text:p text:style-name="P49"><text:s text:c="8"/>echo "[WARN]: "$*</text:p>
            <text:p text:style-name="P49">}</text:p>
            <text:p text:style-name="P49">_error() {</text:p>
            <text:p text:style-name="P49"><text:s text:c="8"/>sleep 1</text:p>
            <text:p text:style-name="P49"><text:s text:c="8"/>echo "[ERROR]: "$*</text:p>
            <text:p text:style-name="P49"><text:s text:c="8"/>exit 1</text:p>
            <text:p text:style-name="P49">}</text:p>
            <text:p text:style-name="P49">stop_process() {</text:p>
            <text:p text:style-name="P49"><text:s text:c="8"/>if [ `ps -ef | grep 'smbd -D -s' | grep -v 'grep' | wc -l` -gt 0 ];then</text:p>
            <text:p text:style-name="P49"><text:s text:c="16"/>_tab "Some smbd processes are running..."</text:p>
            <text:p text:style-name="P49"><text:s text:c="16"/>_line "stop processes"</text:p>
            <text:p text:style-name="P49"><text:s text:c="16"/>_br</text:p>
            <text:p text:style-name="P49"><text:s text:c="8"/>fi</text:p>
            <text:p text:style-name="P49"><text:s text:c="8"/>while [ `ps -ef | grep 'smbd -D -s' | grep -v 'grep' | wc -l` -gt 0 ]; do</text:p>
            <text:p text:style-name="P49"><text:s text:c="16"/>kill -15 `ps -ef | grep "smbd -D -s" | grep -v grep | <text:s text:c="3"/>\</text:p>
            <text:p text:style-name="P49">awk '{ print $2 }'` 2&gt; /dev/null</text:p>
            <text:p text:style-name="P49"><text:s text:c="8"/>done</text:p>
            <text:p text:style-name="P49"><text:s text:c="8"/>if [ `ps -ef | grep 'nmbd -D -s' | grep -v 'grep' | wc -l` -gt 0 ];then</text:p>
            <text:p text:style-name="P49"><text:s text:c="16"/>_tab "Some nmbd processes are running..."</text:p>
            <text:p text:style-name="P49"><text:s text:c="16"/>_line "stop processes"</text:p>
            <text:p text:style-name="P49"><text:s text:c="8"/>fi</text:p>
            <text:p text:style-name="P49"><text:s text:c="16"/>_br</text:p>
            <text:p text:style-name="P49"><text:s text:c="8"/>while [ `ps -ef | grep 'nmbd -D -s' | grep -v 'grep' | wc -l` -gt 0 ];do</text:p>
            <text:p text:style-name="P49"><text:s text:c="16"/>kill -9 `ps -ef | grep "nmbd -D -s" | grep -v grep | <text:s text:c="3"/>\</text:p>
            <text:p text:style-name="P49">awk '{ print $2 }'` 2&gt; /dev/null</text:p>
            <text:p text:style-name="P49"><text:s text:c="8"/>done</text:p>
            <text:p text:style-name="P49">}</text:p>
            <text:p text:style-name="P49">stop_ipaddress() {</text:p>
            <text:p text:style-name="P49"><text:s text:c="8"/>if [ ` ifconfig eth0:0 | grep -c "inet addr" ` -ne 0 ]; then</text:p>
            <text:p text:style-name="P49"><text:s text:c="16"/>_tab "IP-Alias is running..."</text:p>
            <text:p text:style-name="P49"><text:s text:c="16"/>_line "stop IP-Alias"</text:p>
            <text:p text:style-name="P49"><text:s text:c="16"/>ifdown eth0:0</text:p>
            <text:p text:style-name="P49"><text:s text:c="8"/>fi</text:p>
            <text:p text:style-name="P49">}</text:p>
            <text:p text:style-name="P49">BDC_start_ipaddress() {</text:p>
            <text:p text:style-name="P49"><text:s text:c="8"/>if [ ` ifconfig eth0:0 | grep -c "inet addr" ` -eq 0 ]; then</text:p>
            <text:p text:style-name="P49"><text:s text:c="16"/>_tab "Start-up IP-Alias"</text:p>
            <text:p text:style-name="P49"><text:s text:c="16"/>_line "start IP-Alias"</text:p>
            <text:p text:style-name="P49"><text:s text:c="16"/>ifup eth0:0</text:p>
            <text:p text:style-name="P49"><text:s text:c="8"/>fi</text:p>
            <text:p text:style-name="P49">}</text:p>
            <text:p text:style-name="P49">PDC_start_ipaddress() {</text:p>
            <text:p text:style-name="P49"><text:s text:c="8"/>if [ ` ifconfig eth0:0 | grep -c "inet addr" ` -eq 0 ]; then</text:p>
            <text:p text:style-name="P49"><text:s text:c="16"/>_tab "Start-up IP-Alias"</text:p>
            <text:p text:style-name="P49"><text:s text:c="16"/>_line "start IP-Alias"</text:p>
            <text:p text:style-name="P49"><text:s text:c="16"/>ifup eth0:0</text:p>
            <text:p text:style-name="P49"><text:s text:c="8"/>fi</text:p>
            <text:p text:style-name="P49">}</text:p>
            <text:p text:style-name="P49"/>
            <text:p text:style-name="P49">BDC_file_substitution() {</text:p>
            <text:p text:style-name="P49"><text:s text:c="8"/>if [ ! -s /etc/samba-BDC/smb.BDC.conf.template ];then</text:p>
            <text:p text:style-name="P49"><text:s text:c="16"/>_error "/etc/samba-BDC/smb.BDC.conf.template uot found"</text:p>
            <text:p text:style-name="P49"><text:s text:c="16"/>_br</text:p>
            <text:p text:style-name="P49"><text:s text:c="8"/>fi</text:p>
            <text:p text:style-name="P49"><text:s text:c="8"/>list=$(grep "\[" /etc/samba-BDC/smb.conf | grep -v "\[global\]")</text:p>
            <text:p text:style-name="P49"><text:s text:c="8"/>cat /etc/samba-BDC/smb.BDC.conf.template &gt; /etc/samba-BDC/smb.BDC.conf</text:p>
            <text:p text:style-name="P49"><text:s text:c="8"/>for name in $list</text:p>
            <text:p text:style-name="P49"><text:s text:c="8"/>do</text:p>
            <text:p text:style-name="P49"><text:s text:c="16"/>echo $name &gt;&gt; <text:s/>/etc/samba-BDC/smb.BDC.conf</text:p>
            <text:p text:style-name="P49"><text:s text:c="16"/>echo " <text:s/>read only = yes" &gt;&gt; <text:s/>/etc/samba-BDC/smb.BDC.conf</text:p>
            <text:p text:style-name="P49"><text:s text:c="8"/>done</text:p>
            <text:p text:style-name="P49">}</text:p>
            <text:p text:style-name="P49"/>
            <text:p text:style-name="P49">BDC_check_file() {</text:p>
            <text:p text:style-name="P49"><text:s text:c="8"/>_line "/etc/samba-BDC/smb.conf check"</text:p>
            <text:p text:style-name="P49"><text:s text:c="8"/>if [ -s /etc/samba-BDC/smb.conf ];then</text:p>
            <text:p text:style-name="P49"><text:s text:c="16"/>_info "Check the BDC smb.conf"</text:p>
            <text:p text:style-name="P49"><text:s text:c="16"/>sleep 1</text:p>
            <text:p text:style-name="P49"><text:s text:c="16"/>BDC_file_substitution</text:p>
            <text:p text:style-name="P49"><text:s text:c="16"/>sleep 1</text:p>
            <text:p text:style-name="P49"><text:s text:c="16"/>_br</text:p>
            <text:p text:style-name="P49"><text:s text:c="8"/>else</text:p>
            <text:p text:style-name="P49"><text:s text:c="16"/>_error "/etc/samba-BDC/smb.conf uot found"</text:p>
            <text:p text:style-name="P49"><text:s text:c="16"/>_br</text:p>
            <text:p text:style-name="P49"><text:s text:c="8"/>fi</text:p>
            <text:p text:style-name="P49">}</text:p>
            <text:p text:style-name="P49">PDC_file_substitution() {</text:p>
            <text:p text:style-name="P49"><text:s text:c="8"/>if [ ! -s /etc/samba-PDC/smb.PDC.conf.template ];then</text:p>
            <text:p text:style-name="P49"><text:s text:c="16"/>_error "/etc/samba-PDC/smb.PDC.conf.template uot found"</text:p>
            <text:p text:style-name="P49"><text:s text:c="16"/>_br</text:p>
            <text:p text:style-name="P49"><text:s text:c="8"/>fi</text:p>
            <text:p text:style-name="P49"><text:s text:c="8"/>list=$(grep "\[" /etc/samba-PDC/smb.conf | grep -v "\[global\]")</text:p>
            <text:p text:style-name="P49"><text:s text:c="8"/>cat /etc/samba-PDC/smb.PDC.conf.template &gt; /etc/samba-PDC/smb.PDC.conf</text:p>
            <text:p text:style-name="P49"><text:s text:c="8"/>for name in $list</text:p>
            <text:p text:style-name="P49"><text:s text:c="8"/>do</text:p>
            <text:p text:style-name="P49"><text:s text:c="16"/>echo $name &gt;&gt; <text:s/>/etc/samba-PDC/smb.PDC.conf</text:p>
            <text:p text:style-name="P49"><text:s text:c="16"/>echo " <text:s/>read only = yes" &gt;&gt; <text:s/>/etc/samba-PDC/smb.PDC.conf</text:p>
            <text:p text:style-name="P49"><text:s text:c="8"/>done</text:p>
            <text:p text:style-name="P49">}</text:p>
            <text:p text:style-name="P49">PDC_check_file() {</text:p>
            <text:p text:style-name="P49"><text:s text:c="8"/>_line "/etc/samba-PDC/smb.conf check"</text:p>
            <text:p text:style-name="P49"><text:s text:c="8"/>if [ -s /etc/samba-PDC/smb.conf ];then</text:p>
            <text:p text:style-name="P49"><text:s text:c="16"/>_info "Check the PDC smb.conf"</text:p>
            <text:p text:style-name="P49"><text:s text:c="16"/>sleep 1</text:p>
            <text:p text:style-name="P49"><text:s text:c="16"/>PDC_file_substitution</text:p>
            <text:p text:style-name="P49"><text:s text:c="16"/>sleep 1</text:p>
            <text:p text:style-name="P49"><text:s text:c="16"/>_br</text:p>
            <text:p text:style-name="P49"><text:s text:c="8"/>else</text:p>
            <text:p text:style-name="P49"><text:s text:c="16"/>_error "/etc/samba-PDC/smb.conf uot found"</text:p>
            <text:p text:style-name="P49"><text:s text:c="16"/>_br</text:p>
            <text:p text:style-name="P49"><text:s text:c="8"/>fi</text:p>
            <text:p text:style-name="P49">}</text:p>
            <text:p text:style-name="P49">BDC_start_process() {</text:p>
            <text:p text:style-name="P49"><text:s text:c="8"/>sleep 1</text:p>
            <text:p text:style-name="P49"><text:s text:c="8"/>_info "Start-up_samba-BDC smbd, nmbd processes"</text:p>
            <text:p text:style-name="P49"><text:s text:c="8"/>_br</text:p>
            <text:p text:style-name="P49"><text:s text:c="8"/>_line "start processes"</text:p>
            <text:p text:style-name="P49"><text:s text:c="8"/>/usr/sbin/smbd -D -s /etc/samba-BDC/smb.conf</text:p>
            <text:p text:style-name="P49"><text:s text:c="8"/>/usr/sbin/nmbd -D -s /etc/samba-BDC/smb.conf</text:p>
            <text:p text:style-name="P49"><text:s text:c="8"/>_br</text:p>
            <text:p text:style-name="P49">}</text:p>
            <text:p text:style-name="P49">PDC_start_process() {</text:p>
            <text:p text:style-name="P49"><text:s text:c="8"/>sleep 1</text:p>
            <text:p text:style-name="P49"><text:s text:c="8"/>_info "Start-up_samba-PDC smbd, nmbd processes"</text:p>
            <text:p text:style-name="P49"><text:s text:c="8"/>_br</text:p>
            <text:p text:style-name="P49"><text:s text:c="8"/>_line "start processes"</text:p>
            <text:p text:style-name="P49"><text:s text:c="8"/>/usr/sbin/smbd -D -s /etc/samba-PDC/smb.conf</text:p>
            <text:p text:style-name="P49"><text:s text:c="8"/>/usr/sbin/nmbd -D -s /etc/samba-PDC/smb.conf</text:p>
            <text:p text:style-name="P49"/>
            <text:p text:style-name="P49"><text:s text:c="8"/>_br</text:p>
            <text:p text:style-name="P49">}</text:p>
            <text:p text:style-name="P49">back_to_menu() {</text:p>
            <text:p text:style-name="P49"><text:s text:c="8"/>_prompt "Back to the Start menu [Y/N]:(N)" "in08"</text:p>
            <text:p text:style-name="P49"><text:s text:c="8"/>_br</text:p>
            <text:p text:style-name="P49"><text:s text:c="8"/>if [ "$in08" = "Y" -o "$in08" = "y" -o "$in08" = "Yes" -o "$in08" = "YES" ];then</text:p>
            <text:p text:style-name="P49"><text:s text:c="16"/>start_menu</text:p>
            <text:p text:style-name="P49"><text:s text:c="8"/>else</text:p>
            <text:p text:style-name="P49"><text:s text:c="16"/>exit 0</text:p>
            <text:p text:style-name="P49"><text:s text:c="8"/>fi</text:p>
            <text:p text:style-name="P49">}</text:p>
            <text:p text:style-name="P49">start_menu() {</text:p>
            <text:p text:style-name="P49"><text:s text:c="8"/>clear</text:p>
            <text:p text:style-name="P49"><text:s text:c="8"/>_br</text:p>
            <text:p text:style-name="P49"><text:s text:c="8"/>echo " 1. BDC Start or Restart (Execute on fsvr-p) "</text:p>
            <text:p text:style-name="P49"><text:s text:c="8"/>echo " 2. PDC Start or Restart (Execute on fsvr-b) "</text:p>
            <text:p text:style-name="P49"><text:s text:c="8"/>echo " 3. BDC Stop (Execute on fsvr-p) "</text:p>
            <text:p text:style-name="P49"><text:s text:c="8"/>echo " 4. PDC Stop (Execute on fsvr-b) "</text:p>
            <text:p text:style-name="P49"><text:s text:c="8"/>_br</text:p>
            <text:p text:style-name="P49"><text:s text:c="8"/>_prompt "Select:(Q)" "in09"</text:p>
            <text:p text:style-name="P49"><text:s text:c="8"/>case $in09 in</text:p>
            <text:p text:style-name="P49"><text:s text:c="16"/>1)</text:p>
            <text:p text:style-name="P49"><text:s text:c="24"/>BDC_start_ipaddress</text:p>
            <text:p text:style-name="P49"><text:s text:c="24"/>stop_process</text:p>
            <text:p text:style-name="P49"><text:s text:c="24"/>BDC_check_file</text:p>
            <text:p text:style-name="P49"><text:s text:c="24"/>BDC_start_process</text:p>
            <text:p text:style-name="P49"><text:s text:c="24"/>back_to_menu</text:p>
            <text:p text:style-name="P49"><text:s text:c="24"/>;;</text:p>
            <text:p text:style-name="P49"><text:s text:c="16"/>2)</text:p>
            <text:p text:style-name="P49"><text:s text:c="24"/>PDC_start_ipaddress</text:p>
            <text:p text:style-name="P49"><text:s text:c="24"/>stop_process</text:p>
            <text:p text:style-name="P49"><text:s text:c="24"/>PDC_check_file</text:p>
            <text:p text:style-name="P49"><text:s text:c="24"/>PDC_start_process</text:p>
            <text:p text:style-name="P49"><text:s text:c="24"/>back_to_menu</text:p>
            <text:p text:style-name="P49"><text:s text:c="24"/>;;</text:p>
            <text:p text:style-name="P49"><text:s text:c="16"/>3)</text:p>
            <text:p text:style-name="P49"><text:s text:c="24"/>stop_process</text:p>
            <text:p text:style-name="P49"><text:s text:c="24"/>stop_ipaddress</text:p>
            <text:p text:style-name="P49"><text:s text:c="24"/>back_to_menu</text:p>
            <text:p text:style-name="P49"><text:s text:c="24"/>;;</text:p>
            <text:p text:style-name="P49"><text:s text:c="16"/>4)</text:p>
            <text:p text:style-name="P49"><text:s text:c="24"/>stop_process</text:p>
            <text:p text:style-name="P49"><text:s text:c="24"/>stop_ipaddress</text:p>
            <text:p text:style-name="P49"><text:s text:c="24"/>back_to_menu</text:p>
            <text:p text:style-name="P49"><text:s text:c="24"/>;;</text:p>
            <text:p text:style-name="P49"><text:s text:c="16"/>Q)</text:p>
            <text:p text:style-name="P49"><text:s text:c="24"/>;;</text:p>
            <text:p text:style-name="P49"><text:s text:c="16"/>q)</text:p>
            <text:p text:style-name="P49"><text:s text:c="24"/>;;</text:p>
            <text:p text:style-name="P49"><text:s text:c="16"/>*)</text:p>
            <text:p text:style-name="P49"><text:s text:c="24"/>;;</text:p>
            <text:p text:style-name="P49"><text:s text:c="8"/>esac</text:p>
            <text:p text:style-name="P49"><text:s text:c="8"/>exit 0</text:p>
            <text:p text:style-name="P49">}</text:p>
            <text:p text:style-name="P49">if [ `/usr/bin/id -u` -ne 0 ];then</text:p>
            <text:p text:style-name="P49"><text:s text:c="8"/>_error 'You must become a super user'</text:p>
            <text:p text:style-name="P49">fi</text:p>
            <text:p text:style-name="P49">start_menu</text:p>
            <text:h text:style-name="Heading_20_3" text:outline-level="3">/root/victor/script/PDC-backup(fsvr-bに<text:span text:style-name="T4">はPDC-backup.saveとして保存)</text:span></text:h>
            <text:p text:style-name="P49">#!/bin/bash</text:p>
            <text:p text:style-name="P49">sedai=2</text:p>
            <text:p text:style-name="P49">DATE=$(date +'%Y%m%d')</text:p>
            <text:p text:style-name="P49">if [ ! -d /PDC/samba-ldap_backup ]; then</text:p>
            <text:p text:style-name="P49"><text:s text:c="8"/>mkdir /PDC/samba-ldap_backup</text:p>
            <text:p text:style-name="P49">fi</text:p>
            <text:p text:style-name="P49">slapd_conf="/etc/openldap/slapd.conf"</text:p>
            <text:p text:style-name="P49">smbldap_bind_conf="/etc/smbldap-tools/smbldap_bind.conf"</text:p>
            <text:p text:style-name="P49">ldap_bind_dn="`sed -n 's/^rootdn[ \t]*\("\)*\([^"]*[^ \t"]\).*$/\2/p' "$slapd_conf"`"</text:p>
            <text:p text:style-name="P49">ldap_bind_secret="`sed -n 's/^masterPw=[ \t]*\("\)*\([^"]*[^ \t"]\).*$/\2/p' "$smbldap_bind_conf"`"</text:p>
            <text:p text:style-name="P49">ldap_uri="`sed -n 's/^updateref[ \t]*\("\)*\([^"]*[^ \t"]\).*$/\2/p' "$slapd_conf"`"</text:p>
            <text:p text:style-name="P49">if [ x"$ldap_uri" = x"" ]; then</text:p>
            <text:p text:style-name="P49"><text:s text:c="4"/>ldap_uri="ldap://127.0.0.1"</text:p>
            <text:p text:style-name="P49">fi</text:p>
            <text:p text:style-name="P49">ldapsearch \</text:p>
            <text:p text:style-name="P49"><text:s text:c="4"/>-LLL \</text:p>
            <text:p text:style-name="P49"><text:s text:c="4"/>-H "$ldap_uri" \</text:p>
            <text:p text:style-name="P49"><text:s text:c="4"/>-x -D "$ldap_bind_dn" -w "$ldap_bind_secret" \</text:p>
            <text:p text:style-name="P49">&gt; /PDC/samba-ldap_backup/$DATE.ldif</text:p>
            <text:p text:style-name="P49">st=$?</text:p>
            <text:p text:style-name="P49">cd /</text:p>
            <text:p text:style-name="P49">/bin/tar czf PDC/samba-ldap_backup/$DATE-PDC-file.tar.gz etc/smbldap-tools etc/samba* etc/openldap</text:p>
            <text:p text:style-name="P49">etc/nsswitch.conf etc/ldap.conf etc/pam.d/system-auth var/lib/ldap/DB_CONFIG var/cache/samba</text:p>
            <text:p text:style-name="P49">st1=$?</text:p>
            <text:p text:style-name="P49">if [ $st != 0 ] || [ $st1 != 0 ]; then</text:p>
            <text:p text:style-name="P49"><text:s text:c="8"/>echo "" &gt;&gt; /var/log/messages</text:p>
            <text:p text:style-name="P49"><text:s text:c="8"/>echo "######$DATE BACKUP ERROR#####" &gt;&gt; /var/log/messages</text:p>
            <text:p text:style-name="P49"><text:s text:c="8"/>echo "" &gt;&gt; /var/log/messages</text:p>
            <text:p text:style-name="P49"><text:s text:c="8"/>exit</text:p>
            <text:p text:style-name="P49">fi</text:p>
            <text:p text:style-name="P49">ldif=$(ls /PDC/samba-ldap_backup/*ldif | wc | awk '{print $1}')</text:p>
            <text:p text:style-name="P49">count=$sedai</text:p>
            <text:p text:style-name="P49">while [ $ldif -gt $count ];</text:p>
            <text:p text:style-name="P49">do</text:p>
            <text:p text:style-name="P49"><text:s text:c="8"/>delfile=$(ls /PDC/samba-ldap_backup/*ldif | sort -n )</text:p>
            <text:p text:style-name="P49"><text:s text:c="8"/>delfile=$(echo $delfile | awk '{print $1}')</text:p>
            <text:p text:style-name="P49"><text:s text:c="8"/>/bin/rm -f $delfile</text:p>
            <text:p text:style-name="P49"><text:s text:c="8"/>let count=count+1</text:p>
            <text:p text:style-name="P49">done</text:p>
            <text:p text:style-name="P49">file=$(ls /PDC/samba-ldap_backup/*PDC* | wc | awk '{print $1}')</text:p>
            <text:p text:style-name="P49">count1=$sedai</text:p>
            <text:p text:style-name="P49">while [ $file -gt $count1 ];</text:p>
            <text:p text:style-name="P49">do</text:p>
            <text:p text:style-name="P49"><text:s text:c="8"/>delfile1=$(ls /PDC/samba-ldap_backup/*PDC* | sort -n )</text:p>
            <text:p text:style-name="P49"><text:s text:c="8"/>delfile1=$(echo $delfile1 | awk '{print $1}')</text:p>
            <text:p text:style-name="P49"><text:s text:c="8"/>/bin/rm -f $delfile1</text:p>
            <text:p text:style-name="P49"><text:s text:c="8"/>let count1=count1+1</text:p>
            <text:p text:style-name="P49">done</text:p>
            <text:p text:style-name="P49">exit 0</text:p>
            <text:h text:style-name="Heading_20_3" text:outline-level="3">/root/victor/script/BDC-backup(fsvr-pに<text:span text:style-name="T4">はBDC-backup.saveとして保存)</text:span></text:h>
            <text:p text:style-name="P49">#!/bin/bash</text:p>
            <text:p text:style-name="P49">sedai=2</text:p>
            <text:p text:style-name="P49">DATE=$(date +'%Y%m%d')</text:p>
            <text:p text:style-name="P49">if [ ! -d /BDC/samba-ldap_backup ]; then</text:p>
            <text:p text:style-name="P49"><text:s text:c="8"/>mkdir /BDC/samba-ldap_backup</text:p>
            <text:p text:style-name="P49">fi</text:p>
            <text:p text:style-name="P49">slapd_conf="/etc/openldap/slapd.conf"</text:p>
            <text:p text:style-name="P49">smbldap_bind_conf="/etc/smbldap-tools/smbldap_bind.conf"</text:p>
            <text:p text:style-name="P49">ldap_bind_dn="`sed -n 's/^rootdn[ \t]*\("\)*\([^"]*[^ \t"]\).*$/\2/p' "$slapd_conf"`"</text:p>
            <text:p text:style-name="P49">ldap_bind_secret="`sed -n 's/^masterPw=[ \t]*\("\)*\([^"]*[^ \t"]\).*$/\2/p' "$smbldap_bind_conf"`"</text:p>
            <text:p text:style-name="P49">ldap_uri="`sed -n 's/^updateref[ \t]*\("\)*\([^"]*[^ \t"]\).*$/\2/p' "$slapd_conf"`"</text:p>
            <text:p text:style-name="P49">if [ x"$ldap_uri" = x"" ]; then</text:p>
            <text:p text:style-name="P49"><text:s text:c="4"/>ldap_uri="ldap://127.0.0.1"</text:p>
            <text:p text:style-name="P49">fi</text:p>
            <text:p text:style-name="P49">ldapsearch \</text:p>
            <text:p text:style-name="P49"><text:s text:c="4"/>-LLL \</text:p>
            <text:p text:style-name="P49"><text:s text:c="4"/>-H "$ldap_uri" \</text:p>
            <text:p text:style-name="P49"><text:s text:c="4"/>-x -D "$ldap_bind_dn" -w "$ldap_bind_secret" \</text:p>
            <text:p text:style-name="P49">&gt; /BDC/samba-ldap_backup/$DATE.ldif</text:p>
            <text:p text:style-name="P49">st=$?</text:p>
            <text:p text:style-name="P49">cd /</text:p>
            <text:p text:style-name="P49">/bin/tar czf BDC/samba-ldap_backup/$DATE-BDC-file.tar.gz etc/smbldap-tools etc/samba* etc/openldap</text:p>
            <text:p text:style-name="P49">etc/nsswitch.conf etc/ldap.conf etc/pam.d/system-auth var/lib/ldap/DB_CONFIG var/cache/samba</text:p>
            <text:p text:style-name="P49">st1=$?</text:p>
            <text:p text:style-name="P49">if [ $st != 0 ] || [ $st1 != 0 ]; then</text:p>
            <text:p text:style-name="P49"><text:s text:c="8"/>echo "" &gt;&gt; /var/log/messages</text:p>
            <text:p text:style-name="P49"><text:s text:c="8"/>echo "######$DATE BACKUP ERROR#####" &gt;&gt; /var/log/messages</text:p>
            <text:p text:style-name="P49"><text:s text:c="8"/>echo "" &gt;&gt; /var/log/messages</text:p>
            <text:p text:style-name="P49"><text:s text:c="8"/>exit</text:p>
            <text:p text:style-name="P49">fi</text:p>
            <text:p text:style-name="P49">ldif=$(ls /BDC/samba-ldap_backup/*ldif | wc | awk '{print $1}')</text:p>
            <text:p text:style-name="P49">count=$sedai</text:p>
            <text:p text:style-name="P49">while [ $ldif -gt $count ];</text:p>
            <text:p text:style-name="P49">do</text:p>
            <text:p text:style-name="P49"><text:s text:c="8"/>delfile=$(ls /BDC/samba-ldap_backup/*ldif | sort -n )</text:p>
            <text:p text:style-name="P49"><text:s text:c="8"/>delfile=$(echo $delfile | awk '{print $1}')</text:p>
            <text:p text:style-name="P49"><text:s text:c="8"/>/bin/rm -f $delfile</text:p>
            <text:p text:style-name="P49"><text:s text:c="8"/>let count=count+1</text:p>
            <text:p text:style-name="P49">done</text:p>
            <text:p text:style-name="P49">file=$(ls /BDC/samba-ldap_backup/*BDC* | wc | awk '{print $1}')</text:p>
            <text:p text:style-name="P49">count1=$sedai</text:p>
            <text:p text:style-name="P49">while [ $file -gt $count1 ];</text:p>
            <text:p text:style-name="P49">do</text:p>
            <text:p text:style-name="P49"><text:s text:c="8"/>delfile1=$(ls /BDC/samba-ldap_backup/*BDC* | sort -n )</text:p>
            <text:p text:style-name="P49"><text:s text:c="8"/>delfile1=$(echo $delfile1 | awk '{print $1}')</text:p>
            <text:p text:style-name="P49"><text:s text:c="8"/>/bin/rm -f $delfile1</text:p>
            <text:p text:style-name="P49"><text:s text:c="8"/>let count1=count1+1</text:p>
            <text:p text:style-name="P49">done</text:p>
            <text:p text:style-name="P49">exit 0</text:p>
            <text:h text:style-name="Heading_20_3" text:outline-level="3">/root/victor/script/BDC_rsync(fsvr-<text:span text:style-name="T4">b</text:span>に<text:span text:style-name="T4">はBDC_rsync.saveとして保存)</text:span></text:h>
            <text:p text:style-name="P49">#!/bin/sh</text:p>
            <text:p text:style-name="P49">log=/var/log/rsync_backup.log</text:p>
            <text:p text:style-name="P49">if [ ! -d /etc/samba-BDC ]; then</text:p>
            <text:p text:style-name="P49"><text:s text:c="8"/>mkdir /etc/samba-BDC</text:p>
            <text:p text:style-name="P49">fi</text:p>
            <text:p text:style-name="P49">/usr/bin/rsync -auv –password-file=/etc/rsyncd.pass <text:s text:c="4"/>\</text:p>
            <text:p text:style-name="P49"><text:s/>rsync://backup@192.168.200.51/samba-BDC/etc/samba-BDC &gt; $log 2&gt;&amp;1</text:p>
            <text:p text:style-name="P49">if [ $? '!=' 0 ] ; then</text:p>
            <text:p text:style-name="P49"><text:s text:c="8"/>echo "$0: ERROR"</text:p>
            <text:p text:style-name="P49">fi</text:p>
            <text:p text:style-name="P49">log=/var/log/rsync_backup.log</text:p>
            <text:p text:style-name="P49">if [ ! -d /etc/samba-BDC/cache ]; then</text:p>
            <text:p text:style-name="P49"><text:s text:c="8"/>mkdir /etc/samba-BDC/cache</text:p>
            <text:p text:style-name="P49">fi</text:p>
            <text:p text:style-name="P49">#/usr/bin/rsync -auv --password-file=/etc/rsyncd.pass --delete –force <text:s text:c="3"/>\</text:p>
            <text:p text:style-name="P49"><text:s/>--delete-excluded rsync://backup@192.168.200.51/samba_cache/etc/samba-BDC/cache <text:s/>\</text:p>
            <text:p text:style-name="P49"><text:s/>&gt; $log 2&gt;&amp;1</text:p>
            <text:p text:style-name="P49">if [ $? '!=' 0 ] ; then</text:p>
            <text:p text:style-name="P49"><text:s text:c="8"/>echo "$0: ERROR"</text:p>
            <text:p text:style-name="P49">fi</text:p>
            <text:p text:style-name="P49">log=/var/log/rsync_backup.log</text:p>
            <text:p text:style-name="P49">if [ ! -d /BDC ]; then</text:p>
            <text:p text:style-name="P49"><text:s text:c="8"/>mkdir /BDC</text:p>
            <text:p text:style-name="P49">fi</text:p>
            <text:p text:style-name="P49">/usr/bin/rsync -auv --password-file=/etc/rsyncd.pass --delete --force <text:s text:c="3"/>\</text:p>
            <text:p text:style-name="P49"><text:s/>--delete-excluded rsync://backup@192.168.200.51/BDC/BDC &gt; $log 2&gt;&amp;1</text:p>
            <text:p text:style-name="P49">if [ $? '!=' 0 ] ; then</text:p>
            <text:p text:style-name="P49"><text:s text:c="8"/>echo "$0: ERROR"</text:p>
            <text:p text:style-name="P49">fi</text:p>
            <text:p text:style-name="P49">exit 0</text:p>
            <text:h text:style-name="Heading_20_3" text:outline-level="3">/root/victor/script/PDC_rsync(fsvr-<text:span text:style-name="T4">p</text:span>に<text:span text:style-name="T4">はPDC_rsync.saveとして保存)</text:span></text:h>
            <text:p text:style-name="P49">#!/bin/sh</text:p>
            <text:p text:style-name="P49">log=/var/log/rsync_backup.log</text:p>
            <text:p text:style-name="P49">if [ ! -d /etc/samba-PDC ]; then</text:p>
            <text:p text:style-name="P49"><text:s text:c="8"/>mkdir /etc/samba-PDC</text:p>
            <text:p text:style-name="P49">fi</text:p>
            <text:p text:style-name="P49">/usr/bin/rsync -auv –password-file=/etc/rsyncd.pass <text:s text:c="3"/>\</text:p>
            <text:p text:style-name="P49"><text:s text:c="2"/>rsync://backup@192.168.200.50/samba-PDC /etc/samba-PDC &gt; $log 2&gt;&amp;1</text:p>
            <text:p text:style-name="P49">if [ $? '!=' 0 ] ; then</text:p>
            <text:p text:style-name="P49"><text:s text:c="8"/>echo "$0: ERROR"</text:p>
            <text:p text:style-name="P49">fi</text:p>
            <text:p text:style-name="P49">log=/var/log/rsync_backup.log</text:p>
            <text:p text:style-name="P49">if [ ! -d /etc/samba-PDC/cache ]; then</text:p>
            <text:p text:style-name="P49"><text:s text:c="8"/>mkdir /etc/samba-PDC/cache</text:p>
            <text:p text:style-name="P49">fi</text:p>
            <text:p text:style-name="P49">/usr/bin/rsync -auv --password-file=/etc/rsyncd.pass --delete --force <text:s text:c="3"/>\</text:p>
            <text:p text:style-name="P49"><text:s/>--delete-excluded rsync://backup@192.168.200.50/samba_cache/etc/samba-PDC/cache <text:s text:c="3"/>\</text:p>
            <text:p text:style-name="P49"><text:s/>&gt; $log 2&gt;&amp;1</text:p>
            <text:p text:style-name="P49">if [ $? '!=' 0 ] ; then</text:p>
            <text:p text:style-name="P49"><text:s text:c="8"/>echo "$0: ERROR"</text:p>
            <text:p text:style-name="P49">fi</text:p>
            <text:p text:style-name="P49">log=/var/log/rsync_backup.log</text:p>
            <text:p text:style-name="P49">if [ ! -d /PDC ]; then</text:p>
            <text:p text:style-name="P49"><text:s text:c="8"/>mkdir /PDC</text:p>
            <text:p text:style-name="P49">fi</text:p>
            <text:p text:style-name="P49">/usr/bin/rsync -auv --password-file=/etc/rsyncd.pass --delete --force <text:s text:c="3"/>\</text:p>
            <text:p text:style-name="P49"><text:s/>--delete-excluded rsync://backup@192.168.200.50/PDC /PDC &gt; $log 2&gt;&amp;1</text:p>
            <text:p text:style-name="P49">if [ $? '!=' 0 ] ; then</text:p>
            <text:p text:style-name="P49"><text:s text:c="8"/>echo "$0: ERROR"</text:p>
            <text:p text:style-name="P49">fi</text:p>
            <text:p text:style-name="P49">exit 0</text:p>
            <text:h text:style-name="Heading_20_2" text:outline-level="2">fsvr-p.krhm.jvc-victor.co.jp</text:h>
            <text:h text:style-name="P51" text:outline-level="3">/etc/samba/smb.conf</text:h>
            <text:p text:style-name="P48">[global]</text:p>
            <text:p text:style-name="P48"><text:s text:c="8"/>private dir = /etc/samba</text:p>
            <text:p text:style-name="P48"><text:s text:c="8"/>pid directory = /var/run</text:p>
            <text:p text:style-name="P48"><text:s text:c="8"/>lock directory = /var/cache/samba</text:p>
            <text:p text:style-name="P48"><text:s text:c="8"/>unix charset = UTF-8</text:p>
            <text:p text:style-name="P48"><text:s text:c="8"/>display charset = UTF-8</text:p>
            <text:p text:style-name="P48"><text:s text:c="8"/>dos charset = CP932</text:p>
            <text:p text:style-name="P48"><text:s text:c="8"/>netbios name = fsvr-p</text:p>
            <text:p text:style-name="P48"><text:s text:c="8"/>workgroup = KRHM</text:p>
            <text:p text:style-name="P48"><text:s text:c="8"/>server string = %L (Samba %v @ %h)</text:p>
            <text:p text:style-name="P48"><text:s text:c="8"/>interfaces = eth0 lo</text:p>
            <text:p text:style-name="P48"><text:s text:c="8"/>bind interfaces only = yes</text:p>
            <text:p text:style-name="P48"><text:s text:c="8"/>#log level = 3</text:p>
            <text:p text:style-name="P48"><text:s text:c="8"/>log level = 0 auth:2</text:p>
            <text:p text:style-name="P48"><text:s text:c="8"/>syslog = 0</text:p>
            <text:p text:style-name="P48"><text:s text:c="8"/>log file = /var/log/samba/%m.log</text:p>
            <text:p text:style-name="P48"><text:s text:c="8"/>max log size = 1000</text:p>
            <text:p text:style-name="P48"><text:s text:c="8"/>security = user</text:p>
            <text:p text:style-name="P48"><text:s text:c="8"/>domain logons = Yes</text:p>
            <text:p text:style-name="P48"><text:s text:c="8"/>guest account = Guest</text:p>
            <text:p text:style-name="P48"><text:s text:c="8"/>map to guest = bad user</text:p>
            <text:p text:style-name="P48"><text:s text:c="8"/>logon path =</text:p>
            <text:p text:style-name="P48"><text:s text:c="8"/>logon home =</text:p>
            <text:p text:style-name="P48"><text:s text:c="8"/>logon drive =</text:p>
            <text:p text:style-name="P48"><text:s text:c="8"/>logon script =</text:p>
            <text:p text:style-name="P48"><text:s text:c="8"/>passdb backend = ldapsam:"ldap://136.198.200.50/ ldap://136.198.200.51/"</text:p>
            <text:p text:style-name="P48"><text:s text:c="8"/>ldap ssl = no</text:p>
            <text:p text:style-name="P48"><text:s text:c="8"/>ldap admin dn = "cn=Directory Administrators,o=JVC"</text:p>
            <text:p text:style-name="P48"><text:s text:c="8"/>ldap passwd sync = Yes</text:p>
            <text:p text:style-name="P48"><text:s text:c="8"/>ldap delete dn = no</text:p>
            <text:p text:style-name="P48"><text:s text:c="8"/>ldap suffix = o=JVC</text:p>
            <text:p text:style-name="P48"><text:s text:c="8"/>ldap user suffix = ou=People</text:p>
            <text:p text:style-name="P48"><text:s text:c="8"/>ldap group suffix = ou=Groups</text:p>
            <text:p text:style-name="P48"><text:s text:c="8"/>ldap machine suffix = ou=Computers</text:p>
            <text:p text:style-name="P48"># <text:s text:c="7"/>add user script = /usr/sbin/smbldap-useradd -n -m "%u"</text:p>
            <text:p text:style-name="P48"># <text:s text:c="7"/>delete user script = /usr/sbin/smbldap-userdel -r "%u"</text:p>
            <text:p text:style-name="P48"># <text:s text:c="7"/>add group script = /usr/sbin/smbldap-groupadd -p "%g"</text:p>
            <text:p text:style-name="P48"># <text:s text:c="7"/>delete group script = /usr/sbin/smbldap-groupdel "%g"</text:p>
            <text:p text:style-name="P48"># <text:s text:c="7"/>add user to group script = /usr/sbin/smbldap-groupmod -m "%u" "%g"</text:p>
            <text:p text:style-name="P48"># <text:s text:c="7"/>delete user from group script = /usr/sbin/smbldap-groupmod -x "%u" "%g"</text:p>
            <text:p text:style-name="P48"># <text:s text:c="7"/>set primary group script = /usr/sbin/smbldap-groupmod -g "%g" "%u"</text:p>
            <text:p text:style-name="P48"># <text:s text:c="7"/>add machine script = /usr/sbin/smbldap-useradd -w "%u"</text:p>
            <text:p text:style-name="P48"># <text:s text:c="7"/>add share command = /usr/lib/samba/bin/addshare.pl</text:p>
            <text:p text:style-name="P48"># <text:s text:c="7"/>delete share command = /usr/lib/samba/bin/delshare.pl</text:p>
            <text:p text:style-name="P48"># <text:s text:c="7"/>change share command = /usr/lib/samba/bin/chgshare.pl</text:p>
            <text:p text:style-name="P48"><text:s text:c="8"/>os level = 64</text:p>
            <text:p text:style-name="P48"><text:s text:c="8"/>preferred master = yes</text:p>
            <text:p text:style-name="P48"><text:s text:c="8"/>domain master = yes</text:p>
            <text:p text:style-name="P48"><text:s text:c="8"/>local master = yes</text:p>
            <text:p text:style-name="P48"><text:s text:c="8"/>wins support = yes</text:p>
            <text:p text:style-name="P48"><text:s text:c="8"/>admin users = Administrator</text:p>
            <text:p text:style-name="P48"><text:s text:c="8"/>dos filemode = yes</text:p>
            <text:p text:style-name="P48"><text:s text:c="8"/>dos filetimes = yes</text:p>
            <text:p text:style-name="P48"><text:s text:c="8"/>dos filetime resolution = yes</text:p>
            <text:p text:style-name="P48"><text:s text:c="8"/>inherit permissions = yes</text:p>
            <text:p text:style-name="P48"><text:s text:c="8"/>inherit acls = yes</text:p>
            <text:p text:style-name="P48"><text:s text:c="8"/>map acl inherit = yes</text:p>
            <text:p text:style-name="P48"><text:s text:c="8"/>force directory mode = 02000</text:p>
            <text:p text:style-name="P48"><text:s text:c="8"/>directory mask = 0775</text:p>
            <text:p text:style-name="P48"><text:s text:c="8"/>create mask = 0664</text:p>
            <text:p text:style-name="P48"><text:s text:c="8"/>fake directory create times = yes</text:p>
            <text:p text:style-name="P48"><text:s text:c="8"/>obey pam restrictions = Yes</text:p>
            <text:p text:style-name="P48"><text:s text:c="8"/>host msdfs = yes</text:p>
            <text:p text:style-name="P48"><text:s text:c="8"/>msdfs root = No</text:p>
            <text:p text:style-name="P48"><text:s text:c="8"/>vfs objects <text:s text:c="7"/>= recycle,full_audit</text:p>
            <text:p text:style-name="P48"><text:s text:c="8"/>full_audit:failure = connect disconnect opendir closedir mkdir rmdir <text:s text:c="3"/>\</text:p>
            <text:p text:style-name="P48"><text:s/>open close rename unlink</text:p>
            <text:p text:style-name="P48"><text:s text:c="8"/>full_audit:success = connect disconnect mkdir rmdir open close rename unlink</text:p>
            <text:p text:style-name="P48"><text:s text:c="8"/>hosts allow = 10.33.0.0/16 136.198.150.0/24 136.198.200.50 136.198.200.51</text:p>
            <text:p text:style-name="P48">[総務]</text:p>
            <text:p text:style-name="P48"><text:s text:c="8"/>path = /PDC/soumu</text:p>
            <text:p text:style-name="P48"><text:s text:c="8"/>comment = PDC共有領域</text:p>
            <text:p text:style-name="P48"><text:s text:c="8"/>writeable = yes</text:p>
            <text:p text:style-name="P48"><text:s text:c="8"/>force group = soumutest</text:p>
            <text:p text:style-name="P48"><text:s text:c="8"/>guest ok = no</text:p>
            <text:p text:style-name="P48"><text:s text:c="8"/>recycle:repository = ごみ箱/%u</text:p>
            <text:p text:style-name="P48"><text:s text:c="8"/>recycle:keeptree <text:s text:c="2"/>= yes</text:p>
            <text:p text:style-name="P48"><text:s text:c="8"/>recycle:versions <text:s text:c="2"/>= yes</text:p>
            <text:p text:style-name="P48">[経理]</text:p>
            <text:p text:style-name="P48"><text:s text:c="8"/>msdfs root = yes</text:p>
            <text:p text:style-name="P48"><text:s text:c="8"/>msdfs proxy = \136.198.200.51\経理</text:p>
            <text:p text:style-name="P48"><text:s text:c="8"/>comment = BDC共有領域</text:p>
            <text:p text:style-name="P48"/>
            <text:p text:style-name="P48"/>
            <text:p text:style-name="P48">#以下の行を必ず最終行としてください。</text:p>
            <text:p text:style-name="P48">#共有を追加する場合にはこれより上部へお願いします。</text:p>
            <text:p text:style-name="P48">[global]</text:p>
            <text:p text:style-name="P48"><text:s text:c="8"/>include = /etc/samba-PDC/smb.PDC.conf</text:p>
            <text:h text:style-name="Heading_20_3" text:outline-level="3">/etc/smbldap-tools/smbldap.conf</text:h>
            <text:p text:style-name="コード">SID="S-1-5-21-3433702215-4077640748-2776752685"</text:p>
            <text:p text:style-name="コード">sambaDomain="KRHM"</text:p>
            <text:p text:style-name="コード">slaveLDAP="136.198.200.50"</text:p>
            <text:p text:style-name="コード">slavePort="389"</text:p>
            <text:p text:style-name="コード">masterLDAP="136.198.200.50"</text:p>
            <text:p text:style-name="コード">masterPort="389"</text:p>
            <text:p text:style-name="コード">ldapTLS="0"</text:p>
            <text:p text:style-name="コード">verify="require"</text:p>
            <text:p text:style-name="コード">cafile="/etc/smbldap-tools/ca.pem"</text:p>
            <text:p text:style-name="コード">clientcert="/etc/smbldap-tools/smbldap-tools.pem"</text:p>
            <text:p text:style-name="コード">clientkey="/etc/smbldap-tools/smbldap-tools.key"</text:p>
            <text:p text:style-name="コード">suffix="o=JVC"</text:p>
            <text:p text:style-name="コード">usersdn="ou=People,o=JVC"</text:p>
            <text:p text:style-name="コード">computersdn="ou=Computers,o=JVC"</text:p>
            <text:p text:style-name="コード">groupsdn="ou=Groups,o=JVC"</text:p>
            <text:p text:style-name="コード">idmapdn="ou=Idmap,o=JVC"</text:p>
            <text:p text:style-name="コード">sambaUnixIdPooldn="sambaDomainName=KRHM,o=JVC"</text:p>
            <text:p text:style-name="コード">scope="sub"</text:p>
            <text:p text:style-name="コード">hash_encrypt="SSHA"</text:p>
            <text:p text:style-name="コード">crypt_salt_format="%s"</text:p>
            <text:p text:style-name="コード">userLoginShell="/bin/bash"</text:p>
            <text:p text:style-name="コード">userHome="/home/%U"</text:p>
            <text:p text:style-name="コード">userHomeDirectoryMode="700"</text:p>
            <text:p text:style-name="コード">userGecos="System User"</text:p>
            <text:p text:style-name="コード">defaultUserGid="513"</text:p>
            <text:p text:style-name="コード">defaultComputerGid="515"</text:p>
            <text:p text:style-name="コード">skeletonDir="/etc/skel"</text:p>
            <text:p text:style-name="コード">defaultMaxPasswordAge="45"</text:p>
            <text:p text:style-name="コード">userSmbHome="\\PDC-SRV\%U"</text:p>
            <text:p text:style-name="コード">userProfile="\\PDC-SRV\profiles\%U"</text:p>
            <text:p text:style-name="コード">userHomeDrive="H:"</text:p>
            <text:p text:style-name="コード">userScript="logon.bat"</text:p>
            <text:p text:style-name="コード">mailDomain="jvc-victor.jp"</text:p>
            <text:p text:style-name="コード">with_smbpasswd="1"</text:p>
            <text:p text:style-name="コード">smbpasswd="/usr/bin/smbpasswd"</text:p>
            <text:p text:style-name="コード">with_slappasswd="0"</text:p>
            <text:p text:style-name="コード">slappasswd="/usr/sbin/slappasswd"</text:p>
            <text:p text:style-name="コード">encoding="UTF-8"</text:p>
            <text:h text:style-name="Heading_20_3" text:outline-level="3">/etc/ldap.conf</text:h>
            <text:p text:style-name="コード">host 136.198.200.50 136.198.200.51</text:p>
            <text:p text:style-name="コード">base o=JVC</text:p>
            <text:p text:style-name="コード">timelimit 120</text:p>
            <text:p text:style-name="コード">bind_timelimit 120</text:p>
            <text:p text:style-name="コード">idle_timelimit 3600</text:p>
            <text:p text:style-name="コード">ssl no</text:p>
            <text:p text:style-name="コード">tls_cacertdir /etc/openldap/cacerts</text:p>
            <text:p text:style-name="コード">pam_password md5</text:p>
            <text:h text:style-name="P51" text:outline-level="3">/etc/openldap/slapd.conf</text:h>
            <text:p text:style-name="P48">include <text:s text:c="8"/>/etc/openldap/schema/core-osstech.schema</text:p>
            <text:p text:style-name="P48">include <text:s text:c="8"/>/etc/openldap/schema/cosine.schema</text:p>
            <text:p text:style-name="P48">include <text:s text:c="8"/>/etc/openldap/schema/inetorgperson.schema</text:p>
            <text:p text:style-name="P48">include <text:s text:c="8"/>/etc/openldap/schema/nis.schema</text:p>
            <text:p text:style-name="P48">include <text:s text:c="8"/>/etc/openldap/schema/samba.schema</text:p>
            <text:p text:style-name="P48">allow bind_v2</text:p>
            <text:p text:style-name="P48">pidfile <text:s text:c="8"/>/var/run/openldap/slapd.pid</text:p>
            <text:p text:style-name="P48">argsfile <text:s text:c="7"/>/var/run/openldap/slapd.args</text:p>
            <text:p text:style-name="P48">access to *</text:p>
            <text:p text:style-name="P48"><text:s text:c="8"/>by dn="cn=replica,o=JVC" read</text:p>
            <text:p text:style-name="P48"><text:s text:c="8"/>by * break</text:p>
            <text:p text:style-name="P48">access to attrs=userPassword</text:p>
            <text:p text:style-name="P48"><text:s text:c="8"/>by dn="uid=Administrator,ou=People,o=JVC" write</text:p>
            <text:p text:style-name="P48"><text:s text:c="8"/>by anonymous auth</text:p>
            <text:p text:style-name="P48"><text:s text:c="8"/>by * none</text:p>
            <text:p text:style-name="P48">access to attrs=sambaLMPassword,sambaNTPassword,sambaPasswordHistory</text:p>
            <text:p text:style-name="P48"><text:s text:c="8"/>by dn="uid=Administrator,ou=People,o=JVC" write</text:p>
            <text:p text:style-name="P48"><text:s text:c="8"/>by * none</text:p>
            <text:p text:style-name="P48">access to attrs=telephoneNumber,facsimileTelephoneNumber</text:p>
            <text:p text:style-name="P48"><text:s text:c="8"/>by self write</text:p>
            <text:p text:style-name="P48"><text:s text:c="8"/>by * none</text:p>
            <text:p text:style-name="P48">access to *</text:p>
            <text:p text:style-name="P48"><text:s text:c="8"/>by dn="uid=Administrator,ou=People,o=JVC" write</text:p>
            <text:p text:style-name="P48"><text:s text:c="8"/>by * read</text:p>
            <text:p text:style-name="P48">database <text:s text:c="7"/>bdb</text:p>
            <text:p text:style-name="P48">suffix <text:s text:c="9"/>"o=JVC"</text:p>
            <text:p text:style-name="P48">rootdn <text:s text:c="9"/>"cn=Directory Administrators,o=JVC"</text:p>
            <text:p text:style-name="P48">directory <text:s text:c="6"/>/var/lib/ldap</text:p>
            <text:p text:style-name="P48">attributeoptions lang- phonetic</text:p>
            <text:p text:style-name="P48">checkpoint <text:s text:c="5"/>51200 10</text:p>
            <text:p text:style-name="P48">cachesize <text:s text:c="6"/>10000 <text:s text:c="2"/><text:span text:style-name="T8">=&gt; </text:span><text:span text:style-name="T21">お客様にて後日変更してください(エントリー数)</text:span></text:p>
            <text:p text:style-name="P48">idlcachesize <text:s text:c="3"/>30000 <text:s text:c="2"/><text:span text:style-name="T8">=&gt; </text:span><text:span text:style-name="T21">お客様にて後日変更してください(cachesizeの3倍)</text:span></text:p>
            <text:p text:style-name="P48">loglevel 0</text:p>
            <text:p text:style-name="P48">index objectClass <text:s text:c="14"/>eq</text:p>
            <text:p text:style-name="P48">index ou <text:s text:c="23"/>eq,pres,sub</text:p>
            <text:p text:style-name="P48">index cn <text:s text:c="23"/>eq,pres,sub</text:p>
            <text:p text:style-name="P48">index sn <text:s text:c="23"/>eq,pres,sub</text:p>
            <text:p text:style-name="P48">index uid <text:s text:c="22"/>eq,pres,sub</text:p>
            <text:p text:style-name="P48">index displayName <text:s text:c="14"/>eq,pres,sub</text:p>
            <text:p text:style-name="P48">index mail <text:s text:c="21"/>eq,pres,sub</text:p>
            <text:p text:style-name="P48">index uidNumber <text:s text:c="16"/>eq</text:p>
            <text:p text:style-name="P48">index gidNumber <text:s text:c="16"/>eq</text:p>
            <text:p text:style-name="P48">index memberUID <text:s text:c="16"/>eq</text:p>
            <text:p text:style-name="P48">index sambaSID <text:s text:c="17"/>eq,sub</text:p>
            <text:p text:style-name="P48">index sambaPrimaryGroupSID <text:s text:c="5"/>eq</text:p>
            <text:p text:style-name="P48">index sambaDomainName <text:s text:c="10"/>eq</text:p>
            <text:p text:style-name="P48">index entryCSN <text:s text:c="17"/>eq</text:p>
            <text:p text:style-name="P48">index entryUUID <text:s text:c="16"/>eq</text:p>
            <text:p text:style-name="P48">overlay syncprov</text:p>
            <text:p text:style-name="P48">syncprov-sessionlog 128</text:p>
            <text:h text:style-name="Heading_20_3" text:outline-level="3">/etc/openldap/ldap.conf</text:h>
            <text:p text:style-name="コード">HOST 136.198.200.50 136.198.200.51</text:p>
            <text:p text:style-name="コード">BASE o=JVC</text:p>
            <text:p text:style-name="コード">TLS_CACERTDIR /etc/openldap/cacerts</text:p>
            <text:h text:style-name="P51" text:outline-level="3">/etc/rsyncd.conf</text:h>
            <text:p text:style-name="P48">pid file = /var/run/rsyncd.pid</text:p>
            <text:p text:style-name="P48">syslog facility = local5</text:p>
            <text:p text:style-name="P48">read only = yes</text:p>
            <text:p text:style-name="P48">[samba-PDC]</text:p>
            <text:p text:style-name="P48">path=/etc/samba</text:p>
            <text:p text:style-name="P48">comment=samba-PDC file</text:p>
            <text:p text:style-name="P48">uid=root</text:p>
            <text:p text:style-name="P48">gid=root</text:p>
            <text:p text:style-name="P48">auth users=backup</text:p>
            <text:p text:style-name="P48">secrets file=/etc/rsyncd.secrets</text:p>
            <text:p text:style-name="P48">hosts allow=192.168.200.51</text:p>
            <text:p text:style-name="P48">hosts deny=*</text:p>
            <text:p text:style-name="P48">[samba_cache]</text:p>
            <text:p text:style-name="P48">path=/var/cache/samba</text:p>
            <text:p text:style-name="P48">comment=samba_cache file</text:p>
            <text:p text:style-name="P48">uid=root</text:p>
            <text:p text:style-name="P48">gid=root</text:p>
            <text:p text:style-name="P48">auth users=backup</text:p>
            <text:p text:style-name="P48">secrets file=/etc/rsyncd.secrets</text:p>
            <text:p text:style-name="P48">hosts allow=192.168.200.51</text:p>
            <text:p text:style-name="P48">hosts deny=*</text:p>
            <text:p text:style-name="P48">[PDC]</text:p>
            <text:p text:style-name="P48">path=/PDC</text:p>
            <text:p text:style-name="P48">comment=PDC DATA</text:p>
            <text:p text:style-name="P48">uid=root</text:p>
            <text:p text:style-name="P48">gid=root</text:p>
            <text:p text:style-name="P48">auth users=backup</text:p>
            <text:p text:style-name="P48">secrets file=/etc/rsyncd.secrets</text:p>
            <text:p text:style-name="P48">hosts allow=192.168.200.51</text:p>
            <text:p text:style-name="P48">hosts deny=*</text:p>
            <text:h text:style-name="P51" text:outline-level="3">/etc/samba-BDC/smb.BDC.conf.template</text:h>
            <text:p text:style-name="P48">[global]</text:p>
            <text:p text:style-name="P48"><text:s text:c="8"/>private dir = /etc/samba-BDC</text:p>
            <text:p text:style-name="P48"><text:s text:c="8"/>pid directory = /etc/samba-BDC/run</text:p>
            <text:p text:style-name="P48"><text:s text:c="8"/>lock directory = /etc/samba-BDC/cache</text:p>
            <text:p text:style-name="P48"><text:s text:c="8"/>interfaces = eth0:0</text:p>
            <text:p text:style-name="P48"><text:s text:c="8"/>log file = /etc/samba-BDC/log/%m.log</text:p>
            <text:p text:style-name="P48"><text:s text:c="8"/>passdb backend = ldapsam:"ldap://136.198.200.50/"</text:p>
            <text:h text:style-name="Heading_20_3" text:outline-level="3">/etc/sysconfig/network-scripts/ifcfg-eth0:0</text:h>
            <text:p text:style-name="P48">DEVICE=eth0:0</text:p>
            <text:p text:style-name="P48">BOOTPROTO=static</text:p>
            <text:p text:style-name="P48">BROADCAST=192.168.200.255</text:p>
            <text:p text:style-name="P48">IPADDR=192.168.200.50</text:p>
            <text:p text:style-name="P48">NETMASK=255.255.255.0</text:p>
            <text:p text:style-name="P48">NETWORK=192.168.200.0</text:p>
            <text:p text:style-name="P48">ONPARENT=no</text:p>
            <text:h text:style-name="Heading_20_2" text:outline-level="2">fsvr-b.krhm.jvc-victor.co.jp</text:h>
            <text:h text:style-name="Heading_20_3" text:outline-level="3">/etc/samba/smb.conf</text:h>
            <text:p text:style-name="コード">[global] <text:s text:c="2"/></text:p>
            <text:p text:style-name="コード"><text:s text:c="8"/>private dir = /etc/samba</text:p>
            <text:p text:style-name="コード"><text:s text:c="8"/>pid directory = /var/run</text:p>
            <text:p text:style-name="コード"><text:s text:c="8"/>lock directory = /var/cache/samba</text:p>
            <text:p text:style-name="コード"><text:s text:c="8"/>unix charset = UTF-8</text:p>
            <text:p text:style-name="コード"><text:s text:c="8"/>display charset = UTF-8</text:p>
            <text:p text:style-name="コード"><text:s text:c="8"/>dos charset = CP932</text:p>
            <text:p text:style-name="コード"><text:s text:c="8"/>netbios name = fsvr-b</text:p>
            <text:p text:style-name="コード"><text:s text:c="8"/>workgroup = KRHM</text:p>
            <text:p text:style-name="コード"><text:s text:c="8"/>server string = %L (Samba %v @ %h)</text:p>
            <text:p text:style-name="コード"><text:s text:c="8"/>interfaces = eth0 lo</text:p>
            <text:p text:style-name="コード"><text:s text:c="8"/>bind interfaces only = yes</text:p>
            <text:p text:style-name="コード"><text:s text:c="8"/>#log level = 3</text:p>
            <text:p text:style-name="コード"><text:s text:c="8"/>log level = 0 auth:2</text:p>
            <text:p text:style-name="コード"><text:s text:c="8"/>syslog = 0</text:p>
            <text:p text:style-name="コード"><text:s text:c="8"/>log file = /var/log/samba/%m.log</text:p>
            <text:p text:style-name="コード"><text:s text:c="8"/>max log size = 1000</text:p>
            <text:p text:style-name="コード"><text:s text:c="8"/>security = user</text:p>
            <text:p text:style-name="コード"><text:s text:c="8"/>domain logons = Yes</text:p>
            <text:p text:style-name="コード"><text:s text:c="8"/>guest account = Guest</text:p>
            <text:p text:style-name="コード"><text:s text:c="8"/>map to guest = bad user</text:p>
            <text:p text:style-name="コード"><text:s text:c="8"/>logon path =</text:p>
            <text:p text:style-name="コード"><text:s text:c="8"/>logon home =</text:p>
            <text:p text:style-name="コード"><text:s text:c="8"/>logon drive =</text:p>
            <text:p text:style-name="コード"><text:s text:c="8"/>logon script =</text:p>
            <text:p text:style-name="コード"><text:s text:c="8"/>passdb backend = ldapsam:"ldap://136.198.200.51/, ldap://136.198.200.50/"</text:p>
            <text:p text:style-name="コード"><text:s text:c="8"/>ldap ssl = no</text:p>
            <text:p text:style-name="コード"><text:s text:c="8"/>ldap admin dn = "cn=Directory Administrators,o=JVC"</text:p>
            <text:p text:style-name="コード"><text:s text:c="8"/>ldap passwd sync = Yes</text:p>
            <text:p text:style-name="コード"><text:s text:c="8"/>ldap delete dn = no</text:p>
            <text:p text:style-name="コード"><text:s text:c="8"/>ldap suffix = o=JVC</text:p>
            <text:p text:style-name="コード"><text:s text:c="8"/>ldap user suffix = ou=People</text:p>
            <text:p text:style-name="コード"><text:s text:c="8"/>ldap group suffix = ou=Groups</text:p>
            <text:p text:style-name="コード"><text:s text:c="8"/>ldap machine suffix = ou=Computers</text:p>
            <text:p text:style-name="P48"># <text:s text:c="7"/>add user script = /usr/sbin/smbldap-useradd -n -m "%u"</text:p>
            <text:p text:style-name="P48"># <text:s text:c="7"/>delete user script = /usr/sbin/smbldap-userdel -r "%u"</text:p>
            <text:p text:style-name="P48"># <text:s text:c="7"/>add group script = /usr/sbin/smbldap-groupadd -p "%g"</text:p>
            <text:p text:style-name="P48"># <text:s text:c="7"/>delete group script = /usr/sbin/smbldap-groupdel "%g"</text:p>
            <text:p text:style-name="P48"># <text:s text:c="7"/>add user to group script = /usr/sbin/smbldap-groupmod -m "%u" "%g"</text:p>
            <text:p text:style-name="P48"># <text:s text:c="7"/>delete user from group script = /usr/sbin/smbldap-groupmod -x "%u" "%g"</text:p>
            <text:p text:style-name="P48"># <text:s text:c="7"/>set primary group script = /usr/sbin/smbldap-groupmod -g "%g" "%u"</text:p>
            <text:p text:style-name="P48"># <text:s text:c="7"/>add machine script = /usr/sbin/smbldap-useradd -w "%u"</text:p>
            <text:p text:style-name="P48"># <text:s text:c="7"/>add share command = /usr/lib/samba/bin/addshare.pl</text:p>
            <text:p text:style-name="P48"># <text:s text:c="7"/>delete share command = /usr/lib/samba/bin/delshare.pl</text:p>
            <text:p text:style-name="P48"># <text:s text:c="7"/>change share command = /usr/lib/samba/bin/chgshare.pl</text:p>
            <text:p text:style-name="コード"><text:s text:c="8"/>os level = 32</text:p>
            <text:p text:style-name="コード"><text:s text:c="8"/>preferred master = yes</text:p>
            <text:p text:style-name="コード"><text:s text:c="8"/>domain master = no</text:p>
            <text:p text:style-name="コード"><text:s text:c="8"/>local master = yes</text:p>
            <text:p text:style-name="コード"><text:s text:c="8"/>wins server = fsvr-p</text:p>
            <text:p text:style-name="コード"><text:s text:c="8"/>admin users = Administrator</text:p>
            <text:p text:style-name="コード"><text:s text:c="8"/>dos filemode = yes</text:p>
            <text:p text:style-name="コード"><text:s text:c="8"/>dos filetimes = yes</text:p>
            <text:p text:style-name="コード"><text:s text:c="8"/>dos filetime resolution = yes</text:p>
            <text:p text:style-name="コード"><text:s text:c="8"/>inherit permissions = yes</text:p>
            <text:p text:style-name="コード"><text:s text:c="8"/>inherit acls = yes</text:p>
            <text:p text:style-name="コード"><text:s text:c="8"/>map acl inherit = yes</text:p>
            <text:p text:style-name="コード"><text:s text:c="8"/>force directory mode = 02000</text:p>
            <text:p text:style-name="コード"><text:s text:c="8"/>directory mask = 0775</text:p>
            <text:p text:style-name="コード"><text:s text:c="8"/>create mask = 0664</text:p>
            <text:p text:style-name="コード"><text:s text:c="8"/>fake directory create times = yes</text:p>
            <text:p text:style-name="コード"><text:s text:c="8"/>obey pam restrictions = Yes</text:p>
            <text:p text:style-name="コード"><text:s text:c="8"/>host msdfs = yes</text:p>
            <text:p text:style-name="コード"><text:s text:c="8"/>msdfs root = No</text:p>
            <text:p text:style-name="コード"><text:s text:c="8"/>vfs objects <text:s text:c="7"/>= recycle,full_audit</text:p>
            <text:p text:style-name="コード"><text:s text:c="8"/>full_audit:failure = connect disconnect opendir closedir mkdir rmdir <text:s text:c="3"/>\</text:p>
            <text:p text:style-name="コード"><text:s/>open close rename unlink</text:p>
            <text:p text:style-name="コード"><text:s text:c="8"/>full_audit:success = connect disconnect mkdir rmdir open close rename unlink</text:p>
            <text:p text:style-name="コード"><text:s text:c="8"/>hosts allow = 10.33.0.0/16 136.198.150.0/24 136.198.200.50 136.198.200.51</text:p>
            <text:p text:style-name="コード">[経理]</text:p>
            <text:p text:style-name="コード"><text:s text:c="8"/>path = /BDC/keiri</text:p>
            <text:p text:style-name="コード"><text:s text:c="8"/>comment = BDC共有領域</text:p>
            <text:p text:style-name="コード"><text:s text:c="8"/>writeable = yes</text:p>
            <text:p text:style-name="コード"><text:s text:c="8"/>force group = keiritest</text:p>
            <text:p text:style-name="コード"><text:s text:c="8"/>guest ok = no</text:p>
            <text:p text:style-name="コード"><text:s text:c="8"/>recycle:repository = ごみ箱/%u</text:p>
            <text:p text:style-name="コード"><text:s text:c="8"/>recycle:keeptree <text:s text:c="2"/>= yes</text:p>
            <text:p text:style-name="コード"><text:s text:c="8"/>recycle:versions <text:s text:c="2"/>= yes</text:p>
            <text:p text:style-name="コード">[総務]</text:p>
            <text:p text:style-name="コード"><text:s text:c="8"/>msdfs root = yes</text:p>
            <text:p text:style-name="コード"><text:s text:c="8"/>msdfs proxy = \136.198.200.50\総務</text:p>
            <text:p text:style-name="コード"><text:s text:c="8"/>comment = PDC共有領域</text:p>
            <text:p text:style-name="コード"/>
            <text:p text:style-name="コード">#以下の行を必ず最終行としてください。</text:p>
            <text:p text:style-name="コード">#共有を追加する場合にはこれより上部へお願いします。</text:p>
            <text:p text:style-name="コード">[global]</text:p>
            <text:p text:style-name="コード"><text:s text:c="8"/>include = /etc/samba-BDC/smb.BDC.conf</text:p>
            <text:h text:style-name="Heading_20_3" text:outline-level="3">/etc/smbldap-tools/smbldap.conf</text:h>
            <text:p text:style-name="コード">SID="S-1-5-21-3433702215-4077640748-2776752685"</text:p>
            <text:p text:style-name="コード">sambaDomain="KRHM"</text:p>
            <text:p text:style-name="コード">slaveLDAP="136.198.200.51"</text:p>
            <text:p text:style-name="コード">slavePort="389"</text:p>
            <text:p text:style-name="コード">masterLDAP="136.198.200.50"</text:p>
            <text:p text:style-name="コード">masterPort="389"</text:p>
            <text:p text:style-name="コード">ldapTLS="0"</text:p>
            <text:p text:style-name="コード">verify="require"</text:p>
            <text:p text:style-name="コード">cafile="/etc/smbldap-tools/ca.pem"</text:p>
            <text:p text:style-name="コード">clientcert="/etc/smbldap-tools/smbldap-tools.pem"</text:p>
            <text:p text:style-name="コード">clientkey="/etc/smbldap-tools/smbldap-tools.key"</text:p>
            <text:p text:style-name="コード">suffix="o=JVC"</text:p>
            <text:p text:style-name="コード">usersdn="ou=People,o=JVC"</text:p>
            <text:p text:style-name="コード">computersdn="ou=Computers,o=JVC"</text:p>
            <text:p text:style-name="コード">groupsdn="ou=Groups,o=JVC"</text:p>
            <text:p text:style-name="コード">idmapdn="ou=Idmap,o=JVC"</text:p>
            <text:p text:style-name="コード">sambaUnixIdPooldn="sambaDomainName=KRHM,o=JVC"</text:p>
            <text:p text:style-name="コード">scope="sub"</text:p>
            <text:p text:style-name="コード">hash_encrypt="SSHA"</text:p>
            <text:p text:style-name="コード">crypt_salt_format="%s"</text:p>
            <text:p text:style-name="コード">userLoginShell="/bin/bash"</text:p>
            <text:p text:style-name="コード">userHome="/home/%U"</text:p>
            <text:p text:style-name="コード">userHomeDirectoryMode="700"</text:p>
            <text:p text:style-name="コード">userGecos="System User"</text:p>
            <text:p text:style-name="コード">defaultUserGid="513"</text:p>
            <text:p text:style-name="コード">defaultComputerGid="515"</text:p>
            <text:p text:style-name="コード">skeletonDir="/etc/skel"</text:p>
            <text:p text:style-name="コード">defaultMaxPasswordAge="45"</text:p>
            <text:p text:style-name="コード">userSmbHome="\\PDC-SRV\%U"</text:p>
            <text:p text:style-name="コード">userProfile="\\PDC-SRV\profiles\%U"</text:p>
            <text:p text:style-name="コード">userHomeDrive="H:"</text:p>
            <text:p text:style-name="コード">userScript="logon.bat"</text:p>
            <text:p text:style-name="コード">mailDomain="jvc-victor.jp"</text:p>
            <text:p text:style-name="コード">with_smbpasswd="1"</text:p>
            <text:p text:style-name="コード">smbpasswd="/usr/bin/smbpasswd"</text:p>
            <text:p text:style-name="コード">with_slappasswd="0"</text:p>
            <text:p text:style-name="コード">slappasswd="/usr/sbin/slappasswd"</text:p>
            <text:p text:style-name="コード">encoding="UTF-8"</text:p>
            <text:h text:style-name="Heading_20_3" text:outline-level="3">/etc/ldap.conf</text:h>
            <text:p text:style-name="コード">host 136.198.200.51 136.198.200.50</text:p>
            <text:p text:style-name="コード">base o=JVC</text:p>
            <text:p text:style-name="コード">timelimit 120</text:p>
            <text:p text:style-name="コード">bind_timelimit 120</text:p>
            <text:p text:style-name="コード">idle_timelimit 3600</text:p>
            <text:p text:style-name="コード">ssl no</text:p>
            <text:p text:style-name="コード">tls_cacertdir /etc/openldap/cacerts</text:p>
            <text:p text:style-name="コード">pam_password md5</text:p>
            <text:h text:style-name="Heading_20_3" text:outline-level="3">/etc/openldap/slapd.conf</text:h>
            <text:p text:style-name="コード">include <text:s text:c="8"/>/etc/openldap/schema/core-osstech.schema</text:p>
            <text:p text:style-name="コード">include <text:s text:c="8"/>/etc/openldap/schema/cosine.schema</text:p>
            <text:p text:style-name="コード">include <text:s text:c="8"/>/etc/openldap/schema/inetorgperson.schema</text:p>
            <text:p text:style-name="コード">include <text:s text:c="8"/>/etc/openldap/schema/nis.schema</text:p>
            <text:p text:style-name="コード">include <text:s text:c="8"/>/etc/openldap/schema/samba.schema</text:p>
            <text:p text:style-name="コード">allow bind_v2</text:p>
            <text:p text:style-name="コード">pidfile <text:s text:c="8"/>/var/run/openldap/slapd.pid</text:p>
            <text:p text:style-name="コード">argsfile <text:s text:c="7"/>/var/run/openldap/slapd.args</text:p>
            <text:p text:style-name="コード">access to *</text:p>
            <text:p text:style-name="コード"><text:s text:c="8"/>by dn="cn=replica,o=JVC" =xw</text:p>
            <text:p text:style-name="コード"><text:s text:c="8"/>by * break</text:p>
            <text:p text:style-name="コード">access to attrs=userPassword</text:p>
            <text:p text:style-name="コード"><text:s text:c="8"/>by dn="uid=Administrator,ou=People,o=JVC" write</text:p>
            <text:p text:style-name="コード"><text:s text:c="8"/>by anonymous auth</text:p>
            <text:p text:style-name="コード"><text:s text:c="8"/>by * none</text:p>
            <text:p text:style-name="コード">access to attrs=sambaLMPassword,sambaNTPassword,sambaPasswordHistory</text:p>
            <text:p text:style-name="コード"><text:s text:c="8"/>by dn="uid=Administrator,ou=People,o=JVC" write</text:p>
            <text:p text:style-name="コード"><text:s text:c="8"/>by * none</text:p>
            <text:p text:style-name="コード">access to attrs=telephoneNumber,facsimileTelephoneNumber</text:p>
            <text:p text:style-name="コード"><text:s text:c="8"/>by self write</text:p>
            <text:p text:style-name="コード"><text:s text:c="8"/>by * none</text:p>
            <text:p text:style-name="コード">access to *</text:p>
            <text:p text:style-name="コード"><text:s text:c="8"/>by dn="uid=Administrator,ou=People,o=JVC" write</text:p>
            <text:p text:style-name="コード"><text:s text:c="8"/>by * read</text:p>
            <text:p text:style-name="コード">database <text:s text:c="7"/>bdb</text:p>
            <text:p text:style-name="コード">suffix <text:s text:c="9"/>"o=JVC"</text:p>
            <text:p text:style-name="コード">rootdn <text:s text:c="9"/>"cn=Directory Administrators,o=JVC"</text:p>
            <text:p text:style-name="コード">directory <text:s text:c="6"/>/var/lib/ldap</text:p>
            <text:p text:style-name="コード">attributeoptions lang- phonetic</text:p>
            <text:p text:style-name="コード">checkpoint <text:s text:c="5"/>51200 10</text:p>
            <text:p text:style-name="P48">cachesize <text:s text:c="6"/>10000 <text:s text:c="2"/><text:span text:style-name="T8">=&gt; </text:span><text:span text:style-name="T21">お客様にて後日変更してください(エントリー数)</text:span></text:p>
            <text:p text:style-name="P48">idlcachesize <text:s text:c="3"/>30000 <text:s text:c="2"/><text:span text:style-name="T8">=&gt; </text:span><text:span text:style-name="T21">お客様にて後日変更してください(cachesizeの3倍)</text:span></text:p>
            <text:p text:style-name="コード">loglevel 0</text:p>
            <text:p text:style-name="コード">index objectClass <text:s text:c="14"/>eq</text:p>
            <text:p text:style-name="コード">index ou <text:s text:c="23"/>eq,pres,sub</text:p>
            <text:p text:style-name="コード">index cn <text:s text:c="23"/>eq,pres,sub</text:p>
            <text:p text:style-name="コード">index sn <text:s text:c="23"/>eq,pres,sub</text:p>
            <text:p text:style-name="コード">index uid <text:s text:c="22"/>eq,pres,sub</text:p>
            <text:p text:style-name="コード">index displayName <text:s text:c="14"/>eq,pres,sub</text:p>
            <text:p text:style-name="コード">index mail <text:s text:c="21"/>eq,pres,sub</text:p>
            <text:p text:style-name="コード">index uidNumber <text:s text:c="16"/>eq</text:p>
            <text:p text:style-name="コード">index gidNumber <text:s text:c="16"/>eq</text:p>
            <text:p text:style-name="コード">index memberUID <text:s text:c="16"/>eq</text:p>
            <text:p text:style-name="コード">index sambaSID <text:s text:c="17"/>eq,sub</text:p>
            <text:p text:style-name="コード">index sambaPrimaryGroupSID <text:s text:c="5"/>eq</text:p>
            <text:p text:style-name="コード">index sambaDomainName <text:s text:c="10"/>eq</text:p>
            <text:p text:style-name="コード">syncrepl rid=1</text:p>
            <text:p text:style-name="コード"><text:s text:c="8"/>provider="ldap://fsvr-p.krhm.jvc-victor.co.jp/"</text:p>
            <text:p text:style-name="コード"><text:s text:c="8"/>type=refreshAndPersist</text:p>
            <text:p text:style-name="コード"><text:s text:c="8"/>interval=00:00:03:00</text:p>
            <text:p text:style-name="コード"><text:s text:c="8"/>searchbase="o=JVC"</text:p>
            <text:p text:style-name="コード"><text:s text:c="8"/>scope=sub</text:p>
            <text:p text:style-name="コード"><text:s text:c="8"/>schemachecking=off</text:p>
            <text:p text:style-name="コード"><text:s text:c="8"/>binddn="cn=replica,o=JVC"</text:p>
            <text:p text:style-name="コード"><text:s text:c="8"/>bindmethod=simple</text:p>
            <text:p text:style-name="コード"><text:s text:c="8"/>credentials=secret<text:span text:style-name="T9"> <text:s text:c="2"/></text:span><text:span text:style-name="T8">=&gt; </text:span><text:span text:style-name="T21">お客様にて後日変更してください</text:span></text:p>
            <text:h text:style-name="Heading_20_3" text:outline-level="3">/etc/openldap/ldap.conf</text:h>
            <text:p text:style-name="コード">HOST 136.198.200.51 136.198.200.50</text:p>
            <text:p text:style-name="コード">BASE o=JVC</text:p>
            <text:p text:style-name="コード">TLS_CACERTDIR /etc/openldap/cacerts</text:p>
            <text:h text:style-name="Heading_20_3" text:outline-level="3">/etc/rsyncd.conf</text:h>
            <text:p text:style-name="コード">pid file = /var/run/rsyncd.pid</text:p>
            <text:p text:style-name="コード">syslog facility = local5</text:p>
            <text:p text:style-name="コード">read only = yes</text:p>
            <text:p text:style-name="コード">[samba-BDC]</text:p>
            <text:p text:style-name="コード">path=/etc/samba</text:p>
            <text:p text:style-name="コード">comment=samba-BDC file</text:p>
            <text:p text:style-name="コード">uid=root</text:p>
            <text:p text:style-name="コード">gid=root</text:p>
            <text:p text:style-name="コード">auth users=backup</text:p>
            <text:p text:style-name="コード">secrets file=/etc/rsyncd.secrets</text:p>
            <text:p text:style-name="コード">hosts allow=192.168.200.50</text:p>
            <text:p text:style-name="コード">hosts deny=*</text:p>
            <text:p text:style-name="コード">[samba_cache]</text:p>
            <text:p text:style-name="コード">path=/var/cache/samba</text:p>
            <text:p text:style-name="コード">comment=samba_cache file</text:p>
            <text:p text:style-name="コード">uid=root</text:p>
            <text:p text:style-name="コード">gid=root</text:p>
            <text:p text:style-name="コード">auth users=backup</text:p>
            <text:p text:style-name="コード">secrets file=/etc/rsyncd.secrets</text:p>
            <text:p text:style-name="コード">hosts allow=192.168.200.50</text:p>
            <text:p text:style-name="コード">hosts deny=*</text:p>
            <text:p text:style-name="コード">[BDC]</text:p>
            <text:p text:style-name="コード">path=/BDC</text:p>
            <text:p text:style-name="コード">comment=BDC DATA</text:p>
            <text:p text:style-name="コード">uid=root</text:p>
            <text:p text:style-name="コード">gid=root</text:p>
            <text:p text:style-name="コード">auth users=backup</text:p>
            <text:p text:style-name="コード">secrets file=/etc/rsyncd.secrets</text:p>
            <text:p text:style-name="コード">hosts allow=192.168.200.50</text:p>
            <text:p text:style-name="コード">hosts deny=*</text:p>
            <text:h text:style-name="Heading_20_3" text:outline-level="3">/etc/samba-PDC/smb.PDC.conf.template</text:h>
            <text:p text:style-name="コード">[global]</text:p>
            <text:p text:style-name="コード"><text:s text:c="8"/>private dir = /etc/samba-PDC</text:p>
            <text:p text:style-name="コード"><text:s text:c="8"/>pid directory = /etc/samba-PDC/run</text:p>
            <text:p text:style-name="コード"><text:s text:c="8"/>lock directory = /etc/samba-PDC/cache</text:p>
            <text:p text:style-name="コード"><text:s text:c="8"/>interfaces = eth0:0</text:p>
            <text:p text:style-name="コード"><text:s text:c="8"/>log file = /etc/samba-PDC/log/%m.log</text:p>
            <text:p text:style-name="コード"><text:span text:style-name="T4">　　　　</text:span>passdb backend = ldapsam:"ldap://136.198.200.51/"</text:p>
            <text:h text:style-name="Heading_20_3" text:outline-level="3">/etc/sysconfig/network-scripts/ifcfg-eth0:0</text:h>
            <text:p text:style-name="P48">DEVICE=eth0:0</text:p>
            <text:p text:style-name="P48">BOOTPROTO=static</text:p>
            <text:p text:style-name="P48">BROADCAST=192.168.200.255</text:p>
            <text:p text:style-name="P48">IPADDR=192.168.200.51</text:p>
            <text:p text:style-name="P48">NETMASK=255.255.255.0</text:p>
            <text:p text:style-name="P48">NETWORK=192.168.200.0</text:p>
            <text:p text:style-name="P53"><text:span text:style-name="T5">ONPARENT=no</text:span></text:p>
          </text:deletion>
        </text:changed-region>
        <text:changed-region text:id="ct196492456">
          <text:deletion>
            <office:change-info>
              <dc:creator>Koji ODAGIRI</dc:creator>
              <dc:date>2007-09-13T19:20:00</dc:date>
            </office:change-info>
            <text:p text:style-name="P53"><text:span text:style-name="T5">所属しているユーザーは表示されません。この場合セカンダリグループに登録されているユーザーのみ表示されます。プライマリグループとしてしかし、</text:span></text:p>
            <text:h text:style-name="Heading_20_3" text:outline-level="3">グループに所属しているユーザの検索</text:h>
            <text:p text:style-name="P7">以下のコマンドを実施することでグループに所属しているメンバーが確認できます。</text:p>
            <text:p text:style-name="P44"><text:span text:style-name="ターミナル入力"># smbldap-groupshow </text:span><text:span text:style-name="ターミナル入力"><text:span text:style-name="T4">グループ名</text:span></text:span></text:p>
            <text:p text:style-name="P8"><text:span text:style-name="T7">（方法については4.3.1、4.3.2を参照）、ファイルやディレクトリの所有グループに割り当てられていないか確認してから実行してください。いないかどうか</text:span><text:span text:style-name="T5">に割り当てられていた場合はgidNumber:数字が表示されます）</text:span></text:p>
            <text:p text:style-name="P8">削除する際は所属ユーザが所属している場合でもグループは削除されてしまいます。（この場合gidNumberのみ残り、既に所有グループユーザーが</text:p>
            <text:h text:style-name="P68" text:outline-level="2">グループ削除</text:h>
            <text:p text:style-name="P42">グループを削除する場合は以下の手順となります。</text:p>
            <text:p text:style-name="P44"><text:span text:style-name="ターミナル入力"># smbldap-groupdel </text:span><text:span text:style-name="ターミナル入力"><text:span text:style-name="T4">dev</text:span></text:span></text:p>
            <text:p text:style-name="P8"><text:span text:style-name="T7">この場合は、グループ名:dev というグループが削除されます。</text:span><text:span text:style-name="T5">作成</text:span></text:p>
            <text:p text:style-name="P42">新規にグループを作成する場合は以下の手順となります。</text:p>
            <text:p text:style-name="P44"><text:span text:style-name="ターミナル入力"># smbldap-groupadd -a </text:span><text:span text:style-name="ターミナル入力"><text:span text:style-name="T4">dev</text:span></text:span></text:p>
            <text:p text:style-name="P8">この場合は、グループ名:dev というグループが作成されます。グループ</text:p>
            <text:p text:style-name="P8"><text:span text:style-name="ターミナル入力"><text:span text:style-name="T18"/></text:span></text:p>
            <text:p text:style-name="P42">上記の設定は以下の要件より設定しております。</text:p>
            <text:p text:style-name="P61">・domain_admins、faculty、ptlecグループはホームディレクトリ以下全てフルアクセス可能</text:p>
            <text:p text:style-name="P69">・studentグループはホームディレクトリ/pubについて読み取り専用でアクセス可能</text:p>
            <text:p text:style-name="P69">・ホームディレクトリ/wwwについては全てのユーザーが読み取り専用でアクセス可能</text:p>
            <text:p text:style-name="P69">・上記に該当しないユーザー、ディレクトリについてはアクセス不可能</text:p>
            <text:p text:style-name="P8">ホームディレクトリ/wwwについては、公開用のwebページが保存されており、apacheユーザー特殊なユーザがアクセスする必要がある為、また、公開用なので他人に読み取り専用でアクセスされる分には問題ない為に全ユーザーから読み取り専用でアクセス可能としています。</text:p>
            <text:p text:style-name="P42"/>
            <text:p text:style-name="P42">また、ホームディレクトリではありませんが、以下も存在しております。</text:p>
            <text:p text:style-name="P70">momo:/home/jugyou/ユーザー名</text:p>
            <text:p text:style-name="P61"><text:tab/>実体-&gt; momo:/home/faculty/ユーザー名<text:tab/>（facultyグループ用）</text:p>
            <text:p text:style-name="P61"><text:tab/>実体-&gt; momo:/home/ptlec/ユーザー名<text:tab/>（ptlecグループ用）</text:p>
            <text:p text:style-name="P42"/>
            <text:p text:style-name="P42">上記のホームディレクトリは作業当日までに頂いたリストのユーザーのものしか用意しておりません。</text:p>
            <text:p text:style-name="P42"/>
            <text:p text:style-name="P42"/>
            <text:p text:style-name="P42"/>
            <text:p text:style-name="P42"/>
            <text:p text:style-name="P42">それ以外のユーザーについては以下のバックアップディレクトリからそれぞれ移行する必要があります。（ディレクトリ内にファイル等存在していない場合や、移行する必要がない場合には新規作成してください）</text:p>
            <text:p text:style-name="P42"/>
            <text:p text:style-name="P61">ume:/home/staffsv_bak/windows/personal/ユーザー名</text:p>
            <text:p text:style-name="Text_20_body">移行先は　sakura:/home/faclty/ユーザー名、sakura:/home/ptlec/ユーザー名、ume:/home/staff/ユーザー名 となります。（プライマリグループによって移行先は区別されます）</text:p>
            <text:p text:style-name="P71"/>
            <text:p text:style-name="P61">ume:/home/staffsv_bak/windows/staff/xxxx</text:p>
            <text:p text:style-name="P72">移行先は　sakura:/home/faclty/ユーザー名/pub、sakura:/home/ptlec/ユーザー名/pub、ume:/home/staff/ユーザー名 /pub となります。（プライマリグループによって移行先は区別されます<text:span text:style-name="T24">）</text:span></text:p>
            <text:p text:style-name="P71"/>
            <text:p text:style-name="P61">ume:/home/studensv_bak/windows/personal/xxxx</text:p>
            <text:p text:style-name="P71">移行先は momo:/home/student/ユーザー名 となります。</text:p>
            <text:p text:style-name="P71"/>
            <text:p text:style-name="P61">ume:/home/studensv_bak/windows/campus/xxxx</text:p>
            <text:p text:style-name="P71">移行先は momo:/home/student/ユーザー名/pub となります。</text:p>
            <text:p text:style-name="P73"/>
            <text:p text:style-name="P73">上記、ume:/home/staffsv_bak やume:/home/studentsv_bakにないディレクトリは、元々のstaffsv、studentsvにもなかったこととなります。</text:p>
            <text:p text:style-name="P73">また、faculty並びにptlecグループに所属するユーザーの場合、以下のディレクトリも作成してください。</text:p>
            <text:p text:style-name="P61">momo:/home/faculty/ユーザー名<text:tab/>（facultyグループ用）</text:p>
            <text:p text:style-name="P61">momo:/home/ptlec/ユーザー名<text:tab/>（ptlecグループ用）</text:p>
            <text:p text:style-name="P73">/home/jugyou　に実体のあるユーザーについては、上記のディレクトリへ移行してください。/home/jugyou に実体のないユーザーは新規に上記ディレクトリ以下に作成してください。作成後は以下のコマンドでmomo:/home/jugyou　へリンクを作成します。</text:p>
            <text:p text:style-name="P73"/>
            <text:p text:style-name="P74">momoにて実施</text:p>
            <text:p text:style-name="P75"><text:span text:style-name="ターミナル入力"># ln -s /home/faculty/</text:span><text:span text:style-name="ターミナル入力"><text:span text:style-name="T4">ユーザー名 /home/jugyou/ユーザー名</text:span></text:span></text:p>
            <text:p text:style-name="P75"><text:span text:style-name="ターミナル入力"><text:span text:style-name="T4">もしくは</text:span></text:span></text:p>
            <text:p text:style-name="P75"><text:span text:style-name="ターミナル入力"><text:span text:style-name="T7"># ln -s /home/ptlec/ユーザー名 /home/jugyou/ユーザー名</text:span></text:span></text:p>
            <text:h text:style-name="Heading_20_3" text:outline-level="3">権限付与</text:h>
            <text:p text:style-name="P42">ホームディレクトリの移行、または新規ホームディレクトリ作成後は権限の設定が必要です。付与する権限もサーバー毎によって違いますのでご注意ください。必ず、ホームディレクトリを作成したサーバーにて実行します。</text:p>
            <text:p text:style-name="P42"/>
            <text:list text:style-name="L13">
              <text:list-item text:start-value="1">
                <text:p text:style-name="P76">sakuraでの実行 </text:p>
              </text:list-item>
            </text:list>
            <text:p text:style-name="P42">プライマリグループ：faculty、ユーザー名:osstech（ホームディレクトリはsakura:/home/faculty/osstech)とします。</text:p>
            <text:p text:style-name="P42">(ptlecの場合はfacultyとptlecを入れ替えて実施してください）</text:p>
            <text:p text:style-name="P77"><text:span text:style-name="ターミナル入力"><text:span text:style-name="T25"># cd /home/faculty</text:span></text:span></text:p>
            <text:p text:style-name="Text_20_body">ホームディレクトリ以下にpubがない場合作成</text:p>
            <text:p text:style-name="P78"><text:span text:style-name="ターミナル入力"><text:span text:style-name="T25"># mkdir -p osstech/pub</text:span></text:span></text:p>
            <text:p text:style-name="Text_20_body">ホームディレクトリ以下にwwwがない場合作成</text:p>
            <text:p text:style-name="P78"><text:span text:style-name="ターミナル入力"><text:span text:style-name="T25"># mkdir -p osstech/www</text:span></text:span></text:p>
            <text:p text:style-name="P72">ホームディレクトリ以下のACL全削除</text:p>
            <text:p text:style-name="P78"><text:span text:style-name="ターミナル入力"><text:span text:style-name="T25"># setfacl -b -R osstech</text:span></text:span></text:p>
            <text:p text:style-name="Text_20_body">ホームディレクトリ以下の所有者、所有グループの変更</text:p>
            <text:p text:style-name="P78"><text:span text:style-name="ターミナル入力"><text:span text:style-name="T25"># chown -R osstech:faculty osstech</text:span></text:span></text:p>
            <text:p text:style-name="Text_20_body">ホームディレクトリ以下の権限を711に変更</text:p>
            <text:p text:style-name="P78"><text:span text:style-name="ターミナル入力"><text:span text:style-name="T25"># chmod -R 711 osstech</text:span></text:span></text:p>
            <text:p text:style-name="Text_20_body">ホームディレクトリ/pub以下のみ権限を750に変更</text:p>
            <text:p text:style-name="P78"><text:span text:style-name="ターミナル入力"><text:span text:style-name="T25"># chmod -R 750 osstech/pub</text:span></text:span></text:p>
            <text:p text:style-name="Text_20_body">ホームディレクトリ/www以下のみ権限を755に変更</text:p>
            <text:p text:style-name="P78"><text:span text:style-name="ターミナル入力"><text:span text:style-name="T25"># chmod -R 755 osstech/www</text:span></text:span></text:p>
            <text:p text:style-name="Text_20_body">ホームディレクトリ以下をdomain_adminsグループが読み取り専用に変更（デフォルト値も）</text:p>
            <text:p text:style-name="P78"><text:span text:style-name="ターミナル入力"><text:span text:style-name="T25"># setfacl -R -m g:domain_admins:r-x osstech</text:span></text:span></text:p>
            <text:p text:style-name="P78"><text:span text:style-name="ターミナル入力"><text:span text:style-name="T25"># setfacl -R -d -m g:domain_admins:r-x osstech</text:span></text:span></text:p>
            <text:p text:style-name="Text_20_body">ホームディレクトリ/pub以下をfacultyグループが読み取り専用に変更（デフォルト値も）</text:p>
            <text:p text:style-name="P78"><text:span text:style-name="ターミナル入力"><text:span text:style-name="T25"># setfacl -R -m g:faculty:r-x osstech/pub</text:span></text:span></text:p>
            <text:p text:style-name="P78"><text:span text:style-name="ターミナル入力"><text:span text:style-name="T25"># setfacl -R -d -m g:faculty:r-x osstech/pub</text:span></text:span></text:p>
            <text:p text:style-name="Text_20_body">ホームディレクトリ/pub以下をptlecグループが読み取り専用に変更（デフォルト値も）</text:p>
            <text:p text:style-name="P78"><text:span text:style-name="ターミナル入力"><text:span text:style-name="T25"># setfacl -R -m g:ptlec:r-x osstech/pub</text:span></text:span></text:p>
            <text:p text:style-name="P78"><text:span text:style-name="ターミナル入力"><text:span text:style-name="T25"># setfacl -R -d -m g:ptlec:r-x osstech/pub</text:span></text:span></text:p>
            <text:p text:style-name="P42"/>
            <text:p text:style-name="P42">上記の設定は以下の要件より設定しております。</text:p>
            <text:p text:style-name="P61">・domain_adminsグループはホームディレクトリ以下全て読み取り専用でアクセス可能</text:p>
            <text:p text:style-name="P69">・faculty、ptlecグループはホームディレクトリ/pubについて読み取り専用でアクセス可能</text:p>
            <text:p text:style-name="P69">・ホームディレクトリ/wwwについては全てのユーザーが読み取り専用でアクセス可能</text:p>
            <text:p text:style-name="P69">・上記に該当しないユーザー、ディレクトリについてはアクセス不可能</text:p>
            <text:p text:style-name="P42">ホームディレクトリ/wwwについては、公開用のwebページが保存されており、apacheユーザー特殊なユーザがアクセスする必要がある為、また、公開用なので他人に読み取り専用でアクセスされる分には問題ない為に全ユーザーから読み取り専用でアクセス可能としています。</text:p>
            <text:p text:style-name="P42"/>
            <text:list text:style-name="L13">
              <text:list-item text:start-value="1">
                <text:p text:style-name="P76">umeでの実行 </text:p>
              </text:list-item>
            </text:list>
            <text:p text:style-name="P42">プライマリグループ：staff、ユーザー名:osstech1（ホームディレクトリはume:/home/staff/osstech1)とします。</text:p>
            <text:p text:style-name="P77"><text:span text:style-name="ターミナル入力"><text:span text:style-name="T25"># cd /home/staff/</text:span></text:span></text:p>
            <text:p text:style-name="Text_20_body">ホームディレクトリ以下にpubがない場合作成</text:p>
            <text:p text:style-name="P78"><text:span text:style-name="ターミナル入力"><text:span text:style-name="T25"># mkdir -p osstech1/pub</text:span></text:span></text:p>
            <text:p text:style-name="P79">ホームディレクトリ以下のACL全削除</text:p>
            <text:p text:style-name="P78"><text:span text:style-name="ターミナル入力"><text:span text:style-name="T25"># setfacl -b -R osstech1</text:span></text:span></text:p>
            <text:p text:style-name="Text_20_body">ホームディレクトリ以下の所有者、所有グループの変更</text:p>
            <text:p text:style-name="P80"><text:span text:style-name="ターミナル入力"><text:span text:style-name="T25"># chown -R osstech1:staff osstech1</text:span></text:span></text:p>
            <text:p text:style-name="Text_20_body">ホームディレクトリ以下の権限を711に変更</text:p>
            <text:p text:style-name="P78"><text:span text:style-name="ターミナル入力"><text:span text:style-name="T25"># chmod -R 711 osstech1</text:span></text:span></text:p>
            <text:p text:style-name="Text_20_body">ホームディレクトリ/pub以下のみ権限を750に変更</text:p>
            <text:p text:style-name="P80"><text:span text:style-name="ターミナル入力"><text:span text:style-name="T25"># chmod -R 750 osstech1/pub</text:span></text:span></text:p>
            <text:p text:style-name="Text_20_body">ホームディレクトリ以下をdomain_adminsグループが読み取り専用に変更（デフォルト値も）</text:p>
            <text:p text:style-name="P78"><text:span text:style-name="ターミナル入力"><text:span text:style-name="T25"># setfacl -R -m g:domain_admins:r-x osstech1</text:span></text:span></text:p>
            <text:p text:style-name="P78"><text:span text:style-name="ターミナル入力"><text:span text:style-name="T25"># setfacl -R -d -m g:domain_admins:r-x osstech1</text:span></text:span></text:p>
            <text:p text:style-name="Text_20_body">ホームディレクトリ/pub以下をstaffグループが読み取り専用に変更（デフォルト値も）</text:p>
            <text:p text:style-name="P78"><text:span text:style-name="ターミナル入力"><text:span text:style-name="T25"># setfacl -R -m g:staff:r-x osstech1/pub</text:span></text:span></text:p>
            <text:p text:style-name="P80"><text:span text:style-name="ターミナル入力"><text:span text:style-name="T25"># setfacl -R -d -m g:staff:r-x osstech1/pub</text:span></text:span></text:p>
            <text:p text:style-name="P42"/>
            <text:p text:style-name="P42">上記の設定は以下の要件より設定しております。</text:p>
            <text:p text:style-name="P61">・domain_adminsグループはホームディレクトリ以下全て読み取り専用でアクセス可能</text:p>
            <text:p text:style-name="P69">・staffグループはホームディレクトリ/pubについて読み取り専用でアクセス可能</text:p>
            <text:p text:style-name="P69">・上記に該当しないユーザー、ディレクトリについてはアクセス不可能</text:p>
            <text:p text:style-name="P42"/>
            <text:list text:style-name="L13">
              <text:list-item text:start-value="1">
                <text:p text:style-name="P81">momoでの実行 </text:p>
              </text:list-item>
            </text:list>
            <text:p text:style-name="P42">プライマリグループ：student、ユーザー名:osstech2（ホームディレクトリはmomo:/home/student/osstech2)とします。</text:p>
            <text:p text:style-name="P80"><text:span text:style-name="ターミナル入力"><text:span text:style-name="T25"># cd /home/student/</text:span></text:span></text:p>
            <text:p text:style-name="Text_20_body">ホームディレクトリ以下にpubがない場合作成</text:p>
            <text:p text:style-name="P78"><text:span text:style-name="ターミナル入力"><text:span text:style-name="T25"># mkdir -p osstech2/pub</text:span></text:span></text:p>
            <text:p text:style-name="Text_20_body">ホームディレクトリ以下にwwwがない場合作成</text:p>
            <text:p text:style-name="P78"><text:span text:style-name="ターミナル入力"><text:span text:style-name="T25"># mkdir -p osstech2/www</text:span></text:span></text:p>
            <text:p text:style-name="P72">ホームディレクトリ以下のACL全削除</text:p>
            <text:p text:style-name="P78"><text:span text:style-name="ターミナル入力"><text:span text:style-name="T25"># setfacl -b -R osstech2</text:span></text:span></text:p>
            <text:p text:style-name="Text_20_body">ホームディレクトリ以下の所有者、所有グループの変更</text:p>
            <text:p text:style-name="P78"><text:span text:style-name="ターミナル入力"><text:span text:style-name="T25"># chown -R osstech2:student osstech2</text:span></text:span></text:p>
            <text:p text:style-name="Text_20_body">ホームディレクトリ以下の権限を711に変更</text:p>
            <text:p text:style-name="P78"><text:span text:style-name="ターミナル入力"><text:span text:style-name="T25"># chmod -R 711 osstech2</text:span></text:span></text:p>
            <text:p text:style-name="Text_20_body">ホームディレクトリ/pub以下のみ権限を750に変更</text:p>
            <text:p text:style-name="P78"><text:span text:style-name="ターミナル入力"><text:span text:style-name="T25"># chmod -R 750 osstech2/pub</text:span></text:span></text:p>
            <text:p text:style-name="Text_20_body">ホームディレクトリ/www以下のみ権限を755に変更</text:p>
            <text:p text:style-name="P78"><text:span text:style-name="ターミナル入力"><text:span text:style-name="T25"># chmod -R 755 osstech2/www</text:span></text:span></text:p>
            <text:p text:style-name="Text_20_body">ホームディレクトリ以下をdomain_adminsグループが<text:span text:style-name="T4">フルアクセス可能</text:span>に変更（デフォルト値も）</text:p>
            <text:p text:style-name="P78"><text:span text:style-name="ターミナル入力"><text:span text:style-name="T25"># setfacl -R -m g:domain_admins:rwx osstech2</text:span></text:span></text:p>
            <text:p text:style-name="P80"><text:span text:style-name="ターミナル入力"><text:span text:style-name="T25"># setfacl -R -d -m g:domain_admins:rwx osstech2</text:span></text:span></text:p>
            <text:p text:style-name="Text_20_body">ホームディレクトリ以下をfacultyグループが<text:span text:style-name="T4">フルアクセス可能</text:span>に変更（デフォルト値も）</text:p>
            <text:p text:style-name="P78"><text:span text:style-name="ターミナル入力"><text:span text:style-name="T25"># setfacl -R -m g:faculty:rwx osstech2</text:span></text:span></text:p>
            <text:p text:style-name="P80"><text:span text:style-name="ターミナル入力"><text:span text:style-name="T25"># setfacl -R -d -m g:faculty:rwx osstech2</text:span></text:span></text:p>
            <text:p text:style-name="Text_20_body">ホームディレクトリ以下をptlecグループが<text:span text:style-name="T4">フルアクセス可能</text:span>に変更（デフォルト値も）</text:p>
            <text:p text:style-name="P78"><text:span text:style-name="ターミナル入力"><text:span text:style-name="T25"># setfacl -R -m g:ptlec:rwx osstech2</text:span></text:span></text:p>
            <text:p text:style-name="P80"><text:span text:style-name="ターミナル入力"><text:span text:style-name="T25"># setfacl -R -d -m g:ptlec:rwx osstech2</text:span></text:span></text:p>
            <text:p text:style-name="Text_20_body">ホームディレクトリ/pub以下をstudentグループが読み取り専用に変更（デフォルト値も）</text:p>
            <text:p text:style-name="P78"><text:span text:style-name="ターミナル入力"><text:span text:style-name="T25"># setfacl -R -m g:student:r-x osstech2/pub</text:span></text:span></text:p>
            <text:p text:style-name="P80"><text:span text:style-name="ターミナル入力"><text:span text:style-name="T25"># setfacl -R -d -m g:student:r-x osstech2/pub</text:span></text:span></text:p>
            <text:p text:style-name="P53"><text:span text:style-name="T15"><text:tab/><text:tab/><text:tab/>（studentグループ用）</text:span><text:span text:style-name="T5">て存在しているディレクトリは以下となります。</text:span></text:p>
            <text:p text:style-name="P70">ume:/home/staff/ユーザー名<text:tab/><text:tab/><text:tab/><text:tab/>（staffグループ用）</text:p>
            <text:p text:style-name="P70">sakura:/home/faculty/ユーザー名<text:tab/><text:tab/><text:tab/>（facultyグループ用）</text:p>
            <text:p text:style-name="P70">sakura:/home/ptlec/ユーザー名<text:tab/><text:tab/><text:tab/>（ptlecグループ用）</text:p>
            <text:p text:style-name="P53">momo:/home/student/ユーザー名</text:p>
            <text:p text:style-name="P8">現在ユーザーのホームディレクトリとし</text:p>
            <text:h text:style-name="P82" text:outline-level="3">ホームディレクトリの移行</text:h>
            <text:h text:style-name="P41" text:outline-level="2">ユーザーホームディレクトリ</text:h>
            <text:p text:style-name="P8">新規作成ユーザーや既存ユーザーでホームディレクトリを持っていなかったユーザーのホームディレクトリについてはディレクトリの移行や権限付与といった作業が発生します。作成しておく必要があります。付与することでホームディレクトリも作成します。注意点としては/home/ptlecは先に-m オプションをまた、smbldap-useraddを実行するサーバー上にホームディレクトリを作成する場合は </text:p>
            <text:h text:style-name="P83" text:outline-level="1">ユーザー/グループの管理 </text:h>
            <text:h text:style-name="P68" text:outline-level="2">ユーザー作成</text:h>
            <text:p text:style-name="P42">新規にユーザーを作成する場合は以下の手順となります。</text:p>
            <text:p text:style-name="P44"><text:span text:style-name="ターミナル入力"># smbldap-useradd -a -C '' -D '' -F '' -E ptlec.vbs -d </text:span><text:span text:style-name="ターミナル入力"><text:span text:style-name="T7">/home/ptlec/testuser -g ptlec -p <text:s/>osstech testuser</text:span></text:span></text:p>
            <text:p text:style-name="P42">この場合は、ユーザー名:testuser、パスワード:osstech、プライマリグループ:ptlec、ホームディレクトリ:/home/ptlec/testuserというユーザーが作成されます(オプションC、D、Fで設定される値は貴学では使用しない為に ’’を与えます）。ユーザー登録をする際にはsmbldap-toolsを使用することで、Samba用のパスワード、Posixアカウント用（OS用）のパスワードを同期させることが可能です。</text:p>
            <text:p text:style-name="P8"><text:span text:style-name="T5"/></text:p>
          </text:deletion>
        </text:changed-region>
        <text:changed-region text:id="ct196384568">
          <text:deletion>
            <office:change-info>
              <dc:creator>不明</dc:creator>
              <dc:date>2007-09-12T16:04:00</dc:date>
            </office:change-info>
            <text:p text:style-name="P8"><text:span text:style-name="T5">削</text:span></text:p>
          </text:deletion>
        </text:changed-region>
        <text:changed-region text:id="ct159464128">
          <text:deletion>
            <office:change-info>
              <dc:creator>Koji ODAGIRI</dc:creator>
              <dc:date>2007-09-13T19:20:00</dc:date>
            </office:change-info>
            <text:p text:style-name="P8"><text:span text:style-name="ターミナル入力"><text:span text:style-name="T22"><text:s/>password</text:span></text:span></text:p>
            <text:p text:style-name="P84">ここではpasswordが新規パスワードとなります。</text:p>
            <text:p text:style-name="P85"><text:span text:style-name="ターミナル入力"><text:span text:style-name="T7"># smbldap-passwd Administrator（現在パスワードはActive Directoryの時に使用していたパスワードとなっております）</text:span></text:span><text:span text:style-name="T4">LDAP(cn=Managerユーザー)</text:span></text:p>
            <text:p text:style-name="P42">このユーザーの変更箇所は多数ございます。必ず全てのパスワードを変更するようにしてください。（パスワードを例としてsecretとするよう説明いたします。）</text:p>
            <text:h text:style-name="P43" text:outline-level="3">/etc/smbldap-tools/smbldap_bind.conf</text:h>
            <text:p text:style-name="P63">slavePw="secret"</text:p>
            <text:p text:style-name="P63">masterPw="secret"</text:p>
            <text:p text:style-name="P7">上記両方とも変更してください。</text:p>
            <text:h text:style-name="P43" text:outline-level="3">/etc/samba/secrets.tdb</text:h>
            <text:p text:style-name="P42">このファイルは手動ではなく、以下のコマンドによって変更可能となります。</text:p>
            <text:p text:style-name="P86"><text:span text:style-name="ターミナル入力"># smbpasswd -w secret</text:span></text:p>
            <text:h text:style-name="P43" text:outline-level="3">LDAP内の設定</text:h>
            <text:p text:style-name="P42">LDAPに登録されているユーザーのパスワードを変更します。一般ユーザーとは違い、こちらはsmbldap-toolsでは変更できませんのでご注意ください。</text:p>
            <text:p text:style-name="P42">まず、パスワードをハッシュします。</text:p>
            <text:p text:style-name="P86"><text:span text:style-name="ターミナル入力"># slappasswd -s secret</text:span></text:p>
            <text:p text:style-name="P63">{SSHA}Jp1RcGQPqeSDk00p5IIkrM3JthW/kN8b</text:p>
            <text:p text:style-name="P7">この値を使用したLDIFを以下のように用意します。</text:p>
            <text:p text:style-name="P63">dn: cn=Manager,dc=kaetsu,dc=ac,dc=jp</text:p>
            <text:p text:style-name="P63">userPassword: {SSHA}Jp1RcGQPqeSDk00p5IIkrM3JthW/kN8b</text:p>
            <text:p text:style-name="Text_20_body">LDIF<text:span text:style-name="T4">の適用はユーザーやグループの</text:span><text:span text:style-name="T7">attribute</text:span><text:span text:style-name="T4">を変更したとき同様に以下のコマンドで変更します</text:span>。<text:span text:style-name="T4">（上記LDIFのファイル名はpasswd.ldifとします。）</text:span></text:p>
            <text:p text:style-name="P44"><text:span text:style-name="ターミナル入力"># ldapmodify</text:span><text:span text:style-name="ターミナル入力"><text:span text:style-name="T15"> -x -w </text:span></text:span><text:span text:style-name="ターミナル入力"><text:span text:style-name="T16">xxxxx =&gt; パスワードなので伏せています</text:span></text:span><text:span text:style-name="ターミナル入力"><text:span text:style-name="T15"> -D "cn=Manager, dc=kaetsu, dc=ac, dc=jp" </text:span></text:span><text:span text:style-name="ターミナル入力">-f passwd.ldif</text:span></text:p>
            <text:p text:style-name="P7">この時のパスワードは以前までのパスワードを使用します。適用されたかどうか確認する為に再度以下のコマンドを実行してみます。</text:p>
            <text:p text:style-name="P44"><text:span text:style-name="ターミナル入力"># ldapsearch -x -w secret -D </text:span><text:span text:style-name="ターミナル入力"><text:span text:style-name="T15">"cn=Manager, dc=kaetsu, dc=ac, dc=jp" </text:span></text:span><text:span text:style-name="ターミナル入力"><text:span text:style-name="T4">-LLL</text:span></text:span></text:p>
            <text:p text:style-name="P7">すると、以下のようにパスワードが違うという種類のエラーが表示されます。</text:p>
            <text:p text:style-name="P63">ldap_bind: Invalid credentials (49)</text:p>
            <text:p text:style-name="P7">ここで、新規に設定したパスワードで情報が取得できればパスワードの設定は成功しています。</text:p>
            <text:h text:style-name="Heading_20_2" text:outline-level="2">Samba(Administratorユーザー)</text:h>
            <text:p text:style-name="P87">Administratorユーザーのパスワード変更方法は一般ユーザーと同様です。</text:p>
            <text:p text:style-name="P42">以上で、OSの管理者のパスワードが変更されます。</text:p>
            <text:p text:style-name="P88">Changing password for user root.</text:p>
            <text:p text:style-name="P63">New UNIX password:</text:p>
            <text:p text:style-name="P63">Retype new UNIX password:</text:p>
            <text:p text:style-name="P88">passwd: all authentication tokens updated successfully.ー)</text:p>
            <text:p text:style-name="P42">rootユーザーのパスワード変更方法は以下の通りです。</text:p>
            <text:p text:style-name="P42">まず、rootユーザーにてOSへログインします。ログイン後、</text:p>
            <text:p text:style-name="P44"><text:span text:style-name="ターミナル入力"># </text:span><text:span text:style-name="ターミナル入力"><text:span text:style-name="T4">passwd</text:span></text:span></text:p>
            <text:p text:style-name="P7">実行後以下のように2度パスワード入力が求められます。</text:p>
            <text:p text:style-name="P89"><text:span text:style-name="ターミナル入力"><text:span text:style-name="T18"/></text:span></text:p>
            <text:h text:style-name="P83" text:outline-level="1">管理者パスワードの変更</text:h>
            <text:h text:style-name="P90" text:outline-level="2">OS(rootユーザ実行するようにしてください。</text:h>
            <text:p text:style-name="P89"><text:span text:style-name="T4">を</text:span><text:span text:style-name="ターミナル入力"><text:span text:style-name="T22">smbldap-groupmod -m osstech ict-cons</text:span></text:span></text:p>
            <text:p text:style-name="P7">もしくは</text:p>
            <text:p text:style-name="P91"><text:span text:style-name="ターミナル入力"><text:span text:style-name="T7"># smbldap-usermod -g dev -G "Domain Users",03student,kensin06,ict-cons osstech</text:span></text:span><text:span text:style-name="T15">。必ずプライマリグループを変更した際は、既存のプライマリグループに再度所属させるようにしてください。</text:span></text:p>
            <text:p text:style-name="P7"/>
            <text:p text:style-name="P7">よって、プライマリグループを変更する方法は以下の2通りとなります。</text:p>
            <text:p text:style-name="P44"><text:span text:style-name="ターミナル入力"><text:span text:style-name="T4"># smbldap-usermod -g dev osstech</text:span></text:span></text:p>
            <text:p text:style-name="P91"><text:span text:style-name="ターミナル入力"><text:span text:style-name="T4"># </text:span></text:span><text:span text:style-name="ターミナル入力"><text:span text:style-name="T26">プライマリグループはict-consでしたが、このままではセカンダリグループにもict-consが表示されません。よって、今までアクセスできていたファイルやディレクトリにアクセスできないということになってしまいます問題が発生します。元々osstechユーザーの問題ないように見えますが、実はこれだけでは一見</text:span></text:span></text:p>
            <text:p text:style-name="P7"/>
            <text:p text:style-name="P7">この場合はsmbldap-usermodコマンドを使用します。</text:p>
            <text:p text:style-name="P44"><text:span text:style-name="ターミナル入力"><text:span text:style-name="T4"># smbldap-usermod -g dev osstech</text:span></text:span></text:p>
            <text:p text:style-name="ターミナル"><text:span text:style-name="ターミナル入力"><text:span text:style-name="T4"># id osstech</text:span></text:span></text:p>
            <text:p text:style-name="P92"><text:span text:style-name="ターミナル入力"><text:span text:style-name="T15">uid=60038(osstech) gid=50506(dev) 所属グループ=50506(dev),513(Domain Users),1101(03student),1160(kensin06)</text:span></text:span></text:p>
            <text:p text:style-name="P8">例として以下のユーザーを使用し、このユーザーのプライマリグループをdevグループへ変更します。</text:p>
            <text:p text:style-name="P47">現状の所属グループの確認</text:p>
            <text:p text:style-name="P44"><text:span text:style-name="ターミナル入力"><text:span text:style-name="T4"># id osstech</text:span></text:span></text:p>
            <text:p text:style-name="P53"><text:span text:style-name="T7">uid=60038(osstech) gid=50003(ict-cons) 所属グループ=50003(ict-cons),513(Domain Users),1101(03student),1160(kensin06)</text:span><text:span text:style-name="T5">はvpnグループに所属させる必要がありますので、その際には上記いずれかの方法にてユーザーをvpnグループへ所属させてください。</text:span></text:p>
            <text:h text:style-name="P68" text:outline-level="2">ユーザーのプライマリグループを変更する</text:h>
            <text:p text:style-name="P8">ユーザーを追加するということになりますので、先ほどのsmbldap-usermodよりも簡単に実施することが可能です。</text:p>
            <text:p text:style-name="P42"/>
            <text:p text:style-name="P8">貴学にてvpnをご利用になるユーザー</text:p>
            <text:h text:style-name="P93" text:outline-level="3">グループから変更する方法</text:h>
            <text:p text:style-name="P7">smbldap-gruopmodコマンドを使用する場合は以下を指定します。</text:p>
            <text:p text:style-name="P44"><text:span text:style-name="ターミナル入力"><text:span text:style-name="T4"># smbldap-groupmod -m osstech dev</text:span></text:span></text:p>
            <text:p text:style-name="P44"><text:span text:style-name="ターミナル入力"><text:span text:style-name="T4"># id osstech</text:span></text:span></text:p>
            <text:p text:style-name="P94"><text:span text:style-name="ターミナル入力"><text:span text:style-name="T15">uid=60038(osstech) gid=50003(ict-cons) 所属グループ=50003(ict-cons),513(Domain Users),1101(03student),1160(kensin06),50506(dev)</text:span></text:span></text:p>
            <text:p text:style-name="P8">こちらはグループに現在も所属しているセカンダリグループを全てをしている必要があるということになります。注意点として、-G オプションで指定するグループは</text:p>
            <text:p text:style-name="P42">これには2通りの手順があります。</text:p>
            <text:p text:style-name="P42">例として以下のユーザーを使用し、このユーザーをdevというグループに所属させます。</text:p>
            <text:p text:style-name="P47">現状の所属グループの確認</text:p>
            <text:p text:style-name="P44"><text:span text:style-name="ターミナル入力"><text:span text:style-name="T4"># id osstech</text:span></text:span></text:p>
            <text:p text:style-name="P49">uid=60038(osstech) gid=50003(ict-cons) 所属グループ=50003(ict-cons),513(Domain Users),1101(03student),1160(kensin06)</text:p>
            <text:h text:style-name="P93" text:outline-level="3">ユーザーから変更する方法</text:h>
            <text:p text:style-name="P7">smbldap-usermodコマンドを使用する場合は以下を指定します。</text:p>
            <text:p text:style-name="P44"><text:span text:style-name="ターミナル入力"><text:span text:style-name="T4"># smbldap-usermod -G "Domain Users",03student,kensin06,dev osstech</text:span></text:span></text:p>
            <text:p text:style-name="P44"><text:span text:style-name="ターミナル入力"><text:span text:style-name="T4"># id osstech</text:span></text:span></text:p>
            <text:p text:style-name="P94"><text:span text:style-name="ターミナル入力"><text:span text:style-name="T15">uid=60038(osstech) gid=50003(ict-cons) 所属グループ=50003(ict-cons),513(Domain Users),1101(03student),1160(kensin06),50506(dev)</text:span></text:span></text:p>
            <text:h text:style-name="P95" text:outline-level="2">ユーザーをグループに所属させる</text:h>
            <text:p text:style-name="P8">所有グループになっている場合には所有グループを変更してください。削除を検討しているグループが</text:p>
            <text:h text:style-name="Heading_20_3" text:outline-level="3"><text:span text:style-name="T4">ファイルの所有</text:span>グループの検索</text:h>
            <text:p text:style-name="P7">以下のコマンドを実施することで指定したグループ名が所有グループとなっているファイル、ディレクトリが表示されます。</text:p>
            <text:p text:style-name="P44"><text:span text:style-name="ターミナル入力"># </text:span><text:span text:style-name="ターミナル入力"><text:span text:style-name="T4">find / -group グループ名 -print</text:span></text:span></text:p>
            <text:p text:style-name="P8">。確認してください削除を検討しているグループに所属しているユーザーを上記2つのコマンドを用いて、</text:p>
            <text:p text:style-name="P44"><text:span text:style-name="ターミナル入力"># </text:span><text:span text:style-name="ターミナル入力"><text:span text:style-name="T4">ldapsearch -x -LLL gidNumber=gidNumberを指定 | grep uid=</text:span></text:span></text:p>
            <text:p text:style-name="P8"><text:span text:style-name="T5">プライマリグループとして所属しているユーザーは以下のコマンドで検索することになります。</text:span></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0"><draw:frame draw:style-name="fr2" draw:name="枠3" text:anchor-type="paragraph" svg:x="3.593cm" svg:y="-1.596cm" svg:width="9.435cm" draw:z-index="14"><draw:text-box fo:min-height="0.612cm"><text:p text:style-name="Frame_20_contents">この枠はコメントです。印刷はされません。</text:p></draw:text-box></draw:frame><draw:frame draw:style-name="fr2" draw:name="枠8" text:anchor-type="paragraph" svg:x="11.292cm" svg:y="0.055cm" svg:width="4.89cm" draw:z-index="16"><draw:text-box fo:min-height="1.099cm"><text:p text:style-name="Frame_20_contents">必要ならばメニュー [ファイル] - [プロパティ] も設定する</text:p></draw:text-box></draw:frame><text:change-start text:change-id="ct242708936"/></text:p>
      <text:p text:style-name="P3"/>
      <text:p text:style-name="P3"/>
      <text:p text:style-name="P3"/>
      <text:p text:style-name="P1"><text:change-end text:change-id="ct242708936"/><text:change text:change-id="ct158169104"/><text:change text:change-id="ct159461600"/><text:change text:change-id="ct158516512"/><text:change-start text:change-id="ct160235136"/><text:span text:style-name="T3">Chimera Search</text:span><text:change-end text:change-id="ct160235136"/><text:change-start text:change-id="ct240777568"/><text:span text:style-name="T1">使用手引</text:span><text:change-end text:change-id="ct240777568"/><text:change text:change-id="ct91941632"/><text:change-start text:change-id="ct91640104"/>書</text:p>
      <text:p text:style-name="P3"><draw:frame draw:style-name="fr2" draw:name="枠6" text:anchor-type="paragraph" svg:x="11.292cm" svg:y="0.055cm" svg:width="4.89cm" draw:z-index="22"><draw:text-box fo:min-height="1.099cm"><text:p text:style-name="Frame_20_contents">必要ならばメニュー [ファイル] - [プロパティ] も設定する</text:p></draw:text-box></draw:frame><text:change-end text:change-id="ct91640104"/><text:change text:change-id="ct158193384"/><text:change text:change-id="ct199525640"/><text:change text:change-id="ct159406200"/><text:change text:change-id="ct241795376"/><text:change text:change-id="ct201529400"/><text:change text:change-id="ct201925760"/><text:span text:style-name="T4"/></text:p>
      <text:p text:style-name="Text_20_body"/>
      <text:p text:style-name="Text_20_body"><draw:frame draw:style-name="fr5" draw:name="グラフィックス8" text:anchor-type="paragraph" svg:x="2.073cm" svg:y="0.623cm" svg:width="12.852cm" svg:height="5.066cm" draw:z-index="20"><draw:image xlink:href="Pictures/1000020100000237000000E4D9DDC9AB.png" xlink:type="simple" xlink:show="embed" xlink:actuate="onLoad"/></draw:frame></text:p>
      <text:p text:style-name="Text_20_body"/>
      <text:p text:style-name="Text_20_body"><draw:frame draw:style-name="fr4" draw:name="グラフィックス5" text:anchor-type="paragraph" svg:width="7.761cm" svg:height="1.27cm" draw:z-index="21"><draw:image xlink:href="Pictures/10000000000000DC00000024F5F9C912.jpg" xlink:type="simple" xlink:show="embed" xlink:actuate="onLoad"/></draw:frame></text:p>
      <text:p text:style-name="P4">オープンソース・ソリューション・テクノロジ(株)</text:p>
      <text:p text:style-name="P4"><draw:frame draw:style-name="fr2" draw:name="枠4" text:anchor-type="paragraph" svg:x="7.646cm" svg:y="2.221cm" svg:width="7.027cm" draw:z-index="23"><draw:text-box fo:min-height="2.981cm"><text:p text:style-name="Frame_20_contents">日付、リビジョンをつける。</text:p><text:p text:style-name="Frame_20_contents">更新日は初版では削除?</text:p><text:p text:style-name="Frame_20_contents">リビジョンは 1.0 から始まり、小改訂で 1.1, 1.2 ...、大改訂で 2.0, 3.0 ... とする。</text:p></draw:text-box></draw:frame><text:change text:change-id="ct195651352"/><text:change text:change-id="ct243286136"/><text:change text:change-id="ct241353216"/><text:change text:change-id="ct159307504"/><text:change-start text:change-id="ct241765200"/>Ver. 1.0<text:change-end text:change-id="ct241765200"/><text:change text:change-id="ct158516384"/></text:p>
      <text:table-of-content text:style-name="Sect1" text:protected="true" text:name="目次1">
        <text:table-of-content-source text:outline-level="3">
          <text:index-title-template text:style-name="Contents_20_Heading">目次</text:index-title-template>
          <text:table-of-content-entry-template text:outline-level="1" text:style-name="Contents_20_1">
            <text:index-entry-link-start text:style-name="標準"/>
            <text:index-entry-chapter/>
            <text:index-entry-span> </text:index-entry-span>
            <text:index-entry-text/>
            <text:index-entry-tab-stop style:type="right" style:leader-char=" "/>
            <text:index-entry-page-number/>
            <text:index-entry-link-end/>
          </text:table-of-content-entry-template>
          <text:table-of-content-entry-template text:outline-level="2" text:style-name="Contents_20_2">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3" text:style-name="Contents_20_3">
            <text:index-entry-link-start text:style-name="標準"/>
            <text:index-entry-chapter/>
            <text:index-entry-span> </text:index-entry-span>
            <text:index-entry-text/>
            <text:index-entry-tab-stop style:type="right" style:leader-char="."/>
            <text:index-entry-page-number/>
            <text:index-entry-link-end/>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目次1_Head">
            <text:p text:style-name="Contents_20_Heading">目次</text:p>
          </text:index-title>
          <text:p text:style-name="P105"><text:a xlink:type="simple" xlink:href="#1.Chimera Searchとは|outline" text:style-name="標準" text:visited-style-name="標準">1. Chimera Searchとは<text:tab/>1</text:a></text:p>
          <text:p text:style-name="P106"><text:a xlink:type="simple" xlink:href="#1.1.概要|outline" text:style-name="標準" text:visited-style-name="標準">1.1 概要<text:tab/>1</text:a></text:p>
          <text:p text:style-name="P106"><text:a xlink:type="simple" xlink:href="#1.2.製品特長|outline" text:style-name="標準" text:visited-style-name="標準">1.2 製品特長<text:tab/>1</text:a></text:p>
          <text:p text:style-name="P106"><text:a xlink:type="simple" xlink:href="#1.3.検索対象サーバー|outline" text:style-name="標準" text:visited-style-name="標準">1.3 検索対象サーバー<text:tab/>1</text:a></text:p>
          <text:p text:style-name="P106"><text:a xlink:type="simple" xlink:href="#1.4.検索対象ファイル|outline" text:style-name="標準" text:visited-style-name="標準">1.4 検索対象ファイル<text:tab/>2</text:a></text:p>
          <text:p text:style-name="P106"><text:a xlink:type="simple" xlink:href="#1.5.インストール要件|outline" text:style-name="標準" text:visited-style-name="標準">1.5 インストール要件<text:tab/>2</text:a></text:p>
          <text:p text:style-name="P106"><text:a xlink:type="simple" xlink:href="#1.6.インストール方法|outline" text:style-name="標準" text:visited-style-name="標準">1.6 インストール方法<text:tab/>2</text:a></text:p>
          <text:p text:style-name="P105"><text:a xlink:type="simple" xlink:href="#2.使用方法|outline" text:style-name="標準" text:visited-style-name="標準">2. 使用方法<text:tab/>3</text:a></text:p>
          <text:p text:style-name="P106"><text:a xlink:type="simple" xlink:href="#2.1.推奨Webブラウザ|outline" text:style-name="標準" text:visited-style-name="標準">2.1 推奨Webブラウザ<text:tab/>3</text:a></text:p>
          <text:p text:style-name="P106"><text:a xlink:type="simple" xlink:href="#2.2.ログイン|outline" text:style-name="標準" text:visited-style-name="標準">2.2 ログイン<text:tab/>3</text:a></text:p>
          <text:p text:style-name="P106"><text:a xlink:type="simple" xlink:href="#2.3.簡易検索|outline" text:style-name="標準" text:visited-style-name="標準">2.3 簡易検索<text:tab/>4</text:a></text:p>
          <text:p text:style-name="P106"><text:a xlink:type="simple" xlink:href="#2.4.「検索文」への入力書式|outline" text:style-name="標準" text:visited-style-name="標準">2.4 「検索文」への入力書式<text:tab/>5</text:a></text:p>
          <text:p text:style-name="P106"><text:a xlink:type="simple" xlink:href="#2.5.拡張検索|outline" text:style-name="標準" text:visited-style-name="標準">2.5 拡張検索<text:tab/>5</text:a></text:p>
        </text:index-body>
      </text:table-of-content>
      <text:p text:style-name="Text_20_body"/>
      <text:h text:style-name="P6" text:outline-level="1"><text:change text:change-id="ct160563416"/><text:change-start text:change-id="ct160628776"/><text:span text:style-name="T53">Chimera Search</text:span><text:change-end text:change-id="ct160628776"/><text:change-start text:change-id="ct199507312"/><text:span text:style-name="T4">とは</text:span><text:change-end text:change-id="ct199507312"/><text:change text:change-id="ct91159536"/></text:h>
      <text:h text:style-name="Heading_20_2" text:outline-level="2"><text:change-start text:change-id="ct241969328"/>概要<text:change-end text:change-id="ct241969328"/><text:change-start text:change-id="ct241931392"/></text:h>
      <text:p text:style-name="Text_20_body"><text:change-end text:change-id="ct241931392"/><text:change text:change-id="ct242207680"/><text:change text:change-id="ct158797208"/><text:change-start text:change-id="ct242207560"/><text:span text:style-name="T51">Chimera Search</text:span><text:change-end text:change-id="ct242207560"/><text:change-start text:change-id="ct241925120"/><text:span text:style-name="T51">（キメラ・サーチ）</text:span><text:change-end text:change-id="ct241925120"/><text:change-start text:change-id="ct241826640"/><text:span text:style-name="T4">とは</text:span><text:change-end text:change-id="ct241826640"/><text:change-start text:change-id="ct241952712"/><text:span text:style-name="T4">、Windowsファイル</text:span><text:span text:style-name="T51">サーバー</text:span><text:span text:style-name="T4">とSambaなどのNAS（Network Attached Storage）</text:span><text:change-end text:change-id="ct241952712"/><text:change-start text:change-id="ct158873752"/><text:span text:style-name="T4">内にあるドキュメントを検索するソフトウェアです。</text:span><text:change-end text:change-id="ct158873752"/><text:change-start text:change-id="ct243122736"/></text:p>
      <text:p text:style-name="P7"><text:change-end text:change-id="ct243122736"/><text:change-start text:change-id="ct91400416"/><text:span text:style-name="T4"/></text:p>
      <text:p text:style-name="P7"><text:change-end text:change-id="ct91400416"/><text:change text:change-id="ct240515224"/><text:change text:change-id="ct160234464"/><text:change-start text:change-id="ct157879984"/>※ Chimera <text:span text:style-name="T4">（キメラ）とは？</text:span></text:p>
      <text:p text:style-name="P7">ギリシャ神話<text:span text:style-name="T4">に</text:span><text:change-end text:change-id="ct157879984"/><text:change-start text:change-id="ct241800360"/><text:span text:style-name="T4">出てくるライオンと山羊の頭、蛇の尻尾を持つ怪物です。キマイラとも呼ばれます。</text:span></text:p>
      <text:p text:style-name="P7"><text:change-end text:change-id="ct241800360"/><text:change-start text:change-id="ct160622232"/><text:span text:style-name="T4">Windowsだけでなく、SambaやNASのデータも検索できる</text:span><text:change-end text:change-id="ct160622232"/><text:change-start text:change-id="ct157968960"/><text:span text:style-name="T4">ことから、３つの頭（能力）を持つこのキャラクタを選びました。</text:span><text:change-end text:change-id="ct157968960"/><text:change-start text:change-id="ct158821592"/><text:change-end text:change-id="ct158821592"/><text:change-start text:change-id="ct241733632"/></text:p>
      <text:h text:style-name="Heading_20_2" text:outline-level="2">製品<text:span text:style-name="T4">特長</text:span></text:h>
      <text:p text:style-name="P7"><text:change-end text:change-id="ct241733632"/><text:change text:change-id="ct160656344"/><text:change-start text:change-id="ct157868832"/><text:span text:style-name="T51">Chimera Search</text:span><text:change-end text:change-id="ct157868832"/><text:change-start text:change-id="ct158639800"/>は以下のような特長を持っています。</text:p>
      <text:list text:style-name="L15">
        <text:list-item>
          <text:p text:style-name="P140">SMB<text:span text:style-name="T4">プロトコル、CIFSプロトコルをサポートした</text:span><text:span text:style-name="T51">サーバー</text:span><text:span text:style-name="T4">であればWindowsマシン、Linux/UNIX/Mac OSマシンのコンテンツを検索できます。</text:span></text:p>
        </text:list-item>
        <text:list-item>
          <text:p text:style-name="P140">検索結果に<text:span text:style-name="T4">ユーザがアクセス権を持たないファイルは表示されません。<text:line-break/>ファイルにアクセス権を適切につけておけば、検索でファイルの存在自体を知られる心配がありません。</text:span></text:p>
        </text:list-item>
        <text:list-item>
          <text:p text:style-name="P140">構築コンポーネントに以下のOSS（オープンソースソフトウェア）を利用しているため、安価に導入できるのに高性能・高機能を発揮します。</text:p>
        </text:list-item>
        <text:list-item>
          <text:p text:style-name="P341">プログラム言語：RubyおよびRuby On Rails</text:p>
        </text:list-item>
        <text:list-item>
          <text:p text:style-name="P353"><text:change-end text:change-id="ct158639800"/><text:change-start text:change-id="ct199558800"/><text:span text:style-name="T4">全文検索システム </text:span><text:change-end text:change-id="ct199558800"/><text:change-start text:change-id="ct91942720"/><text:span text:style-name="T4">：</text:span><text:change-end text:change-id="ct91942720"/><text:change-start text:change-id="ct158729008"/><text:span text:style-name="T4">Hyper Estraier <text:line-break/>以下の特長を持っています。</text:span></text:p>
        </text:list-item>
        <text:list-item>
          <text:p text:style-name="P354">インデックスを使った高速な検索ができます。</text:p>
        </text:list-item>
        <text:list-item>
          <text:p text:style-name="P354">大量の文書のインデックスを短時間で作成できます。</text:p>
        </text:list-item>
        <text:list-item>
          <text:p text:style-name="P354">N-gram方式による漏れのない検索ができます。<text:change-end text:change-id="ct158729008"/><text:change-start text:change-id="ct158515352"/></text:p>
        </text:list-item>
      </text:list>
      <text:h text:style-name="Heading_20_2" text:outline-level="2">検索<text:span text:style-name="T4">対象</text:span><text:span text:style-name="T52">サーバー</text:span></text:h>
      <text:p text:style-name="P7"><text:change-end text:change-id="ct158515352"/><text:change text:change-id="ct241895728"/><text:change-start text:change-id="ct158770328"/><text:span text:style-name="T51">Chimera Search</text:span><text:change-end text:change-id="ct158770328"/><text:change-start text:change-id="ct159931752"/>はネットワークに接続された以下のファイル<text:span text:style-name="T51">サーバー</text:span>を検索できます。</text:p>
      <text:p text:style-name="P7">※<text:span text:style-name="T4">アクセス権によって検索結果が制御されますので、すべての検索対象</text:span><text:span text:style-name="T51">サーバー</text:span><text:span text:style-name="T4">は単一のWindowsドメインや相互に信頼関係を結んだWindowsドメインで構成されているのが望ましいでしょう。</text:span></text:p>
      <text:list text:style-name="L16">
        <text:list-item>
          <text:p text:style-name="P143">Windows<text:span text:style-name="T4">ファイル</text:span><text:span text:style-name="T51">サーバー</text:span></text:p>
        </text:list-item>
        <text:list-item>
          <text:p text:style-name="P342">Windows Server 2003</text:p>
        </text:list-item>
        <text:list-item>
          <text:p text:style-name="P342">Windows Small Business Server 2003</text:p>
        </text:list-item>
        <text:list-item>
          <text:p text:style-name="P342">Windows Storage Server 2003</text:p>
        </text:list-item>
        <text:list-item>
          <text:p text:style-name="P342">Windows 2000 Server</text:p>
        </text:list-item>
        <text:list-item>
          <text:p text:style-name="P342">Windows 2000 Datacenter Server</text:p>
        </text:list-item>
        <text:list-item>
          <text:p text:style-name="P342">Windows 2000 Advanced Server </text:p>
        </text:list-item>
        <text:list-item>
          <text:p text:style-name="P342">その他WindowsベースのNAS</text:p>
        </text:list-item>
        <text:list-item>
          <text:p text:style-name="P143">Samba<text:span text:style-name="T4">ベースのファイル</text:span><text:span text:style-name="T51">サーバー</text:span></text:p>
        </text:list-item>
        <text:list-item>
          <text:p text:style-name="P342">LinuxマシンでSambaが稼働しているファイル<text:span text:style-name="T51">サーバー</text:span></text:p>
        </text:list-item>
        <text:list-item>
          <text:p text:style-name="P342">UNIXマシンでSambaが稼働しているファイル<text:span text:style-name="T51">サーバー</text:span></text:p>
        </text:list-item>
        <text:list-item>
          <text:p text:style-name="P342">Sambaが稼働しているMac OS Xファイル<text:span text:style-name="T51">サーバー</text:span></text:p>
        </text:list-item>
        <text:list-item>
          <text:p text:style-name="P143">CIFSをサポートしたNAS</text:p>
        </text:list-item>
        <text:list-item>
          <text:p text:style-name="P342">バッファロー社製テラステーション、リンクステーションなど</text:p>
        </text:list-item>
      </text:list>
      <text:h text:style-name="Heading_20_2" text:outline-level="2">検索<text:span text:style-name="T4">対象ファイル</text:span></text:h>
      <text:p text:style-name="P7"><text:change-end text:change-id="ct159931752"/><text:change text:change-id="ct160235808"/><text:change-start text:change-id="ct91740232"/><text:span text:style-name="T51">Chimera Search</text:span><text:change-end text:change-id="ct91740232"/><text:change-start text:change-id="ct46248192"/>はファイル<text:span text:style-name="T51">サーバー</text:span><text:span text:style-name="T4">内の以下のファイル</text:span>を検索できます。</text:p>
      <text:list text:style-name="L16">
        <text:list-item text:start-value="1">
          <text:p text:style-name="P143">マイクロソフトオフィス Wordファイル</text:p>
        </text:list-item>
        <text:list-item>
          <text:p text:style-name="P143">マイクロソフトオフィス EXCELファイル</text:p>
        </text:list-item>
        <text:list-item>
          <text:p text:style-name="P143">マイクロソフトオフィス PowerPointファイル</text:p>
        </text:list-item>
        <text:list-item>
          <text:p text:style-name="P143"><text:span text:style-name="T4">OpenDocument ファイル </text:span>(OpenOffice.org, StarSuite)</text:p>
        </text:list-item>
        <text:list-item>
          <text:p text:style-name="P143">PDF<text:span text:style-name="T4">ファイル</text:span></text:p>
        </text:list-item>
        <text:list-item>
          <text:p text:style-name="P143">HTMLファイル</text:p>
        </text:list-item>
        <text:list-item>
          <text:p text:style-name="P143">テキストファイル</text:p>
        </text:list-item>
      </text:list>
      <text:h text:style-name="P68" text:outline-level="2"><text:change-end text:change-id="ct46248192"/><text:change-start text:change-id="ct241839976"/>インストール要件</text:h>
      <text:p text:style-name="Text_20_body"><text:change-end text:change-id="ct241839976"/><text:change text:change-id="ct241518776"/><text:change-start text:change-id="ct241928400"/><text:span text:style-name="T51">Chimera Search</text:span><text:change-end text:change-id="ct241928400"/><text:change-start text:change-id="ct91915944"/><text:span text:style-name="T4">は以下のOSが</text:span><text:change-end text:change-id="ct91915944"/><text:change-start text:change-id="ct199257032"/><text:span text:style-name="T4">稼働するマシンの上で動作します。</text:span></text:p>
      <text:list text:style-name="L17">
        <text:list-item>
          <text:p text:style-name="P153">Red Hat Enterprise Linux 4.0</text:p>
        </text:list-item>
        <text:list-item>
          <text:p text:style-name="P153">Red Hat Enterprise Linux 5.0</text:p>
        </text:list-item>
        <text:list-item>
          <text:p text:style-name="P153">CentOS 4</text:p>
        </text:list-item>
        <text:list-item>
          <text:p text:style-name="P153">CentOS 5</text:p>
        </text:list-item>
        <text:list-item>
          <text:p text:style-name="P153">MIRACLE LINUX V4.0</text:p>
        </text:list-item>
      </text:list>
      <text:p text:style-name="Text_20_body"><text:change-end text:change-id="ct199257032"/><text:change-start text:change-id="ct202001312"/><text:span text:style-name="T4">※</text:span><text:change-end text:change-id="ct202001312"/><text:change text:change-id="ct158210384"/><text:change-start text:change-id="ct241861112"/><text:span text:style-name="T51">Chimera Search</text:span><text:change-end text:change-id="ct241861112"/><text:change-start text:change-id="ct202143336"/><text:span text:style-name="T4">は検索対象の</text:span><text:span text:style-name="T51">サーバー</text:span><text:span text:style-name="T4">の上にインストールする必要はありません。</text:span></text:p>
      <text:p text:style-name="P7">もちろん、検索対象のSamba<text:span text:style-name="T51">サーバー</text:span>と同居してインストールすることも可能です。</text:p>
      <text:h text:style-name="Heading_20_2" text:outline-level="2">インストール<text:span text:style-name="T4">方法</text:span></text:h>
      <text:p text:style-name="P7">インストール<text:span text:style-name="T4">方法や設定方法は製品に添付しているインストールガイドを参照ください。</text:span></text:p>
      <text:h text:style-name="P104" text:outline-level="1">使用方法</text:h>
      <text:h text:style-name="Heading_20_2" text:outline-level="2">推奨Web<text:span text:style-name="T4">ブラウザ</text:span></text:h>
      <text:p text:style-name="P7"><text:change-end text:change-id="ct202143336"/><text:change text:change-id="ct158802840"/><text:change-start text:change-id="ct159567024"/><text:span text:style-name="T51">Chimera Search</text:span><text:change-end text:change-id="ct159567024"/><text:change-start text:change-id="ct242647816"/>はWindowsのWebブラウザから利用します。</text:p>
      <text:p text:style-name="P7">推奨<text:span text:style-name="T4">Webブラウザは以下になります。</text:span></text:p>
      <text:list text:style-name="L18">
        <text:list-item>
          <text:p text:style-name="P158"><text:change-end text:change-id="ct242647816"/><text:change-start text:change-id="ct159381096"/><text:span text:style-name="T4">Internet Explorer <text:s/></text:span><text:change-end text:change-id="ct159381096"/><text:change-start text:change-id="ct91321056"/><text:span text:style-name="T4">6<text:line-break/></text:span><text:change-end text:change-id="ct91321056"/><text:change-start text:change-id="ct240499288"/>マイクロソフト <text:span text:style-name="T4">インターネット エクスプローラー6</text:span></text:p>
        </text:list-item>
        <text:list-item>
          <text:p text:style-name="P158"><text:span text:style-name="T4">Internet Explorer <text:s/>7<text:line-break/></text:span>マイクロソフト <text:span text:style-name="T4">インターネット エクスプローラー7</text:span></text:p>
        </text:list-item>
      </text:list>
      <text:p text:style-name="P103">※<text:span text:style-name="T4">以降、上記ソフトウェアを略してMSIEと表記します。</text:span></text:p>
      <text:p text:style-name="P7">FirefoxやOperaなどMSIE以外のWebブラウザでも利用可能ですが、検索結果のリンクをクリックしてファイルを編集することはできません。</text:p>
      <text:p text:style-name="P7">MSIE以外のブラウザでリンクをクリックするとダウンロードしてファイルを開くことになるので、ファイル保存してもファイル<text:span text:style-name="T51">サーバー</text:span>上に保存されません。</text:p>
      <text:p text:style-name="P7">逆にMSIEで開くと直接ファイル<text:span text:style-name="T51">サーバー</text:span>上のものが開かれ、更新するとファイル<text:span text:style-name="T51">サーバー</text:span>上のものが置き換わるので注意ください。</text:p>
      <text:h text:style-name="Heading_20_2" text:outline-level="2">ログイン</text:h>
      <text:p text:style-name="P7"><text:change-end text:change-id="ct240499288"/><text:change text:change-id="ct239437776"/><text:change-start text:change-id="ct91416288"/><text:span text:style-name="T51">Chimera Search</text:span><text:change-end text:change-id="ct91416288"/><text:change-start text:change-id="ct241994616"/>はファイルのアクセス権をチェックして検索結果を制御しますので、利用するにあたってログインする必要があります。</text:p>
      <text:p text:style-name="P7"><text:span text:style-name="T4">（</text:span>検索結果<text:span text:style-name="T4">から直接ファイルを開けるようにWindowsクライアントをドメインに参加させ、ドメインログオンする時と同じユーザ名、パスワードを利用することを推奨します。）</text:span></text:p>
      <text:p text:style-name="P7">WindowsクライアントのWebブラウザから<text:change-end text:change-id="ct241994616"/><text:change text:change-id="ct201898984"/><text:change-start text:change-id="ct241902784"/><text:span text:style-name="T51">Chimera Search</text:span><text:change-end text:change-id="ct241902784"/><text:change-start text:change-id="ct241897336"/>をインストールした<text:span text:style-name="T51">サーバー</text:span>に以下のようにアクセスするとログイン画面が表示されます。</text:p>
      <text:p text:style-name="P7"><draw:frame draw:style-name="fr4" draw:name="グラフィックス2" text:anchor-type="paragraph" svg:width="10.76cm" svg:height="6.232cm" draw:z-index="17"><draw:image xlink:href="Pictures/100000000000022100000162689624AB.png" xlink:type="simple" xlink:show="embed" xlink:actuate="onLoad"/></draw:frame></text:p>
      <text:p text:style-name="P7"/>
      <text:p text:style-name="P7">ユーザ名にはWindowsドメインコントローラもしくはファイル<text:span text:style-name="T51">サーバー</text:span>に登録されているWindowsユーザのアカウント名とパスワードを入力してください。</text:p>
      <text:h text:style-name="Heading_20_2" text:outline-level="2"><text:span text:style-name="T4">簡易</text:span>検索</text:h>
      <text:p text:style-name="P7">認証<text:span text:style-name="T4">されると以下の検索画面が表示されます。</text:span></text:p>
      <text:p text:style-name="P7"><draw:frame draw:style-name="fr4" draw:name="グラフィックス3" text:anchor-type="paragraph" svg:width="12.481cm" svg:height="6.234cm" draw:z-index="19"><draw:image xlink:href="Pictures/100000000000026A0000016B74E7CDAB.png" xlink:type="simple" xlink:show="embed" xlink:actuate="onLoad"/></draw:frame>検索<text:span text:style-name="T4">分の中にキーワードを入力し、「検索」ボタンを押すと検索結果が表示されます。</text:span></text:p>
      <text:p text:style-name="P7"><draw:frame draw:style-name="fr4" draw:name="グラフィックス6" text:anchor-type="paragraph" svg:width="11.76cm" svg:height="10.523cm" draw:z-index="18"><draw:image xlink:href="Pictures/10000000000002EF00000297BA52DAB0.png" xlink:type="simple" xlink:show="embed" xlink:actuate="onLoad"/></draw:frame></text:p>
      <text:p text:style-name="P7">アクセス権の無いファイルは<text:span text:style-name="T4">検索結果に</text:span>表示されません。</text:p>
      <text:p text:style-name="P7">またMSIEの場合、検索結果のリンクをクリックするとそのままファイルが開くことができ、ファイル更新するとファイル<text:span text:style-name="T51">サーバー</text:span>上のものを直接更新することができます。</text:p>
      <text:h text:style-name="P68" text:outline-level="2">「検索文」への入力書式</text:h>
      <text:p text:style-name="P7"><text:change-end text:change-id="ct241897336"/><text:change text:change-id="ct240806408"/><text:change-start text:change-id="ct91750352"/><text:span text:style-name="T51">Chimera Search</text:span><text:change-end text:change-id="ct91750352"/><text:change-start text:change-id="ct241861480"/><text:span text:style-name="T4">では</text:span>Googleなどの検索エンジン<text:span text:style-name="T4">と同じように</text:span>、空白で区切ることでAND条件を指定でき<text:span text:style-name="T4">る</text:span>簡便書式を使<text:span text:style-name="T4">いま</text:span>す。</text:p>
      <text:p text:style-name="P7">簡便書式では、空白または「&amp;」で区切るとAND条件になります。例えば、「インターネット セキュリティ」と入力すると、「インターネット」と「セキュリティ」の両方を含む文書を検索します。</text:p>
      <text:p text:style-name="P7">複数の検索語を「""」で括ると、フレーズ検索ができます。例えば、「"United Nations"」と入力すると、「United」の直後に「Nations」が出現する文書を検索します。</text:p>
      <text:p text:style-name="P7">「!」を使うとNOT検索ができます。例えば、「スキー ! スノボー」と入力すると、「スキー」を含むが「スノボー」を含まない文書を検索します。</text:p>
      <text:p text:style-name="P7">「|」を使うとOR検索ができます。例えば、「レモン | ライム」と入力すると、「レモン」か「ライム」の片方または両方を含む文書を検索します。</text:p>
      <text:p text:style-name="P7">「|」の優先順位が「&amp;」や「!」より高<text:span text:style-name="T4">くなっています。</text:span></text:p>
      <text:p text:style-name="P7"><text:span text:style-name="T4">また</text:span>、ワイルドカードによって前方一致や後方一致や正規表現の条件を指定することができます（日本語には効果がありません）。前方一致の場合は文字列の後に「*」を置き、後方一致の場合は文字列の前に「*」を置き、正規表現の場合は文字列の前後に「*」を置きます。例えば、「euro*」だと「euro」で始まる単語を含む文書を検索します。「*sphere」だと「sphere」で終わる単語を含む文書を検索します。「*^inter.*al$*」だと「inter」で始まって「al」で終わる単語を含む文書を検索します。</text:p>
      <text:p text:style-name="P7">空白や「&amp;」「!」「|」「*」を検索語そのものとして指定したい場合は、フレーズ検索を応用してください。例えば「AT&amp;T」を検索したい場合は、「"AT&amp;T"」とします。</text:p>
      <text:p text:style-name="P7">日本語だけでなく、英語、ドイツ語、フランス語、中国語など、大抵の言語を扱うことができます。英字の大文字と小文字の違いは無視されます。「Japan」「japan」「JAPAN」「jaPaN」は全て同じです。ダイアクリティカルマーク付きのラテン文字や、ギリシア文字、キリル文字でも同様です。</text:p>
      <text:h text:style-name="P68" text:outline-level="2">拡張検索</text:h>
      <text:p text:style-name="P7">検索画面の<text:span text:style-name="T4">「拡張検索」ボタンを押すと検索文字列に加え、以下の条件を指定できます。</text:span></text:p>
      <text:list text:style-name="L19">
        <text:list-item>
          <text:p text:style-name="P245"><text:span text:style-name="T4">ファイル名<text:line-break/></text:span><text:change-end text:change-id="ct241861480"/><text:change-start text:change-id="ct158547776"/>「*」と「?」を使ったワイルドカード<text:change-end text:change-id="ct158547776"/><text:change-start text:change-id="ct160611616"/>で<text:change-end text:change-id="ct160611616"/><text:change-start text:change-id="ct199919480"/><text:span text:style-name="T4">指定したファイル名のファイルを検索できます。</text:span></text:p>
        </text:list-item>
        <text:list-item>
          <text:p text:style-name="P160">ファイルの<text:span text:style-name="T4">所有者</text:span></text:p>
        </text:list-item>
        <text:list-item>
          <text:p text:style-name="P160">ファイルの<text:span text:style-name="T4">更新日</text:span></text:p>
        </text:list-item>
        <text:list-item>
          <text:p text:style-name="P160">ファイル<text:span text:style-name="T4">サイズ（K:キロバイト、M：メガバイトでも指定できます）</text:span></text:p>
        </text:list-item>
      </text:list>
      <text:p text:style-name="P8"><draw:frame draw:style-name="fr4" draw:name="グラフィックス7" text:anchor-type="paragraph" svg:width="13.869cm" svg:height="9.814cm" draw:z-index="24"><draw:image xlink:href="Pictures/100000000000030A0000024E49791035.png" xlink:type="simple" xlink:show="embed" xlink:actuate="onLoad"/></draw:frame><text:change-end text:change-id="ct199919480"/><text:change text:change-id="ct158756296"/><text:change text:change-id="ct159182960"/><text:change text:change-id="ct201993856"/><text:change text:change-id="ct241940736"/><text:change text:change-id="ct240800088"/><text:change text:change-id="ct202282512"/><text:change text:change-id="ct242359152"/><text:change text:change-id="ct159269320"/><text:change text:change-id="ct90681168"/><text:change text:change-id="ct240804968"/><text:change text:change-id="ct201785504"/><text:change text:change-id="ct241552824"/><text:change text:change-id="ct160642936"/><text:change text:change-id="ct91283792"/><text:change text:change-id="ct199447280"/><text:change text:change-id="ct196515216"/><text:change text:change-id="ct195615552"/><text:change text:change-id="ct159265432"/><text:change text:change-id="ct241667024"/><text:change text:change-id="ct241561432"/><text:change text:change-id="ct91784192"/><text:change text:change-id="ct157909256"/><text:change text:change-id="ct158708984"/><text:change text:change-id="ct158847440"/><text:change text:change-id="ct199710920"/><text:change text:change-id="ct196484752"/><text:change text:change-id="ct158274560"/><text:change text:change-id="ct242096312"/><text:change text:change-id="ct241767688"/><text:change text:change-id="ct159407856"/><text:change text:change-id="ct199485392"/><text:change text:change-id="ct202074280"/><text:change text:change-id="ct243473384"/><text:change text:change-id="ct158823696"/><text:change text:change-id="ct241798216"/><text:change text:change-id="ct159543960"/><text:change text:change-id="ct158167464"/><text:change text:change-id="ct91776048"/><text:change text:change-id="ct240934536"/><text:change text:change-id="ct160599256"/><text:change text:change-id="ct157894184"/><text:change text:change-id="ct240706008"/><text:change text:change-id="ct202100720"/><text:change text:change-id="ct196257776"/><text:change text:change-id="ct239877368"/><text:change text:change-id="ct240805408"/><text:change text:change-id="ct91408152"/><text:change text:change-id="ct196492456"/><text:change text:change-id="ct196384568"/><text:change text:change-id="ct159464128"/><text:span text:style-name="ターミナル入力"><text:span text:style-name="T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rial" svg:font-family="Arial"/>
    <style:font-face style:name="Century Schoolbook L" svg:font-family="'Century Schoolbook L'"/>
    <style:font-face style:name="HG PゴシックB Sun" svg:font-family="'HG PゴシックB Sun'"/>
    <style:font-face style:name="HG P明朝L Sun" svg:font-family="'HG P明朝L Sun'"/>
    <style:font-face style:name="Lucidasans1" svg:font-family="Lucidasans"/>
    <style:font-face style:name="StarSymbol" svg:font-family="StarSymbol"/>
    <style:font-face style:name="Courier New" svg:font-family="'Courier New'" style:font-family-generic="modern" style:font-pitch="fixed"/>
    <style:font-face style:name="Cumberland" svg:font-family="Cumberland" style:font-family-generic="modern" style:font-pitch="fixed"/>
    <style:font-face style:name="HG ゴシックB Sun1" svg:font-family="'HG ゴシックB Sun'" style:font-family-generic="modern" style:font-pitch="fixed"/>
    <style:font-face style:name="ＭＳ Ｐゴシック" svg:font-family="'ＭＳ Ｐゴシック'" style:font-family-generic="modern" style:font-pitch="fixed"/>
    <style:font-face style:name="Times New Roman" svg:font-family="'Times New Roman'" style:font-family-generic="roman" style:font-pitch="variable"/>
    <style:font-face style:name="Arial1" svg:font-family="Arial" style:font-adornments="Normal" style:font-family-generic="swiss" style:font-pitch="variable"/>
    <style:font-face style:name="HG PゴシックB Sun1" svg:font-family="'HG PゴシックB Sun'" style:font-adornments="標準" style:font-family-generic="swiss" style:font-pitch="variable"/>
    <style:font-face style:name="HG ゴシックB Sun" svg:font-family="'HG ゴシックB Sun'" style:font-adornments="標準" style:font-family-generic="swiss" style:font-pitch="variable"/>
    <style:font-face style:name="Lucidasans" svg:font-family="Lucidasans" style:font-family-generic="system" style:font-pitch="variable"/>
  </office:font-face-decls>
  <office:styles>
    <draw:gradient draw:name="Gradient_20_7" draw:display-name="Gradient 7" draw:style="linear" draw:start-color="#000000" draw:end-color="#ffffff" draw:start-intensity="100%" draw:end-intensity="100%" draw:angle="0" draw:border="0%"/>
    <draw:hatch draw:name="Hatch_20_100" draw:display-name="Hatch 100" draw:style="single" draw:color="#000000" draw:distance="0.011cm" draw:rotation="0"/>
    <draw:hatch draw:name="Hatch_20_101" draw:display-name="Hatch 101" draw:style="single" draw:color="#000000" draw:distance="0.011cm" draw:rotation="0"/>
    <draw:hatch draw:name="Hatch_20_102" draw:display-name="Hatch 102" draw:style="single" draw:color="#000000" draw:distance="0.011cm" draw:rotation="0"/>
    <draw:hatch draw:name="Hatch_20_103" draw:display-name="Hatch 103" draw:style="single" draw:color="#000000" draw:distance="0.011cm" draw:rotation="0"/>
    <draw:hatch draw:name="Hatch_20_104" draw:display-name="Hatch 104" draw:style="single" draw:color="#000000" draw:distance="0.011cm" draw:rotation="0"/>
    <draw:hatch draw:name="Hatch_20_105" draw:display-name="Hatch 105" draw:style="single" draw:color="#000000" draw:distance="0.011cm" draw:rotation="0"/>
    <draw:hatch draw:name="Hatch_20_106" draw:display-name="Hatch 106" draw:style="single" draw:color="#000000" draw:distance="0.011cm" draw:rotation="0"/>
    <draw:hatch draw:name="Hatch_20_107" draw:display-name="Hatch 107" draw:style="single" draw:color="#000000" draw:distance="0.011cm" draw:rotation="0"/>
    <draw:hatch draw:name="Hatch_20_108" draw:display-name="Hatch 108" draw:style="single" draw:color="#000000" draw:distance="0.011cm" draw:rotation="0"/>
    <draw:hatch draw:name="Hatch_20_109" draw:display-name="Hatch 109" draw:style="single" draw:color="#000000" draw:distance="0.011cm" draw:rotation="0"/>
    <draw:hatch draw:name="Hatch_20_110" draw:display-name="Hatch 110" draw:style="single" draw:color="#000000" draw:distance="0.011cm" draw:rotation="0"/>
    <draw:hatch draw:name="Hatch_20_111" draw:display-name="Hatch 111" draw:style="single" draw:color="#000000" draw:distance="0.011cm" draw:rotation="0"/>
    <draw:hatch draw:name="Hatch_20_112" draw:display-name="Hatch 112" draw:style="single" draw:color="#000000" draw:distance="0.011cm" draw:rotation="0"/>
    <draw:hatch draw:name="Hatch_20_113" draw:display-name="Hatch 113" draw:style="single" draw:color="#000000" draw:distance="0.011cm" draw:rotation="0"/>
    <draw:hatch draw:name="Hatch_20_114" draw:display-name="Hatch 114" draw:style="single" draw:color="#000000" draw:distance="0.011cm" draw:rotation="0"/>
    <draw:hatch draw:name="Hatch_20_115" draw:display-name="Hatch 115" draw:style="single" draw:color="#000000" draw:distance="0.011cm" draw:rotation="0"/>
    <draw:hatch draw:name="Hatch_20_116" draw:display-name="Hatch 116" draw:style="single" draw:color="#000000" draw:distance="0.011cm" draw:rotation="0"/>
    <draw:hatch draw:name="Hatch_20_117" draw:display-name="Hatch 117" draw:style="single" draw:color="#000000" draw:distance="0.011cm" draw:rotation="0"/>
    <draw:hatch draw:name="Hatch_20_118" draw:display-name="Hatch 118" draw:style="single" draw:color="#000000" draw:distance="0.011cm" draw:rotation="0"/>
    <draw:hatch draw:name="Hatch_20_119" draw:display-name="Hatch 119" draw:style="single" draw:color="#000000" draw:distance="0.011cm" draw:rotation="0"/>
    <draw:hatch draw:name="Hatch_20_120" draw:display-name="Hatch 120" draw:style="single" draw:color="#000000" draw:distance="0.011cm" draw:rotation="0"/>
    <draw:hatch draw:name="Hatch_20_121" draw:display-name="Hatch 121" draw:style="single" draw:color="#000000" draw:distance="0.011cm" draw:rotation="0"/>
    <draw:hatch draw:name="Hatch_20_122" draw:display-name="Hatch 122" draw:style="single" draw:color="#000000" draw:distance="0.011cm" draw:rotation="0"/>
    <draw:hatch draw:name="Hatch_20_123" draw:display-name="Hatch 123" draw:style="single" draw:color="#000000" draw:distance="0.011cm" draw:rotation="0"/>
    <draw:hatch draw:name="Hatch_20_124" draw:display-name="Hatch 124" draw:style="single" draw:color="#000000" draw:distance="0.011cm" draw:rotation="0"/>
    <draw:hatch draw:name="Hatch_20_125" draw:display-name="Hatch 125" draw:style="single" draw:color="#000000" draw:distance="0.011cm" draw:rotation="0"/>
    <draw:hatch draw:name="Hatch_20_126" draw:display-name="Hatch 126" draw:style="single" draw:color="#000000" draw:distance="0.011cm" draw:rotation="0"/>
    <draw:hatch draw:name="Hatch_20_127" draw:display-name="Hatch 127" draw:style="single" draw:color="#000000" draw:distance="0.011cm" draw:rotation="0"/>
    <draw:hatch draw:name="Hatch_20_128" draw:display-name="Hatch 128" draw:style="single" draw:color="#000000" draw:distance="0.011cm" draw:rotation="0"/>
    <draw:hatch draw:name="Hatch_20_129" draw:display-name="Hatch 129" draw:style="single" draw:color="#000000" draw:distance="0.011cm" draw:rotation="0"/>
    <draw:hatch draw:name="Hatch_20_130" draw:display-name="Hatch 130" draw:style="single" draw:color="#000000" draw:distance="0.011cm" draw:rotation="0"/>
    <draw:hatch draw:name="Hatch_20_91" draw:display-name="Hatch 91" draw:style="single" draw:color="#000000" draw:distance="0.011cm" draw:rotation="0"/>
    <draw:hatch draw:name="Hatch_20_92" draw:display-name="Hatch 92" draw:style="single" draw:color="#000000" draw:distance="0.011cm" draw:rotation="0"/>
    <draw:hatch draw:name="Hatch_20_93" draw:display-name="Hatch 93" draw:style="single" draw:color="#000000" draw:distance="0.011cm" draw:rotation="0"/>
    <draw:hatch draw:name="Hatch_20_94" draw:display-name="Hatch 94" draw:style="single" draw:color="#000000" draw:distance="0.011cm" draw:rotation="0"/>
    <draw:hatch draw:name="Hatch_20_95" draw:display-name="Hatch 95" draw:style="single" draw:color="#000000" draw:distance="0.011cm" draw:rotation="0"/>
    <draw:hatch draw:name="Hatch_20_96" draw:display-name="Hatch 96" draw:style="single" draw:color="#000000" draw:distance="0.011cm" draw:rotation="0"/>
    <draw:hatch draw:name="Hatch_20_97" draw:display-name="Hatch 97" draw:style="single" draw:color="#000000" draw:distance="0.011cm" draw:rotation="0"/>
    <draw:hatch draw:name="Hatch_20_98" draw:display-name="Hatch 98" draw:style="single" draw:color="#000000" draw:distance="0.011cm" draw:rotation="0"/>
    <draw:hatch draw:name="Hatch_20_99" draw:display-name="Hatch 99" draw:style="single" draw:color="#000000" draw:distance="0.011cm" draw:rotation="0"/>
    <draw:fill-image draw:name="Bitmape_20_1" draw:display-name="Bitmape 1" xlink:href="Pictures/10000000000000200000002000309F1C.png" xlink:type="simple" xlink:show="embed" xlink:actuate="onLoad"/>
    <draw:stroke-dash draw:name="Dash_20_1" draw:display-name="Dash 1" draw:style="rect" draw:dots1="1" draw:dots1-length="0.011cm" draw:dots2="1" draw:dots2-length="0.011cm" draw:distance="0.011cm"/>
    <draw:stroke-dash draw:name="Dash_20_10" draw:display-name="Dash 10" draw:style="rect" draw:dots1="1" draw:dots1-length="0.011cm" draw:dots2="1" draw:dots2-length="0.011cm" draw:distance="0.011cm"/>
    <draw:stroke-dash draw:name="Dash_20_11" draw:display-name="Dash 11" draw:style="rect" draw:dots1="1" draw:dots1-length="0.011cm" draw:dots2="1" draw:dots2-length="0.011cm" draw:distance="0.011cm"/>
    <draw:stroke-dash draw:name="Dash_20_12" draw:display-name="Dash 12" draw:style="rect" draw:dots1="1" draw:dots1-length="0.011cm" draw:dots2="1" draw:dots2-length="0.011cm" draw:distance="0.011cm"/>
    <draw:stroke-dash draw:name="Dash_20_13" draw:display-name="Dash 13" draw:style="rect" draw:dots1="1" draw:dots1-length="0.011cm" draw:dots2="1" draw:dots2-length="0.011cm" draw:distance="0.011cm"/>
    <draw:stroke-dash draw:name="Dash_20_14" draw:display-name="Dash 14" draw:style="rect" draw:dots1="1" draw:dots1-length="0.011cm" draw:dots2="1" draw:dots2-length="0.011cm" draw:distance="0.011cm"/>
    <draw:stroke-dash draw:name="Dash_20_15" draw:display-name="Dash 15" draw:style="rect" draw:dots1="1" draw:dots1-length="0.011cm" draw:dots2="1" draw:dots2-length="0.011cm" draw:distance="0.011cm"/>
    <draw:stroke-dash draw:name="Dash_20_16" draw:display-name="Dash 16" draw:style="rect" draw:dots1="1" draw:dots1-length="0.011cm" draw:dots2="1" draw:dots2-length="0.011cm" draw:distance="0.011cm"/>
    <draw:stroke-dash draw:name="Dash_20_17" draw:display-name="Dash 17" draw:style="rect" draw:dots1="1" draw:dots1-length="0.011cm" draw:dots2="1" draw:dots2-length="0.011cm" draw:distance="0.011cm"/>
    <draw:stroke-dash draw:name="Dash_20_18" draw:display-name="Dash 18" draw:style="rect" draw:dots1="1" draw:dots1-length="0.011cm" draw:dots2="1" draw:dots2-length="0.011cm" draw:distance="0.011cm"/>
    <draw:stroke-dash draw:name="Dash_20_19" draw:display-name="Dash 19" draw:style="rect" draw:dots1="1" draw:dots1-length="0.011cm" draw:dots2="1" draw:dots2-length="0.011cm" draw:distance="0.011cm"/>
    <draw:stroke-dash draw:name="Dash_20_2" draw:display-name="Dash 2" draw:style="rect" draw:dots1="1" draw:dots1-length="0.011cm" draw:dots2="1" draw:dots2-length="0.011cm" draw:distance="0.011cm"/>
    <draw:stroke-dash draw:name="Dash_20_20" draw:display-name="Dash 20" draw:style="rect" draw:dots1="1" draw:dots1-length="0.011cm" draw:dots2="1" draw:dots2-length="0.011cm" draw:distance="0.011cm"/>
    <draw:stroke-dash draw:name="Dash_20_21" draw:display-name="Dash 21" draw:style="rect" draw:dots1="1" draw:dots1-length="0.011cm" draw:dots2="1" draw:dots2-length="0.011cm" draw:distance="0.011cm"/>
    <draw:stroke-dash draw:name="Dash_20_22" draw:display-name="Dash 22" draw:style="rect" draw:dots1="1" draw:dots1-length="0.011cm" draw:dots2="1" draw:dots2-length="0.011cm" draw:distance="0.011cm"/>
    <draw:stroke-dash draw:name="Dash_20_23" draw:display-name="Dash 23" draw:style="rect" draw:dots1="1" draw:dots1-length="0.011cm" draw:dots2="1" draw:dots2-length="0.011cm" draw:distance="0.011cm"/>
    <draw:stroke-dash draw:name="Dash_20_24" draw:display-name="Dash 24" draw:style="rect" draw:dots1="1" draw:dots1-length="0.011cm" draw:dots2="1" draw:dots2-length="0.011cm" draw:distance="0.011cm"/>
    <draw:stroke-dash draw:name="Dash_20_25" draw:display-name="Dash 25" draw:style="rect" draw:dots1="1" draw:dots1-length="0.011cm" draw:dots2="1" draw:dots2-length="0.011cm" draw:distance="0.011cm"/>
    <draw:stroke-dash draw:name="Dash_20_26" draw:display-name="Dash 26" draw:style="rect" draw:dots1="1" draw:dots1-length="0.011cm" draw:dots2="1" draw:dots2-length="0.011cm" draw:distance="0.011cm"/>
    <draw:stroke-dash draw:name="Dash_20_27" draw:display-name="Dash 27" draw:style="rect" draw:dots1="1" draw:dots1-length="0.011cm" draw:dots2="1" draw:dots2-length="0.011cm" draw:distance="0.011cm"/>
    <draw:stroke-dash draw:name="Dash_20_28" draw:display-name="Dash 28" draw:style="rect" draw:dots1="1" draw:dots1-length="0.011cm" draw:dots2="1" draw:dots2-length="0.011cm" draw:distance="0.011cm"/>
    <draw:stroke-dash draw:name="Dash_20_29" draw:display-name="Dash 29" draw:style="rect" draw:dots1="1" draw:dots1-length="0.011cm" draw:dots2="1" draw:dots2-length="0.011cm" draw:distance="0.011cm"/>
    <draw:stroke-dash draw:name="Dash_20_3" draw:display-name="Dash 3" draw:style="rect" draw:dots1="1" draw:dots1-length="0.011cm" draw:dots2="1" draw:dots2-length="0.011cm" draw:distance="0.011cm"/>
    <draw:stroke-dash draw:name="Dash_20_30" draw:display-name="Dash 30" draw:style="rect" draw:dots1="1" draw:dots1-length="0.011cm" draw:dots2="1" draw:dots2-length="0.011cm" draw:distance="0.011cm"/>
    <draw:stroke-dash draw:name="Dash_20_31" draw:display-name="Dash 31" draw:style="rect" draw:dots1="1" draw:dots1-length="0.011cm" draw:dots2="1" draw:dots2-length="0.011cm" draw:distance="0.011cm"/>
    <draw:stroke-dash draw:name="Dash_20_32" draw:display-name="Dash 32" draw:style="rect" draw:dots1="1" draw:dots1-length="0.011cm" draw:dots2="1" draw:dots2-length="0.011cm" draw:distance="0.011cm"/>
    <draw:stroke-dash draw:name="Dash_20_33" draw:display-name="Dash 33" draw:style="rect" draw:dots1="1" draw:dots1-length="0.011cm" draw:dots2="1" draw:dots2-length="0.011cm" draw:distance="0.011cm"/>
    <draw:stroke-dash draw:name="Dash_20_34" draw:display-name="Dash 34" draw:style="rect" draw:dots1="1" draw:dots1-length="0.011cm" draw:dots2="1" draw:dots2-length="0.011cm" draw:distance="0.011cm"/>
    <draw:stroke-dash draw:name="Dash_20_35" draw:display-name="Dash 35" draw:style="rect" draw:dots1="1" draw:dots1-length="0.011cm" draw:dots2="1" draw:dots2-length="0.011cm" draw:distance="0.011cm"/>
    <draw:stroke-dash draw:name="Dash_20_36" draw:display-name="Dash 36" draw:style="rect" draw:dots1="1" draw:dots1-length="0.011cm" draw:dots2="1" draw:dots2-length="0.011cm" draw:distance="0.011cm"/>
    <draw:stroke-dash draw:name="Dash_20_37" draw:display-name="Dash 37" draw:style="rect" draw:dots1="1" draw:dots1-length="0.011cm" draw:dots2="1" draw:dots2-length="0.011cm" draw:distance="0.011cm"/>
    <draw:stroke-dash draw:name="Dash_20_38" draw:display-name="Dash 38" draw:style="rect" draw:dots1="1" draw:dots1-length="0.011cm" draw:dots2="1" draw:dots2-length="0.011cm" draw:distance="0.011cm"/>
    <draw:stroke-dash draw:name="Dash_20_39" draw:display-name="Dash 39" draw:style="rect" draw:dots1="1" draw:dots1-length="0.011cm" draw:dots2="1" draw:dots2-length="0.011cm" draw:distance="0.011cm"/>
    <draw:stroke-dash draw:name="Dash_20_4" draw:display-name="Dash 4" draw:style="rect" draw:dots1="1" draw:dots1-length="0.011cm" draw:dots2="1" draw:dots2-length="0.011cm" draw:distance="0.011cm"/>
    <draw:stroke-dash draw:name="Dash_20_40" draw:display-name="Dash 40" draw:style="rect" draw:dots1="1" draw:dots1-length="0.011cm" draw:dots2="1" draw:dots2-length="0.011cm" draw:distance="0.011cm"/>
    <draw:stroke-dash draw:name="Dash_20_5" draw:display-name="Dash 5" draw:style="rect" draw:dots1="1" draw:dots1-length="0.011cm" draw:dots2="1" draw:dots2-length="0.011cm" draw:distance="0.011cm"/>
    <draw:stroke-dash draw:name="Dash_20_6" draw:display-name="Dash 6" draw:style="rect" draw:dots1="1" draw:dots1-length="0.011cm" draw:dots2="1" draw:dots2-length="0.011cm" draw:distance="0.011cm"/>
    <draw:stroke-dash draw:name="Dash_20_7" draw:display-name="Dash 7" draw:style="rect" draw:dots1="1" draw:dots1-length="0.011cm" draw:dots2="1" draw:dots2-length="0.011cm" draw:distance="0.011cm"/>
    <draw:stroke-dash draw:name="Dash_20_8" draw:display-name="Dash 8" draw:style="rect" draw:dots1="1" draw:dots1-length="0.011cm" draw:dots2="1" draw:dots2-length="0.011cm" draw:distance="0.011cm"/>
    <draw:stroke-dash draw:name="Dash_20_9" draw:display-name="Dash 9" draw:style="rect" draw:dots1="1" draw:dots1-length="0.011cm" draw:dots2="1" draw:dots2-length="0.011cm" draw:distance="0.011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ja" style:country-asian="JP" style:font-size-complex="12pt" style:language-complex="ja" style:country-complex="JP"/>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entury Schoolbook L" fo:font-size="12pt" fo:language="en" fo:country="US" style:font-name-asian="HG P明朝L Sun" style:font-size-asian="12pt" style:language-asian="ja" style:country-asian="JP" style:font-name-complex="Lucidasans" style:font-size-complex="12pt" style:language-complex="ja" style:country-complex="JP"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0.5pt" fo:font-weight="normal" style:font-size-asian="10.5pt"/>
    </style:style>
    <style:style style:name="Text_20_body" style:display-name="Text body" style:family="paragraph" style:parent-style-name="Standard" style:class="text">
      <style:paragraph-properties fo:margin-top="0cm" fo:margin-bottom="0.212cm"/>
      <style:text-properties fo:font-size="10.5pt" fo:font-weight="normal" style:font-size-asian="10.5pt" style:font-weight-complex="normal"/>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Heading" style:family="paragraph" style:parent-style-name="Standard" style:next-style-name="Text_20_body" style:class="text" style:master-page-name="">
      <style:paragraph-properties fo:margin-top="0.423cm" fo:margin-bottom="0.212cm" fo:keep-with-next="always"/>
      <style:text-properties style:font-name="Arial" fo:font-size="18pt" fo:font-weight="bold" style:font-name-asian="HG PゴシックB Sun" style:font-size-asian="18pt" style:font-weight-asian="bold" style:font-name-complex="Lucidasans" style:font-size-complex="14pt"/>
    </style:style>
    <style:style style:name="Heading_20_1" style:display-name="Heading 1" style:family="paragraph" style:parent-style-name="Heading" style:next-style-name="Text_20_body" style:class="text" style:master-page-name="" style:default-outline-level="1">
      <style:paragraph-properties fo:break-before="page" fo:background-color="transparent" fo:padding="0.049cm" fo:border="0.002cm solid #808080" style:shadow="none">
        <style:background-image/>
      </style:paragraph-properties>
      <style:text-properties fo:font-size="18pt" fo:font-weight="bold" style:font-size-asian="18pt" style:font-weight-asian="bold" style:font-size-complex="115%" style:font-weight-complex="bold"/>
    </style:style>
    <style:style style:name="Heading_20_2" style:display-name="Heading 2" style:family="paragraph" style:parent-style-name="Heading" style:next-style-name="Text_20_body" style:class="text" style:master-page-name="" style:default-outline-level="2">
      <style:paragraph-properties fo:background-color="transparent" fo:padding-left="0.199cm" fo:padding-right="0.049cm" fo:padding-top="0.049cm" fo:padding-bottom="0cm" fo:border-left="0.002cm solid #808080" fo:border-right="none" fo:border-top="none" fo:border-bottom="0.002cm solid #808080" style:shadow="none">
        <style:drop-cap/>
        <style:background-image/>
      </style:paragraph-properties>
      <style:text-properties fo:font-size="14pt" fo:font-style="normal" style:text-underline-style="none" fo:font-weight="bold" style:font-size-asian="14pt" style:font-style-asian="normal" style:font-weight-asian="bold" style:font-size-complex="14pt" style:font-style-complex="italic" style:font-weight-complex="normal"/>
    </style:style>
    <style:style style:name="Heading_20_3" style:display-name="Heading 3" style:family="paragraph" style:parent-style-name="Heading" style:next-style-name="Text_20_body" style:class="text" style:master-page-name="" style:default-outline-level="3">
      <style:paragraph-properties style:border-line-width-left="0.088cm 0.088cm 0.088cm" fo:padding="0.199cm" fo:border-left="0.264cm double #808080" fo:border-right="none" fo:border-top="none" fo:border-bottom="none" style:shadow="none"/>
      <style:text-properties fo:font-size="12pt" fo:font-style="normal" fo:font-weight="bold" style:font-size-asian="12pt" style:font-style-asian="normal" style:font-weight-asian="bold" style:font-size-complex="14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class="text" style:default-outline-level="5">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class="text" style:default-outline-level="6">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class="text" style:default-outline-level="7">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class="text" style:default-outline-level="8">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class="text" style:default-outline-level="9">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class="text" style:default-outline-level="10">
      <style:text-properties fo:font-size="75%" fo:font-weight="bold" style:font-size-asian="75%" style:font-weight-asian="bold" style:font-size-complex="75%" style:font-weight-complex="bold"/>
    </style:style>
    <style:style style:name="List" style:family="paragraph" style:parent-style-name="Text_20_body" style:class="list">
      <style:text-properties style:font-name="Century Schoolbook L" style:font-name-asian="HG P明朝L Sun" style:font-name-complex="Lucidasans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style:font-name="Century Schoolbook L" fo:font-size="12pt" fo:font-style="italic" style:font-name-asian="HG P明朝L Sun" style:font-size-asian="12pt" style:font-style-asian="italic" style:font-name-complex="Lucidasans1" style:font-size-complex="12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entury Schoolbook L" style:font-name-asian="HG P明朝L Sun" style:font-name-complex="Lucidasans1"/>
    </style:style>
    <style:style style:name="Contents_20_Heading" style:display-name="Contents Heading" style:family="paragraph" style:parent-style-name="Heading" style:class="index" style:master-page-name="目次">
      <style:paragraph-properties fo:margin-left="0cm" fo:margin-right="0cm" fo:text-indent="0cm" style:auto-text-indent="false" style:page-number="1" fo:break-before="auto" fo:break-after="auto" style:shadow="non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199cm" fo:margin-bottom="0cm" fo:text-indent="0cm" style:auto-text-indent="false">
        <style:tab-stops>
          <style:tab-stop style:position="16.999cm" style:type="right" style:leader-style="dotted" style:leader-text="."/>
        </style:tab-stops>
      </style:paragraph-properties>
      <style:text-properties fo:font-size="12pt" style:text-underline-style="solid" style:text-underline-width="auto" style:text-underline-color="font-color" fo:font-weight="normal" style:font-size-asian="12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ＭＳ Ｐゴシック" style:font-size-asian="10pt" style:font-name-complex="ＭＳ Ｐゴシック" style:font-size-complex="10pt"/>
    </style:style>
    <style:style style:name="コード" style:family="paragraph" style:parent-style-name="Text_20_body" style:class="text" style:master-page-name="">
      <style:paragraph-properties fo:margin-left="0.499cm" fo:margin-right="0cm" fo:line-height="100%" fo:widows="2" fo:text-indent="0cm" style:auto-text-indent="false" fo:background-color="#e6e6e6" fo:padding="0.049cm" fo:border="0.002cm solid #c0c0c0" style:shadow="none">
        <style:background-image/>
      </style:paragraph-properties>
      <style:text-properties style:font-name="HG ゴシックB Sun" fo:font-size="10.5pt" style:font-name-asian="HG ゴシックB Sun" style:font-size-asian="10.5pt" style:font-weight-complex="normal"/>
    </style:style>
    <style:style style:name="コード見出し" style:family="paragraph" style:parent-style-name="Text_20_body" style:next-style-name="コード" style:class="text" style:master-page-name="">
      <style:paragraph-properties fo:margin-left="0.7cm" fo:margin-right="0cm" fo:margin-top="0cm" fo:margin-bottom="0.21cm" fo:keep-together="always" fo:text-indent="0cm" style:auto-text-indent="false" fo:background-color="transparent" fo:padding="0cm" fo:border="none" style:shadow="none" fo:keep-with-next="always">
        <style:background-image/>
      </style:paragraph-properties>
      <style:text-properties style:font-name="Arial1" fo:font-size="10.5pt" style:text-underline-style="none" fo:font-weight="bold" style:font-name-asian="HG PゴシックB Sun1" style:font-size-asian="10.5pt" style:font-weight-asian="bold" style:font-weight-complex="normal"/>
    </style:style>
    <style:style style:name="ターミナル" style:family="paragraph" style:parent-style-name="コード" style:class="text" style:master-page-name="">
      <style:paragraph-properties fo:orphans="2" fo:background-color="#cccccc" fo:padding="0.049cm" fo:border="0.002cm solid #808080">
        <style:background-image/>
      </style:paragraph-properties>
    </style:style>
    <style:style style:name="ターミナル見出し" style:family="paragraph" style:parent-style-name="コード見出し" style:next-style-name="ターミナル"/>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dotted" style:text-underline-width="auto" style:text-underline-color="font-color"/>
    </style:style>
    <style:style style:name="Visited_20_Internet_20_Link" style:display-name="Visited Internet Link" style:family="text">
      <style:text-properties fo:color="#800000" style:text-underline-style="dotte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umberland" style:font-name-asian="HG ゴシックB Sun1" style:font-name-complex="HG ゴシックB Sun1"/>
    </style:style>
    <style:style style:name="ターミナル入力" style:family="text">
      <style:text-properties style:font-name="HG ゴシックB Sun" fo:font-size="10.5pt" style:text-underline-style="dotted" style:text-underline-width="auto" style:text-underline-color="font-color" style:font-name-asian="HG ゴシックB Sun" style:font-size-asian="10.5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fo:margin-top="0.199cm" fo:margin-bottom="0.199cm" style:wrap="none" style:vertical-pos="top" style:vertical-rel="paragraph" style:horizontal-pos="center" style:horizontal-rel="paragraph"/>
    </style:style>
    <style:style style:name="端末" style:family="graphic">
      <style:graphic-properties svg:width="16.148cm" style:rel-width="95%" fo:min-height="0.139cm" text:anchor-type="page" svg:x="0cm" svg:y="0cm" fo:margin-top="0.101cm" fo:margin-bottom="0.101cm" style:wrap="none" style:vertical-pos="middle" style:vertical-rel="page-content" style:horizontal-pos="center" style:horizontal-rel="page-content" fo:background-color="transparent" style:background-transparency="100%" fo:padding="0.049cm" fo:border="0.002cm solid #000000" style:shadow="none">
        <style:background-image/>
        <style:columns fo:column-count="1" fo:column-gap="0cm"/>
      </style:graphic-properties>
    </style:style>
    <style:style style:name="コメント" style:family="graphic" style:parent-style-name="Frame">
      <style:graphic-properties fo:min-width="1cm" fo:min-height="1cm" text:anchor-type="paragraph" style:print-content="false" style:wrap="run-through" style:number-wrapped-paragraphs="no-limit" fo:background-color="#ffffff" style:background-transparency="30%" fo:padding="0.15cm" fo:border="0.002cm solid #808080" style:shadow="none">
        <style:background-image/>
      </style:graphic-properties>
    </style:style>
    <text:outline-style>
      <text:outline-level-style text:level="1" style:num-suffix="." style:num-format="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P1" style:family="paragraph" style:parent-style-name="Footer">
      <style:paragraph-properties fo:text-align="start" style:justify-single-word="false">
        <style:tab-stops>
          <style:tab-stop style:position="8.498cm" style:type="center"/>
          <style:tab-stop style:position="12.885cm"/>
          <style:tab-stop style:position="16.999cm" style:type="right"/>
        </style:tab-stops>
      </style:paragraph-properties>
      <style:text-properties fo:font-style="italic" style:font-style-asian="italic" style:font-style-complex="italic"/>
    </style:style>
    <style:style style:name="P2" style:family="paragraph" style:parent-style-name="Footer">
      <style:paragraph-properties fo:text-align="start" style:justify-single-word="false"/>
    </style:style>
    <style:style style:name="P3" style:family="paragraph" style:parent-style-name="Footer">
      <style:text-properties fo:font-style="italic" style:font-style-asian="italic" style:font-style-complex="italic"/>
    </style:style>
    <style:style style:name="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2" style:family="graphic" style:parent-style-name="Frame">
      <style:graphic-properties style:vertical-pos="from-top" style:vertical-rel="paragraph" style:horizontal-pos="from-left" style:horizontal-rel="paragraph" fo:padding="0cm" fo:border="none" style:shadow="none"/>
    </style:style>
    <style:style style:name="fr3" style:family="graphic" style:parent-style-name="コメント">
      <style:graphic-properties style:vertical-pos="from-top" style:vertical-rel="paragraph" style:horizontal-pos="from-left" style:horizontal-rel="paragraph"/>
    </style:style>
    <style:page-layout style:name="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style:page-layout style:name="pm2">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layout-properties fo:page-width="21.001cm" fo:page-height="29.7cm" style:num-format="i"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35cm solid #000000" fo:border-left="none" fo:border-right="none" fo:padding="0cm" style:shadow="none" fo:background-color="transparent" style:dynamic-spacing="false">
          <style:background-image/>
        </style:header-footer-properties>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pm1">
      <style:header>
        <text:p text:style-name="Header"><draw:frame draw:style-name="fr1" draw:name="グラフィックス4" text:anchor-type="as-char" svg:width="5.105cm" svg:height="0.833cm" draw:z-index="11"><draw:image xlink:href="Pictures/100002010000057F000000E617D52A5E.png" xlink:type="simple" xlink:show="embed" xlink:actuate="onLoad"/></draw:frame></text:p>
      </style:header>
      <style:footer>
        <text:p text:style-name="P1"><draw:frame draw:style-name="fr2" draw:name="枠1" text:anchor-type="paragraph" svg:x="15.55cm" svg:y="0.023cm" svg:width="2cm" draw:z-index="5"><draw:text-box fo:min-height="0.499cm"><text:p text:style-name="P2"><text:page-number text:select-page="current">6</text:page-number></text:p></draw:text-box></draw:frame><text:chapter text:display="number-and-name" text:outline-level="1">2.使用方法</text:chapter></text:p>
      </style:footer>
    </style:master-page>
    <style:master-page style:name="First_20_Page" style:display-name="First Page" style:page-layout-name="pm2" style:next-style-name="Standard"/>
    <style:master-page style:name="Envelope" style:page-layout-name="pm3"/>
    <style:master-page style:name="目次" style:page-layout-name="pm4">
      <style:header>
        <text:p text:style-name="Header"><draw:frame draw:style-name="fr3" draw:name="枠7" text:anchor-type="paragraph" svg:x="2.822cm" svg:y="0.201cm" fo:min-width="1cm" draw:z-index="12"><draw:text-box fo:min-height="1cm"><text:p text:style-name="Frame_20_contents">目次の表示、位置、内容がおかしい場合はメニュー [ツール] - [更新] - [すべて更新] を実行</text:p></draw:text-box></draw:frame><draw:frame draw:style-name="fr1" draw:name="グラフィックス1" text:anchor-type="as-char" svg:width="5.105cm" svg:height="0.833cm" draw:z-index="15"><draw:image xlink:href="Pictures/100002010000057F000000E617D52A5E.png" xlink:type="simple" xlink:show="embed" xlink:actuate="onLoad"/></draw:frame></text:p>
      </style:header>
      <style:footer>
        <text:p text:style-name="P3"><draw:frame draw:style-name="fr2" draw:name="枠2" text:anchor-type="paragraph" svg:x="15.55cm" svg:y="0.023cm" svg:width="2cm" draw:z-index="13"><draw:text-box fo:min-height="0.499cm"><text:p text:style-name="P2"><text:page-number text:select-page="current">6</text:page-number></text:p></draw:text-box></draw:frame>目次</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2$Win32 OpenOffice.org_project/680m18$Build-9161</meta:generator>
    <dc:description>Copyright (c) Open Source Solution Technology Corp., Japan
http://www.osstech.co.jp/
</dc:description>
    <meta:creation-date>2007-06-21T11:03:12</meta:creation-date>
    <dc:date>2007-10-10T08:46:15</dc:date>
    <dc:language>en-US</dc:language>
    <meta:editing-cycles>126</meta:editing-cycles>
    <meta:editing-duration>PT23H56M26S</meta:editing-duration>
    <meta:user-defined meta:name="Info 1"/>
    <meta:user-defined meta:name="Info 2"/>
    <meta:user-defined meta:name="Info 3"/>
    <meta:user-defined meta:name="Info 4"/>
    <meta:document-statistic meta:table-count="0" meta:image-count="8" meta:object-count="0" meta:page-count="10" meta:paragraph-count="2149" meta:word-count="13172" meta:character-count="66678"/>
  </office:meta>
</office:document-meta>
</file>