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34600000428E8C10668.png"/>
  <manifest:file-entry manifest:media-type="image/png" manifest:full-path="Pictures/100002010000057F000000E617D52A5E.png"/>
  <manifest:file-entry manifest:media-type="image/png" manifest:full-path="Pictures/10000000000000200000002000309F1C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" svg:font-family="Arial"/>
    <style:font-face style:name="Century Schoolbook L" svg:font-family="'Century Schoolbook L'"/>
    <style:font-face style:name="HG PゴシックB Sun" svg:font-family="'HG PゴシックB Sun'"/>
    <style:font-face style:name="HG P明朝L Sun" svg:font-family="'HG P明朝L Sun'"/>
    <style:font-face style:name="Lucidasans2" svg:font-family="Lucidasans"/>
    <style:font-face style:name="StarSymbol" svg:font-family="StarSymbol"/>
    <style:font-face style:name="Century Schoolbook L1" svg:font-family="'Century Schoolbook L'" style:font-family-generic="roman"/>
    <style:font-face style:name="HG P明朝L Sun1" svg:font-family="'HG P明朝L Sun'" style:font-family-generic="roman"/>
    <style:font-face style:name="Times New Roman1" svg:font-family="'Times New Roman'" style:font-family-generic="roman"/>
    <style:font-face style:name="ＭＳ Ｐ明朝" svg:font-family="'ＭＳ Ｐ明朝'" style:font-family-generic="roman"/>
    <style:font-face style:name="Courier New" svg:font-family="'Courier New'" style:font-family-generic="modern" style:font-pitch="fixed"/>
    <style:font-face style:name="Cumberland" svg:font-family="Cumberland" style:font-family-generic="modern" style:font-pitch="fixed"/>
    <style:font-face style:name="HG ゴシックB Sun1" svg:font-family="'HG ゴシックB Sun'" style:font-family-generic="modern" style:font-pitch="fixed"/>
    <style:font-face style:name="ＭＳ Ｐゴシック" svg:font-family="'ＭＳ Ｐゴシック'" style:font-family-generic="modern" style:font-pitch="fixed"/>
    <style:font-face style:name="HG P明朝L Sun2" svg:font-family="'HG P明朝L Sun'" style:font-pitch="variable"/>
    <style:font-face style:name="Century" svg:font-family="Century" style:font-family-generic="roman" style:font-pitch="variable"/>
    <style:font-face style:name="Lucidasans1" svg:font-family="Lucidasans" style:font-family-generic="roman" style:font-pitch="variable"/>
    <style:font-face style:name="Times New Roman" svg:font-family="'Times New Roman'" style:font-family-generic="roman" style:font-pitch="variable"/>
    <style:font-face style:name="ＭＳ Ｐ明朝1" svg:font-family="'ＭＳ Ｐ明朝'" style:font-family-generic="roman" style:font-pitch="variable"/>
    <style:font-face style:name="Arial1" svg:font-family="Arial" style:font-adornments="Normal" style:font-family-generic="swiss" style:font-pitch="variable"/>
    <style:font-face style:name="HG PゴシックB Sun1" svg:font-family="'HG PゴシックB Sun'" style:font-adornments="標準" style:font-family-generic="swiss" style:font-pitch="variable"/>
    <style:font-face style:name="HG ゴシックB Sun" svg:font-family="'HG ゴシックB Sun'" style:font-adornments="標準" style:font-family-generic="swiss" style:font-pitch="variable"/>
    <style:font-face style:name="Lucidasans" svg:font-family="Lucidasans" style:font-family-generic="system" style:font-pitch="variable"/>
  </office:font-face-decls>
  <office:automatic-styles>
    <style:style style:name="P1" style:family="paragraph" style:parent-style-name="Footer">
      <style:text-properties fo:font-style="italic" style:font-style-asian="italic" style:font-style-complex="italic"/>
    </style:style>
    <style:style style:name="P2" style:family="paragraph" style:parent-style-name="Footer">
      <style:paragraph-properties fo:text-align="start" style:justify-single-word="false">
        <style:tab-stops>
          <style:tab-stop style:position="8.498cm" style:type="center"/>
          <style:tab-stop style:position="12.885cm"/>
          <style:tab-stop style:position="16.999cm" style:type="right"/>
        </style:tab-stops>
      </style:paragraph-properties>
      <style:text-properties fo:font-style="italic" style:font-style-asian="italic" style:font-style-complex="italic"/>
    </style:style>
    <style:style style:name="P3" style:family="paragraph" style:parent-style-name="Footer">
      <style:paragraph-properties fo:text-align="start" style:justify-single-word="false"/>
    </style:style>
    <style:style style:name="P4" style:family="paragraph" style:parent-style-name="Text_20_body">
      <style:paragraph-properties fo:text-align="start" style:justify-single-word="false"/>
    </style:style>
    <style:style style:name="P5" style:family="paragraph" style:parent-style-name="Contents_20_1">
      <style:paragraph-properties>
        <style:tab-stops>
          <style:tab-stop style:position="17cm" style:type="right"/>
        </style:tab-stops>
      </style:paragraph-properties>
    </style:style>
    <style:style style:name="P6" style:family="paragraph" style:parent-style-name="ターミナル">
      <style:text-properties fo:font-style="italic" style:font-style-asian="italic" style:font-style-complex="italic"/>
    </style:style>
    <style:style style:name="P7" style:family="paragraph" style:parent-style-name="Text_20_body" style:list-style-name="L1"/>
    <style:style style:name="P8" style:family="paragraph" style:parent-style-name="Text_20_body" style:list-style-name="L1"/>
    <style:style style:name="P9" style:family="paragraph" style:parent-style-name="Text_20_body" style:list-style-name="L1"/>
    <style:style style:name="P10" style:family="paragraph" style:parent-style-name="Text_20_body" style:list-style-name="L1"/>
    <style:style style:name="P11" style:family="paragraph" style:parent-style-name="Text_20_body" style:list-style-name="L1"/>
    <style:style style:name="P12" style:family="paragraph" style:parent-style-name="Text_20_body" style:list-style-name="L1"/>
    <style:style style:name="P13" style:family="paragraph" style:parent-style-name="Text_20_body" style:list-style-name="L1"/>
    <style:style style:name="P14" style:family="paragraph" style:parent-style-name="Text_20_body" style:list-style-name="L1"/>
    <style:style style:name="P15" style:family="paragraph" style:parent-style-name="Text_20_body" style:list-style-name="L1"/>
    <style:style style:name="P16" style:family="paragraph" style:parent-style-name="Text_20_body" style:list-style-name="L1"/>
    <style:style style:name="P17" style:family="paragraph" style:parent-style-name="Text_20_body" style:list-style-name="L1"/>
    <style:style style:name="P18" style:family="paragraph" style:parent-style-name="Text_20_body" style:list-style-name="L1"/>
    <style:style style:name="P19" style:family="paragraph" style:parent-style-name="Text_20_body" style:list-style-name="L1"/>
    <style:style style:name="P20" style:family="paragraph" style:parent-style-name="Text_20_body" style:list-style-name="L1"/>
    <style:style style:name="P21" style:family="paragraph" style:parent-style-name="Text_20_body" style:list-style-name="L1"/>
    <style:style style:name="P22" style:family="paragraph" style:parent-style-name="Text_20_body" style:list-style-name="L1"/>
    <style:style style:name="P23" style:family="paragraph" style:parent-style-name="Text_20_body" style:list-style-name="L1"/>
    <style:style style:name="P24" style:family="paragraph" style:parent-style-name="Text_20_body" style:list-style-name="L2"/>
    <style:style style:name="P25" style:family="paragraph" style:parent-style-name="Text_20_body" style:list-style-name="L2"/>
    <style:style style:name="P26" style:family="paragraph" style:parent-style-name="Text_20_body" style:list-style-name="L2"/>
    <style:style style:name="P27" style:family="paragraph" style:parent-style-name="Text_20_body" style:list-style-name="L2"/>
    <style:style style:name="P28" style:family="paragraph" style:parent-style-name="Text_20_body" style:list-style-name="L2"/>
    <style:style style:name="P29" style:family="paragraph" style:parent-style-name="Text_20_body" style:list-style-name="L2"/>
    <style:style style:name="P30" style:family="paragraph" style:parent-style-name="Text_20_body" style:list-style-name="L2"/>
    <style:style style:name="P31" style:family="paragraph" style:parent-style-name="Text_20_body" style:list-style-name="L2"/>
    <style:style style:name="P32" style:family="paragraph" style:parent-style-name="Text_20_body" style:list-style-name="L2"/>
    <style:style style:name="P33" style:family="paragraph" style:parent-style-name="Text_20_body" style:list-style-name="L2"/>
    <style:style style:name="P34" style:family="paragraph" style:parent-style-name="Text_20_body" style:list-style-name="L2"/>
    <style:style style:name="P35" style:family="paragraph" style:parent-style-name="Text_20_body" style:list-style-name="L2"/>
    <style:style style:name="P36" style:family="paragraph" style:parent-style-name="Text_20_body" style:list-style-name="L2"/>
    <style:style style:name="P37" style:family="paragraph" style:parent-style-name="Text_20_body" style:list-style-name="L2"/>
    <style:style style:name="P38" style:family="paragraph" style:parent-style-name="Heading" style:master-page-name="First_20_Page"/>
    <style:style style:name="P39" style:family="paragraph" style:parent-style-name="Heading_20_1" style:master-page-name="Standard">
      <style:paragraph-properties style:page-number="1"/>
    </style:style>
    <style:style style:name="P40" style:family="paragraph">
      <style:paragraph-properties fo:margin-left="3cm" fo:margin-right="0cm" style:line-height-at-least="0.3cm" fo:text-align="justify" fo:text-indent="0.3cm" style:writing-mode="lr-tb"/>
    </style:style>
    <style:style style:name="P41" style:family="paragraph">
      <style:paragraph-properties fo:margin-left="2.328cm" fo:margin-right="0cm" fo:margin-top="0.423cm" fo:margin-bottom="0.423cm" style:line-height-at-least="0.3cm" fo:text-align="center" fo:text-indent="0.388cm" style:writing-mode="lr-tb"/>
    </style:style>
    <style:style style:name="P42" style:family="paragraph">
      <style:paragraph-properties fo:margin-left="0cm" fo:margin-right="0cm" style:line-height-at-least="0.3cm" fo:text-align="justify" fo:text-indent="0cm" style:writing-mode="lr-tb"/>
    </style:style>
    <style:style style:name="P43" style:family="paragraph">
      <style:paragraph-properties fo:margin-left="0cm" fo:margin-right="0cm" style:line-height-at-least="0.3cm" fo:text-align="justify" fo:text-indent="0cm" style:writing-mode="lr-tb"/>
      <style:text-properties style:font-name-asian="HG P明朝L Sun2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style:use-window-font-color="true" style:font-name="Times New Roman" fo:font-size="9pt" fo:letter-spacing="0.02cm" fo:language="en" fo:country="US" style:font-name-asian="ＭＳ Ｐ明朝1" style:font-size-asian="9pt" style:language-asian="ja" style:country-asian="JP" style:font-name-complex="Century" style:font-size-complex="10pt" style:language-complex="ar" style:country-complex="SA"/>
    </style:style>
    <style:style style:name="T3" style:family="text">
      <style:text-properties style:use-window-font-color="true" style:font-name="Times New Roman" fo:font-size="9pt" fo:letter-spacing="0.02cm" fo:language="en" fo:country="US" style:font-name-asian="HG P明朝L Sun2" style:font-size-asian="9pt" style:language-asian="ja" style:country-asian="JP" style:font-name-complex="Century" style:font-size-complex="10pt" style:language-complex="ar" style:country-complex="SA"/>
    </style:style>
    <style:style style:name="fr1" style:family="graphic" style:parent-style-name="Frame">
      <style:graphic-properties style:vertical-pos="from-top" style:vertical-rel="paragraph" style:horizontal-pos="from-left" style:horizontal-rel="paragraph" fo:padding="0cm" fo:border="none" style:shadow="none"/>
    </style:style>
    <style:style style:name="fr2" style:family="graphic" style:parent-style-name="コメント">
      <style:graphic-properties style:vertical-pos="from-top" style:vertical-rel="paragraph" style:horizontal-pos="from-left" style:horizontal-rel="paragraph"/>
    </style:style>
    <style:style style:name="fr3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.319cm" fo:margin-right="0.319cm" style:run-through="foreground" style:wrap="none" style:vertical-pos="from-top" style:vertical-rel="paragraph" style:horizontal-pos="from-left" style:horizontal-rel="paragraph" fo:padding="0.026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"/>
      </text:list-level-style-bullet>
    </text:list-style>
    <text:list-style style:name="L2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"/>
      </text:list-level-style-bullet>
    </text:list-style>
    <style:style style:name="gr1" style:family="graphic">
      <style:graphic-properties fo:margin-left="0.319cm" fo:margin-right="0.319cm" style:run-through="foreground" style:wrap="dynamic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26cm" svg:stroke-color="#000000" draw:stroke-linejoin="miter" draw:fill="solid" draw:fill-color="#ffffff" draw:textarea-horizontal-align="justify" draw:textarea-vertical-align="middle" draw:auto-grow-height="false" draw:auto-grow-width="false" fo:padding-top="0.127cm" fo:padding-bottom="0.127cm" fo:padding-left="0.254cm" fo:padding-right="0.254cm" fo:wrap-option="no-wrap" draw:shadow="hidden" style:run-through="foreground"/>
    </style:style>
    <style:style style:name="gr3" style:family="graphic">
      <style:graphic-properties draw:stroke="solid" svg:stroke-width="0.026cm" svg:stroke-color="#000000" draw:stroke-linejoin="miter" draw:fill="solid" draw:fill-color="#ffffff" draw:textarea-horizontal-align="justify" draw:textarea-vertical-align="middle" draw:auto-grow-height="false" draw:auto-grow-width="false" fo:padding-top="0.127cm" fo:padding-bottom="0.127cm" fo:padding-left="0.254cm" fo:padding-right="0.254cm" fo:wrap-option="no-wrap" draw:shadow="hidden" style:run-through="foreground"/>
    </style:style>
    <style:style style:name="gr4" style:family="graphic">
      <style:graphic-properties draw:stroke="none" draw:fill="none" draw:fill-color="#ffffff" draw:textarea-horizontal-align="justify" draw:textarea-vertical-align="middle" draw:auto-grow-height="false" draw:auto-grow-width="false" fo:padding-top="0.025cm" fo:padding-bottom="0.025cm" fo:padding-left="0.206cm" fo:padding-right="0.206cm" fo:wrap-option="no-wrap" draw:shadow="hidden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8"><draw:frame draw:style-name="fr2" draw:name="枠5" text:anchor-type="paragraph" svg:x="3.593cm" svg:y="-1.596cm" svg:width="9.435cm" draw:z-index="6"><draw:text-box fo:min-height="0.612cm"><text:p text:style-name="Frame_20_contents">この枠はコメントです。印刷はされません。</text:p></draw:text-box></draw:frame><draw:frame draw:style-name="fr2" draw:name="枠6" text:anchor-type="paragraph" svg:x="11.292cm" svg:y="0.055cm" svg:width="4.89cm" draw:z-index="7"><draw:text-box fo:min-height="1.099cm"><text:p text:style-name="Frame_20_contents">必要ならばメニュー [ファイル] - [プロパティ] も設定する</text:p></draw:text-box></draw:frame>お客様名 (必要であれば。敬称略)</text:p>
      <text:p text:style-name="Heading">対象システム名など<text:line-break/>(例: HA クラスタ構成ファイルサーバー構築)</text:p>
      <text:p text:style-name="Heading">タイトル (例: 作業報告書)</text:p>
      <text:p text:style-name="Heading">サブタイトル (必要であれば)</text:p>
      <text:p text:style-name="Text_20_body"><draw:frame draw:style-name="fr4" draw:name="グラフィックス5" text:anchor-type="char" svg:x="5.456cm" svg:y="1.72cm" svg:width="6.085cm" svg:height="7.726cm" draw:z-index="0"><draw:image xlink:href="Pictures/100002010000034600000428E8C10668.png" xlink:type="simple" xlink:show="embed" xlink:actuate="onLoad"/></draw:frame></text:p>
      <text:p text:style-name="Text_20_body"/>
      <text:p text:style-name="Text_20_body"/>
      <text:p text:style-name="Text_20_body"/>
      <text:p text:style-name="P4"><draw:frame draw:style-name="fr2" draw:name="枠4" text:anchor-type="paragraph" svg:x="7.646cm" svg:y="0.519cm" svg:width="7.027cm" draw:z-index="5"><draw:text-box fo:min-height="2.981cm"><text:p text:style-name="Frame_20_contents">日付、リビジョンをつける。</text:p><text:p text:style-name="Frame_20_contents">更新日は初版では削除?</text:p><text:p text:style-name="Frame_20_contents">リビジョンは 1.0 から始まり、小改訂で 1.1, 1.2 ...、大改訂で 2.0, 3.0 ... とする。</text:p></draw:text-box></draw:frame><draw:g text:anchor-type="char" draw:z-index="1" draw:style-name="gr1"><draw:frame draw:style-name="gr2" draw:text-style-name="P40" svg:width="2.752cm" svg:height="2.117cm" svg:x="13.414cm" svg:y="1.048cm"><draw:text-box><text:p/></draw:text-box></draw:frame><draw:frame draw:style-name="gr3" draw:text-style-name="P41" svg:width="2.752cm" svg:height="0.742cm" svg:x="13.414cm" svg:y="0.307cm"><draw:text-box><text:p text:style-name="P41"><text:span text:style-name="T2">/</text:span></text:p></draw:text-box></draw:frame><draw:frame draw:style-name="gr4" draw:text-style-name="P43" svg:width="2.594cm" svg:height="0.636cm" svg:x="13.705cm" svg:y="0.36cm"><draw:text-box><text:p text:style-name="P42"><text:span text:style-name="T3">お客様確認</text:span></text:p></draw:text-box></draw:frame></draw:g>オープンソース・ソリューション・テクノロジ(株)</text:p>
      <text:p text:style-name="P4">更新日: 2007年5月9日</text:p>
      <text:p text:style-name="P4">作成日: 2007年4月30日</text:p>
      <text:p text:style-name="P4">リビジョン: 1.0</text:p>
      <text:table-of-content text:style-name="Sect1" text:protected="true" text:name="目次1">
        <text:table-of-content-source text:outline-level="3">
          <text:index-title-template text:style-name="Contents_20_Heading">目次</text:index-title-template>
          <text:table-of-content-entry-template text:outline-level="1" text:style-name="Contents_20_1">
            <text:index-entry-link-start text:style-name="標準"/>
            <text:index-entry-chapter/>
            <text:index-entry-span> </text:index-entry-span>
            <text:index-entry-text/>
            <text:index-entry-tab-stop style:type="right" style:leader-char=" 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標準"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標準"/>
            <text:index-entry-chapter/>
            <text:index-entry-span> </text:index-entry-span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chapter/>
            <text:index-entry-span> </text:index-entry-span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目次1_Head">
            <text:p text:style-name="Contents_20_Heading">目次</text:p>
          </text:index-title>
          <text:p text:style-name="P5"><text:a xlink:type="simple" xlink:href="#1.はじめに|outline" text:style-name="標準" text:visited-style-name="標準">1. はじめに<text:tab/>1</text:a></text:p>
          <text:p text:style-name="P5"><text:a xlink:type="simple" xlink:href="#2.見出し...|outline" text:style-name="標準" text:visited-style-name="標準">2. 見出し...<text:tab/>2</text:a></text:p>
        </text:index-body>
      </text:table-of-content>
      <text:p text:style-name="Text_20_body"/>
      <text:h text:style-name="P39" text:outline-level="1">ファイル検索サービスの構築</text:h>
      <text:h text:style-name="Heading_20_2" text:outline-level="2">目的</text:h>
      <text:p text:style-name="Text_20_body">ume, momo, sakura に構築したファイルサーバー用にファイル検索サービスを各ホストに構築しました。以下、特に明示しない限り、ume, momo, sakura で同じ手順を実施します。</text:p>
      <text:h text:style-name="Heading_20_2" text:outline-level="2">構成</text:h>
      <text:p text:style-name="Text_20_body">検索サービスの URL、検索 (インデックス化) 対象のファイル共有は以下の通りです。</text:p>
      <text:list text:style-name="L1">
        <text:list-item>
          <text:p text:style-name="P7">ファイルサーバー \\ume 用ファイル検索サービス</text:p>
          <text:list>
            <text:list-item>
              <text:p text:style-name="P7">検索サービス URL: http://ume.kaetsu.ac.jp/search/</text:p>
            </text:list-item>
            <text:list-item>
              <text:p text:style-name="P7">検索対象のファイル共有名:</text:p>
              <text:list>
                <text:list-item>
                  <text:p text:style-name="P7">\\ume\a </text:p>
                </text:list-item>
                <text:list-item>
                  <text:p text:style-name="P7">\\ume\staffsv_old</text:p>
                </text:list-item>
                <text:list-item>
                  <text:p text:style-name="P7">\\ume 上にある staff グループに所属するユーザーのユーザーホーム共有</text:p>
                </text:list-item>
              </text:list>
            </text:list-item>
          </text:list>
        </text:list-item>
        <text:list-item>
          <text:p text:style-name="P7">ファイルサーバー \\momo 用ファイル検索サービス</text:p>
          <text:list>
            <text:list-item>
              <text:p text:style-name="P7">検索サービス URL: http://momo.kaetsu.ac.jp/search/</text:p>
            </text:list-item>
            <text:list-item>
              <text:p text:style-name="P7">検索対象のファイル共有名:</text:p>
              <text:list>
                <text:list-item>
                  <text:p text:style-name="P7">\\momo\jugyou</text:p>
                </text:list-item>
                <text:list-item>
                  <text:p text:style-name="P7">\\momo\group</text:p>
                </text:list-item>
                <text:list-item>
                  <text:p text:style-name="P7">\\momo 上にある student グループに所属するユーザーのユーザーホーム共有</text:p>
                </text:list-item>
              </text:list>
            </text:list-item>
          </text:list>
        </text:list-item>
        <text:list-item>
          <text:p text:style-name="P7">ファイルサーバー \\sakura 用ファイル検索サービス</text:p>
          <text:list>
            <text:list-item>
              <text:p text:style-name="P7">検索サービス URL: http://sakura.kaetsu.ac.jp/search/</text:p>
            </text:list-item>
            <text:list-item>
              <text:p text:style-name="P7">検索対象のファイル共有名:</text:p>
              <text:list>
                <text:list-item>
                  <text:p text:style-name="P7">\\sakura\group</text:p>
                </text:list-item>
                <text:list-item>
                  <text:p text:style-name="P7">\\sakura 上にある faculty, ptlec グループに所属するユーザーのユーザーホーム共有</text:p>
                </text:list-item>
              </text:list>
            </text:list-item>
          </text:list>
        </text:list-item>
      </text:list>
      <text:h text:style-name="Heading_20_2" text:outline-level="2">パッケージのインストール</text:h>
      <text:p text:style-name="Text_20_body">ファイル検索サービス (SMB Search) と依存する RPM パッケージをインストールします。</text:p>
      <text:list text:style-name="L2">
        <text:list-item>
          <text:p text:style-name="P24">smbsearch-0.9.0-0.1_OSSTECH.noarch.rpm</text:p>
        </text:list-item>
        <text:list-item>
          <text:p text:style-name="P24">ruby-hyperestraier-1.4.10-2.3_OSSTECH.i386.rpm</text:p>
        </text:list-item>
        <text:list-item>
          <text:p text:style-name="P24">ruby-smb-0.0.3.1-0.1_OSSTECH.i386.rpm</text:p>
        </text:list-item>
        <text:list-item>
          <text:p text:style-name="P24">ruby-fcgi-0.8.7-0.1_OSSTECH.i386.rpm</text:p>
        </text:list-item>
        <text:list-item>
          <text:p text:style-name="P24">libsmbclient-3.0.24-1.24_OSSTECH.i386.rpm</text:p>
        </text:list-item>
        <text:list-item>
          <text:p text:style-name="P24">hyperestraier-1.4.10-2.3_OSSTECH.i386.rpm</text:p>
        </text:list-item>
        <text:list-item>
          <text:p text:style-name="P24">qdbm-1.8.75-3.1_OSSTECH.i386.rpm</text:p>
        </text:list-item>
        <text:list-item>
          <text:p text:style-name="P24">mod_fcgid-2.1-5.1_OSSTECH.i386.rpm</text:p>
        </text:list-item>
        <text:list-item>
          <text:p text:style-name="P24">fcgi-2.4.0-4.1_OSSTECH.i386.rpm</text:p>
        </text:list-item>
        <text:list-item>
          <text:p text:style-name="P24">wv-1.0.3-3.1_OSSTECH.i386.rpm</text:p>
        </text:list-item>
        <text:list-item>
          <text:p text:style-name="P24">xlhtml-0.5-6.1_OSSTECH.i386.rpm</text:p>
        </text:list-item>
        <text:list-item>
          <text:p text:style-name="P24">xpdf-3.00-12.RHEL4.i386.rpm</text:p>
        </text:list-item>
        <text:list-item>
          <text:p text:style-name="P24">openmotif-2.2.3-10.1.el4.i386.rpm</text:p>
        </text:list-item>
        <text:list-item>
          <text:p text:style-name="P24">urw-fonts-2.2-6.1.noarch.rpm</text:p>
        </text:list-item>
      </text:list>
      <text:h text:style-name="Heading_20_2" text:outline-level="2">Hyper Estraier の設定</text:h>
      <text:p text:style-name="Text_20_body">SMB Search は検索エンジンとして Hyper Estraier のノードマスターを利用しています。以下に Hyper Estraier の設定手順を示します。</text:p>
      <text:p text:style-name="Text_20_body">SMB Search で利用する Hyper Estraier ノードマスターのルートディレクトリを初期化します。</text:p>
      <text:p text:style-name="ターミナル"># /usr/bin/estmaster init /var/lib/smbsearch/estmaster</text:p>
      <text:p text:style-name="Text_20_body">SMB Search 付属のスクリプト smbs-estmaster.sh を利用してノードマスターの初期設定を行ないます。</text:p>
      <text:p text:style-name="ターミナル"># /usr/lib/smbsearch/bin/smbs-estmaster.sh reset-config</text:p>
      <text:p text:style-name="Text_20_body">SMB Search からノードマスターにアクセスするためのユーザー admin のパスワードを設定します。まずは任意のパスワードを決定し、パスワードから MD5 ハッシュを算出します。</text:p>
      <text:p text:style-name="ターミナル"># /usr/bin/estmaster crypt <text:span text:style-name="T1">任意のパスワード</text:span></text:p>
      <text:p text:style-name="P6">パスワードのMD5ハッシュが表示される(32文字の英数字)</text:p>
      <text:p text:style-name="Text_20_body">算出した MD5 ハッシュを /var/lib/smbsearch/estmaster/_user ファイル内のadmin ユーザーの行に設定します。フィールドはタブ区切りになっています。</text:p>
      <text:p text:style-name="コード">admin<text:tab/><text:span text:style-name="T1">パスワードのMD5ハッシュ</text:span><text:tab/>s<text:tab/>Carolus Magnus<text:tab/>Administrator</text:p>
      <text:p text:style-name="Text_20_body">Hyper Estraier ノードマスターのルートディレクトリの所有者とグループを smbs-estmaster:smbs-estmaster に変更します。</text:p>
      <text:p text:style-name="ターミナル"># /bin/chown -hR smbs-estmaster:smbs-estmaster /var/lib/smbsearch/estmaster</text:p>
      <text:p text:style-name="Text_20_body">Hyper Estraier ノードマスターを起動します。</text:p>
      <text:p text:style-name="ターミナル"># /usr/lib/smbsearch/bin/smbs-estmaster.sh start</text:p>
      <text:p text:style-name="Standard">OS の起動時に Hyper Estraier ノードマスターが自動的に起動されるように、/etc/rc.local ファイルに以下の内容を追加記述します。</text:p>
      <text:p text:style-name="コード">/usr/lib/smbsearch/bin/smbs-estmaster.sh start</text:p>
      <text:h text:style-name="Heading_20_2" text:outline-level="2">Apache2 の設定</text:h>
      <text:p text:style-name="Text_20_body">SMB Search の検索サービスは Web サービスとして提供されます。以下に Apache2 の設定手順を示します。</text:p>
      <text:p text:style-name="Text_20_body">ファイル検索サービスの URL に対応した仮想ホスト (&lt;VirtualHost&gt;) の設定に以下の内容を追加記述します。</text:p>
      <text:p text:style-name="コード">Alias /search /usr/lib/smbsearch/public</text:p>
      <text:p text:style-name="コード"/>
      <text:p text:style-name="コード">RewriteEngine On</text:p>
      <text:p text:style-name="コード">RewriteCond %{REQUEST_FILENAME} ^/search(/.*)?$</text:p>
      <text:p text:style-name="コード">RewriteCond /usr/lib/smbsearch/public%1 !-f</text:p>
      <text:p text:style-name="コード">RewriteRule ^/search(/.*)?$ /search/dispatch.fcgi$1 [passthrough,qsappend,last]</text:p>
      <text:p text:style-name="コード"/>
      <text:p text:style-name="コード">DefaultInitEnv RUBYLIB /usr/lib/smbsearch/lib</text:p>
      <text:p text:style-name="コード">DefaultInitEnv RAILS_ENV production</text:p>
      <text:p text:style-name="コード">IPCCommTimeout 60</text:p>
      <text:p text:style-name="コード">BusyTimeout 120</text:p>
      <text:p text:style-name="コード">BusyScanInterval 60</text:p>
      <text:p text:style-name="コード"/>
      <text:p text:style-name="コード">&lt;Directory "/usr/lib/smbsearch/public"&gt;</text:p>
      <text:p text:style-name="コード"><text:s text:c="4"/>Allow From All</text:p>
      <text:p text:style-name="コード"><text:s text:c="4"/>Options +ExecCGI</text:p>
      <text:p text:style-name="コード"><text:s text:c="4"/>AddHandler fcgid-script .fcgi</text:p>
      <text:p text:style-name="コード">&lt;/Directory&gt;</text:p>
      <text:p text:style-name="Text_20_body">Apache2 プロセスに設定変更を反映します。</text:p>
      <text:p text:style-name="ターミナル"># /sbin/service httpd reload</text:p>
      <text:h text:style-name="Heading_20_2" text:outline-level="2">Samba の設定</text:h>
      <text:p text:style-name="Text_20_body">SMB Search はインデックスを作成する際、検索対象のファイルサーバー内のファイルに SMB/CIFS 経由でアクセスします。Samba を設定し、SMB Search から検索対象のファイル共有にアクセスできるようにします。</text:p>
      <text:p text:style-name="Text_20_body">いずれかのホストで smbldap-useradd コマンド を利用し、SMB Search 用のインデックス作成アクセス専用ユーザーを作成します。</text:p>
      <text:p text:style-name="ターミナル"># smbldap-useradd -a -g domain_admins -d /nonexistent -s /bin/sh smbsearch</text:p>
      <text:p text:style-name="Text_20_body">ユーザー smbsearch に割り当てる任意のパスワードを決定し、smbldap-passwd コマンドで設定します。</text:p>
      <text:p text:style-name="ターミナル"># smbldap-passwd -s smbsearch</text:p>
      <text:p text:style-name="ターミナル">Changing samba password for smbsearch</text:p>
      <text:p text:style-name="ターミナル">New password: <text:span text:style-name="T1">任意のパスワード</text:span></text:p>
      <text:p text:style-name="ターミナル">Retype new password: <text:span text:style-name="T1">任意のパスワード</text:span></text:p>
      <text:p text:style-name="Text_20_body">ユーザー smbsearch には読み出しアクセス権のみ与えるよう Samba の設定ファイルの [global] に以下の設定を追加記述します。</text:p>
      <text:p text:style-name="コード">read list = smbsearch</text:p>
      <text:h text:style-name="Heading_20_2" text:outline-level="2">SMB Search の設定</text:h>
      <text:p text:style-name="Text_20_body">インデックス作成プログラム用の設定ファイル /etc/smbsearch/crawler.conf に Hyper Estraier ノードマスターの URL とインデックス対象のファイル共有名などを設定します。</text:p>
      <text:p text:style-name="コード見出し">ume:/etc/smbsearch/crawler.conf</text:p>
      <text:p text:style-name="コード">## Output verbose level</text:p>
      <text:p text:style-name="コード">verbose-level = 1</text:p>
      <text:p text:style-name="コード"/>
      <text:p text:style-name="コード">## Index URI (H.E. node master)</text:p>
      <text:p text:style-name="コード">index-uri = http://admin:<text:span text:style-name="T1">admin ユーザーのパスワード</text:span>@127.0.0.1:1978/</text:p>
      <text:p text:style-name="コード"/>
      <text:p text:style-name="コード">## Timeout for external filter command</text:p>
      <text:p text:style-name="コード">filter-command-timeout = 10</text:p>
      <text:p text:style-name="コード"/>
      <text:p text:style-name="コード">## Target SMB URIs and file extensions</text:p>
      <text:p text:style-name="コード">target-user = smbsearch</text:p>
      <text:p text:style-name="コード">target-password = <text:span text:style-name="T1">smbsearch ユーザーのパスワード</text:span></text:p>
      <text:p text:style-name="コード">target-uris =</text:p>
      <text:p text:style-name="コード"><text:s text:c="8"/>smb://ume/a</text:p>
      <text:p text:style-name="コード"><text:s text:c="8"/>smb://ume/staffsv_old</text:p>
      <text:p text:style-name="コード"><text:s text:c="8"/><text:span text:style-name="T1">以下、ume 上の staff グループ所属ユーザーのユーザーホーム共有名を列挙</text:span></text:p>
      <text:p text:style-name="コード見出し">momo:/etc/smbsearch/crawler.conf</text:p>
      <text:p text:style-name="コード">## Output verbose level</text:p>
      <text:p text:style-name="コード">verbose-level = 1</text:p>
      <text:p text:style-name="コード"/>
      <text:p text:style-name="コード">## Index URI (H.E. node master)</text:p>
      <text:p text:style-name="コード">index-uri = http://admin:<text:span text:style-name="T1">admin ユーザーのパスワード</text:span>@127.0.0.1:1978/</text:p>
      <text:p text:style-name="コード"/>
      <text:p text:style-name="コード">## Timeout for external filter command</text:p>
      <text:p text:style-name="コード">filter-command-timeout = 10</text:p>
      <text:p text:style-name="コード"/>
      <text:p text:style-name="コード">## Target SMB URIs and file extensions</text:p>
      <text:p text:style-name="コード">target-user = smbsearch</text:p>
      <text:p text:style-name="コード">target-password = smbsearchのパスワード</text:p>
      <text:p text:style-name="コード">target-uris =</text:p>
      <text:p text:style-name="コード"><text:s text:c="8"/>smb://momo/jugyou</text:p>
      <text:p text:style-name="コード"><text:s text:c="8"/>smb://momo/group</text:p>
      <text:p text:style-name="コード"><text:s text:c="8"/><text:span text:style-name="T1">以下、momo 上の student グループ所属ユーザーのユーザーホーム共有名を列挙</text:span></text:p>
      <text:p text:style-name="コード見出し">sakura:/etc/smbsearch/crawler.conf</text:p>
      <text:p text:style-name="コード">## Output verbose level</text:p>
      <text:p text:style-name="コード">verbose-level = 1</text:p>
      <text:p text:style-name="コード"/>
      <text:p text:style-name="コード">## Index URI (H.E. node master)</text:p>
      <text:p text:style-name="コード">index-uri = http://admin:<text:span text:style-name="T1">admin ユーザーのパスワード</text:span>@127.0.0.1:1978/</text:p>
      <text:p text:style-name="コード"/>
      <text:p text:style-name="コード">## Timeout for external filter command</text:p>
      <text:p text:style-name="コード">filter-command-timeout = 10</text:p>
      <text:p text:style-name="コード"/>
      <text:p text:style-name="コード">## Target SMB URIs and file extensions</text:p>
      <text:p text:style-name="コード">target-user = smbsearch</text:p>
      <text:p text:style-name="コード">target-password = <text:span text:style-name="T1">smbsearch ユーザーのパスワード</text:span></text:p>
      <text:p text:style-name="コード">target-uris =</text:p>
      <text:p text:style-name="コード"><text:s text:c="8"/>smb://sakura/group</text:p>
      <text:p text:style-name="コード"><text:s text:c="8"/><text:span text:style-name="T1">以下、sakura 上の faculty, ptlec グループ所属ユーザーのユーザーホーム共有名を列挙</text:span></text:p>
      <text:p text:style-name="Text_20_body">検索サービス用の設定ファイル /etc/smbsearch/search.conf に Hyper Estraier ノードマスターの URL などを設定します。</text:p>
      <text:p text:style-name="コード見出し">ume:/etc/smbsearch/search.conf</text:p>
      <text:p text:style-name="コード">## Index URI (H.E. node master)</text:p>
      <text:p text:style-name="コード">index-uri = http://admin:<text:span text:style-name="T1">admin ユーザーのパスワード</text:span>@127.0.0.1:1978/</text:p>
      <text:p text:style-name="コード"/>
      <text:p text:style-name="コード">## Authentication SMB server URI</text:p>
      <text:p text:style-name="コード">auth-uri = smb://127.0.0.1/</text:p>
      <text:p text:style-name="コード"/>
      <text:p text:style-name="コード">## User Interfaces</text:p>
      <text:p text:style-name="コード">ui-title-prefix = "SMB Search: ume: "</text:p>
      <text:p text:style-name="コード">ui-title-suffix =</text:p>
      <text:p text:style-name="コード見出し">momo:/etc/smbsearch/search.conf</text:p>
      <text:p text:style-name="コード">## Index URI (H.E. node master)</text:p>
      <text:p text:style-name="コード">index-uri = http://admin:<text:span text:style-name="T1">admin ユーザーのパスワード</text:span>@127.0.0.1:1978/</text:p>
      <text:p text:style-name="コード"/>
      <text:p text:style-name="コード">## Authentication SMB server URI</text:p>
      <text:p text:style-name="コード">auth-uri = smb://127.0.0.1/</text:p>
      <text:p text:style-name="コード"/>
      <text:p text:style-name="コード">## User Interfaces</text:p>
      <text:p text:style-name="コード">ui-title-prefix = "SMB Search: momo: "</text:p>
      <text:p text:style-name="コード">ui-title-suffix =</text:p>
      <text:p text:style-name="コード見出し">sakura:/etc/smbsearch/search.conf</text:p>
      <text:p text:style-name="コード">## Index URI (H.E. node master)</text:p>
      <text:p text:style-name="コード">index-uri = http://admin:<text:span text:style-name="T1">admin ユーザーのパスワード</text:span>@127.0.0.1:1978/</text:p>
      <text:p text:style-name="コード"/>
      <text:p text:style-name="コード">## Authentication SMB server URI</text:p>
      <text:p text:style-name="コード">auth-uri = smb://127.0.0.1/</text:p>
      <text:p text:style-name="コード"/>
      <text:p text:style-name="コード">## User Interfaces</text:p>
      <text:p text:style-name="コード">ui-title-prefix = "SMB Search: sakura: "</text:p>
      <text:p text:style-name="コード">ui-title-suffix =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" svg:font-family="Arial"/>
    <style:font-face style:name="Century Schoolbook L" svg:font-family="'Century Schoolbook L'"/>
    <style:font-face style:name="HG PゴシックB Sun" svg:font-family="'HG PゴシックB Sun'"/>
    <style:font-face style:name="HG P明朝L Sun" svg:font-family="'HG P明朝L Sun'"/>
    <style:font-face style:name="Lucidasans2" svg:font-family="Lucidasans"/>
    <style:font-face style:name="StarSymbol" svg:font-family="StarSymbol"/>
    <style:font-face style:name="Century Schoolbook L1" svg:font-family="'Century Schoolbook L'" style:font-family-generic="roman"/>
    <style:font-face style:name="HG P明朝L Sun1" svg:font-family="'HG P明朝L Sun'" style:font-family-generic="roman"/>
    <style:font-face style:name="Times New Roman1" svg:font-family="'Times New Roman'" style:font-family-generic="roman"/>
    <style:font-face style:name="ＭＳ Ｐ明朝" svg:font-family="'ＭＳ Ｐ明朝'" style:font-family-generic="roman"/>
    <style:font-face style:name="Courier New" svg:font-family="'Courier New'" style:font-family-generic="modern" style:font-pitch="fixed"/>
    <style:font-face style:name="Cumberland" svg:font-family="Cumberland" style:font-family-generic="modern" style:font-pitch="fixed"/>
    <style:font-face style:name="HG ゴシックB Sun1" svg:font-family="'HG ゴシックB Sun'" style:font-family-generic="modern" style:font-pitch="fixed"/>
    <style:font-face style:name="ＭＳ Ｐゴシック" svg:font-family="'ＭＳ Ｐゴシック'" style:font-family-generic="modern" style:font-pitch="fixed"/>
    <style:font-face style:name="HG P明朝L Sun2" svg:font-family="'HG P明朝L Sun'" style:font-pitch="variable"/>
    <style:font-face style:name="Century" svg:font-family="Century" style:font-family-generic="roman" style:font-pitch="variable"/>
    <style:font-face style:name="Lucidasans1" svg:font-family="Lucidasans" style:font-family-generic="roman" style:font-pitch="variable"/>
    <style:font-face style:name="Times New Roman" svg:font-family="'Times New Roman'" style:font-family-generic="roman" style:font-pitch="variable"/>
    <style:font-face style:name="ＭＳ Ｐ明朝1" svg:font-family="'ＭＳ Ｐ明朝'" style:font-family-generic="roman" style:font-pitch="variable"/>
    <style:font-face style:name="Arial1" svg:font-family="Arial" style:font-adornments="Normal" style:font-family-generic="swiss" style:font-pitch="variable"/>
    <style:font-face style:name="HG PゴシックB Sun1" svg:font-family="'HG PゴシックB Sun'" style:font-adornments="標準" style:font-family-generic="swiss" style:font-pitch="variable"/>
    <style:font-face style:name="HG ゴシックB Sun" svg:font-family="'HG ゴシックB Sun'" style:font-adornments="標準" style:font-family-generic="swiss" style:font-pitch="variable"/>
    <style:font-face style:name="Lucidasans" svg:font-family="Lucidasans" style:font-family-generic="system" style:font-pitch="variable"/>
  </office:font-face-decls>
  <office:styles>
    <draw:gradient draw:name="Gradient_20_7" draw:display-name="Gradient 7" draw:style="linear" draw:start-color="#000000" draw:end-color="#ffffff" draw:start-intensity="100%" draw:end-intensity="100%" draw:angle="0" draw:border="0%"/>
    <draw:hatch draw:name="Hatch_20_100" draw:display-name="Hatch 100" draw:style="single" draw:color="#000000" draw:distance="0.011cm" draw:rotation="0"/>
    <draw:hatch draw:name="Hatch_20_101" draw:display-name="Hatch 101" draw:style="single" draw:color="#000000" draw:distance="0.011cm" draw:rotation="0"/>
    <draw:hatch draw:name="Hatch_20_102" draw:display-name="Hatch 102" draw:style="single" draw:color="#000000" draw:distance="0.011cm" draw:rotation="0"/>
    <draw:hatch draw:name="Hatch_20_103" draw:display-name="Hatch 103" draw:style="single" draw:color="#000000" draw:distance="0.011cm" draw:rotation="0"/>
    <draw:hatch draw:name="Hatch_20_104" draw:display-name="Hatch 104" draw:style="single" draw:color="#000000" draw:distance="0.011cm" draw:rotation="0"/>
    <draw:hatch draw:name="Hatch_20_105" draw:display-name="Hatch 105" draw:style="single" draw:color="#000000" draw:distance="0.011cm" draw:rotation="0"/>
    <draw:hatch draw:name="Hatch_20_106" draw:display-name="Hatch 106" draw:style="single" draw:color="#000000" draw:distance="0.011cm" draw:rotation="0"/>
    <draw:hatch draw:name="Hatch_20_107" draw:display-name="Hatch 107" draw:style="single" draw:color="#000000" draw:distance="0.011cm" draw:rotation="0"/>
    <draw:hatch draw:name="Hatch_20_108" draw:display-name="Hatch 108" draw:style="single" draw:color="#000000" draw:distance="0.011cm" draw:rotation="0"/>
    <draw:hatch draw:name="Hatch_20_109" draw:display-name="Hatch 109" draw:style="single" draw:color="#000000" draw:distance="0.011cm" draw:rotation="0"/>
    <draw:hatch draw:name="Hatch_20_110" draw:display-name="Hatch 110" draw:style="single" draw:color="#000000" draw:distance="0.011cm" draw:rotation="0"/>
    <draw:hatch draw:name="Hatch_20_111" draw:display-name="Hatch 111" draw:style="single" draw:color="#000000" draw:distance="0.011cm" draw:rotation="0"/>
    <draw:hatch draw:name="Hatch_20_112" draw:display-name="Hatch 112" draw:style="single" draw:color="#000000" draw:distance="0.011cm" draw:rotation="0"/>
    <draw:hatch draw:name="Hatch_20_113" draw:display-name="Hatch 113" draw:style="single" draw:color="#000000" draw:distance="0.011cm" draw:rotation="0"/>
    <draw:hatch draw:name="Hatch_20_114" draw:display-name="Hatch 114" draw:style="single" draw:color="#000000" draw:distance="0.011cm" draw:rotation="0"/>
    <draw:hatch draw:name="Hatch_20_115" draw:display-name="Hatch 115" draw:style="single" draw:color="#000000" draw:distance="0.011cm" draw:rotation="0"/>
    <draw:hatch draw:name="Hatch_20_116" draw:display-name="Hatch 116" draw:style="single" draw:color="#000000" draw:distance="0.011cm" draw:rotation="0"/>
    <draw:hatch draw:name="Hatch_20_117" draw:display-name="Hatch 117" draw:style="single" draw:color="#000000" draw:distance="0.011cm" draw:rotation="0"/>
    <draw:hatch draw:name="Hatch_20_118" draw:display-name="Hatch 118" draw:style="single" draw:color="#000000" draw:distance="0.011cm" draw:rotation="0"/>
    <draw:hatch draw:name="Hatch_20_119" draw:display-name="Hatch 119" draw:style="single" draw:color="#000000" draw:distance="0.011cm" draw:rotation="0"/>
    <draw:hatch draw:name="Hatch_20_120" draw:display-name="Hatch 120" draw:style="single" draw:color="#000000" draw:distance="0.011cm" draw:rotation="0"/>
    <draw:hatch draw:name="Hatch_20_121" draw:display-name="Hatch 121" draw:style="single" draw:color="#000000" draw:distance="0.011cm" draw:rotation="0"/>
    <draw:hatch draw:name="Hatch_20_122" draw:display-name="Hatch 122" draw:style="single" draw:color="#000000" draw:distance="0.011cm" draw:rotation="0"/>
    <draw:hatch draw:name="Hatch_20_123" draw:display-name="Hatch 123" draw:style="single" draw:color="#000000" draw:distance="0.011cm" draw:rotation="0"/>
    <draw:hatch draw:name="Hatch_20_124" draw:display-name="Hatch 124" draw:style="single" draw:color="#000000" draw:distance="0.011cm" draw:rotation="0"/>
    <draw:hatch draw:name="Hatch_20_125" draw:display-name="Hatch 125" draw:style="single" draw:color="#000000" draw:distance="0.011cm" draw:rotation="0"/>
    <draw:hatch draw:name="Hatch_20_126" draw:display-name="Hatch 126" draw:style="single" draw:color="#000000" draw:distance="0.011cm" draw:rotation="0"/>
    <draw:hatch draw:name="Hatch_20_127" draw:display-name="Hatch 127" draw:style="single" draw:color="#000000" draw:distance="0.011cm" draw:rotation="0"/>
    <draw:hatch draw:name="Hatch_20_128" draw:display-name="Hatch 128" draw:style="single" draw:color="#000000" draw:distance="0.011cm" draw:rotation="0"/>
    <draw:hatch draw:name="Hatch_20_129" draw:display-name="Hatch 129" draw:style="single" draw:color="#000000" draw:distance="0.011cm" draw:rotation="0"/>
    <draw:hatch draw:name="Hatch_20_130" draw:display-name="Hatch 130" draw:style="single" draw:color="#000000" draw:distance="0.011cm" draw:rotation="0"/>
    <draw:hatch draw:name="Hatch_20_91" draw:display-name="Hatch 91" draw:style="single" draw:color="#000000" draw:distance="0.011cm" draw:rotation="0"/>
    <draw:hatch draw:name="Hatch_20_92" draw:display-name="Hatch 92" draw:style="single" draw:color="#000000" draw:distance="0.011cm" draw:rotation="0"/>
    <draw:hatch draw:name="Hatch_20_93" draw:display-name="Hatch 93" draw:style="single" draw:color="#000000" draw:distance="0.011cm" draw:rotation="0"/>
    <draw:hatch draw:name="Hatch_20_94" draw:display-name="Hatch 94" draw:style="single" draw:color="#000000" draw:distance="0.011cm" draw:rotation="0"/>
    <draw:hatch draw:name="Hatch_20_95" draw:display-name="Hatch 95" draw:style="single" draw:color="#000000" draw:distance="0.011cm" draw:rotation="0"/>
    <draw:hatch draw:name="Hatch_20_96" draw:display-name="Hatch 96" draw:style="single" draw:color="#000000" draw:distance="0.011cm" draw:rotation="0"/>
    <draw:hatch draw:name="Hatch_20_97" draw:display-name="Hatch 97" draw:style="single" draw:color="#000000" draw:distance="0.011cm" draw:rotation="0"/>
    <draw:hatch draw:name="Hatch_20_98" draw:display-name="Hatch 98" draw:style="single" draw:color="#000000" draw:distance="0.011cm" draw:rotation="0"/>
    <draw:hatch draw:name="Hatch_20_99" draw:display-name="Hatch 99" draw:style="single" draw:color="#000000" draw:distance="0.011cm" draw:rotation="0"/>
    <draw:fill-image draw:name="Bitmape_20_1" draw:display-name="Bitmape 1" xlink:href="Pictures/10000000000000200000002000309F1C.png" xlink:type="simple" xlink:show="embed" xlink:actuate="onLoad"/>
    <draw:stroke-dash draw:name="Dash_20_1" draw:display-name="Dash 1" draw:style="rect" draw:dots1="1" draw:dots1-length="0.011cm" draw:dots2="1" draw:dots2-length="0.011cm" draw:distance="0.011cm"/>
    <draw:stroke-dash draw:name="Dash_20_10" draw:display-name="Dash 10" draw:style="rect" draw:dots1="1" draw:dots1-length="0.011cm" draw:dots2="1" draw:dots2-length="0.011cm" draw:distance="0.011cm"/>
    <draw:stroke-dash draw:name="Dash_20_11" draw:display-name="Dash 11" draw:style="rect" draw:dots1="1" draw:dots1-length="0.011cm" draw:dots2="1" draw:dots2-length="0.011cm" draw:distance="0.011cm"/>
    <draw:stroke-dash draw:name="Dash_20_12" draw:display-name="Dash 12" draw:style="rect" draw:dots1="1" draw:dots1-length="0.011cm" draw:dots2="1" draw:dots2-length="0.011cm" draw:distance="0.011cm"/>
    <draw:stroke-dash draw:name="Dash_20_13" draw:display-name="Dash 13" draw:style="rect" draw:dots1="1" draw:dots1-length="0.011cm" draw:dots2="1" draw:dots2-length="0.011cm" draw:distance="0.011cm"/>
    <draw:stroke-dash draw:name="Dash_20_14" draw:display-name="Dash 14" draw:style="rect" draw:dots1="1" draw:dots1-length="0.011cm" draw:dots2="1" draw:dots2-length="0.011cm" draw:distance="0.011cm"/>
    <draw:stroke-dash draw:name="Dash_20_15" draw:display-name="Dash 15" draw:style="rect" draw:dots1="1" draw:dots1-length="0.011cm" draw:dots2="1" draw:dots2-length="0.011cm" draw:distance="0.011cm"/>
    <draw:stroke-dash draw:name="Dash_20_16" draw:display-name="Dash 16" draw:style="rect" draw:dots1="1" draw:dots1-length="0.011cm" draw:dots2="1" draw:dots2-length="0.011cm" draw:distance="0.011cm"/>
    <draw:stroke-dash draw:name="Dash_20_17" draw:display-name="Dash 17" draw:style="rect" draw:dots1="1" draw:dots1-length="0.011cm" draw:dots2="1" draw:dots2-length="0.011cm" draw:distance="0.011cm"/>
    <draw:stroke-dash draw:name="Dash_20_18" draw:display-name="Dash 18" draw:style="rect" draw:dots1="1" draw:dots1-length="0.011cm" draw:dots2="1" draw:dots2-length="0.011cm" draw:distance="0.011cm"/>
    <draw:stroke-dash draw:name="Dash_20_19" draw:display-name="Dash 19" draw:style="rect" draw:dots1="1" draw:dots1-length="0.011cm" draw:dots2="1" draw:dots2-length="0.011cm" draw:distance="0.011cm"/>
    <draw:stroke-dash draw:name="Dash_20_2" draw:display-name="Dash 2" draw:style="rect" draw:dots1="1" draw:dots1-length="0.011cm" draw:dots2="1" draw:dots2-length="0.011cm" draw:distance="0.011cm"/>
    <draw:stroke-dash draw:name="Dash_20_20" draw:display-name="Dash 20" draw:style="rect" draw:dots1="1" draw:dots1-length="0.011cm" draw:dots2="1" draw:dots2-length="0.011cm" draw:distance="0.011cm"/>
    <draw:stroke-dash draw:name="Dash_20_21" draw:display-name="Dash 21" draw:style="rect" draw:dots1="1" draw:dots1-length="0.011cm" draw:dots2="1" draw:dots2-length="0.011cm" draw:distance="0.011cm"/>
    <draw:stroke-dash draw:name="Dash_20_22" draw:display-name="Dash 22" draw:style="rect" draw:dots1="1" draw:dots1-length="0.011cm" draw:dots2="1" draw:dots2-length="0.011cm" draw:distance="0.011cm"/>
    <draw:stroke-dash draw:name="Dash_20_23" draw:display-name="Dash 23" draw:style="rect" draw:dots1="1" draw:dots1-length="0.011cm" draw:dots2="1" draw:dots2-length="0.011cm" draw:distance="0.011cm"/>
    <draw:stroke-dash draw:name="Dash_20_24" draw:display-name="Dash 24" draw:style="rect" draw:dots1="1" draw:dots1-length="0.011cm" draw:dots2="1" draw:dots2-length="0.011cm" draw:distance="0.011cm"/>
    <draw:stroke-dash draw:name="Dash_20_25" draw:display-name="Dash 25" draw:style="rect" draw:dots1="1" draw:dots1-length="0.011cm" draw:dots2="1" draw:dots2-length="0.011cm" draw:distance="0.011cm"/>
    <draw:stroke-dash draw:name="Dash_20_26" draw:display-name="Dash 26" draw:style="rect" draw:dots1="1" draw:dots1-length="0.011cm" draw:dots2="1" draw:dots2-length="0.011cm" draw:distance="0.011cm"/>
    <draw:stroke-dash draw:name="Dash_20_27" draw:display-name="Dash 27" draw:style="rect" draw:dots1="1" draw:dots1-length="0.011cm" draw:dots2="1" draw:dots2-length="0.011cm" draw:distance="0.011cm"/>
    <draw:stroke-dash draw:name="Dash_20_28" draw:display-name="Dash 28" draw:style="rect" draw:dots1="1" draw:dots1-length="0.011cm" draw:dots2="1" draw:dots2-length="0.011cm" draw:distance="0.011cm"/>
    <draw:stroke-dash draw:name="Dash_20_29" draw:display-name="Dash 29" draw:style="rect" draw:dots1="1" draw:dots1-length="0.011cm" draw:dots2="1" draw:dots2-length="0.011cm" draw:distance="0.011cm"/>
    <draw:stroke-dash draw:name="Dash_20_3" draw:display-name="Dash 3" draw:style="rect" draw:dots1="1" draw:dots1-length="0.011cm" draw:dots2="1" draw:dots2-length="0.011cm" draw:distance="0.011cm"/>
    <draw:stroke-dash draw:name="Dash_20_30" draw:display-name="Dash 30" draw:style="rect" draw:dots1="1" draw:dots1-length="0.011cm" draw:dots2="1" draw:dots2-length="0.011cm" draw:distance="0.011cm"/>
    <draw:stroke-dash draw:name="Dash_20_31" draw:display-name="Dash 31" draw:style="rect" draw:dots1="1" draw:dots1-length="0.011cm" draw:dots2="1" draw:dots2-length="0.011cm" draw:distance="0.011cm"/>
    <draw:stroke-dash draw:name="Dash_20_32" draw:display-name="Dash 32" draw:style="rect" draw:dots1="1" draw:dots1-length="0.011cm" draw:dots2="1" draw:dots2-length="0.011cm" draw:distance="0.011cm"/>
    <draw:stroke-dash draw:name="Dash_20_33" draw:display-name="Dash 33" draw:style="rect" draw:dots1="1" draw:dots1-length="0.011cm" draw:dots2="1" draw:dots2-length="0.011cm" draw:distance="0.011cm"/>
    <draw:stroke-dash draw:name="Dash_20_34" draw:display-name="Dash 34" draw:style="rect" draw:dots1="1" draw:dots1-length="0.011cm" draw:dots2="1" draw:dots2-length="0.011cm" draw:distance="0.011cm"/>
    <draw:stroke-dash draw:name="Dash_20_35" draw:display-name="Dash 35" draw:style="rect" draw:dots1="1" draw:dots1-length="0.011cm" draw:dots2="1" draw:dots2-length="0.011cm" draw:distance="0.011cm"/>
    <draw:stroke-dash draw:name="Dash_20_36" draw:display-name="Dash 36" draw:style="rect" draw:dots1="1" draw:dots1-length="0.011cm" draw:dots2="1" draw:dots2-length="0.011cm" draw:distance="0.011cm"/>
    <draw:stroke-dash draw:name="Dash_20_37" draw:display-name="Dash 37" draw:style="rect" draw:dots1="1" draw:dots1-length="0.011cm" draw:dots2="1" draw:dots2-length="0.011cm" draw:distance="0.011cm"/>
    <draw:stroke-dash draw:name="Dash_20_38" draw:display-name="Dash 38" draw:style="rect" draw:dots1="1" draw:dots1-length="0.011cm" draw:dots2="1" draw:dots2-length="0.011cm" draw:distance="0.011cm"/>
    <draw:stroke-dash draw:name="Dash_20_39" draw:display-name="Dash 39" draw:style="rect" draw:dots1="1" draw:dots1-length="0.011cm" draw:dots2="1" draw:dots2-length="0.011cm" draw:distance="0.011cm"/>
    <draw:stroke-dash draw:name="Dash_20_4" draw:display-name="Dash 4" draw:style="rect" draw:dots1="1" draw:dots1-length="0.011cm" draw:dots2="1" draw:dots2-length="0.011cm" draw:distance="0.011cm"/>
    <draw:stroke-dash draw:name="Dash_20_40" draw:display-name="Dash 40" draw:style="rect" draw:dots1="1" draw:dots1-length="0.011cm" draw:dots2="1" draw:dots2-length="0.011cm" draw:distance="0.011cm"/>
    <draw:stroke-dash draw:name="Dash_20_5" draw:display-name="Dash 5" draw:style="rect" draw:dots1="1" draw:dots1-length="0.011cm" draw:dots2="1" draw:dots2-length="0.011cm" draw:distance="0.011cm"/>
    <draw:stroke-dash draw:name="Dash_20_6" draw:display-name="Dash 6" draw:style="rect" draw:dots1="1" draw:dots1-length="0.011cm" draw:dots2="1" draw:dots2-length="0.011cm" draw:distance="0.011cm"/>
    <draw:stroke-dash draw:name="Dash_20_7" draw:display-name="Dash 7" draw:style="rect" draw:dots1="1" draw:dots1-length="0.011cm" draw:dots2="1" draw:dots2-length="0.011cm" draw:distance="0.011cm"/>
    <draw:stroke-dash draw:name="Dash_20_8" draw:display-name="Dash 8" draw:style="rect" draw:dots1="1" draw:dots1-length="0.011cm" draw:dots2="1" draw:dots2-length="0.011cm" draw:distance="0.011cm"/>
    <draw:stroke-dash draw:name="Dash_20_9" draw:display-name="Dash 9" draw:style="rect" draw:dots1="1" draw:dots1-length="0.011cm" draw:dots2="1" draw:dots2-length="0.011cm" draw:distance="0.011cm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ja" style:country-asian="JP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Century Schoolbook L" fo:font-size="12pt" fo:language="en" fo:country="US" style:font-name-asian="HG P明朝L Sun" style:font-size-asian="12pt" style:language-asian="ja" style:country-asian="JP" style:font-name-complex="Lucida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font-size="10.5pt" fo:font-weight="normal" style:font-size-asian="10.5pt"/>
    </style:style>
    <style:style style:name="Text_20_body" style:display-name="Text body" style:family="paragraph" style:parent-style-name="Standard" style:class="text">
      <style:paragraph-properties fo:margin-top="0cm" fo:margin-bottom="0.212cm"/>
      <style:text-properties fo:font-size="10.5pt" fo:font-weight="normal" style:font-size-asian="10.5pt" style:font-weight-complex="normal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Heading" style:family="paragraph" style:parent-style-name="Standard" style:next-style-name="Text_20_body" style:class="text" style:master-page-name="">
      <style:paragraph-properties fo:margin-top="0.423cm" fo:margin-bottom="0.212cm" fo:keep-with-next="always"/>
      <style:text-properties style:font-name="Arial" fo:font-size="18pt" fo:font-weight="bold" style:font-name-asian="HG PゴシックB Sun" style:font-size-asian="18pt" style:font-weight-asian="bold" style:font-name-complex="Lucidasans" style:font-size-complex="14pt"/>
    </style:style>
    <style:style style:name="Heading_20_1" style:display-name="Heading 1" style:family="paragraph" style:parent-style-name="Heading" style:next-style-name="Text_20_body" style:class="text" style:master-page-name="" style:default-outline-level="1">
      <style:paragraph-properties fo:break-before="page" fo:background-color="transparent" fo:padding="0.049cm" fo:border="0.002cm solid #808080" style:shadow="none">
        <style:background-image/>
      </style:paragraph-properties>
      <style:text-properties fo:font-size="18pt" fo:font-weight="bold" style:font-size-asian="18pt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 style:master-page-name="" style:default-outline-level="2">
      <style:paragraph-properties fo:background-color="transparent" fo:padding-left="0.199cm" fo:padding-right="0.049cm" fo:padding-top="0.049cm" fo:padding-bottom="0cm" fo:border-left="0.002cm solid #808080" fo:border-right="none" fo:border-top="none" fo:border-bottom="0.002cm solid #808080" style:shadow="none">
        <style:drop-cap/>
        <style:background-image/>
      </style:paragraph-properties>
      <style:text-properties fo:font-size="14pt" fo:font-style="normal" style:text-underline-style="none" fo:font-weight="bold" style:font-size-asian="14pt" style:font-style-asian="normal" style:font-weight-asian="bold" style:font-size-complex="14pt" style:font-style-complex="italic" style:font-weight-complex="normal"/>
    </style:style>
    <style:style style:name="Heading_20_3" style:display-name="Heading 3" style:family="paragraph" style:parent-style-name="Heading" style:next-style-name="Text_20_body" style:class="text" style:master-page-name="" style:default-outline-level="3">
      <style:paragraph-properties style:border-line-width-left="0.088cm 0.088cm 0.088cm" fo:padding="0.199cm" fo:border-left="0.264cm double #808080" fo:border-right="none" fo:border-top="none" fo:border-bottom="none" style:shadow="none"/>
      <style:text-properties fo:font-size="12pt" fo:font-style="normal" fo:font-weight="bold" style:font-size-asian="12pt" style:font-style-asian="normal" style:font-weight-asian="bold" style:font-size-complex="14pt" style:font-weight-complex="bold"/>
    </style:style>
    <style:style style:name="List" style:family="paragraph" style:parent-style-name="Text_20_body" style:class="list">
      <style:text-properties style:font-name="Century Schoolbook L" style:font-name-asian="HG P明朝L Sun" style:font-name-complex="Lucidasans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Century Schoolbook L" fo:font-size="12pt" fo:font-style="italic" style:font-name-asian="HG P明朝L Sun" style:font-size-asian="12pt" style:font-style-asian="italic" style:font-name-complex="Lucidasans2" style:font-size-complex="12pt" style:font-style-complex="italic"/>
    </style:style>
    <style:style style:name="Frame_20_contents" style:display-name="Frame contents" style:family="paragraph" style:parent-style-name="Text_20_body" style:class="extra"/>
    <style:style style:name="Index" style:family="paragraph" style:parent-style-name="Standard" style:class="index">
      <style:paragraph-properties text:number-lines="false" text:line-number="0"/>
      <style:text-properties style:font-name="Century Schoolbook L" style:font-name-asian="HG P明朝L Sun" style:font-name-complex="Lucidasans2"/>
    </style:style>
    <style:style style:name="Contents_20_Heading" style:display-name="Contents Heading" style:family="paragraph" style:parent-style-name="Heading" style:class="index" style:master-page-name="目次">
      <style:paragraph-properties fo:margin-left="0cm" fo:margin-right="0cm" fo:text-indent="0cm" style:auto-text-indent="false" style:page-number="1" fo:break-before="auto" fo:break-after="auto" style:shadow="non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margin-top="0.199cm" fo:margin-bottom="0cm" fo:text-indent="0cm" style:auto-text-indent="false">
        <style:tab-stops>
          <style:tab-stop style:position="16.999cm" style:type="right" style:leader-style="dotted" style:leader-text="."/>
        </style:tab-stops>
      </style:paragraph-properties>
      <style:text-properties fo:font-size="12pt" style:text-underline-style="solid" style:text-underline-width="auto" style:text-underline-color="font-color" fo:font-weight="normal" style:font-size-asian="12pt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ＭＳ Ｐゴシック" style:font-size-asian="10pt" style:font-name-complex="ＭＳ Ｐゴシック" style:font-size-complex="10pt"/>
    </style:style>
    <style:style style:name="コード" style:family="paragraph" style:parent-style-name="Text_20_body" style:class="text" style:master-page-name="">
      <style:paragraph-properties fo:margin-left="0.499cm" fo:margin-right="0cm" fo:line-height="100%" fo:widows="2" fo:text-indent="0cm" style:auto-text-indent="false" fo:background-color="#e6e6e6" fo:padding="0.049cm" fo:border="0.002cm solid #c0c0c0" style:shadow="none">
        <style:background-image/>
      </style:paragraph-properties>
      <style:text-properties style:font-name="HG ゴシックB Sun" fo:font-size="10.5pt" style:font-name-asian="HG ゴシックB Sun" style:font-size-asian="10.5pt" style:font-weight-complex="normal"/>
    </style:style>
    <style:style style:name="コード見出し" style:family="paragraph" style:parent-style-name="Text_20_body" style:next-style-name="コード" style:class="text" style:master-page-name="">
      <style:paragraph-properties fo:margin-left="0.7cm" fo:margin-right="0cm" fo:margin-top="0cm" fo:margin-bottom="0.21cm" fo:keep-together="always" fo:text-indent="0cm" style:auto-text-indent="false" fo:background-color="transparent" fo:padding="0cm" fo:border="none" style:shadow="none" fo:keep-with-next="always">
        <style:background-image/>
      </style:paragraph-properties>
      <style:text-properties style:font-name="Arial1" fo:font-size="10.5pt" style:text-underline-style="none" fo:font-weight="bold" style:font-name-asian="HG PゴシックB Sun1" style:font-size-asian="10.5pt" style:font-weight-asian="bold" style:font-weight-complex="normal"/>
    </style:style>
    <style:style style:name="ターミナル" style:family="paragraph" style:parent-style-name="コード" style:class="text" style:master-page-name="">
      <style:paragraph-properties fo:orphans="2" fo:background-color="#cccccc" fo:padding="0.049cm" fo:border="0.002cm solid #808080">
        <style:background-image/>
      </style:paragraph-properties>
    </style:style>
    <style:style style:name="ターミナル見出し" style:family="paragraph" style:parent-style-name="コード見出し" style:next-style-name="ターミナル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dotte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dotte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User_20_Entry" style:display-name="User Entry" style:family="text">
      <style:text-properties style:font-name="Cumberland" style:font-name-asian="HG ゴシックB Sun1" style:font-name-complex="HG ゴシックB Sun1"/>
    </style:style>
    <style:style style:name="ターミナル入力" style:family="text">
      <style:text-properties style:font-name="HG ゴシックB Sun" fo:font-size="10.5pt" style:text-underline-style="dotted" style:text-underline-width="auto" style:text-underline-color="font-color" style:font-name-asian="HG ゴシックB Sun" style:font-size-asian="10.5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style:style style:name="Graphics" style:family="graphic">
      <style:graphic-properties text:anchor-type="paragraph" svg:x="0cm" svg:y="0cm" fo:margin-top="0.199cm" fo:margin-bottom="0.199cm" style:wrap="none" style:vertical-pos="top" style:vertical-rel="paragraph" style:horizontal-pos="center" style:horizontal-rel="paragraph"/>
    </style:style>
    <style:style style:name="端末" style:family="graphic">
      <style:graphic-properties svg:width="16.148cm" style:rel-width="95%" fo:min-height="0.139cm" text:anchor-type="page" svg:x="0cm" svg:y="0cm" fo:margin-top="0.101cm" fo:margin-bottom="0.101cm" style:wrap="none" style:vertical-pos="middle" style:vertical-rel="page-content" style:horizontal-pos="center" style:horizontal-rel="page-content" fo:background-color="transparent" style:background-transparency="100%" fo:padding="0.049cm" fo:border="0.002cm solid #000000" style:shadow="none">
        <style:background-image/>
        <style:columns fo:column-count="1" fo:column-gap="0cm"/>
      </style:graphic-properties>
    </style:style>
    <style:style style:name="コメント" style:family="graphic" style:parent-style-name="Frame">
      <style:graphic-properties fo:min-width="1cm" fo:min-height="1cm" text:anchor-type="paragraph" style:print-content="false" style:wrap="run-through" style:number-wrapped-paragraphs="no-limit" fo:background-color="#ffffff" style:background-transparency="30%" fo:padding="0.15cm" fo:border="0.002cm solid #808080" style:shadow="none">
        <style:background-image/>
      </style:graphic-properties>
    </style:style>
    <text:outline-style>
      <text:outline-level-style text:level="1" style:num-suffix="." style:num-format="1">
        <style:list-level-properties text:min-label-distance="0.381cm"/>
      </text:outline-level-style>
      <text:outline-level-style text:level="2" style:num-format="1" text:display-levels="2">
        <style:list-level-properties text:min-label-distance="0.381cm"/>
      </text:outline-level-style>
      <text:outline-level-style text:level="3" style:num-format="1" text:display-levels="3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499cm"/>
      </text:list-level-style-number>
      <text:list-level-style-number text:level="2" text:style-name="Numbering_20_Symbols" style:num-format="1" text:start-value="2">
        <style:list-level-properties text:space-before="0.499cm" text:min-label-width="0.499cm"/>
      </text:list-level-style-number>
      <text:list-level-style-number text:level="3" text:style-name="Numbering_20_Symbols" style:num-format="1" text:start-value="3">
        <style:list-level-properties text:space-before="0.998cm" text:min-label-width="1cm"/>
      </text:list-level-style-number>
      <text:list-level-style-number text:level="4" text:style-name="Numbering_20_Symbols" style:num-format="1" text:start-value="4">
        <style:list-level-properties text:space-before="1.998cm" text:min-label-width="1.251cm"/>
      </text:list-level-style-number>
      <text:list-level-style-number text:level="5" text:style-name="Numbering_20_Symbols" style:num-format="1" text:start-value="5">
        <style:list-level-properties text:space-before="3.249cm" text:min-label-width="1.499cm"/>
      </text:list-level-style-number>
      <text:list-level-style-number text:level="6" text:style-name="Numbering_20_Symbols" style:num-format="1" text:start-value="6">
        <style:list-level-properties text:space-before="4.748cm" text:min-label-width="1.801cm"/>
      </text:list-level-style-number>
      <text:list-level-style-number text:level="7" text:style-name="Numbering_20_Symbols" style:num-format="1" text:start-value="7">
        <style:list-level-properties text:space-before="6.549cm" text:min-label-width="2.3cm"/>
      </text:list-level-style-number>
      <text:list-level-style-number text:level="8" text:style-name="Numbering_20_Symbols" style:num-format="1" text:start-value="8">
        <style:list-level-properties text:space-before="8.849cm" text:min-label-width="2.6cm"/>
      </text:list-level-style-number>
      <text:list-level-style-number text:level="9" text:style-name="Numbering_20_Symbols" style:num-format="1" text:start-value="9">
        <style:list-level-properties text:space-before="11.449cm" text:min-label-width="2.801cm"/>
      </text:list-level-style-number>
      <text:list-level-style-number text:level="10" text:style-name="Numbering_20_Symbols" style:num-format="1" text:start-value="10">
        <style:list-level-properties text:space-before="14.25cm" text:min-label-width="3.101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Footer">
      <style:paragraph-properties fo:text-align="start" style:justify-single-word="false">
        <style:tab-stops>
          <style:tab-stop style:position="8.498cm" style:type="center"/>
          <style:tab-stop style:position="12.885cm"/>
          <style:tab-stop style:position="16.999cm" style:type="right"/>
        </style:tab-stops>
      </style:paragraph-properties>
      <style:text-properties fo:font-style="italic" style:font-style-asian="italic" style:font-style-complex="italic"/>
    </style:style>
    <style:style style:name="P2" style:family="paragraph" style:parent-style-name="Footer">
      <style:paragraph-properties fo:text-align="start" style:justify-single-word="false"/>
    </style:style>
    <style:style style:name="P3" style:family="paragraph" style:parent-style-name="Footer">
      <style:text-properties fo:font-style="italic" style:font-style-asian="italic" style:font-style-complex="italic"/>
    </style:style>
    <style:style style:name="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style:vertical-pos="from-top" style:vertical-rel="paragraph" style:horizontal-pos="from-left" style:horizontal-rel="paragraph" fo:padding="0cm" fo:border="none" style:shadow="none"/>
    </style:style>
    <style:style style:name="fr3" style:family="graphic" style:parent-style-name="コメント">
      <style:graphic-properties style:vertical-pos="from-top" style:vertical-rel="paragraph" style:horizontal-pos="from-left" style:horizontal-rel="paragraph"/>
    </style:style>
    <style:page-layout style:name="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 fo:border-top="none" fo:border-bottom="0.035cm solid #000000" fo:border-left="none" fo:border-right="none" fo:padding="0cm" style:shadow="none" fo:background-color="transparent" style:dynamic-spacing="false">
          <style:background-image/>
        </style:header-footer-properties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3">
      <style:page-layout-properties fo:page-width="22.701cm" fo:page-height="11.4cm" style:num-format="1" style:print-orientation="landscape" fo:margin-top="0cm" fo:margin-bottom="0cm" fo:margin-left="0cm" fo:margin-right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4">
      <style:page-layout-properties fo:page-width="21.001cm" fo:page-height="29.7cm" style:num-format="i" style:print-orientation="portrait" fo:margin-top="2cm" fo:margin-bottom="2cm" fo:margin-left="2cm" fo:margin-right="2cm" fo:background-color="transparent" style:writing-mode="lr-tb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 fo:border-top="none" fo:border-bottom="0.035cm solid #000000" fo:border-left="none" fo:border-right="none" fo:padding="0cm" style:shadow="none" fo:background-color="transparent" style:dynamic-spacing="false">
          <style:background-image/>
        </style:header-footer-properties>
      </style:header-style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pm1">
      <style:header>
        <text:p text:style-name="Header"><draw:frame draw:style-name="fr1" draw:name="グラフィックス4" text:anchor-type="as-char" svg:width="5.105cm" svg:height="0.833cm" draw:z-index="19"><draw:image xlink:href="Pictures/100002010000057F000000E617D52A5E.png" xlink:type="simple" xlink:show="embed" xlink:actuate="onLoad"/></draw:frame></text:p>
      </style:header>
      <style:footer>
        <text:p text:style-name="P1"><draw:frame draw:style-name="fr2" draw:name="枠1" text:anchor-type="paragraph" svg:x="15.55cm" svg:y="0.023cm" svg:width="2cm" draw:z-index="13"><draw:text-box fo:min-height="0.499cm"><text:p text:style-name="P2"><text:page-number text:select-page="current">6</text:page-number></text:p></draw:text-box></draw:frame><text:chapter text:display="number-and-name" text:outline-level="1">1.ファイル検索サービスの構築</text:chapter></text:p>
      </style:footer>
    </style:master-page>
    <style:master-page style:name="First_20_Page" style:display-name="First Page" style:page-layout-name="pm2" style:next-style-name="Standard"/>
    <style:master-page style:name="Envelope" style:page-layout-name="pm3"/>
    <style:master-page style:name="目次" style:page-layout-name="pm4">
      <style:header>
        <text:p text:style-name="Header"><draw:frame draw:style-name="fr3" draw:name="枠7" text:anchor-type="paragraph" svg:x="2.822cm" svg:y="0.201cm" fo:min-width="1cm" draw:z-index="2"><draw:text-box fo:min-height="1cm"><text:p text:style-name="Frame_20_contents">目次の表示、位置、内容がおかしい場合はメニュー [ツール] - [更新] - [すべて更新] を実行</text:p></draw:text-box></draw:frame><draw:frame draw:style-name="fr1" draw:name="グラフィックス1" text:anchor-type="as-char" svg:width="5.105cm" svg:height="0.833cm" draw:z-index="4"><draw:image xlink:href="Pictures/100002010000057F000000E617D52A5E.png" xlink:type="simple" xlink:show="embed" xlink:actuate="onLoad"/></draw:frame></text:p>
      </style:header>
      <style:footer>
        <text:p text:style-name="P3"><draw:frame draw:style-name="fr2" draw:name="枠2" text:anchor-type="paragraph" svg:x="15.55cm" svg:y="0.023cm" svg:width="2cm" draw:z-index="3"><draw:text-box fo:min-height="0.499cm"><text:p text:style-name="P2"><text:page-number text:select-page="current">6</text:page-number></text:p></draw:text-box></draw:frame>目次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Win32 OpenOffice.org_project/680m18$Build-9161</meta:generator>
    <dc:description>Copyright (c) Open Source Solution Technology Corp., Japan
http://www.osstech.co.jp/
</dc:description>
    <meta:initial-creator>文優 佐藤</meta:initial-creator>
    <meta:creation-date>2007-09-13T23:08:06</meta:creation-date>
    <dc:creator>文優 佐藤</dc:creator>
    <dc:date>2007-09-14T02:14:20</dc:date>
    <dc:language>en-US</dc:language>
    <meta:editing-cycles>15</meta:editing-cycles>
    <meta:editing-duration>PT1H37M8S</meta:editing-duration>
    <meta:template xlink:type="simple" xlink:actuate="onRequest" xlink:href="/../var/tmp/template/OSSTechドキュメント.ott" xlink:title="OSSTechドキュメント" meta:date="2007-09-13T21:43:39"/>
    <meta:user-defined meta:name="Info 1"/>
    <meta:user-defined meta:name="Info 2"/>
    <meta:user-defined meta:name="Info 3"/>
    <meta:user-defined meta:name="Info 4"/>
    <meta:document-statistic meta:table-count="0" meta:image-count="3" meta:object-count="0" meta:page-count="9" meta:paragraph-count="177" meta:word-count="1286" meta:character-count="5952"/>
  </office:meta>
</office:document-meta>
</file>