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0000000028B000001F3CD941ABD.png"/>
  <manifest:file-entry manifest:media-type="image/png" manifest:full-path="Pictures/10000000000004240000029CFD279572.png"/>
  <manifest:file-entry manifest:media-type="image/png" manifest:full-path="Pictures/1000000000000438000001C110DED0B4.png"/>
  <manifest:file-entry manifest:media-type="image/png" manifest:full-path="Pictures/1000000000000354000001461907A95F.png"/>
  <manifest:file-entry manifest:media-type="image/png" manifest:full-path="Pictures/10000000000003430000013EB1EE9F5F.png"/>
  <manifest:file-entry manifest:media-type="image/png" manifest:full-path="Pictures/100002010000034600000428E8C10668.png"/>
  <manifest:file-entry manifest:media-type="image/png" manifest:full-path="Pictures/100000000000028200000236074844A1.png"/>
  <manifest:file-entry manifest:media-type="image/png" manifest:full-path="Pictures/100002010000032A000001FAAD2D056E.png"/>
  <manifest:file-entry manifest:media-type="image/png" manifest:full-path="Pictures/10000000000002FD000002F030EEC859.png"/>
  <manifest:file-entry manifest:media-type="image/png" manifest:full-path="Pictures/10000000000004060000021A8CEE3E5A.png"/>
  <manifest:file-entry manifest:media-type="image/png" manifest:full-path="Pictures/100000000000043700000146B123EC1D.png"/>
  <manifest:file-entry manifest:media-type="image/png" manifest:full-path="Pictures/100000000000043A00000242901F4896.png"/>
  <manifest:file-entry manifest:media-type="image/png" manifest:full-path="Pictures/100000000000040C000001202959B3CD.png"/>
  <manifest:file-entry manifest:media-type="image/png" manifest:full-path="Pictures/100000000000043A000001ACADD94169.png"/>
  <manifest:file-entry manifest:media-type="image/png" manifest:full-path="Pictures/100000000000035E00000238E64B0C36.png"/>
  <manifest:file-entry manifest:media-type="image/png" manifest:full-path="Pictures/100000000000035300000160DA6FA0D3.png"/>
  <manifest:file-entry manifest:media-type="image/png" manifest:full-path="Pictures/10000000000001F40000015A74AED5C7.png"/>
  <manifest:file-entry manifest:media-type="image/png" manifest:full-path="Pictures/1000000000000438000001B0D0AA25FE.png"/>
  <manifest:file-entry manifest:media-type="image/png" manifest:full-path="Pictures/100000000000043A0000014CA135D541.png"/>
  <manifest:file-entry manifest:media-type="image/png" manifest:full-path="Pictures/10000000000003080000010EC3586FA2.png"/>
  <manifest:file-entry manifest:media-type="image/png" manifest:full-path="Pictures/1000000000000400000002FD6F013922.png"/>
  <manifest:file-entry manifest:media-type="image/png" manifest:full-path="Pictures/1000000000000436000001AD1E86F12F.png"/>
  <manifest:file-entry manifest:media-type="image/png" manifest:full-path="Pictures/1000000000000408000002CA68C8BC8D.png"/>
  <manifest:file-entry manifest:media-type="image/png" manifest:full-path="Pictures/100000000000035600000141B20638B2.png"/>
  <manifest:file-entry manifest:media-type="image/png" manifest:full-path="Pictures/1000000000000260000001F0C681650E.png"/>
  <manifest:file-entry manifest:media-type="image/png" manifest:full-path="Pictures/1000000000000290000001305DBACDC3.png"/>
  <manifest:file-entry manifest:media-type="image/png" manifest:full-path="Pictures/10000000000003620000012BD9EE84A0.png"/>
  <manifest:file-entry manifest:media-type="image/png" manifest:full-path="Pictures/100000000000043200000189844E4DED.png"/>
  <manifest:file-entry manifest:media-type="image/png" manifest:full-path="Pictures/10000201000002E40000015FB4ED4268.png"/>
  <manifest:file-entry manifest:media-type="image/png" manifest:full-path="Pictures/100000000000039E000000AB31421867.png"/>
  <manifest:file-entry manifest:media-type="image/png" manifest:full-path="Pictures/1000000000000376000002AF461FC157.png"/>
  <manifest:file-entry manifest:media-type="image/png" manifest:full-path="Pictures/100000000000036B000001B8359CF5D3.png"/>
  <manifest:file-entry manifest:media-type="image/png" manifest:full-path="Pictures/100000000000034600000162D50C3B30.png"/>
  <manifest:file-entry manifest:media-type="image/png" manifest:full-path="Pictures/1000000000000358000001A1AF0D88F3.png"/>
  <manifest:file-entry manifest:media-type="image/png" manifest:full-path="Pictures/1000000000000394000001A2F00EB844.png"/>
  <manifest:file-entry manifest:media-type="image/png" manifest:full-path="Pictures/100000000000043C000002B6B02B8B37.png"/>
  <manifest:file-entry manifest:media-type="image/png" manifest:full-path="Pictures/100000000000043300000167D5FEB9E4.png"/>
  <manifest:file-entry manifest:media-type="image/png" manifest:full-path="Pictures/100000000000034F0000026225EFDA21.png"/>
  <manifest:file-entry manifest:media-type="image/png" manifest:full-path="Pictures/10000201000002F8000001500F750D9A.png"/>
  <manifest:file-entry manifest:media-type="image/png" manifest:full-path="Pictures/1000000000000436000001180806164A.png"/>
  <manifest:file-entry manifest:media-type="image/png" manifest:full-path="Pictures/100002010000057F000000E617D52A5E.pn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StarSymbol" svg:font-family="StarSymbol" style:font-charset="x-symbol"/>
    <style:font-face style:name="OpenSymbol" svg:font-family="OpenSymbol"/>
    <style:font-face style:name="ＭＳ Ｐゴシック1" svg:font-family="'ＭＳ Ｐゴシック'"/>
    <style:font-face style:name="ＭＳ Ｐ明朝" svg:font-family="'ＭＳ Ｐ明朝'"/>
    <style:font-face style:name="VL ゴシック" svg:font-family="'VL ゴシック'" style:font-family-generic="modern" style:font-pitch="fixed"/>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automatic-styles>
    <style:style style:name="表10" style:family="table">
      <style:table-properties style:width="12.12cm" fo:margin-left="0.884cm" fo:margin-right="3.997cm" table:align="margins"/>
    </style:style>
    <style:style style:name="表10.A" style:family="table-column">
      <style:table-column-properties style:column-width="7.613cm" style:rel-column-width="41165*"/>
    </style:style>
    <style:style style:name="表10.B" style:family="table-column">
      <style:table-column-properties style:column-width="4.507cm" style:rel-column-width="24370*"/>
    </style:style>
    <style:style style:name="表10.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0.B1" style:family="table-cell">
      <style:table-cell-properties fo:background-color="#ffff99" fo:padding="0.097cm" fo:border="0.002cm solid #000000">
        <style:background-image/>
      </style:table-cell-properties>
    </style:style>
    <style:style style:name="表10.A2" style:family="table-cell">
      <style:table-cell-properties fo:padding="0.097cm" fo:border-left="0.002cm solid #000000" fo:border-right="none" fo:border-top="none" fo:border-bottom="0.002cm solid #000000"/>
    </style:style>
    <style:style style:name="表10.B2" style:family="table-cell">
      <style:table-cell-properties fo:padding="0.097cm" fo:border-left="0.002cm solid #000000" fo:border-right="0.002cm solid #000000" fo:border-top="none" fo:border-bottom="0.002cm solid #000000"/>
    </style:style>
    <style:style style:name="表15" style:family="table">
      <style:table-properties style:width="15.961cm" fo:margin-left="0.559cm" fo:margin-right="0.48cm" table:align="margins"/>
    </style:style>
    <style:style style:name="表15.A" style:family="table-column">
      <style:table-column-properties style:column-width="4.304cm" style:rel-column-width="17671*"/>
    </style:style>
    <style:style style:name="表15.B" style:family="table-column">
      <style:table-column-properties style:column-width="4.995cm" style:rel-column-width="20510*"/>
    </style:style>
    <style:style style:name="表15.C" style:family="table-column">
      <style:table-column-properties style:column-width="6.662cm" style:rel-column-width="27354*"/>
    </style:style>
    <style:style style:name="表15.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5.C1" style:family="table-cell">
      <style:table-cell-properties fo:background-color="#ffff99" fo:padding="0.097cm" fo:border="0.002cm solid #000000">
        <style:background-image/>
      </style:table-cell-properties>
    </style:style>
    <style:style style:name="表15.A2" style:family="table-cell">
      <style:table-cell-properties fo:background-color="transparent" fo:padding="0.097cm" fo:border-left="0.002cm solid #000000" fo:border-right="none" fo:border-top="none" fo:border-bottom="0.002cm solid #000000">
        <style:background-image/>
      </style:table-cell-properties>
    </style:style>
    <style:style style:name="表15.C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表4" style:family="table">
      <style:table-properties style:width="15.961cm" fo:margin-left="0.559cm" fo:margin-right="0.48cm" table:align="margins"/>
    </style:style>
    <style:style style:name="表4.A" style:family="table-column">
      <style:table-column-properties style:column-width="4.304cm" style:rel-column-width="17671*"/>
    </style:style>
    <style:style style:name="表4.B" style:family="table-column">
      <style:table-column-properties style:column-width="4.995cm" style:rel-column-width="20510*"/>
    </style:style>
    <style:style style:name="表4.C" style:family="table-column">
      <style:table-column-properties style:column-width="6.662cm" style:rel-column-width="27354*"/>
    </style:style>
    <style:style style:name="表4.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4.C1" style:family="table-cell">
      <style:table-cell-properties fo:background-color="#ffff99" fo:padding="0.097cm" fo:border="0.002cm solid #000000">
        <style:background-image/>
      </style:table-cell-properties>
    </style:style>
    <style:style style:name="表4.A2" style:family="table-cell">
      <style:table-cell-properties fo:padding="0.097cm" fo:border-left="0.002cm solid #000000" fo:border-right="none" fo:border-top="none" fo:border-bottom="0.002cm solid #000000"/>
    </style:style>
    <style:style style:name="表4.C2" style:family="table-cell">
      <style:table-cell-properties fo:padding="0.097cm" fo:border-left="0.002cm solid #000000" fo:border-right="0.002cm solid #000000" fo:border-top="none" fo:border-bottom="0.002cm solid #000000"/>
    </style:style>
    <style:style style:name="表14" style:family="table">
      <style:table-properties style:width="15.961cm" fo:margin-left="0.559cm" fo:margin-right="0.48cm" table:align="margins"/>
    </style:style>
    <style:style style:name="表14.A" style:family="table-column">
      <style:table-column-properties style:column-width="4.304cm" style:rel-column-width="17671*"/>
    </style:style>
    <style:style style:name="表14.B" style:family="table-column">
      <style:table-column-properties style:column-width="4.995cm" style:rel-column-width="20510*"/>
    </style:style>
    <style:style style:name="表14.C" style:family="table-column">
      <style:table-column-properties style:column-width="6.662cm" style:rel-column-width="27354*"/>
    </style:style>
    <style:style style:name="表14.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4.C1" style:family="table-cell">
      <style:table-cell-properties fo:background-color="#ffff99" fo:padding="0.097cm" fo:border="0.002cm solid #000000">
        <style:background-image/>
      </style:table-cell-properties>
    </style:style>
    <style:style style:name="表14.A2" style:family="table-cell">
      <style:table-cell-properties fo:background-color="transparent" fo:padding="0.097cm" fo:border-left="0.002cm solid #000000" fo:border-right="none" fo:border-top="none" fo:border-bottom="0.002cm solid #000000">
        <style:background-image/>
      </style:table-cell-properties>
    </style:style>
    <style:style style:name="表14.C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表8" style:family="table">
      <style:table-properties style:width="16.328cm" fo:margin-left="0.335cm" fo:margin-right="0.337cm" table:align="margins"/>
    </style:style>
    <style:style style:name="表8.A" style:family="table-column">
      <style:table-column-properties style:column-width="5.482cm" style:rel-column-width="22003*"/>
    </style:style>
    <style:style style:name="表8.B" style:family="table-column">
      <style:table-column-properties style:column-width="10.846cm" style:rel-column-width="43532*"/>
    </style:style>
    <style:style style:name="表8.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8.B1" style:family="table-cell">
      <style:table-cell-properties fo:background-color="#ffff99" fo:padding="0.097cm" fo:border="0.002cm solid #000000">
        <style:background-image/>
      </style:table-cell-properties>
    </style:style>
    <style:style style:name="表8.A2" style:family="table-cell">
      <style:table-cell-properties fo:padding="0.097cm" fo:border-left="0.002cm solid #000000" fo:border-right="none" fo:border-top="none" fo:border-bottom="0.002cm solid #000000"/>
    </style:style>
    <style:style style:name="表8.B2" style:family="table-cell">
      <style:table-cell-properties fo:padding="0.097cm" fo:border-left="0.002cm solid #000000" fo:border-right="0.002cm solid #000000" fo:border-top="none" fo:border-bottom="0.002cm solid #000000"/>
    </style:style>
    <style:style style:name="表11" style:family="table">
      <style:table-properties style:width="16.016cm" fo:margin-left="0.504cm" fo:margin-right="0.48cm" table:align="margins"/>
    </style:style>
    <style:style style:name="表11.A" style:family="table-column">
      <style:table-column-properties style:column-width="8.754cm" style:rel-column-width="35820*"/>
    </style:style>
    <style:style style:name="表11.B" style:family="table-column">
      <style:table-column-properties style:column-width="7.262cm" style:rel-column-width="29715*"/>
    </style:style>
    <style:style style:name="表11.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1.B1" style:family="table-cell">
      <style:table-cell-properties fo:background-color="#ffff99" fo:padding="0.097cm" fo:border="0.002cm solid #000000">
        <style:background-image/>
      </style:table-cell-properties>
    </style:style>
    <style:style style:name="表11.A2" style:family="table-cell">
      <style:table-cell-properties fo:padding="0.097cm" fo:border-left="0.002cm solid #000000" fo:border-right="none" fo:border-top="none" fo:border-bottom="0.002cm solid #000000"/>
    </style:style>
    <style:style style:name="表11.B2" style:family="table-cell">
      <style:table-cell-properties fo:padding="0.097cm" fo:border-left="0.002cm solid #000000" fo:border-right="0.002cm solid #000000" fo:border-top="none" fo:border-bottom="0.002cm solid #000000"/>
    </style:style>
    <style:style style:name="表1" style:family="table">
      <style:table-properties style:width="15.993cm" fo:margin-left="0.557cm" fo:margin-right="0.45cm" table:align="margins"/>
    </style:style>
    <style:style style:name="表1.A" style:family="table-column">
      <style:table-column-properties style:column-width="8.701cm" style:rel-column-width="35655*"/>
    </style:style>
    <style:style style:name="表1.B" style:family="table-column">
      <style:table-column-properties style:column-width="7.292cm" style:rel-column-width="29880*"/>
    </style:style>
    <style:style style:name="表1.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B1" style:family="table-cell">
      <style:table-cell-properties fo:background-color="#ffff99" fo:padding="0.097cm" fo:border="0.002cm solid #000000">
        <style:background-image/>
      </style:table-cell-properties>
    </style:style>
    <style:style style:name="表1.A2" style:family="table-cell">
      <style:table-cell-properties fo:padding="0.097cm" fo:border-left="0.002cm solid #000000" fo:border-right="none" fo:border-top="none" fo:border-bottom="0.002cm solid #000000"/>
    </style:style>
    <style:style style:name="表1.B2" style:family="table-cell">
      <style:table-cell-properties fo:padding="0.097cm" fo:border-left="0.002cm solid #000000" fo:border-right="0.002cm solid #000000" fo:border-top="none" fo:border-bottom="0.002cm solid #000000"/>
    </style:style>
    <style:style style:name="表6" style:family="table">
      <style:table-properties style:width="17cm" table:align="margins"/>
    </style:style>
    <style:style style:name="表6.A" style:family="table-column">
      <style:table-column-properties style:column-width="3.401cm" style:rel-column-width="13107*"/>
    </style:style>
    <style:style style:name="表6.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6.E1" style:family="table-cell">
      <style:table-cell-properties fo:background-color="#ffff99" fo:padding="0.097cm" fo:border="0.002cm solid #000000">
        <style:background-image/>
      </style:table-cell-properties>
    </style:style>
    <style:style style:name="表6.A2" style:family="table-cell">
      <style:table-cell-properties fo:padding="0.097cm" fo:border-left="0.002cm solid #000000" fo:border-right="none" fo:border-top="none" fo:border-bottom="0.002cm solid #000000"/>
    </style:style>
    <style:style style:name="表6.E2" style:family="table-cell">
      <style:table-cell-properties fo:padding="0.097cm" fo:border-left="0.002cm solid #000000" fo:border-right="0.002cm solid #000000" fo:border-top="none" fo:border-bottom="0.002cm solid #000000"/>
    </style:style>
    <style:style style:name="表2" style:family="table">
      <style:table-properties style:width="13.61cm" fo:margin-left="0.78cm" fo:margin-right="2.611cm" table:align="margins"/>
    </style:style>
    <style:style style:name="表2.A" style:family="table-column">
      <style:table-column-properties style:column-width="2.522cm" style:rel-column-width="12145*"/>
    </style:style>
    <style:style style:name="表2.B" style:family="table-column">
      <style:table-column-properties style:column-width="2.058cm" style:rel-column-width="9911*"/>
    </style:style>
    <style:style style:name="表2.C" style:family="table-column">
      <style:table-column-properties style:column-width="2.785cm" style:rel-column-width="13411*"/>
    </style:style>
    <style:style style:name="表2.D" style:family="table-column">
      <style:table-column-properties style:column-width="2.955cm" style:rel-column-width="14226*"/>
    </style:style>
    <style:style style:name="表2.E" style:family="table-column">
      <style:table-column-properties style:column-width="3.29cm" style:rel-column-width="15842*"/>
    </style:style>
    <style:style style:name="表2.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2.E1" style:family="table-cell">
      <style:table-cell-properties fo:background-color="#ffff99" fo:padding="0.097cm" fo:border="0.002cm solid #000000">
        <style:background-image/>
      </style:table-cell-properties>
    </style:style>
    <style:style style:name="表2.A2" style:family="table-cell">
      <style:table-cell-properties fo:padding="0.097cm" fo:border-left="0.002cm solid #000000" fo:border-right="none" fo:border-top="none" fo:border-bottom="0.002cm solid #000000"/>
    </style:style>
    <style:style style:name="表2.E2" style:family="table-cell">
      <style:table-cell-properties fo:padding="0.097cm" fo:border-left="0.002cm solid #000000" fo:border-right="0.002cm solid #000000" fo:border-top="none" fo:border-bottom="0.002cm solid #000000"/>
    </style:style>
    <style:style style:name="表17" style:family="table">
      <style:table-properties style:width="5.853cm" fo:margin-left="0.808cm" fo:margin-right="10.34cm" table:align="margins"/>
    </style:style>
    <style:style style:name="表17.A" style:family="table-column">
      <style:table-column-properties style:column-width="2.357cm" style:rel-column-width="1336*"/>
    </style:style>
    <style:style style:name="表17.B" style:family="table-column">
      <style:table-column-properties style:column-width="3.496cm" style:rel-column-width="1982*"/>
    </style:style>
    <style:style style:name="表17.A1" style:family="table-cell">
      <style:table-cell-properties fo:background-color="#ffff99" fo:padding="0.097cm" fo:border-left="0.002cm solid #000000" fo:border-right="none" fo:border-top="0.002cm solid #000000" fo:border-bottom="0.002cm solid #000000">
        <style:background-image/>
      </style:table-cell-properties>
    </style:style>
    <style:style style:name="表17.B1" style:family="table-cell">
      <style:table-cell-properties fo:background-color="#ffff99" fo:padding="0.097cm" fo:border="0.002cm solid #000000">
        <style:background-image/>
      </style:table-cell-properties>
    </style:style>
    <style:style style:name="表17.A2" style:family="table-cell">
      <style:table-cell-properties fo:padding="0.097cm" fo:border-left="0.002cm solid #000000" fo:border-right="none" fo:border-top="none" fo:border-bottom="0.002cm solid #000000"/>
    </style:style>
    <style:style style:name="表17.B2" style:family="table-cell">
      <style:table-cell-properties fo:padding="0.097cm" fo:border-left="0.002cm solid #000000" fo:border-right="0.002cm solid #000000" fo:border-top="none" fo:border-bottom="0.002cm solid #000000"/>
    </style:style>
    <style:style style:name="表18" style:family="table">
      <style:table-properties style:width="3.597cm" fo:margin-left="1.104cm" fo:margin-right="12.3cm" table:align="margins"/>
    </style:style>
    <style:style style:name="表18.A" style:family="table-column">
      <style:table-column-properties style:column-width="3.597cm" style:rel-column-width="2039*"/>
    </style:style>
    <style:style style:name="表18.A1" style:family="table-cell">
      <style:table-cell-properties fo:background-color="#ffff99" fo:padding="0.097cm" fo:border="0.002cm solid #000000">
        <style:background-image/>
      </style:table-cell-properties>
    </style:style>
    <style:style style:name="表18.A2" style:family="table-cell">
      <style:table-cell-properties fo:padding="0.097cm" fo:border-left="0.002cm solid #000000" fo:border-right="0.002cm solid #000000" fo:border-top="none" fo:border-bottom="0.002cm solid #000000"/>
    </style:style>
    <style:style style:name="表19" style:family="table">
      <style:table-properties style:width="3.597cm" fo:margin-left="1.104cm" fo:margin-right="12.3cm" table:align="margins"/>
    </style:style>
    <style:style style:name="表19.A" style:family="table-column">
      <style:table-column-properties style:column-width="3.597cm" style:rel-column-width="2039*"/>
    </style:style>
    <style:style style:name="表19.A1" style:family="table-cell">
      <style:table-cell-properties fo:background-color="#ffff99" fo:padding="0.097cm" fo:border="0.002cm solid #000000">
        <style:background-image/>
      </style:table-cell-properties>
    </style:style>
    <style:style style:name="表19.A2" style:family="table-cell">
      <style:table-cell-properties fo:padding="0.097cm" fo:border-left="0.002cm solid #000000" fo:border-right="0.002cm solid #000000" fo:border-top="none" fo:border-bottom="0.002cm solid #000000"/>
    </style:style>
    <style:style style:name="P1" style:family="paragraph" style:parent-style-name="Footer">
      <style:text-properties fo:font-style="italic" style:font-style-asian="italic" style:font-style-complex="italic"/>
    </style:style>
    <style:style style:name="P2" style:family="paragraph" style:parent-style-name="Frame_20_contents">
      <style:paragraph-properties fo:text-align="center" style:justify-single-word="false"/>
    </style:style>
    <style:style style:name="P3" style:family="paragraph" style:parent-style-name="Table_20_Contents">
      <style:paragraph-properties fo:text-align="center" style:justify-single-word="false"/>
      <style:text-properties fo:font-weight="bold" style:font-weight-asian="bold" style:font-weight-complex="bold"/>
    </style:style>
    <style:style style:name="P4" style:family="paragraph" style:parent-style-name="Table_20_Contents">
      <style:paragraph-properties fo:text-align="start" style:justify-single-word="false"/>
      <style:text-properties fo:font-weight="normal" style:font-weight-asian="normal" style:font-weight-complex="normal"/>
    </style:style>
    <style:style style:name="P5" style:family="paragraph" style:parent-style-name="Standard">
      <style:text-properties officeooo:paragraph-rsid="002064cf"/>
    </style:style>
    <style:style style:name="P6" style:family="paragraph" style:parent-style-name="Standard">
      <style:text-properties officeooo:paragraph-rsid="00296c1e"/>
    </style:style>
    <style:style style:name="P7" style:family="paragraph" style:parent-style-name="Text_20_body" style:list-style-name="L1"/>
    <style:style style:name="P8" style:family="paragraph" style:parent-style-name="Text_20_body" style:list-style-name="L10">
      <style:text-properties fo:color="#000000" officeooo:paragraph-rsid="002c1701"/>
    </style:style>
    <style:style style:name="P9" style:family="paragraph" style:parent-style-name="Text_20_body" style:list-style-name="L12"/>
    <style:style style:name="P10" style:family="paragraph" style:parent-style-name="Text_20_body" style:list-style-name="L18"/>
    <style:style style:name="P11" style:family="paragraph" style:parent-style-name="Text_20_body" style:list-style-name="L19"/>
    <style:style style:name="P12" style:family="paragraph" style:parent-style-name="Text_20_body">
      <style:text-properties officeooo:paragraph-rsid="000db2d6"/>
    </style:style>
    <style:style style:name="P13" style:family="paragraph" style:parent-style-name="Text_20_body">
      <style:text-properties officeooo:paragraph-rsid="000dcaf4"/>
    </style:style>
    <style:style style:name="P14" style:family="paragraph" style:parent-style-name="Text_20_body" style:list-style-name="L20">
      <style:text-properties officeooo:paragraph-rsid="0013caad"/>
    </style:style>
    <style:style style:name="P15" style:family="paragraph" style:parent-style-name="Text_20_body">
      <style:text-properties officeooo:paragraph-rsid="0013caad"/>
    </style:style>
    <style:style style:name="P16" style:family="paragraph" style:parent-style-name="Text_20_body">
      <style:text-properties officeooo:paragraph-rsid="0015662c"/>
    </style:style>
    <style:style style:name="P17" style:family="paragraph" style:parent-style-name="Text_20_body">
      <style:text-properties officeooo:paragraph-rsid="00174410"/>
    </style:style>
    <style:style style:name="P18" style:family="paragraph" style:parent-style-name="Text_20_body">
      <style:text-properties officeooo:paragraph-rsid="00188306"/>
    </style:style>
    <style:style style:name="P19" style:family="paragraph" style:parent-style-name="Text_20_body">
      <style:text-properties officeooo:paragraph-rsid="0019ab1c"/>
    </style:style>
    <style:style style:name="P20" style:family="paragraph" style:parent-style-name="Text_20_body">
      <style:text-properties officeooo:paragraph-rsid="0019db2d"/>
    </style:style>
    <style:style style:name="P21" style:family="paragraph" style:parent-style-name="Text_20_body">
      <style:text-properties officeooo:paragraph-rsid="001adb22"/>
    </style:style>
    <style:style style:name="P22" style:family="paragraph" style:parent-style-name="Text_20_body">
      <style:text-properties officeooo:paragraph-rsid="001cb865"/>
    </style:style>
    <style:style style:name="P23" style:family="paragraph" style:parent-style-name="Text_20_body">
      <style:text-properties officeooo:paragraph-rsid="00201a11"/>
    </style:style>
    <style:style style:name="P24" style:family="paragraph" style:parent-style-name="Text_20_body" style:list-style-name="L22">
      <style:text-properties officeooo:paragraph-rsid="002064cf"/>
    </style:style>
    <style:style style:name="P25" style:family="paragraph" style:parent-style-name="Text_20_body" style:list-style-name="L22">
      <style:text-properties officeooo:paragraph-rsid="0021b059"/>
    </style:style>
    <style:style style:name="P26" style:family="paragraph" style:parent-style-name="Text_20_body">
      <style:text-properties officeooo:paragraph-rsid="00231e3e"/>
    </style:style>
    <style:style style:name="P27" style:family="paragraph" style:parent-style-name="Text_20_body">
      <style:text-properties officeooo:paragraph-rsid="0023c77b"/>
    </style:style>
    <style:style style:name="P28" style:family="paragraph" style:parent-style-name="Text_20_body">
      <style:text-properties officeooo:paragraph-rsid="0024eff1"/>
    </style:style>
    <style:style style:name="P29" style:family="paragraph" style:parent-style-name="Text_20_body">
      <style:text-properties officeooo:paragraph-rsid="0025bfab"/>
    </style:style>
    <style:style style:name="P30" style:family="paragraph" style:parent-style-name="Text_20_body" style:list-style-name="L23"/>
    <style:style style:name="P31" style:family="paragraph" style:parent-style-name="Text_20_body" style:list-style-name="L24">
      <style:text-properties officeooo:paragraph-rsid="00296c1e"/>
    </style:style>
    <style:style style:name="P32" style:family="paragraph" style:parent-style-name="Text_20_body">
      <style:text-properties officeooo:paragraph-rsid="00296c1e"/>
    </style:style>
    <style:style style:name="P33" style:family="paragraph" style:parent-style-name="Text_20_body">
      <style:text-properties officeooo:paragraph-rsid="002a4fb2"/>
    </style:style>
    <style:style style:name="P34" style:family="paragraph" style:parent-style-name="Text_20_body" style:list-style-name="L27">
      <style:text-properties officeooo:paragraph-rsid="002b2081"/>
    </style:style>
    <style:style style:name="P35" style:family="paragraph" style:parent-style-name="Text_20_body" style:list-style-name="L27">
      <style:text-properties officeooo:paragraph-rsid="002c1701"/>
    </style:style>
    <style:style style:name="P36" style:family="paragraph" style:parent-style-name="Text_20_body" style:list-style-name="L27">
      <style:text-properties officeooo:paragraph-rsid="002d0fc8"/>
    </style:style>
    <style:style style:name="P37" style:family="paragraph" style:parent-style-name="Text_20_body">
      <style:text-properties officeooo:paragraph-rsid="002b2081"/>
    </style:style>
    <style:style style:name="P38" style:family="paragraph" style:parent-style-name="Text_20_body">
      <style:text-properties officeooo:paragraph-rsid="002c1701"/>
    </style:style>
    <style:style style:name="P39" style:family="paragraph" style:parent-style-name="Text_20_body">
      <style:text-properties officeooo:paragraph-rsid="002d0fc8"/>
    </style:style>
    <style:style style:name="P40" style:family="paragraph" style:parent-style-name="Heading_20_1">
      <style:text-properties officeooo:paragraph-rsid="0011602c"/>
    </style:style>
    <style:style style:name="P41" style:family="paragraph" style:parent-style-name="Heading_20_1" style:master-page-name="Standard">
      <style:paragraph-properties style:page-number="1"/>
    </style:style>
    <style:style style:name="P42" style:family="paragraph" style:parent-style-name="Heading_20_1">
      <style:paragraph-properties fo:break-before="page"/>
      <style:text-properties officeooo:paragraph-rsid="00201a11"/>
    </style:style>
    <style:style style:name="P43" style:family="paragraph" style:parent-style-name="Heading_20_2">
      <style:paragraph-properties fo:break-before="page"/>
    </style:style>
    <style:style style:name="P44" style:family="paragraph" style:parent-style-name="Contents_20_1">
      <style:paragraph-properties>
        <style:tab-stops>
          <style:tab-stop style:position="17cm" style:type="right"/>
        </style:tab-stops>
      </style:paragraph-properties>
    </style:style>
    <style:style style:name="P45" style:family="paragraph" style:parent-style-name="Contents_20_Heading" style:master-page-name="目次">
      <style:paragraph-properties style:page-number="1"/>
    </style:style>
    <style:style style:name="P46" style:family="paragraph" style:parent-style-name="Heading_20_3">
      <style:text-properties officeooo:paragraph-rsid="0021b059"/>
    </style:style>
    <style:style style:name="P47" style:family="paragraph" style:parent-style-name="Table_20_Contents">
      <style:text-properties officeooo:paragraph-rsid="000db2d6"/>
    </style:style>
    <style:style style:name="P48" style:family="paragraph" style:parent-style-name="Table_20_Contents">
      <style:text-properties officeooo:rsid="0034471a" officeooo:paragraph-rsid="002064cf"/>
    </style:style>
    <style:style style:name="P49" style:family="paragraph" style:parent-style-name="Table_20_Contents">
      <style:text-properties officeooo:rsid="00106451" officeooo:paragraph-rsid="002064cf"/>
    </style:style>
    <style:style style:name="P50" style:family="paragraph" style:parent-style-name="Table_20_Contents">
      <style:text-properties officeooo:paragraph-rsid="002064cf"/>
    </style:style>
    <style:style style:name="P51" style:family="paragraph" style:parent-style-name="Table_20_Contents">
      <style:text-properties officeooo:paragraph-rsid="00296c1e"/>
    </style:style>
    <style:style style:name="P52" style:family="paragraph" style:parent-style-name="Table_20_Contents">
      <style:text-properties officeooo:paragraph-rsid="002b2081"/>
    </style:style>
    <style:style style:name="P53" style:family="paragraph" style:parent-style-name="Table_20_Contents">
      <style:text-properties officeooo:paragraph-rsid="002c1701"/>
    </style:style>
    <style:style style:name="P54" style:family="paragraph" style:parent-style-name="Table_20_Contents">
      <style:text-properties officeooo:paragraph-rsid="002d0fc8"/>
    </style:style>
    <style:style style:name="P55" style:family="paragraph" style:parent-style-name="Table_20_Contents">
      <style:paragraph-properties fo:text-align="start" style:justify-single-word="false"/>
      <style:text-properties fo:font-weight="normal" style:font-weight-asian="normal" style:font-weight-complex="normal"/>
    </style:style>
    <style:style style:name="P56" style:family="paragraph" style:parent-style-name="Table_20_Contents">
      <style:paragraph-properties fo:text-align="start" style:justify-single-word="false"/>
      <style:text-properties fo:font-weight="normal" officeooo:paragraph-rsid="002d0fc8" style:font-weight-asian="normal" style:font-weight-complex="normal"/>
    </style:style>
    <style:style style:name="P57" style:family="paragraph" style:parent-style-name="Contents_20_3">
      <style:paragraph-properties>
        <style:tab-stops>
          <style:tab-stop style:position="16.002cm" style:type="right" style:leader-style="dotted" style:leader-text="."/>
        </style:tab-stops>
      </style:paragraph-properties>
    </style:style>
    <style:style style:name="P58" style:family="paragraph" style:parent-style-name="Contents_20_2">
      <style:paragraph-properties>
        <style:tab-stops>
          <style:tab-stop style:position="16.501cm" style:type="right" style:leader-style="dotted" style:leader-text="."/>
        </style:tab-stops>
      </style:paragraph-properties>
    </style:style>
    <style:style style:name="P59" style:family="paragraph" style:parent-style-name="Title" style:master-page-name="First_20_Page">
      <style:paragraph-properties style:page-number="auto"/>
    </style:style>
    <style:style style:name="P60" style:family="paragraph" style:parent-style-name="Title">
      <style:paragraph-properties fo:text-align="center" style:justify-single-word="false"/>
      <style:text-properties fo:font-size="28pt" style:font-size-asian="28pt" style:font-size-complex="28pt"/>
    </style:style>
    <style:style style:name="T1" style:family="text">
      <style:text-properties officeooo:rsid="000be935"/>
    </style:style>
    <style:style style:name="T2" style:family="text">
      <style:text-properties officeooo:rsid="000db2d6"/>
    </style:style>
    <style:style style:name="T3" style:family="text">
      <style:text-properties officeooo:rsid="000dcaf4"/>
    </style:style>
    <style:style style:name="T4" style:family="text">
      <style:text-properties officeooo:rsid="0011602c"/>
    </style:style>
    <style:style style:name="T5" style:family="text">
      <style:text-properties officeooo:rsid="00125c98"/>
    </style:style>
    <style:style style:name="T6" style:family="text">
      <style:text-properties officeooo:rsid="0013caad"/>
    </style:style>
    <style:style style:name="T7" style:family="text">
      <style:text-properties officeooo:rsid="0015662c"/>
    </style:style>
    <style:style style:name="T8" style:family="text">
      <style:text-properties officeooo:rsid="00174410"/>
    </style:style>
    <style:style style:name="T9" style:family="text">
      <style:text-properties officeooo:rsid="0028ac12"/>
    </style:style>
    <style:style style:name="T10" style:family="text">
      <style:text-properties officeooo:rsid="0019db2d"/>
    </style:style>
    <style:style style:name="T11" style:family="text">
      <style:text-properties officeooo:rsid="001adb22"/>
    </style:style>
    <style:style style:name="T12" style:family="text">
      <style:text-properties officeooo:rsid="001cb865"/>
    </style:style>
    <style:style style:name="T13" style:family="text">
      <style:text-properties officeooo:rsid="001e9413"/>
    </style:style>
    <style:style style:name="T14" style:family="text">
      <style:text-properties officeooo:rsid="00201a11"/>
    </style:style>
    <style:style style:name="T15" style:family="text">
      <style:text-properties officeooo:rsid="0034471a"/>
    </style:style>
    <style:style style:name="T16" style:family="text">
      <style:text-properties officeooo:rsid="002064cf"/>
    </style:style>
    <style:style style:name="T17" style:family="text">
      <style:text-properties officeooo:rsid="0021b059"/>
    </style:style>
    <style:style style:name="T18" style:family="text">
      <style:text-properties officeooo:rsid="00231e3e"/>
    </style:style>
    <style:style style:name="T19" style:family="text">
      <style:text-properties officeooo:rsid="0023c77b"/>
    </style:style>
    <style:style style:name="T20" style:family="text">
      <style:text-properties officeooo:rsid="0024eff1"/>
    </style:style>
    <style:style style:name="T21" style:family="text">
      <style:text-properties officeooo:rsid="0025bfab"/>
    </style:style>
    <style:style style:name="T22" style:family="text">
      <style:text-properties officeooo:rsid="0027c328"/>
    </style:style>
    <style:style style:name="T23" style:family="text">
      <style:text-properties officeooo:rsid="0028b6c4"/>
    </style:style>
    <style:style style:name="T24" style:family="text">
      <style:text-properties officeooo:rsid="00296c1e"/>
    </style:style>
    <style:style style:name="T25" style:family="text">
      <style:text-properties officeooo:rsid="002a4fb2"/>
    </style:style>
    <style:style style:name="T26" style:family="text">
      <style:text-properties officeooo:rsid="002b2081"/>
    </style:style>
    <style:style style:name="T27" style:family="text">
      <style:text-properties officeooo:rsid="002c1701"/>
    </style:style>
    <style:style style:name="T28" style:family="text">
      <style:text-properties officeooo:rsid="002d0fc8"/>
    </style:style>
    <style:style style:name="T29" style:family="text">
      <style:text-properties officeooo:rsid="002e7226"/>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ge" style:horizontal-pos="from-left" style:horizontal-rel="page"/>
    </style:style>
    <style:style style:name="fr3"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background-color="transparent" style:background-transparency="100%" fo:padding="0.026cm" fo:border="none" style:mirror="none" fo:clip="rect(0cm, 0cm, 0cm, 0cm)" draw:luminance="0%" draw:contrast="0%" draw:red="0%" draw:green="0%" draw:blue="0%" draw:gamma="100%" draw:color-inversion="false" draw:image-opacity="100%" draw:color-mode="standard">
        <style:background-image/>
      </style:graphic-properties>
    </style:style>
    <style:style style:name="fr5" style:family="graphic" style:parent-style-name="Graphics">
      <style:graphic-properties style:vertical-pos="top" style:vertical-rel="paragraph" style:horizontal-pos="center" style:horizontal-rel="paragraph" fo:padding="0.049cm" fo:border="0.002cm solid #000000" style:shadow="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vertical-pos="top" style:vertical-rel="paragraph" style:horizontal-pos="center" style:horizontal-rel="paragraph" style:shadow="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vertical-pos="from-top" style:vertical-rel="paragraph" style:horizontal-pos="from-left" style:horizontal-rel="paragraph" fo:padding="0.049cm" fo:border="0.018cm solid #000000" style:shadow="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style:vertical-pos="from-top" style:vertical-rel="paragraph" style:horizontal-pos="center" style:horizontal-rel="paragraph" fo:padding="0.049cm" fo:border="0.002cm solid #000000" style:shadow="none"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1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tarSymbol"/>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2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2" draw:name="枠1" text:anchor-type="page" text:anchor-page-number="3" svg:x="2.642cm" svg:y="1.205cm" svg:width="15.716cm" draw:z-index="3">
        <draw:text-box fo:min-height="0.663cm">
          <text:p text:style-name="Frame_20_contents">目次等の表示、位置、内容がおかしい場合はメニュー [ツール] - [更新] - [すべて更新] を実行</text:p>
        </draw:text-box>
      </draw:frame>
      <text:p text:style-name="P59"/>
      <text:p text:style-name="P60">Unicorn ID Manager</text:p>
      <text:p text:style-name="P60">管理者ガイド</text:p>
      <text:p text:style-name="Text_20_body"/>
      <text:p text:style-name="Text_20_body"/>
      <text:p text:style-name="Text_20_body"><draw:frame draw:style-name="fr4" draw:name="OSSTechロゴ1" text:anchor-type="char" svg:x="5.459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オープンソース・ソリューション・テクノロジ(株)</text:p>
      <text:p text:style-name="Text_20_body">文書番号:<text:tab/><text:span text:style-name="T1">OSTD-UnicornIDM-AdminGuide</text:span><text:line-break/><text:line-break/>作成日:<text:tab/><text:tab/>201<text:span text:style-name="T1">1</text:span>年 <text:span text:style-name="T2">5</text:span>月<text:span text:style-name="T2">17</text:span>日<text:line-break/>リビジョン:<text:tab/>1.0</text:p>
      <text:p text:style-name="Text_20_body"/>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目次リンク"/>
            <text:index-entry-chapter/>
            <text:index-entry-span> </text:index-entry-span>
            <text:index-entry-text/>
            <text:index-entry-tab-stop style:type="right" style:leader-char=" "/>
            <text:index-entry-page-number/>
            <text:index-entry-link-end/>
          </text:table-of-content-entry-template>
          <text:table-of-content-entry-template text:outline-level="2" text:style-name="Contents_20_2">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目次リンク"/>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P45">目次</text:p>
          </text:index-title>
          <text:p text:style-name="P44"><text:a xlink:type="simple" xlink:href="#__RefHeading__22106_1607406586" text:style-name="目次リンク" text:visited-style-name="目次リンク">1. はじめに<text:tab/>1</text:a></text:p>
          <text:p text:style-name="P44"><text:a xlink:type="simple" xlink:href="#__RefHeading__5895_1604814915" text:style-name="目次リンク" text:visited-style-name="目次リンク">2. 一般ユーザー向けパスワード変更ページ<text:tab/>2</text:a></text:p>
          <text:p text:style-name="P44"><text:a xlink:type="simple" xlink:href="#__RefHeading__22108_1607406586" text:style-name="目次リンク" text:visited-style-name="目次リンク">3. ユーザー管理機能の利用<text:tab/>4</text:a></text:p>
          <text:p text:style-name="P58"><text:a xlink:type="simple" xlink:href="#__RefHeading__22110_1607406586" text:style-name="目次リンク" text:visited-style-name="目次リンク">3.1 管理者ログイン<text:tab/>4</text:a></text:p>
          <text:p text:style-name="P44"><text:a xlink:type="simple" xlink:href="#__RefHeading__5897_1604814915" text:style-name="目次リンク" text:visited-style-name="目次リンク">4. 1ユーザーを対象とした操作<text:tab/>6</text:a></text:p>
          <text:p text:style-name="P58"><text:a xlink:type="simple" xlink:href="#__RefHeading__5899_1604814915" text:style-name="目次リンク" text:visited-style-name="目次リンク">4.1 アカウント<text:tab/>6</text:a></text:p>
          <text:p text:style-name="P57"><text:a xlink:type="simple" xlink:href="#__RefHeading__5901_1604814915" text:style-name="目次リンク" text:visited-style-name="目次リンク">4.1.1 注意事項<text:tab/>7</text:a></text:p>
          <text:p text:style-name="P58"><text:a xlink:type="simple" xlink:href="#__RefHeading__5903_1604814915" text:style-name="目次リンク" text:visited-style-name="目次リンク">4.2 ユーザー情報表示<text:tab/>8</text:a></text:p>
          <text:p text:style-name="P58"><text:a xlink:type="simple" xlink:href="#__RefHeading__5905_1604814915" text:style-name="目次リンク" text:visited-style-name="目次リンク">4.3 ユーザー削除<text:tab/>9</text:a></text:p>
          <text:p text:style-name="P58"><text:a xlink:type="simple" xlink:href="#__RefHeading__6315_1604814915" text:style-name="目次リンク" text:visited-style-name="目次リンク">4.4 ユーザー情報更新<text:tab/>10</text:a></text:p>
          <text:p text:style-name="P58"><text:a xlink:type="simple" xlink:href="#__RefHeading__6317_1604814915" text:style-name="目次リンク" text:visited-style-name="目次リンク">4.5 ユーザーのパスワード変更(管理者向け)<text:tab/>11</text:a></text:p>
          <text:p text:style-name="P57"><text:a xlink:type="simple" xlink:href="#__RefHeading__6319_1604814915" text:style-name="目次リンク" text:visited-style-name="目次リンク">4.5.1 パスワード変更履歴の確認<text:tab/>12</text:a></text:p>
          <text:p text:style-name="P58"><text:a xlink:type="simple" xlink:href="#__RefHeading__6321_1604814915" text:style-name="目次リンク" text:visited-style-name="目次リンク">4.6 1ユーザーの有効化、無効化<text:tab/>12</text:a></text:p>
          <text:p text:style-name="P44"><text:a xlink:type="simple" xlink:href="#__RefHeading__6323_1604814915" text:style-name="目次リンク" text:visited-style-name="目次リンク">5. CSVを利用したユーザー一括操作<text:tab/>14</text:a></text:p>
          <text:p text:style-name="P58"><text:a xlink:type="simple" xlink:href="#__RefHeading__6325_1604814915" text:style-name="目次リンク" text:visited-style-name="目次リンク">5.1 ユーザー一括登録<text:tab/>14</text:a></text:p>
          <text:p text:style-name="P57"><text:a xlink:type="simple" xlink:href="#__RefHeading__6327_1604814915" text:style-name="目次リンク" text:visited-style-name="目次リンク">5.1.1 CSVファイルのアップロード<text:tab/>14</text:a></text:p>
          <text:p text:style-name="P58"><text:a xlink:type="simple" xlink:href="#__RefHeading__6329_1604814915" text:style-name="目次リンク" text:visited-style-name="目次リンク">5.2 実行結果一覧<text:tab/>16</text:a></text:p>
          <text:p text:style-name="P58"><text:a xlink:type="simple" xlink:href="#__RefHeading__6331_1604814915" text:style-name="目次リンク" text:visited-style-name="目次リンク">5.3 ユーザー一覧取得<text:tab/>17</text:a></text:p>
          <text:p text:style-name="P58"><text:a xlink:type="simple" xlink:href="#__RefHeading__6333_1604814915" text:style-name="目次リンク" text:visited-style-name="目次リンク">5.4 ユーザー一括更新<text:tab/>19</text:a></text:p>
          <text:p text:style-name="P58"><text:a xlink:type="simple" xlink:href="#__RefHeading__6335_1604814915" text:style-name="目次リンク" text:visited-style-name="目次リンク">5.5 ユーザー一括削除<text:tab/>20</text:a></text:p>
          <text:p text:style-name="P58"><text:a xlink:type="simple" xlink:href="#__RefHeading__6337_1604814915" text:style-name="目次リンク" text:visited-style-name="目次リンク">5.6 ユーザー一括無効化・有効化<text:tab/>21</text:a></text:p>
          <text:p text:style-name="P58"><text:a xlink:type="simple" xlink:href="#__RefHeading__2762_1963247801" text:style-name="目次リンク" text:visited-style-name="目次リンク">5.7 CSVファイルで指定可能な項目<text:tab/>22</text:a></text:p>
          <text:p text:style-name="P57"><text:a xlink:type="simple" xlink:href="#__RefHeading__2851_1963247801" text:style-name="目次リンク" text:visited-style-name="目次リンク">5.7.1 必須の項目<text:tab/>22</text:a></text:p>
          <text:p text:style-name="P57"><text:a xlink:type="simple" xlink:href="#__RefHeading__34711_1607406586" text:style-name="目次リンク" text:visited-style-name="目次リンク">5.7.2 Active Directoryにおいて指定可能な項目<text:tab/>22</text:a></text:p>
          <text:p text:style-name="P57"><text:a xlink:type="simple" xlink:href="#__RefHeading__2853_1963247801" text:style-name="目次リンク" text:visited-style-name="目次リンク">5.7.3 OpenLDAPにおいて指定可能な項目<text:tab/>22</text:a></text:p>
          <text:p text:style-name="P44"><text:a xlink:type="simple" xlink:href="#__RefHeading__22126_1607406586" text:style-name="目次リンク" text:visited-style-name="目次リンク">6. Google Apps処理時のエラーメッセージ<text:tab/>24</text:a></text:p>
          <text:p text:style-name="P44"><text:a xlink:type="simple" xlink:href="#__RefHeading__2857_1963247801" text:style-name="目次リンク" text:visited-style-name="目次リンク">7. 管理者アカウントの管理<text:tab/>25</text:a></text:p>
          <text:p text:style-name="P58"><text:a xlink:type="simple" xlink:href="#__RefHeading__22128_1607406586" text:style-name="目次リンク" text:visited-style-name="目次リンク">7.1 管理者の登録<text:tab/>25</text:a></text:p>
          <text:p text:style-name="P58"><text:a xlink:type="simple" xlink:href="#__RefHeading__2859_1963247801" text:style-name="目次リンク" text:visited-style-name="目次リンク">7.2 管理者アカウントのパスワード変更<text:tab/>27</text:a></text:p>
          <text:p text:style-name="P44"><text:a xlink:type="simple" xlink:href="#__RefHeading__22130_1607406586" text:style-name="目次リンク" text:visited-style-name="目次リンク">8. システム関連情報<text:tab/>28</text:a></text:p>
          <text:p text:style-name="P58"><text:a xlink:type="simple" xlink:href="#__RefHeading__22132_1607406586" text:style-name="目次リンク" text:visited-style-name="目次リンク">8.1 関連ファイル一覧<text:tab/>28</text:a></text:p>
          <text:p text:style-name="P58"><text:a xlink:type="simple" xlink:href="#__RefHeading__22134_1607406586" text:style-name="目次リンク" text:visited-style-name="目次リンク">8.2 設定のバックアップ<text:tab/>28</text:a></text:p>
          <text:p text:style-name="P44"><text:a xlink:type="simple" xlink:href="#__RefHeading__22136_1607406586" text:style-name="目次リンク" text:visited-style-name="目次リンク">9. 注意点<text:tab/>29</text:a></text:p>
          <text:p text:style-name="P58"><text:soft-page-break/><text:a xlink:type="simple" xlink:href="#__RefHeading__22138_1607406586" text:style-name="目次リンク" text:visited-style-name="目次リンク">9.1 サイトについて<text:tab/>29</text:a></text:p>
          <text:p text:style-name="P44"><text:a xlink:type="simple" xlink:href="#__RefHeading__22140_1607406586" text:style-name="目次リンク" text:visited-style-name="目次リンク">10. 改版履歴<text:tab/>30</text:a></text:p>
        </text:index-body>
      </text:table-of-content>
      <text:p text:style-name="Text_20_body"/>
      <text:h text:style-name="P41" text:outline-level="1"><text:bookmark text:name="__RefHeading__22106_1607406586"/>はじめに<text:bookmark-end text:name="__RefHeading__22106_1607406586"/></text:h>
      <text:p text:style-name="Text_20_body">本書は、Unicorn ID Managerの管理者向けマニュアルです。</text:p>
      <text:p text:style-name="Text_20_body">Unicorn ID Managerが次の環境に構築されていることを前提に説明を行います。</text:p>
      <text:p text:style-name="Text_20_body"/>
      <table:table table:name="表10" table:style-name="表10">
        <table:table-column table:style-name="表10.A"/>
        <table:table-column table:style-name="表10.B"/>
        <table:table-row>
          <table:table-cell table:style-name="表10.A1" office:value-type="string">
            <text:p text:style-name="P3">項目</text:p>
          </table:table-cell>
          <table:table-cell table:style-name="表10.B1" office:value-type="string">
            <text:p text:style-name="P3">値</text:p>
          </table:table-cell>
        </table:table-row>
        <table:table-row>
          <table:table-cell table:style-name="表10.A2" office:value-type="string">
            <text:p text:style-name="Table_20_Contents">Unicorn ID Managerの管理者ユーザー名</text:p>
          </table:table-cell>
          <table:table-cell table:style-name="表10.B2" office:value-type="string">
            <text:p text:style-name="Table_20_Contents">admin</text:p>
          </table:table-cell>
        </table:table-row>
        <table:table-row>
          <table:table-cell table:style-name="表10.A2" office:value-type="string">
            <text:p text:style-name="Table_20_Contents">Unicorn ID Managerの管理者パスワード</text:p>
          </table:table-cell>
          <table:table-cell table:style-name="表10.B2" office:value-type="string">
            <text:p text:style-name="Table_20_Contents">unicornidm</text:p>
          </table:table-cell>
        </table:table-row>
        <table:table-row>
          <table:table-cell table:style-name="表10.A2" office:value-type="string">
            <text:p text:style-name="Table_20_Contents">Unicorn ID Managerの管理対象組織名</text:p>
          </table:table-cell>
          <table:table-cell table:style-name="表10.B2" office:value-type="string">
            <text:p text:style-name="P47"><text:span text:style-name="T2">example</text:span></text:p>
          </table:table-cell>
        </table:table-row>
        <table:table-row>
          <table:table-cell table:style-name="表10.A2" office:value-type="string">
            <text:p text:style-name="Table_20_Contents">サーバー名</text:p>
          </table:table-cell>
          <table:table-cell table:style-name="表10.B2" office:value-type="string">
            <text:p text:style-name="Table_20_Contents"><text:span text:style-name="T2">unicornsv</text:span>.example.com</text:p>
          </table:table-cell>
        </table:table-row>
      </table:table>
      <text:p text:style-name="Standard"/>
      <text:p text:style-name="Text_20_body">実際にご利用の際には、本書で記載しているパラメーターを、お客様のシステムに合わせたパラメーターに読み替えてください。</text:p>
      <text:p text:style-name="Text_20_body">本書では、ユーザーアカウントが登録されているLDAP、Active Directory、Google Appsなどのことを「ユーザーリポジトリ」と呼びます。 お客様のシステム構成によって、ユーザーリポジトリの構成は変わります。</text:p>
      <text:p text:style-name="Text_20_body"/>
      <text:h text:style-name="Heading_20_1" text:outline-level="1"><text:bookmark text:name="__RefHeading__5895_1604814915"/>一般ユーザー向けパスワード変更ページ<text:bookmark-end text:name="__RefHeading__5895_1604814915"/></text:h>
      <text:p text:style-name="P12"><text:span text:style-name="T2">Unicorn ID Managerが提供するパスワード変更ページは、次のURLで提供されます。</text:span></text:p>
      <text:p text:style-name="Text_20_body">http://UnicornIDMのホスト名/unicornIDM/passwd/change/[組織名]/</text:p>
      <text:p text:style-name="P12"><text:span text:style-name="T2">本ドキュメントの構築例の場合、具体的には次のURLとなります。</text:span></text:p>
      <text:p text:style-name="P12"><text:span text:style-name="T2">http://unicornsv.example.com/unicornIDM/passwd/change/example/</text:span></text:p>
      <text:p text:style-name="P12"><text:span text:style-name="T2"/></text:p>
      <text:p text:style-name="P12"><text:span text:style-name="T2">Unicorn ID Managerの提供するパスワード変更ページにWebブラウザでアクセスすると、次の画面が表示されます。</text:span></text:p>
      <text:p text:style-name="P12"><draw:frame draw:style-name="fr6" draw:name="グラフィックス17" text:anchor-type="paragraph" svg:width="9.71cm" svg:height="7.936cm" draw:z-index="70"><draw:image xlink:href="Pictures/1000000000000260000001F0C681650E.png" xlink:type="simple" xlink:show="embed" xlink:actuate="onLoad"/></draw:frame><text:span text:style-name="T2"/></text:p>
      <text:p text:style-name="P12"><text:span text:style-name="T2">パスワードの変更が成功すると、次の画面が表示されます。</text:span></text:p>
      <text:p text:style-name="P12"><draw:frame draw:style-name="fr6" draw:name="グラフィックス25" text:anchor-type="paragraph" svg:width="9.867cm" svg:height="4.613cm" draw:z-index="71"><draw:image xlink:href="Pictures/1000000000000290000001305DBACDC3.png" xlink:type="simple" xlink:show="embed" xlink:actuate="onLoad"/></draw:frame><text:span text:style-name="T2"/></text:p>
      <text:p text:style-name="P12"><text:soft-page-break/><text:span text:style-name="T2">パスワードの変更に失敗すると、エラーメッセージが表示されます。</text:span></text:p>
      <text:p text:style-name="P12"><draw:frame draw:style-name="fr6" draw:name="グラフィックス26" text:anchor-type="paragraph" svg:width="10.733cm" svg:height="9.472cm" draw:z-index="72"><draw:image xlink:href="Pictures/100000000000028200000236074844A1.png" xlink:type="simple" xlink:show="embed" xlink:actuate="onLoad"/></draw:frame><text:span text:style-name="T2"/></text:p>
      <text:p text:style-name="P12"><text:span text:style-name="T2"/></text:p>
      <text:p text:style-name="P12"><text:span text:style-name="T2"/></text:p>
      <text:p text:style-name="P12"><text:span text:style-name="T2"/></text:p>
      <text:p text:style-name="P12"><text:span text:style-name="T2"/></text:p>
      <text:h text:style-name="Heading_20_1" text:outline-level="1"><text:bookmark text:name="__RefHeading__22108_1607406586"/>ユーザー管理機能の利用<text:bookmark-end text:name="__RefHeading__22108_1607406586"/></text:h>
      <text:p text:style-name="Text_20_body">本章では、Unicorn IDM によるユーザー情報の管理手順を説明します。</text:p>
      <text:h text:style-name="Heading_20_2" text:outline-level="2"><text:bookmark text:name="__RefHeading__22110_1607406586"/>管理者ログイン<text:bookmark-end text:name="__RefHeading__22110_1607406586"/></text:h>
      <text:p text:style-name="Text_20_body">Unicorn IDMからユーザー情報を管理するためには、Unicorn IDMの管理者アカウントでログインする必要があります。ブラウザで下記のURLにアクセスし、Unicorn ID Managerに管理者アカウントでログインしてください(※URLの最後のスラッシュまで必要です)。</text:p>
      <text:list xml:id="list866996987" text:style-name="L1">
        <text:list-item>
          <text:p text:style-name="P7">http<text:span text:style-name="T3">s</text:span>://<text:span text:style-name="T3">unicornsv</text:span>.example.com/unicornIDM/idm/index/</text:p>
        </text:list-item>
      </text:list>
      <text:p text:style-name="Text_20_body">ログイン画面が表示されますので、インストール時に設定したUnicorn IDMの管理者アカウントでログインします。</text:p>
      <text:p text:style-name="Text_20_body"><draw:frame draw:style-name="fr9" draw:name="グラフィックス2" text:anchor-type="paragraph" svg:y="0.362cm" svg:width="10.83cm" style:rel-width="63%" svg:height="4.962cm" style:rel-height="21%" draw:z-index="73"><draw:image xlink:href="Pictures/10000201000002E40000015FB4ED4268.png" xlink:type="simple" xlink:show="embed" xlink:actuate="onLoad"/></draw:frame></text:p>
      <text:p text:style-name="Text_20_body">OpenLDAPやActive Directoryに登録されているユーザーを管理者として追加登録済みの場合は、それらのシステムに登録されているユーザーのパスワードでログインすることも可能です。</text:p>
      <text:p text:style-name="Text_20_body">認証が成功すると、操作対象の組織を選択する画面が表示されます。複数の組織単位を設定している場合は、複数の組織が表示されます。</text:p>
      <text:p text:style-name="P13"><draw:frame draw:style-name="fr6" draw:name="グラフィックス16" text:anchor-type="paragraph" svg:width="11.359cm" svg:height="5.218cm" draw:z-index="74"><draw:image xlink:href="Pictures/1000000000000394000001A2F00EB844.png" xlink:type="simple" xlink:show="embed" xlink:actuate="onLoad"/></draw:frame>表示されている「組織の一覧」から操作対象の組織を選択することで、ユーザー情報管理操作のメニューが表示されます。</text:p>
      <text:p text:style-name="Text_20_body"><text:soft-page-break/>選択した組織に対するユーザー管理画面となりますので、各メニューから操作を開始します。</text:p>
      <text:p text:style-name="Text_20_body"><draw:frame draw:style-name="fr6" draw:name="グラフィックス18" text:anchor-type="paragraph" svg:width="12.836cm" svg:height="9.968cm" draw:z-index="75"><draw:image xlink:href="Pictures/1000000000000376000002AF461FC157.png" xlink:type="simple" xlink:show="embed" xlink:actuate="onLoad"/></draw:frame></text:p>
      <text:p text:style-name="Text_20_body"/>
      <text:h text:style-name="P40" text:outline-level="1"><text:bookmark text:name="__RefHeading__5897_1604814915"/><text:span text:style-name="T4">1ユーザーを対象とした操作</text:span><text:bookmark-end text:name="__RefHeading__5897_1604814915"/></text:h>
      <text:h text:style-name="Heading_20_2" text:outline-level="2"><text:bookmark text:name="__RefHeading__5899_1604814915"/><text:span text:style-name="T4">アカウント</text:span><text:bookmark-end text:name="__RefHeading__5899_1604814915"/></text:h>
      <text:p text:style-name="Text_20_body"><text:span text:style-name="T4">ユーザーを1名登録したい場合は、「アカウント登録」を選択します。</text:span></text:p>
      <text:p text:style-name="Text_20_body"><text:span text:style-name="T4">画面に表示される設定項目は、Unicorn ID Managerの設定内容によって異なります。</text:span></text:p>
      <text:p text:style-name="Text_20_body"><draw:frame draw:style-name="fr6" draw:name="グラフィックス27" text:anchor-type="paragraph" svg:width="11.73cm" svg:height="11.532cm" draw:z-index="76"><draw:image xlink:href="Pictures/10000000000002FD000002F030EEC859.png" xlink:type="simple" xlink:show="embed" xlink:actuate="onLoad"/></draw:frame><text:span text:style-name="T4"/></text:p>
      <text:p text:style-name="Text_20_body"><text:span text:style-name="T4">デフォルト値が設定されている項目には、値が入力されています。</text:span></text:p>
      <text:p text:style-name="Text_20_body"><text:span text:style-name="T4">赤字となっている箇所は値の入力が必須の項目です。それ以外の値については、空白のままでも構いません。</text:span></text:p>
      <text:p text:style-name="Text_20_body"><text:span text:style-name="T4">なお、上記画面で表示されている括弧内の英字は、</text:span><text:span text:style-name="T5">CSVファイルでユーザーの一括登録を実施する際のカラム名と同一です。</text:span></text:p>
      <text:p text:style-name="Text_20_body"><text:span text:style-name="T5"/></text:p>
      <text:p text:style-name="Text_20_body"><text:span text:style-name="T5">各項目の入力を完了した後に、最下段の「対象組織」を選択します。</text:span></text:p>
      <text:p text:style-name="Text_20_body"><text:span text:style-name="T5">チェックを外した「対象組織」に対しては、ユーザーの登録が行われませんので、ユーザー登録を行いたくない</text:span><text:soft-page-break/><text:span text:style-name="T5">レポジトリがある場合に選択してください。</text:span></text:p>
      <text:p text:style-name="Text_20_body"><draw:frame draw:style-name="fr6" draw:name="グラフィックス28" text:anchor-type="paragraph" svg:width="13.107cm" svg:height="6.629cm" draw:z-index="77"><draw:image xlink:href="Pictures/100000000000036B000001B8359CF5D3.png" xlink:type="simple" xlink:show="embed" xlink:actuate="onLoad"/></draw:frame><text:span text:style-name="T5"/></text:p>
      <text:p text:style-name="Text_20_body"><text:span text:style-name="T5">いずれかのレポジトリへのがエラーになった場合でも、「</text:span><text:span text:style-name="T6">OK」が表示されているレポジトリに対するユーザー登録は成功していますので、エラーになったレポジトリに対してのみ再登録を実施してください。</text:span></text:p>
      <text:p text:style-name="Text_20_body"><text:span text:style-name="T6">※ 既にユーザー登録済みのレポジトリに対するユーザー登録操作を行っても、「ユーザーが既に存在します」というエラーになるのみですので、再登録の操作を実施しても問題ありません。</text:span></text:p>
      <text:p text:style-name="Text_20_body"><text:span text:style-name="T5"/></text:p>
      <text:h text:style-name="Heading_20_3" text:outline-level="3"><text:bookmark text:name="__RefHeading__5901_1604814915"/><text:span text:style-name="T5">注意事項</text:span><text:bookmark-end text:name="__RefHeading__5901_1604814915"/></text:h>
      <text:p text:style-name="Text_20_body"><text:span text:style-name="T5">ユーザー登録時に値を入力する際の注意事項です。</text:span></text:p>
      <text:list xml:id="list1776866461" text:style-name="L20">
        <text:list-item>
          <text:p text:style-name="P14"><text:span text:style-name="T6">AdGroups</text:span></text:p>
          <text:list>
            <text:list-item>
              <text:p text:style-name="P14"><text:span text:style-name="T6">Acitve Directoryのプライマリグループ以外のグループに所属させたいとき、グループ名を指定してください。「,」で区切って、複数のグループ名を指定することもできます。（事前にActive Directory上にグループを作成してください）</text:span></text:p>
            </text:list-item>
          </text:list>
        </text:list-item>
        <text:list-item>
          <text:p text:style-name="P14"><text:span text:style-name="T6">LdapGroups</text:span></text:p>
          <text:list>
            <text:list-item>
              <text:p text:style-name="P14"><text:span text:style-name="T6">OpenLDAPのプライマリグループ以外のグループに所属させたいときは、LdapGroups 属性に、グループ名を指定してください。「,」で区切って、複数のグループ名を指定することもできます。事前にOpenLDAPにグループを作成してください。</text:span></text:p>
            </text:list-item>
          </text:list>
        </text:list-item>
        <text:list-item>
          <text:p text:style-name="P14"><text:span text:style-name="T6">unixHomeDirectory</text:span></text:p>
          <text:list>
            <text:list-item>
              <text:p text:style-name="P14"><text:span text:style-name="T6">UNIX用のホームディレクトリの属性は、「homeDirectory」ではなく、「unixHomeDirectory」にホームディレクトリのパスを指定してください。（「home Direcotry」はAcitve Directoryでのホームディレクトリ属性となります）</text:span></text:p>
            </text:list-item>
          </text:list>
        </text:list-item>
      </text:list>
      <text:p text:style-name="P15"><text:span text:style-name="T6"/></text:p>
      <text:h text:style-name="Heading_20_2" text:outline-level="2"><text:bookmark text:name="__RefHeading__5903_1604814915"/><text:soft-page-break/><text:span text:style-name="T6">ユーザー情報表示</text:span><text:bookmark-end text:name="__RefHeading__5903_1604814915"/></text:h>
      <text:p text:style-name="P15"><text:span text:style-name="T6">登録済みのユーザーのユーザー情報を確認するときは、「トップ」ページの「アカウント管理」のユーザー名の入力フィールドにユーザー名を入力し、「ユーザー情報表示」を押します。</text:span></text:p>
      <text:p text:style-name="P15"><draw:frame draw:style-name="fr6" draw:name="グラフィックス29" text:anchor-type="paragraph" svg:width="11.605cm" svg:height="4.052cm" draw:z-index="78"><draw:image xlink:href="Pictures/10000000000003620000012BD9EE84A0.png" xlink:type="simple" xlink:show="embed" xlink:actuate="onLoad"/></draw:frame><text:span text:style-name="T6"/></text:p>
      <text:p text:style-name="P16"><text:span text:style-name="T7">各レポジトリから収集した情報を統合し、次の画面で表示します。</text:span></text:p>
      <text:p text:style-name="P16"><draw:frame draw:style-name="fr6" draw:name="グラフィックス30" text:anchor-type="paragraph" svg:width="14.104cm" svg:height="9.779cm" draw:z-index="79"><draw:image xlink:href="Pictures/1000000000000408000002CA68C8BC8D.png" xlink:type="simple" xlink:show="embed" xlink:actuate="onLoad"/></draw:frame><text:span text:style-name="T7">画面下部の「ログインステータス」には、各サービスの利用許可状況が表示されています。</text:span></text:p>
      <text:p text:style-name="P16"><text:span text:style-name="T7">そのレポジトリを利用可能な場合は「ログイン可」と表示され、利用不可能な場合は「ログイン不可」と表示されます。</text:span></text:p>
      <text:p text:style-name="P16"><text:span text:style-name="T7"/></text:p>
      <text:p text:style-name="P16"><text:span text:style-name="T7"/></text:p>
      <text:p text:style-name="P16"><text:span text:style-name="T7"/></text:p>
      <text:h text:style-name="Heading_20_2" text:outline-level="2"><text:bookmark text:name="__RefHeading__5905_1604814915"/><text:soft-page-break/><text:span text:style-name="T7">ユーザー削除</text:span><text:bookmark-end text:name="__RefHeading__5905_1604814915"/></text:h>
      <text:p text:style-name="P17"><text:span text:style-name="T8">1ユーザーを削除したい場合は、「ユーザー削除」を選択します。</text:span></text:p>
      <text:p text:style-name="P17"><text:span text:style-name="T8">ユーザー名の入力画面が表示されますので、削除するユーザーのユーザー名を入力し、「次へ」をクリックします。</text:span></text:p>
      <text:p text:style-name="P17"><draw:frame draw:style-name="fr6" draw:name="グラフィックス31" text:anchor-type="paragraph" svg:width="12.621cm" svg:height="3.321cm" draw:z-index="80"><draw:image xlink:href="Pictures/1000000000000436000001180806164A.png" xlink:type="simple" xlink:show="embed" xlink:actuate="onLoad"/></draw:frame><text:span text:style-name="T8"/></text:p>
      <text:p text:style-name="P18"><text:span text:style-name="T8">削除対象のユーザー情報の一部の情報が表示されますので、対象ユーザーに間違いが無いことを確認してから、「削除」をクリックします。 </text:span></text:p>
      <text:p text:style-name="P18"><text:span text:style-name="T8">チェックを外した「対象組織」からはユーザーの削除は行われません。</text:span></text:p>
      <text:p text:style-name="P17"><draw:frame draw:style-name="fr6" draw:name="グラフィックス32" text:anchor-type="paragraph" svg:width="11.996cm" svg:height="6.294cm" draw:z-index="81"><draw:image xlink:href="Pictures/10000000000004060000021A8CEE3E5A.png" xlink:type="simple" xlink:show="embed" xlink:actuate="onLoad"/></draw:frame><text:span text:style-name="T8"/></text:p>
      <text:p text:style-name="P17"><text:span text:style-name="T8">ユーザー削除が完了すると、次の画面が表示されます。</text:span></text:p>
      <text:p text:style-name="P17"><draw:frame draw:style-name="fr6" draw:name="グラフィックス34" text:anchor-type="paragraph" svg:width="14.829cm" svg:height="4.175cm" draw:z-index="82"><draw:image xlink:href="Pictures/100000000000040C000001202959B3CD.png" xlink:type="simple" xlink:show="embed" xlink:actuate="onLoad"/></draw:frame><text:span text:style-name="T8"/></text:p>
      <text:h text:style-name="Heading_20_2" text:outline-level="2"><text:bookmark text:name="__RefHeading__6315_1604814915"/><text:soft-page-break/><text:span text:style-name="T8">ユーザー情報更新</text:span><text:bookmark-end text:name="__RefHeading__6315_1604814915"/></text:h>
      <text:p text:style-name="P19"><text:span text:style-name="T8">1ユーザーの情報を更新したい場合は、</text:span><text:span text:style-name="T9">「トップ」ページの</text:span><text:span text:style-name="T8">「ユーザー情報更新」を選択します。</text:span></text:p>
      <text:p text:style-name="P20"><text:span text:style-name="T8">ユーザー名の入力画面が表示されますので、</text:span><text:span text:style-name="T10">更新</text:span><text:span text:style-name="T8">するユーザーのユーザー名を入力し、「次へ」をクリックします。</text:span></text:p>
      <text:p text:style-name="P19"><draw:frame draw:style-name="fr6" draw:name="グラフィックス33" text:anchor-type="paragraph" svg:width="14.45cm" svg:height="5.791cm" draw:z-index="83"><draw:image xlink:href="Pictures/1000000000000436000001AD1E86F12F.png" xlink:type="simple" xlink:show="embed" xlink:actuate="onLoad"/></draw:frame><text:span text:style-name="T8">更新対象のユーザーのユーザー情報が表示されますので、更新後の値を入力後、「ユーザー情報更新」をクリックすることで、ユーザー情報の更新が行われます。</text:span></text:p>
      <text:p text:style-name="P19"><draw:frame draw:style-name="fr6" draw:name="グラフィックス35" text:anchor-type="paragraph" svg:width="14.78cm" svg:height="11.06cm" draw:z-index="84"><draw:image xlink:href="Pictures/1000000000000400000002FD6F013922.png" xlink:type="simple" xlink:show="embed" xlink:actuate="onLoad"/></draw:frame><text:span text:style-name="T8"/></text:p>
      <text:p text:style-name="P19"><text:span text:style-name="T8"/></text:p>
      <text:h text:style-name="Heading_20_2" text:outline-level="2"><text:bookmark text:name="__RefHeading__6317_1604814915"/><text:soft-page-break/><text:span text:style-name="T8">ユーザーのパスワード変更</text:span><text:span text:style-name="T11">(管理者向け)</text:span><text:bookmark-end text:name="__RefHeading__6317_1604814915"/></text:h>
      <text:p text:style-name="P21"><text:span text:style-name="T11">管理者がユーザーのパスワードを強制的に変更するときは、「トップ」ページの「パスワード変更」をクリックします。</text:span></text:p>
      <text:p text:style-name="P21"><text:span text:style-name="T8">ユーザー名の入力画面が表示されますので、</text:span><text:span text:style-name="T10">パスワードを変更</text:span><text:span text:style-name="T8">するユーザーのユーザー名を入力し、「次へ」をクリックします。</text:span></text:p>
      <text:p text:style-name="P21"><draw:frame draw:style-name="fr6" draw:name="グラフィックス36" text:anchor-type="paragraph" svg:width="14.778cm" svg:height="6.184cm" draw:z-index="85"><draw:image xlink:href="Pictures/1000000000000438000001C110DED0B4.png" xlink:type="simple" xlink:show="embed" xlink:actuate="onLoad"/></draw:frame><text:span text:style-name="T11"/></text:p>
      <text:p text:style-name="P21"><text:span text:style-name="T11">表示されたユーザー情報を確認し、対象ユーザーに間違いが無ければ、「新しいパスワード」、「新しいパスワード(再入力)」に、新しく割り当てるパスワードを入力してから、「変更」をクリックします。</text:span></text:p>
      <text:p text:style-name="P21"><draw:frame draw:style-name="fr6" draw:name="グラフィックス37" text:anchor-type="paragraph" svg:width="13.76cm" svg:height="7.38cm" draw:z-index="86"><draw:image xlink:href="Pictures/100000000000043A00000242901F4896.png" xlink:type="simple" xlink:show="embed" xlink:actuate="onLoad"/></draw:frame><text:span text:style-name="T11"/></text:p>
      <text:p text:style-name="P21"><text:span text:style-name="T11">パスワードの変更が完了すると、次のメッセージが表示されます。</text:span></text:p>
      <text:p text:style-name="P21"><draw:frame draw:style-name="fr6" draw:name="グラフィックス38" text:anchor-type="paragraph" svg:width="13.344cm" svg:height="5.315cm" draw:z-index="87"><draw:image xlink:href="Pictures/100000000000043A000001ACADD94169.png" xlink:type="simple" xlink:show="embed" xlink:actuate="onLoad"/></draw:frame><text:soft-page-break/><text:span text:style-name="T11"/></text:p>
      <text:h text:style-name="Heading_20_3" text:outline-level="3"><text:bookmark text:name="__RefHeading__6319_1604814915"/><text:span text:style-name="T11">パスワード変更履歴の確認</text:span><text:bookmark-end text:name="__RefHeading__6319_1604814915"/></text:h>
      <text:p text:style-name="Text_20_body"><text:span text:style-name="T11">画面左の「パスワード変更履歴」から、</text:span><text:span text:style-name="T29">Unicorn ID Manager経由でパスワードを変更したユーザーの変更履歴を確認することができます。</text:span></text:p>
      <text:p text:style-name="Text_20_body"><draw:frame draw:style-name="fr6" draw:name="グラフィックス6" text:anchor-type="paragraph" svg:width="12.601cm" svg:height="5.256cm" draw:z-index="102"><draw:image xlink:href="Pictures/100000000000035300000160DA6FA0D3.png" xlink:type="simple" xlink:show="embed" xlink:actuate="onLoad"/></draw:frame><text:span text:style-name="T29">パスワードを変更したユーザーが管理者ユーザーの場合は、「実行ユーザー」の欄が黄色になります。</text:span></text:p>
      <text:p text:style-name="Text_20_body"><text:span text:style-name="T29">「ユーザー名」にパスワードの変更対象のユーザー名が表示され、パスワード変更処理の結果を確認することが可能です。</text:span></text:p>
      <text:p text:style-name="P21"><text:span text:style-name="T11"/></text:p>
      <text:h text:style-name="Heading_20_2" text:outline-level="2"><text:bookmark text:name="__RefHeading__6321_1604814915"/><text:span text:style-name="T12">1</text:span><text:span text:style-name="T11">ユーザーの有効化、無効化</text:span><text:bookmark-end text:name="__RefHeading__6321_1604814915"/></text:h>
      <text:p text:style-name="Text_20_body"><text:span text:style-name="T11">ユーザーを無効化すると、レポジトリにユーザーを登録したまま、そのレポジトリを利用したログインを禁止することができます。</text:span></text:p>
      <text:p text:style-name="Text_20_body"><text:span text:style-name="T11">無効化したユーザーを、有効化すると、再度、そのユーザーはログイン可能となります。</text:span></text:p>
      <text:p text:style-name="P22"><text:span text:style-name="T12">1ユーザーを有効化、無効化したい場合は、「トップ」ページの「ユーザー有効化」、あるいは「ユーザー無効化」を選択します。</text:span></text:p>
      <text:p text:style-name="P22"><text:span text:style-name="T12">ユーザー名の入力画面が表示されますので、無効化（有効化）したいユーザー名を入力後、「次へ」をクリックし</text:span><text:soft-page-break/><text:span text:style-name="T12">ます。（画面は無効化の場合）</text:span></text:p>
      <text:p text:style-name="P22"><draw:frame draw:style-name="fr6" draw:name="グラフィックス39" text:anchor-type="paragraph" svg:width="13.598cm" svg:height="5.477cm" draw:z-index="88"><draw:image xlink:href="Pictures/1000000000000438000001B0D0AA25FE.png" xlink:type="simple" xlink:show="embed" xlink:actuate="onLoad"/></draw:frame><text:span text:style-name="T12"/></text:p>
      <text:p text:style-name="P22"><text:span text:style-name="T12">指定したユーザーの情報が表示されますので、対象ユーザーに間違いが無いことを確認し、「無効化</text:span><text:span text:style-name="T13">」もしくは「有効化」をクリックします。</text:span></text:p>
      <text:p text:style-name="P22"><text:span text:style-name="T13">「ログインステータス」には、各レポジトリでユーザーのアカウントの状態が表示されており、「ログイン可」、「ログイン不可」のいずれかが表示されます。</text:span></text:p>
      <text:p text:style-name="P22"><draw:frame draw:style-name="fr6" draw:name="グラフィックス40" text:anchor-type="paragraph" svg:width="13.864cm" svg:height="8.899cm" draw:z-index="89"><draw:image xlink:href="Pictures/100000000000043C000002B6B02B8B37.png" xlink:type="simple" xlink:show="embed" xlink:actuate="onLoad"/></draw:frame><text:span text:style-name="T12"/></text:p>
      <text:p text:style-name="P22"><text:span text:style-name="T12"/></text:p>
      <text:p text:style-name="P22"><text:span text:style-name="T12"/></text:p>
      <text:p text:style-name="P17"><text:span text:style-name="T8"/></text:p>
      <text:p text:style-name="P17"><text:span text:style-name="T8"/></text:p>
      <text:h text:style-name="P42" text:outline-level="1"><text:bookmark text:name="__RefHeading__6323_1604814915"/><text:span text:style-name="T14">CSVを利用したユーザー一括操作</text:span><text:bookmark-end text:name="__RefHeading__6323_1604814915"/></text:h>
      <text:h text:style-name="Heading_20_2" text:outline-level="2"><text:bookmark text:name="__RefHeading__6325_1604814915"/><text:span text:style-name="T14">ユーザー一括登録</text:span><text:bookmark-end text:name="__RefHeading__6325_1604814915"/></text:h>
      <text:p text:style-name="P23"><text:span text:style-name="T14">CSVファイルに記載したユーザーを一括登録したい場合は、登録対象のユーザー情報をCSVファイルに記載します。</text:span></text:p>
      <text:p text:style-name="P23"><text:span text:style-name="T14">一括登録時のCSVファイルの書式は、次の形式となります。</text:span></text:p>
      <table:table table:name="表6" table:style-name="表6">
        <table:table-column table:style-name="表6.A" table:number-columns-repeated="5"/>
        <table:table-row>
          <table:table-cell table:style-name="表6.A1" office:value-type="string">
            <text:p text:style-name="P50">username</text:p>
          </table:table-cell>
          <table:table-cell table:style-name="表6.A1" office:value-type="string">
            <text:p text:style-name="P50">sn</text:p>
          </table:table-cell>
          <table:table-cell table:style-name="表6.A1" office:value-type="string">
            <text:p text:style-name="P50">givenName</text:p>
          </table:table-cell>
          <table:table-cell table:style-name="表6.A1" office:value-type="string">
            <text:p text:style-name="P50">password </text:p>
          </table:table-cell>
          <table:table-cell table:style-name="表6.E1" office:value-type="string">
            <text:p text:style-name="P50">....</text:p>
          </table:table-cell>
        </table:table-row>
        <table:table-row>
          <table:table-cell table:style-name="表6.A2" office:value-type="string">
            <text:p text:style-name="P48"><text:span text:style-name="T16">suzuki</text:span></text:p>
          </table:table-cell>
          <table:table-cell table:style-name="表6.A2" office:value-type="string">
            <text:p text:style-name="P49">鈴木</text:p>
          </table:table-cell>
          <table:table-cell table:style-name="表6.A2" office:value-type="string">
            <text:p text:style-name="P48">太郎</text:p>
          </table:table-cell>
          <table:table-cell table:style-name="表6.A2" office:value-type="string">
            <text:p text:style-name="P50">Haen8toh</text:p>
          </table:table-cell>
          <table:table-cell table:style-name="表6.E2" office:value-type="string">
            <text:p text:style-name="P50">....</text:p>
          </table:table-cell>
        </table:table-row>
        <table:table-row>
          <table:table-cell table:style-name="表6.A2" office:value-type="string">
            <text:p text:style-name="P48"><text:span text:style-name="T16">yamada</text:span></text:p>
          </table:table-cell>
          <table:table-cell table:style-name="表6.A2" office:value-type="string">
            <text:p text:style-name="P49"><text:span text:style-name="T15">山田</text:span></text:p>
          </table:table-cell>
          <table:table-cell table:style-name="表6.A2" office:value-type="string">
            <text:p text:style-name="P48">花子</text:p>
          </table:table-cell>
          <table:table-cell table:style-name="表6.A2" office:value-type="string">
            <text:p text:style-name="P50">Ciaw7tu4</text:p>
          </table:table-cell>
          <table:table-cell table:style-name="表6.E2" office:value-type="string">
            <text:p text:style-name="P50">....</text:p>
          </table:table-cell>
        </table:table-row>
      </table:table>
      <text:p text:style-name="P5"><text:span text:style-name="T14"/></text:p>
      <text:list xml:id="list1554523048" text:style-name="L22">
        <text:list-item>
          <text:p text:style-name="P24">1行目は各列の属性を表すヘッダを意味します。</text:p>
        </text:list-item>
        <text:list-item>
          <text:p text:style-name="P24">1列目は必ず”username”としてください。ユーザーのユーザー名として扱われます。 2列目以降は、ヘッダに記載された属性として扱われるため、列に記載する属性の順番は自由です。</text:p>
        </text:list-item>
        <text:list-item>
          <text:p text:style-name="P24">必須属性以外の属性は、デフォルト値以外の値を指定するときに記載してください。</text:p>
        </text:list-item>
        <text:list-item>
          <text:p text:style-name="P24">1行目のヘッダ部分は大文字、小文字も区別されますので、givenNameなどの記述に注意してください。</text:p>
        </text:list-item>
        <text:list-item>
          <text:p text:style-name="P24"><text:span text:style-name="T14">各項目の値にて、最初の空白、最後の空白については削除して登録されます。ただし、全角の空白は削除しません。（全角空白は最初、最後に存在していても登録されます。）</text:span></text:p>
        </text:list-item>
        <text:list-item>
          <text:p text:style-name="P25"><text:span text:style-name="T17">CSVファイルで処理可能な属性については、各レポジトリ、およびUnicorn ID Managerの設定に基づきます。</text:span></text:p>
        </text:list-item>
        <text:list-item>
          <text:p text:style-name="P24"><text:span text:style-name="T14">CSVファイルの書式はRFCに準拠しています(RFC4180)。RFCには、カラムのデーダをダブルクォーテーションで囲む必要がある場合の説明などが記載されているため、CSVの書式に関してはRFC4180をご参照ください( http://www.ietf.org/rfc/rfc4180.txt )。例えば、カラムにダブルクォーテーション、カンマなどを含む場合は、カラムをダブルクォーテーションで囲む必要があります。</text:span></text:p>
        </text:list-item>
      </text:list>
      <text:p text:style-name="P23"><text:span text:style-name="T14"/></text:p>
      <text:h text:style-name="P46" text:outline-level="3"><text:bookmark text:name="__RefHeading__6327_1604814915"/><text:span text:style-name="T17">CSVファイルのアップロード</text:span><text:bookmark-end text:name="__RefHeading__6327_1604814915"/></text:h>
      <text:p text:style-name="P26"><text:span text:style-name="T18">CSVファイルの準備が完了したら、管理ツールの「ユーザー一括登録」を選択します。</text:span></text:p>
      <text:p text:style-name="P27"><text:span text:style-name="T18">ファイルの選択画面となりますので、「参照」をクリックし、ユーザー登録に利用するCSVファイルを選択します。</text:span></text:p>
      <text:p text:style-name="P27"><text:span text:style-name="T19">CSVファイルをExcelで作成した場合は「エンコーディング」として、「シフトJIS」を選択します。</text:span></text:p>
      <text:p text:style-name="P27"><text:span text:style-name="T19">CSVファイルをOpenOfficeなどで作成した場合は「エンコーディング」として、「UTF-8」を選択します。</text:span></text:p>
      <text:p text:style-name="P27"><text:span text:style-name="T18">エンコーディングを正しく選択したら、「アップロード(プレビュー)」をクリックします。</text:span></text:p>
      <text:p text:style-name="P23"><draw:frame draw:style-name="fr6" draw:name="グラフィックス41" text:anchor-type="paragraph" svg:width="14.794cm" svg:height="4.586cm" draw:z-index="90"><draw:image xlink:href="Pictures/100000000000043A0000014CA135D541.png" xlink:type="simple" xlink:show="embed" xlink:actuate="onLoad"/></draw:frame><text:soft-page-break/><text:span text:style-name="T14"/></text:p>
      <text:p text:style-name="P27"><text:span text:style-name="T19">CSVファイルの先頭 5エントリがプレビューとして表示されます。</text:span></text:p>
      <text:p text:style-name="P27"><draw:frame draw:style-name="fr6" draw:name="グラフィックス42" text:anchor-type="paragraph" svg:width="15.092cm" svg:height="5.567cm" draw:z-index="91"><draw:image xlink:href="Pictures/100000000000043200000189844E4DED.png" xlink:type="simple" xlink:show="embed" xlink:actuate="onLoad"/></draw:frame><text:span text:style-name="T19"/></text:p>
      <text:p text:style-name="P28"><text:span text:style-name="T20">CSVファイルの誤りによるカラムのずれなどが無ければ、「ユーザー登録」をクリックします。</text:span></text:p>
      <text:p text:style-name="P28"><text:span text:style-name="T20">画面が切り替わり、各レポジトリに対するユーザー登録処理が開始されます。</text:span></text:p>
      <text:p text:style-name="P28"><draw:frame draw:style-name="fr6" draw:name="グラフィックス43" text:anchor-type="paragraph" svg:width="15.584cm" svg:height="4.759cm" draw:z-index="92"><draw:image xlink:href="Pictures/100000000000043700000146B123EC1D.png" xlink:type="simple" xlink:show="embed" xlink:actuate="onLoad"/></draw:frame><text:span text:style-name="T20">ユーザー一括操作は、各レポジトリごとに、別々に処理が行われます。</text:span></text:p>
      <text:p text:style-name="P28"><text:span text:style-name="T20">ユーザー一括操作の操作結果を確認するためには、画面左の「実行結果一覧」をクリックします。</text:span></text:p>
      <text:h text:style-name="Heading_20_2" text:outline-level="2"><text:bookmark text:name="__RefHeading__6329_1604814915"/><text:soft-page-break/><text:span text:style-name="T20">実行結果一覧</text:span><text:bookmark-end text:name="__RefHeading__6329_1604814915"/></text:h>
      <text:p text:style-name="P28"><text:span text:style-name="T20">CSVファイルを用いたユーザー一括操作の実行結果は、画面左側の「実行結果一覧」から確認します。</text:span></text:p>
      <text:p text:style-name="P28"><draw:frame draw:style-name="fr10" draw:name="グラフィックス44" text:anchor-type="paragraph" svg:width="17cm" svg:height="10.742cm" draw:z-index="93"><draw:image xlink:href="Pictures/10000000000004240000029CFD279572.png" xlink:type="simple" xlink:show="embed" xlink:actuate="onLoad"/></draw:frame><text:span text:style-name="T20"/></text:p>
      <text:p text:style-name="P29"><text:span text:style-name="T20">ユーザー登録に失敗したエントリがある場合には、右側の「詳細」をクリックすることで、各レポジトリに対する処理結果の詳細が表示されます。</text:span></text:p>
      <text:p text:style-name="P28"><draw:frame draw:style-name="fr6" draw:name="グラフィックス45" text:anchor-type="paragraph" svg:width="13.832cm" svg:height="4.662cm" draw:z-index="94"><draw:image xlink:href="Pictures/100000000000043300000167D5FEB9E4.png" xlink:type="simple" xlink:show="embed" xlink:actuate="onLoad"/></draw:frame><text:span text:style-name="T20"/></text:p>
      <text:p text:style-name="P29"><text:span text:style-name="T21">「ダウンロード」をクリックすることで「操作結果」の内容をテキストファイルとしてダウンロードすることが可能です。</text:span></text:p>
      <text:p text:style-name="P29"/>
      <text:p text:style-name="Text_20_body"/>
      <text:h text:style-name="Heading_20_2" text:outline-level="2"><text:bookmark text:name="__RefHeading__6331_1604814915"/><text:soft-page-break/>ユーザー一覧取得<text:bookmark-end text:name="__RefHeading__6331_1604814915"/></text:h>
      <text:p text:style-name="Text_20_body">各レポジトリに登録されたユーザー情報の一覧を取得したいときは、画面左側の「ユーザー一覧」を選択します。</text:p>
      <text:p text:style-name="Text_20_body">画面には、「ユーザー一覧取得」、および、これまでに取得したユーザー一覧情報へのリンクが表示されます。</text:p>
      <text:p text:style-name="Text_20_body"><draw:frame draw:style-name="fr6" draw:name="グラフィックス3" text:anchor-type="paragraph" svg:width="14.286cm" svg:height="6.084cm" draw:z-index="95"><draw:image xlink:href="Pictures/100000000000034600000162D50C3B30.png" xlink:type="simple" xlink:show="embed" xlink:actuate="onLoad"/></draw:frame></text:p>
      <text:p text:style-name="Text_20_body">「ユーザー一覧取得」をクリックすると、ユーザー一覧の取得処理がバックグラウンドで開始されます。</text:p>
      <text:p text:style-name="Text_20_body"><draw:frame draw:style-name="fr6" draw:name="グラフィックス4" text:anchor-type="paragraph" svg:width="13.18cm" svg:height="5.068cm" draw:z-index="96"><draw:image xlink:href="Pictures/10000000000003430000013EB1EE9F5F.png" xlink:type="simple" xlink:show="embed" xlink:actuate="onLoad"/></draw:frame></text:p>
      <text:p text:style-name="Text_20_body">取得したユーザー一覧の情報は、「<text:span text:style-name="T22">HTML」「CSV」などのリンクから確認することができます。</text:span></text:p>
      <text:p text:style-name="Text_20_body"><text:span text:style-name="T22">「HTML」のリンクをクリックすると、各レポジトリから取得したユーザー情報を統合した形式で、ユーザー一覧情報がアルファベット順に表示されます。</text:span></text:p>
      <text:p text:style-name="Text_20_body"><draw:frame draw:style-name="fr6" draw:name="グラフィックス11" text:anchor-type="paragraph" svg:width="14.176cm" svg:height="10.232cm" draw:z-index="97"><draw:image xlink:href="Pictures/100000000000034F0000026225EFDA21.png" xlink:type="simple" xlink:show="embed" xlink:actuate="onLoad"/></draw:frame><text:soft-page-break/><text:span text:style-name="T22"/></text:p>
      <text:list xml:id="list1310009747" text:style-name="L23">
        <text:list-item>
          <text:p text:style-name="P30"><text:span text:style-name="T22">表の1行目は、CSV登録時に利用するヘッダー名が表示されます。</text:span></text:p>
        </text:list-item>
        <text:list-item>
          <text:p text:style-name="P30"><text:span text:style-name="T22">表の最後のカラムは、各レポジトリにおけるアカウントのログイン許可状況です。以下の3つのステータスがあります。</text:span></text:p>
          <text:list>
            <text:list-item>
              <text:p text:style-name="P30"><text:span text:style-name="T22">「True」<text:tab/>: ユーザーが登録されており、ログイン可能です。</text:span></text:p>
            </text:list-item>
            <text:list-item>
              <text:p text:style-name="P30"><text:span text:style-name="T22">「False」 : ユーザーが登録されていますが、ログイン禁止です。</text:span></text:p>
            </text:list-item>
            <text:list-item>
              <text:p text:style-name="P30"><text:span text:style-name="T22">「空白」 : ユーザーが登録されていません。</text:span></text:p>
            </text:list-item>
          </text:list>
        </text:list-item>
      </text:list>
      <text:p text:style-name="Text_20_body"><text:span text:style-name="T22">また、各ユーザーのユーザー名をクリックすると、各ユーザーごとの詳細情報の表示画面となります。</text:span></text:p>
      <text:p text:style-name="Text_20_body"><text:span text:style-name="T22"/></text:p>
      <text:p text:style-name="Text_20_body"><text:span text:style-name="T22">「CSV」のリンクをクリックすると、一覧情報をCSVファイルとしてダウンロードすることができます。このファイルを編集することで、「ユーザー情報一括更新」などのメニューで再利用することが可能です。</text:span></text:p>
      <text:p text:style-name="Text_20_body"><text:span text:style-name="T22"/></text:p>
      <text:p text:style-name="Text_20_body"><text:span text:style-name="T22">「各レポジトリ」の名称のリンクをクリックすると、各レポジトリごとの登録ユーザーの情報がテキストファイルとして表示されます。このテキストファイルに含まれる最後のカラム「active」は、ユーザーアカウントの有効(True)・無効(False)を表します。</text:span></text:p>
      <text:p text:style-name="Text_20_body"><text:span text:style-name="T22"/></text:p>
      <text:h text:style-name="Heading_20_2" text:outline-level="2"><text:bookmark text:name="__RefHeading__6333_1604814915"/><text:soft-page-break/><text:span text:style-name="T22">ユーザー一括更新</text:span><text:bookmark-end text:name="__RefHeading__6333_1604814915"/></text:h>
      <text:p text:style-name="Text_20_body"><text:span text:style-name="T22">各レポジトリに登録されているユーザー情報を一括更新することができます。</text:span></text:p>
      <text:p text:style-name="Text_20_body"><text:span text:style-name="T22">更新可能な情報は、ユーザー登録時に利用した属性の値で、</text:span><text:span text:style-name="T23">次の書式のCSVファイルを作成します。</text:span></text:p>
      <table:table table:name="表2" table:style-name="表2">
        <table:table-column table:style-name="表2.A"/>
        <table:table-column table:style-name="表2.B"/>
        <table:table-column table:style-name="表2.C"/>
        <table:table-column table:style-name="表2.D"/>
        <table:table-column table:style-name="表2.E"/>
        <table:table-row>
          <table:table-cell table:style-name="表2.A1" office:value-type="string">
            <text:p text:style-name="P51">username</text:p>
          </table:table-cell>
          <table:table-cell table:style-name="表2.A1" office:value-type="string">
            <text:p text:style-name="P51">sn</text:p>
          </table:table-cell>
          <table:table-cell table:style-name="表2.A1" office:value-type="string">
            <text:p text:style-name="P51">givenName</text:p>
          </table:table-cell>
          <table:table-cell table:style-name="表2.A1" office:value-type="string">
            <text:p text:style-name="P51">password</text:p>
          </table:table-cell>
          <table:table-cell table:style-name="表2.E1" office:value-type="string">
            <text:p text:style-name="P51">その他の項目…</text:p>
          </table:table-cell>
        </table:table-row>
        <table:table-row>
          <table:table-cell table:style-name="表2.A2" office:value-type="string">
            <text:p text:style-name="P51"><text:span text:style-name="T24">yamada</text:span></text:p>
          </table:table-cell>
          <table:table-cell table:style-name="表2.A2" office:value-type="string">
            <text:p text:style-name="P51">山田</text:p>
          </table:table-cell>
          <table:table-cell table:style-name="表2.A2" office:value-type="string">
            <text:p text:style-name="P51">太郎</text:p>
          </table:table-cell>
          <table:table-cell table:style-name="表2.A2" office:value-type="string">
            <text:p text:style-name="P51">ds4gU!fd6s</text:p>
          </table:table-cell>
          <table:table-cell table:style-name="表2.E2" office:value-type="string">
            <text:p text:style-name="P51"/>
          </table:table-cell>
        </table:table-row>
        <table:table-row>
          <table:table-cell table:style-name="表2.A2" office:value-type="string">
            <text:p text:style-name="P51"><text:span text:style-name="T24">kondoh</text:span></text:p>
          </table:table-cell>
          <table:table-cell table:style-name="表2.A2" office:value-type="string">
            <text:p text:style-name="P51">近藤</text:p>
          </table:table-cell>
          <table:table-cell table:style-name="表2.A2" office:value-type="string">
            <text:p text:style-name="P51">たつや</text:p>
          </table:table-cell>
          <table:table-cell table:style-name="表2.A2" office:value-type="string">
            <text:p text:style-name="P51">kLifj430kd</text:p>
          </table:table-cell>
          <table:table-cell table:style-name="表2.E2" office:value-type="string">
            <text:p text:style-name="P51"/>
          </table:table-cell>
        </table:table-row>
        <table:table-row>
          <table:table-cell table:style-name="表2.A2" office:value-type="string">
            <text:p text:style-name="P51"><text:span text:style-name="T24">suzuki</text:span></text:p>
          </table:table-cell>
          <table:table-cell table:style-name="表2.A2" office:value-type="string">
            <text:p text:style-name="P51"/>
          </table:table-cell>
          <table:table-cell table:style-name="表2.A2" office:value-type="string">
            <text:p text:style-name="P51"/>
          </table:table-cell>
          <table:table-cell table:style-name="表2.A2" office:value-type="string">
            <text:p text:style-name="P51">TfdGaq0-</text:p>
          </table:table-cell>
          <table:table-cell table:style-name="表2.E2" office:value-type="string">
            <text:p text:style-name="P51"/>
          </table:table-cell>
        </table:table-row>
      </table:table>
      <text:p text:style-name="P6"><text:span text:style-name="T23"/></text:p>
      <text:list xml:id="list115589631" text:style-name="L24">
        <text:list-item>
          <text:p text:style-name="P31"><text:span text:style-name="T24">1行目はヘッダとして、更新対象とする項目の属性名を記載します。</text:span></text:p>
        </text:list-item>
        <text:list-item>
          <text:p text:style-name="P31"><text:span text:style-name="T24">値が指定されていないフィールドの情報は更新されません。</text:span></text:p>
        </text:list-item>
        <text:list-item>
          <text:p text:style-name="P31"><text:span text:style-name="T24">更新が不要な属性をヘッダに含める必要はありません。</text:span></text:p>
        </text:list-item>
      </text:list>
      <text:p text:style-name="P32"><text:span text:style-name="T24"/></text:p>
      <text:p text:style-name="P32"><text:span text:style-name="T24">例えば、ユーザーのパスワードのみを一括更新したい場合は、次の書式のCSVファイルを作成します。</text:span></text:p>
      <table:table table:name="表17" table:style-name="表17">
        <table:table-column table:style-name="表17.A"/>
        <table:table-column table:style-name="表17.B"/>
        <table:table-row>
          <table:table-cell table:style-name="表17.A1" office:value-type="string">
            <text:p text:style-name="P51"><text:span text:style-name="T24">username</text:span></text:p>
          </table:table-cell>
          <table:table-cell table:style-name="表17.B1" office:value-type="string">
            <text:p text:style-name="P51"><text:span text:style-name="T24">password</text:span></text:p>
          </table:table-cell>
        </table:table-row>
        <table:table-row>
          <table:table-cell table:style-name="表17.A2" office:value-type="string">
            <text:p text:style-name="P51"><text:span text:style-name="T24">yamada</text:span></text:p>
          </table:table-cell>
          <table:table-cell table:style-name="表17.B2" office:value-type="string">
            <text:p text:style-name="P51"><text:span text:style-name="T24">paiV5oon</text:span></text:p>
          </table:table-cell>
        </table:table-row>
        <table:table-row>
          <table:table-cell table:style-name="表17.A2" office:value-type="string">
            <text:p text:style-name="P51"><text:span text:style-name="T24">kondoh</text:span></text:p>
          </table:table-cell>
          <table:table-cell table:style-name="表17.B2" office:value-type="string">
            <text:p text:style-name="P51"><text:span text:style-name="T24">chaiS2ya</text:span></text:p>
          </table:table-cell>
        </table:table-row>
        <table:table-row>
          <table:table-cell table:style-name="表17.A2" office:value-type="string">
            <text:p text:style-name="P51"><text:span text:style-name="T24">suzuki</text:span></text:p>
          </table:table-cell>
          <table:table-cell table:style-name="表17.B2" office:value-type="string">
            <text:p text:style-name="P51"><text:span text:style-name="T24">Muwah6ch</text:span></text:p>
          </table:table-cell>
        </table:table-row>
      </table:table>
      <text:p text:style-name="P32"><text:span text:style-name="T24"/></text:p>
      <text:p text:style-name="P32"><text:span text:style-name="T24">CSVファイルの準備完了後に、「トップ」から「ユーザー一括更新」を選択します。</text:span></text:p>
      <text:p text:style-name="P32"><draw:frame draw:style-name="fr11" draw:name="グラフィックス14" text:anchor-type="paragraph" svg:x="1.799cm" svg:y="1.376cm" svg:width="13.72cm" svg:height="5.299cm" draw:z-index="98"><draw:image xlink:href="Pictures/1000000000000354000001461907A95F.png" xlink:type="simple" xlink:show="embed" xlink:actuate="onLoad"/></draw:frame>「参照」ボタンをクリックし、ユーザー更新に利用するCSVファイルを選択します。</text:p>
      <text:p text:style-name="P32"><text:span text:style-name="T24"/></text:p>
      <text:p text:style-name="P32"><text:span text:style-name="T24">CSVファイルのエンコーディングを選択し、「アップロード」をクリックします。</text:span></text:p>
      <text:p text:style-name="P33"><text:soft-page-break/><text:span text:style-name="T25">CSVファイルの先頭 5エントリが表示されますので、CSVファイルの誤りによるカラムのずれなどが無いことを確認します。</text:span></text:p>
      <text:p text:style-name="P32"><draw:frame draw:style-name="fr6" draw:name="グラフィックス21" text:anchor-type="paragraph" svg:width="13.413cm" svg:height="6.574cm" draw:z-index="99"><draw:image xlink:href="Pictures/1000000000000358000001A1AF0D88F3.png" xlink:type="simple" xlink:show="embed" xlink:actuate="onLoad"/></draw:frame><text:span text:style-name="T24">問題無ければ、「ユーザー更新」をクリックして、ユーザー一括更新処理を開始します。</text:span></text:p>
      <text:p text:style-name="P32"><draw:frame draw:style-name="fr6" draw:name="グラフィックス22" text:anchor-type="paragraph" svg:width="13.797cm" svg:height="5.237cm" draw:z-index="100"><draw:image xlink:href="Pictures/100000000000035600000141B20638B2.png" xlink:type="simple" xlink:show="embed" xlink:actuate="onLoad"/></draw:frame><text:span text:style-name="T24">ユーザー情報の更新結果の確認は、「実行結果一覧」で確認します。</text:span></text:p>
      <text:p text:style-name="P32"><text:span text:style-name="T24"/></text:p>
      <text:h text:style-name="Heading_20_2" text:outline-level="2"><text:bookmark text:name="__RefHeading__6335_1604814915"/><text:span text:style-name="T24">ユーザー一括削除</text:span><text:bookmark-end text:name="__RefHeading__6335_1604814915"/></text:h>
      <text:p text:style-name="Text_20_body"><text:span text:style-name="T24">複数のユーザーを一括削除したい場合、次の書式の</text:span><text:span text:style-name="T26">CSVファイルを作成します。</text:span></text:p>
      <table:table table:name="表18" table:style-name="表18">
        <table:table-column table:style-name="表18.A"/>
        <table:table-row>
          <table:table-cell table:style-name="表18.A1" office:value-type="string">
            <text:p text:style-name="P52"><text:span text:style-name="T26">username</text:span></text:p>
          </table:table-cell>
        </table:table-row>
        <table:table-row>
          <table:table-cell table:style-name="表18.A2" office:value-type="string">
            <text:p text:style-name="P52"><text:span text:style-name="T26">yamada</text:span></text:p>
          </table:table-cell>
        </table:table-row>
        <table:table-row>
          <table:table-cell table:style-name="表18.A2" office:value-type="string">
            <text:p text:style-name="P52"><text:span text:style-name="T26">kondoh</text:span></text:p>
          </table:table-cell>
        </table:table-row>
        <table:table-row>
          <table:table-cell table:style-name="表18.A2" office:value-type="string">
            <text:p text:style-name="P52"><text:span text:style-name="T26">suzuki</text:span></text:p>
          </table:table-cell>
        </table:table-row>
        <table:table-row>
          <table:table-cell table:style-name="表18.A2" office:value-type="string">
            <text:p text:style-name="Table_20_Contents">....</text:p>
          </table:table-cell>
        </table:table-row>
      </table:table>
      <text:list xml:id="list1396978843" text:style-name="L27">
        <text:list-item>
          <text:p text:style-name="P34"><text:span text:style-name="T26">1行目はヘッダとして「username」を指定します。</text:span></text:p>
        </text:list-item>
        <text:list-item>
          <text:p text:style-name="P36"><text:span text:style-name="T26">必要な項目はユーザー名のみです。</text:span><text:span text:style-name="T28">CSVファイルの</text:span><text:span text:style-name="T26">2列目以降に項目を記述しても無視されます(例</text:span><text:soft-page-break/><text:span text:style-name="T26">えばユーザー登録に使用したCSVをそのまま流用してユーザー削除に使用することも可能です)。</text:span></text:p>
        </text:list-item>
      </text:list>
      <text:p text:style-name="P39"><text:span text:style-name="T28">CSVファイル作成後、</text:span><text:span text:style-name="T26">「トップ」から「ユーザー一括削除」を選択します。</text:span></text:p>
      <text:p text:style-name="P39"><text:span text:style-name="T26">CSVファイルの選択後の操作は、ユーザー登録時と同じです。</text:span></text:p>
      <text:p text:style-name="P37"><text:span text:style-name="T26"/></text:p>
      <text:p text:style-name="P38">ユーザー削除を行う際には以下の点にご注意ください。</text:p>
      <text:list xml:id="list1072592485" text:style-name="L10">
        <text:list-item>
          <text:p text:style-name="P8">Active Directory</text:p>
          <text:list>
            <text:list-item>
              <text:p text:style-name="P8">ユーザーを削除すると、同じ名前でユーザーを作成しても、削除前のユーザーとはSIDが異なるため、違うユーザーとして扱われます。そのため、削除前のユーザーが作成したファイルやフォルダにアクセスすることはできなくなります。</text:p>
            </text:list-item>
          </text:list>
        </text:list-item>
        <text:list-item>
          <text:p text:style-name="P8">Google Apps</text:p>
          <text:list>
            <text:list-item>
              <text:p text:style-name="P8">ユーザーを削除すると、Google Appsに保存されていたユーザーの全てのメールも削除されます。削除されたメールを元に戻すことはできませんので、一時的にユーザーのログインを禁止したい場合は、「ユーザー削除」ではなく、「ユーザー無効化」を実施してください。</text:p>
            </text:list-item>
            <text:list-item>
              <text:p text:style-name="P8"><text:span text:style-name="T26">Google Appsでは、一度削除したユーザーは5日間が経過するまで、同じユーザー名のユーザーを作成することができません。</text:span></text:p>
            </text:list-item>
          </text:list>
        </text:list-item>
      </text:list>
      <text:p text:style-name="P37"><text:span text:style-name="T26"/></text:p>
      <text:h text:style-name="Heading_20_2" text:outline-level="2"><text:bookmark text:name="__RefHeading__6337_1604814915"/><text:span text:style-name="T26">ユーザー一括無効化・有効化</text:span><text:bookmark-end text:name="__RefHeading__6337_1604814915"/></text:h>
      <text:p text:style-name="Text_20_body"><text:span text:style-name="T26">ユーザー情報を登録したまま、各レポジトリへのログインを一括で禁止したい場合、「ユーザー一括無効化」を行います。無効化された複数のユーザーを一括で有効化したい場合、「ユーザー一括有効化」を行います。</text:span></text:p>
      <text:p text:style-name="P38"><text:span text:style-name="T24">複数のユーザーを一括無効化</text:span><text:span text:style-name="T27">、一括有効化</text:span><text:span text:style-name="T24">したい場合、次の書式の</text:span><text:span text:style-name="T26">CSVファイルを作成します。</text:span></text:p>
      <table:table table:name="表19" table:style-name="表19">
        <table:table-column table:style-name="表19.A"/>
        <table:table-row>
          <table:table-cell table:style-name="表19.A1" office:value-type="string">
            <text:p text:style-name="P53"><text:span text:style-name="T26">username</text:span></text:p>
          </table:table-cell>
        </table:table-row>
        <table:table-row>
          <table:table-cell table:style-name="表19.A2" office:value-type="string">
            <text:p text:style-name="P53"><text:span text:style-name="T26">yamada</text:span></text:p>
          </table:table-cell>
        </table:table-row>
        <table:table-row>
          <table:table-cell table:style-name="表19.A2" office:value-type="string">
            <text:p text:style-name="P53"><text:span text:style-name="T26">kondoh</text:span></text:p>
          </table:table-cell>
        </table:table-row>
        <table:table-row>
          <table:table-cell table:style-name="表19.A2" office:value-type="string">
            <text:p text:style-name="P53"><text:span text:style-name="T26">suzuki</text:span></text:p>
          </table:table-cell>
        </table:table-row>
        <table:table-row>
          <table:table-cell table:style-name="表19.A2" office:value-type="string">
            <text:p text:style-name="P53">....</text:p>
          </table:table-cell>
        </table:table-row>
      </table:table>
      <text:list xml:id="list126174294" text:continue-list="list1396978843" text:style-name="L27">
        <text:list-item>
          <text:p text:style-name="P35"><text:span text:style-name="T26">1行目はヘッダとして「username」を指定します。</text:span></text:p>
        </text:list-item>
        <text:list-item>
          <text:p text:style-name="P36"><text:span text:style-name="T26">必要な項目はユーザー名のみです。</text:span><text:span text:style-name="T28">CSVファイルの</text:span><text:span text:style-name="T26">2列目以降に項目を記述しても無視されます(例えばユーザー登録に使用したCSVをそのまま流用してユーザー削除に使用することも可能です)。</text:span></text:p>
        </text:list-item>
      </text:list>
      <text:p text:style-name="P39"><text:span text:style-name="T28">CSVファイル作成後、</text:span><text:span text:style-name="T26">「トップ」から「ユーザー一括無効化」、もしくは「ユーザー一括有効化」を選択します。</text:span></text:p>
      <text:p text:style-name="P38"><text:span text:style-name="T27">CSVファイルの選択後の操作は、ユーザー一括登録時と同じです。</text:span></text:p>
      <text:h text:style-name="P43" text:outline-level="2"><text:bookmark text:name="__RefHeading__2762_1963247801"/>CSVファイルで指定可能な項目<text:bookmark-end text:name="__RefHeading__2762_1963247801"/></text:h>
      <text:p text:style-name="Text_20_body">各ユーザーリポジトリに対するユーザー登録時には、ユーザーに設定するパラメータとしてUnicorn ID M<text:span text:style-name="T28">anager</text:span>のデフォルトの設定値が利用されます。デフォルト値以外を指定したい場合、追加の項目を指定したいなどの場合は、CSVにその項目と値を記述してください。</text:p>
      <text:p text:style-name="Text_20_body">なお、<text:span text:style-name="T28">Unicorn ID Managerでは、各レポジトリごとに設定を行うことで、設定可能な属性をカスタマイズすることができます。</text:span></text:p>
      <text:h text:style-name="Heading_20_3" text:outline-level="3"><text:bookmark text:name="__RefHeading__2851_1963247801"/>必須の項目<text:bookmark-end text:name="__RefHeading__2851_1963247801"/></text:h>
      <text:p text:style-name="Text_20_body">以下の項目は、どのユーザーリポジトリにおいても、ユーザーを登録する際に必須の項目となります。</text:p>
      <table:table table:name="表15" table:style-name="表15">
        <table:table-column table:style-name="表15.A"/>
        <table:table-column table:style-name="表15.B"/>
        <table:table-column table:style-name="表15.C"/>
        <table:table-row>
          <table:table-cell table:style-name="表15.A1" office:value-type="string">
            <text:p text:style-name="P3">CSVにおける項目名</text:p>
          </table:table-cell>
          <table:table-cell table:style-name="表15.A1" office:value-type="string">
            <text:p text:style-name="P3">説明</text:p>
          </table:table-cell>
          <table:table-cell table:style-name="表15.C1" office:value-type="string">
            <text:p text:style-name="P3">記述形式</text:p>
          </table:table-cell>
        </table:table-row>
        <table:table-row>
          <table:table-cell table:style-name="表15.A2" office:value-type="string">
            <text:p text:style-name="P4">username</text:p>
          </table:table-cell>
          <table:table-cell table:style-name="表15.A2" office:value-type="string">
            <text:p text:style-name="P4">ユーザー名</text:p>
          </table:table-cell>
          <table:table-cell table:style-name="表15.C2" office:value-type="string">
            <text:p text:style-name="P4">アルファベット</text:p>
          </table:table-cell>
        </table:table-row>
        <table:table-row>
          <table:table-cell table:style-name="表15.A2" office:value-type="string">
            <text:p text:style-name="P4">sn</text:p>
          </table:table-cell>
          <table:table-cell table:style-name="表15.A2" office:value-type="string">
            <text:p text:style-name="P4">姓</text:p>
          </table:table-cell>
          <table:table-cell table:style-name="表15.C2" office:value-type="string">
            <text:p text:style-name="P4">アルファベット、日本語</text:p>
          </table:table-cell>
        </table:table-row>
        <table:table-row>
          <table:table-cell table:style-name="表15.A2" office:value-type="string">
            <text:p text:style-name="P4">givenName</text:p>
          </table:table-cell>
          <table:table-cell table:style-name="表15.A2" office:value-type="string">
            <text:p text:style-name="P4">名</text:p>
          </table:table-cell>
          <table:table-cell table:style-name="表15.C2" office:value-type="string">
            <text:p text:style-name="P4">アルファベット、日本語</text:p>
          </table:table-cell>
        </table:table-row>
        <table:table-row>
          <table:table-cell table:style-name="表15.A2" office:value-type="string">
            <text:p text:style-name="P4">password</text:p>
          </table:table-cell>
          <table:table-cell table:style-name="表15.A2" office:value-type="string">
            <text:p text:style-name="P4">パスワード</text:p>
          </table:table-cell>
          <table:table-cell table:style-name="表15.C2" office:value-type="string">
            <text:p text:style-name="P4">アルファベット</text:p>
          </table:table-cell>
        </table:table-row>
      </table:table>
      <text:p text:style-name="Standard"/>
      <text:p text:style-name="Standard"/>
      <text:h text:style-name="Heading_20_3" text:outline-level="3"><text:bookmark text:name="__RefHeading__34711_1607406586"/>Active Directoryにおいて指定可能な項目<text:bookmark-end text:name="__RefHeading__34711_1607406586"/></text:h>
      <table:table table:name="表4" table:style-name="表4">
        <table:table-column table:style-name="表4.A"/>
        <table:table-column table:style-name="表4.B"/>
        <table:table-column table:style-name="表4.C"/>
        <table:table-row>
          <table:table-cell table:style-name="表4.A1" office:value-type="string">
            <text:p text:style-name="P3">CSVにおける項目名</text:p>
          </table:table-cell>
          <table:table-cell table:style-name="表4.A1" office:value-type="string">
            <text:p text:style-name="P3">説明</text:p>
          </table:table-cell>
          <table:table-cell table:style-name="表4.C1" office:value-type="string">
            <text:p text:style-name="P3">記述形式</text:p>
          </table:table-cell>
        </table:table-row>
        <table:table-row>
          <table:table-cell table:style-name="表4.A2" office:value-type="string">
            <text:p text:style-name="Table_20_Contents">scriptPath </text:p>
          </table:table-cell>
          <table:table-cell table:style-name="表4.A2" office:value-type="string">
            <text:p text:style-name="Table_20_Contents">ログオンスクリプト</text:p>
          </table:table-cell>
          <table:table-cell table:style-name="表4.C2" office:value-type="string">
            <text:p text:style-name="P54"><text:span text:style-name="T28">logon.bat</text:span></text:p>
          </table:table-cell>
        </table:table-row>
        <table:table-row>
          <table:table-cell table:style-name="表4.A2" office:value-type="string">
            <text:p text:style-name="Table_20_Contents">profilePath</text:p>
          </table:table-cell>
          <table:table-cell table:style-name="表4.A2" office:value-type="string">
            <text:p text:style-name="Table_20_Contents">プロファイルパス</text:p>
          </table:table-cell>
          <table:table-cell table:style-name="表4.C2" office:value-type="string">
            <text:p text:style-name="Table_20_Contents">Windowsファイルパス(\\server\...)</text:p>
          </table:table-cell>
        </table:table-row>
        <table:table-row>
          <table:table-cell table:style-name="表4.A2" office:value-type="string">
            <text:p text:style-name="Table_20_Contents">homeDirectoy</text:p>
          </table:table-cell>
          <table:table-cell table:style-name="表4.A2" office:value-type="string">
            <text:p text:style-name="Table_20_Contents">ホームディレクトリ</text:p>
          </table:table-cell>
          <table:table-cell table:style-name="表4.C2" office:value-type="string">
            <text:p text:style-name="Table_20_Contents">Windowsファイルパス(\\server\...)</text:p>
          </table:table-cell>
        </table:table-row>
        <table:table-row>
          <table:table-cell table:style-name="表4.A2" office:value-type="string">
            <text:p text:style-name="Table_20_Contents">A<text:span text:style-name="T28">dU</text:span>serSuffix</text:p>
          </table:table-cell>
          <table:table-cell table:style-name="表4.A2" office:value-type="string">
            <text:p text:style-name="Table_20_Contents">ユーザーを登録するOU</text:p>
          </table:table-cell>
          <table:table-cell table:style-name="表4.C2" office:value-type="string">
            <text:p text:style-name="Table_20_Contents">“ou=学科,ou=学部”</text:p>
          </table:table-cell>
        </table:table-row>
        <table:table-row>
          <table:table-cell table:style-name="表4.A2" office:value-type="string">
            <text:p text:style-name="Table_20_Contents">A<text:span text:style-name="T28">dP</text:span>rimaryGroup</text:p>
          </table:table-cell>
          <table:table-cell table:style-name="表4.A2" office:value-type="string">
            <text:p text:style-name="Table_20_Contents">ユーザーが所属するプライマリグループ </text:p>
          </table:table-cell>
          <table:table-cell table:style-name="表4.C2" office:value-type="string">
            <text:p text:style-name="P4">アルファベット</text:p>
          </table:table-cell>
        </table:table-row>
        <table:table-row>
          <table:table-cell table:style-name="表4.A2" office:value-type="string">
            <text:p text:style-name="Table_20_Contents">A<text:span text:style-name="T28">d</text:span>Groups</text:p>
          </table:table-cell>
          <table:table-cell table:style-name="表4.A2" office:value-type="string">
            <text:p text:style-name="Table_20_Contents">グループ</text:p>
          </table:table-cell>
          <table:table-cell table:style-name="表4.C2" office:value-type="string">
            <text:p text:style-name="P4">アルファベット</text:p>
          </table:table-cell>
        </table:table-row>
      </table:table>
      <text:p text:style-name="Text_20_body"/>
      <text:h text:style-name="Heading_20_3" text:outline-level="3"><text:bookmark text:name="__RefHeading__2853_1963247801"/>OpenLDAPにおいて指定可能な項目<text:bookmark-end text:name="__RefHeading__2853_1963247801"/></text:h>
      <table:table table:name="表14" table:style-name="表14">
        <table:table-column table:style-name="表14.A"/>
        <table:table-column table:style-name="表14.B"/>
        <table:table-column table:style-name="表14.C"/>
        <table:table-row>
          <table:table-cell table:style-name="表14.A1" office:value-type="string">
            <text:p text:style-name="P3">CSVにおける項目名</text:p>
          </table:table-cell>
          <table:table-cell table:style-name="表14.A1" office:value-type="string">
            <text:p text:style-name="P3">説明</text:p>
          </table:table-cell>
          <table:table-cell table:style-name="表14.C1" office:value-type="string">
            <text:p text:style-name="P3">記述形式</text:p>
          </table:table-cell>
        </table:table-row>
        <table:table-row>
          <table:table-cell table:style-name="表14.A2" office:value-type="string">
            <text:p text:style-name="P4">unixHomeDirectory</text:p>
          </table:table-cell>
          <table:table-cell table:style-name="表14.A2" office:value-type="string">
            <text:p text:style-name="P4">ホームディレクトリ</text:p>
          </table:table-cell>
          <table:table-cell table:style-name="表14.C2" office:value-type="string">
            <text:p text:style-name="P4">UNIXのディレクトリパス(例：/home/A/ユーザー名)</text:p>
          </table:table-cell>
        </table:table-row>
        <table:table-row>
          <table:table-cell table:style-name="表14.A2" office:value-type="string">
            <text:p text:style-name="P4">loginShell</text:p>
          </table:table-cell>
          <table:table-cell table:style-name="表14.A2" office:value-type="string">
            <text:p text:style-name="P4">ログインシェル</text:p>
          </table:table-cell>
          <table:table-cell table:style-name="表14.C2" office:value-type="string">
            <text:p text:style-name="P4">UNIXのファイルパス（例：/bin/bash）</text:p>
          </table:table-cell>
        </table:table-row>
        <table:table-row>
          <table:table-cell table:style-name="表14.A2" office:value-type="string">
            <text:p text:style-name="P56"><text:span text:style-name="T28">uidNumber</text:span></text:p>
          </table:table-cell>
          <table:table-cell table:style-name="表14.A2" office:value-type="string">
            <text:p text:style-name="P4">ユーザー<text:span text:style-name="T28">ID</text:span></text:p>
          </table:table-cell>
          <table:table-cell table:style-name="表14.C2" office:value-type="string">
            <text:p text:style-name="P4">数字<text:span text:style-name="T28">(例: 2001)</text:span></text:p>
          </table:table-cell>
        </table:table-row>
        <table:table-row>
          <table:table-cell table:style-name="表14.A2" office:value-type="string">
            <text:p text:style-name="P4">gidNumber</text:p>
          </table:table-cell>
          <table:table-cell table:style-name="表14.A2" office:value-type="string">
            <text:p text:style-name="P4">グループID</text:p>
          </table:table-cell>
          <table:table-cell table:style-name="表14.C2" office:value-type="string">
            <text:p text:style-name="P4">数字（例：1000）</text:p>
          </table:table-cell>
        </table:table-row>
        <text:soft-page-break/>
        <table:table-row>
          <table:table-cell table:style-name="表14.A2" office:value-type="string">
            <text:p text:style-name="P56"><text:span text:style-name="T28">LdapPrimaryGroup</text:span></text:p>
          </table:table-cell>
          <table:table-cell table:style-name="表14.A2" office:value-type="string">
            <text:p text:style-name="P4">ユーザーが所属するプライマリグループ名</text:p>
          </table:table-cell>
          <table:table-cell table:style-name="表14.C2" office:value-type="string">
            <text:p text:style-name="P56"><text:span text:style-name="T28">グループ名</text:span></text:p>
          </table:table-cell>
        </table:table-row>
        <table:table-row>
          <table:table-cell table:style-name="表14.A2" office:value-type="string">
            <text:p text:style-name="P56"><text:span text:style-name="T28">LdapGroups</text:span></text:p>
          </table:table-cell>
          <table:table-cell table:style-name="表14.A2" office:value-type="string">
            <text:p text:style-name="P4"><text:span text:style-name="T28">ユーザーが所属するグループ</text:span></text:p>
          </table:table-cell>
          <table:table-cell table:style-name="表14.C2" office:value-type="string">
            <text:p text:style-name="P4">“<text:span text:style-name="T28">group1,group2,group3”</text:span></text:p>
          </table:table-cell>
        </table:table-row>
        <table:table-row>
          <table:table-cell table:style-name="表14.A2" office:value-type="string">
            <text:p text:style-name="P56"><text:span text:style-name="T28">LdapUserSuffix</text:span></text:p>
          </table:table-cell>
          <table:table-cell table:style-name="表14.A2" office:value-type="string">
            <text:p text:style-name="P4">ユーザーを登録する<text:span text:style-name="T28">LDAPのOU</text:span></text:p>
          </table:table-cell>
          <table:table-cell table:style-name="表14.C2" office:value-type="string">
            <text:p text:style-name="P4">“<text:span text:style-name="T28">ou=sales”</text:span></text:p>
          </table:table-cell>
        </table:table-row>
      </table:table>
      <text:p text:style-name="Text_20_body"/>
      <text:h text:style-name="Heading_20_1" text:outline-level="1"><text:bookmark text:name="__RefHeading__22126_1607406586"/>Google Apps処理時のエラーメッセージ<text:bookmark-end text:name="__RefHeading__22126_1607406586"/></text:h>
      <text:p text:style-name="Text_20_body">Google Appsに対するユーザー登録、削除、更新時などに履歴の詳細にエラーが記録されることがあります。記録されるエラーとその原因について下記を参照してください。</text:p>
      <text:p text:style-name="Text_20_body"/>
      <table:table table:name="表8" table:style-name="表8">
        <table:table-column table:style-name="表8.A"/>
        <table:table-column table:style-name="表8.B"/>
        <table:table-row>
          <table:table-cell table:style-name="表8.A1" office:value-type="string">
            <text:p text:style-name="P3">エラーメッセージ</text:p>
          </table:table-cell>
          <table:table-cell table:style-name="表8.B1" office:value-type="string">
            <text:p text:style-name="P3">原因</text:p>
          </table:table-cell>
        </table:table-row>
        <table:table-row>
          <table:table-cell table:style-name="表8.A2" office:value-type="string">
            <text:p text:style-name="Table_20_Contents">UnknownError(1000)</text:p>
          </table:table-cell>
          <table:table-cell table:style-name="表8.B2" office:value-type="string">
            <text:p text:style-name="Table_20_Contents">原因不明のエラーです。</text:p>
          </table:table-cell>
        </table:table-row>
        <table:table-row>
          <table:table-cell table:style-name="表8.A2" office:value-type="string">
            <text:p text:style-name="Table_20_Contents">UserDeletedRecently(1100)</text:p>
          </table:table-cell>
          <table:table-cell table:style-name="表8.B2" office:value-type="string">
            <text:p text:style-name="Table_20_Contents">削除してから5日以内に同じユーザー名のアカウントを作成しようとしています。</text:p>
          </table:table-cell>
        </table:table-row>
        <table:table-row>
          <table:table-cell table:style-name="表8.A2" office:value-type="string">
            <text:p text:style-name="Table_20_Contents">DomainUserLimitExceeded(1200)</text:p>
          </table:table-cell>
          <table:table-cell table:style-name="表8.B2" office:value-type="string">
            <text:p text:style-name="Table_20_Contents">ドメインに作成できるユーザー数が制限に達しています。</text:p>
          </table:table-cell>
        </table:table-row>
        <table:table-row>
          <table:table-cell table:style-name="表8.A2" office:value-type="string">
            <text:p text:style-name="Table_20_Contents">EntityExists(1300)</text:p>
          </table:table-cell>
          <table:table-cell table:style-name="表8.B2" office:value-type="string">
            <text:p text:style-name="Table_20_Contents">既に存在するユーザーのアカウントを作成しようとしています。</text:p>
          </table:table-cell>
        </table:table-row>
        <table:table-row>
          <table:table-cell table:style-name="表8.A2" office:value-type="string">
            <text:p text:style-name="Table_20_Contents">EntityDoesNotExist(1301)</text:p>
          </table:table-cell>
          <table:table-cell table:style-name="表8.B2" office:value-type="string">
            <text:p text:style-name="Table_20_Contents">指定したユーザー名のアカウントが存在しません。</text:p>
          </table:table-cell>
        </table:table-row>
        <table:table-row>
          <table:table-cell table:style-name="表8.A2" office:value-type="string">
            <text:p text:style-name="Table_20_Contents">EntityNameIsReserved(1302)</text:p>
          </table:table-cell>
          <table:table-cell table:style-name="表8.B2" office:value-type="string">
            <text:p text:style-name="Table_20_Contents">指定したユーザー名はGoogle側で予約されていて利用できません。</text:p>
          </table:table-cell>
        </table:table-row>
        <table:table-row>
          <table:table-cell table:style-name="表8.A2" office:value-type="string">
            <text:p text:style-name="Table_20_Contents">InvalidGivenName(1400)</text:p>
          </table:table-cell>
          <table:table-cell table:style-name="表8.B2" office:value-type="string">
            <text:p text:style-name="Table_20_Contents">givenNameに指定した値が不適切です。</text:p>
          </table:table-cell>
        </table:table-row>
        <table:table-row>
          <table:table-cell table:style-name="表8.A2" office:value-type="string">
            <text:p text:style-name="Table_20_Contents">InvalidFamilyName(1401)</text:p>
          </table:table-cell>
          <table:table-cell table:style-name="表8.B2" office:value-type="string">
            <text:p text:style-name="Table_20_Contents">snに指定した値が不適切です。</text:p>
          </table:table-cell>
        </table:table-row>
        <table:table-row>
          <table:table-cell table:style-name="表8.A2" office:value-type="string">
            <text:p text:style-name="Table_20_Contents">InvalidPassword(1402)</text:p>
          </table:table-cell>
          <table:table-cell table:style-name="表8.B2" office:value-type="string">
            <text:p text:style-name="Table_20_Contents">指定したパスワードが不適切です。</text:p>
          </table:table-cell>
        </table:table-row>
        <table:table-row>
          <table:table-cell table:style-name="表8.A2" office:value-type="string">
            <text:p text:style-name="Table_20_Contents">InvalidUsername(1403)</text:p>
          </table:table-cell>
          <table:table-cell table:style-name="表8.B2" office:value-type="string">
            <text:p text:style-name="Table_20_Contents">指定したユーザー名が不適切です。</text:p>
          </table:table-cell>
        </table:table-row>
      </table:table>
      <text:p text:style-name="Standard"/>
      <text:h text:style-name="Heading_20_1" text:outline-level="1"><text:bookmark text:name="__RefHeading__2857_1963247801"/>管理者アカウントの管理<text:bookmark-end text:name="__RefHeading__2857_1963247801"/></text:h>
      <text:p text:style-name="Text_20_body">本章では、Unicorn IDMの管理者アカウントの管理について説明します。</text:p>
      <text:h text:style-name="Heading_20_2" text:outline-level="2"><text:bookmark text:name="__RefHeading__22128_1607406586"/>管理者の登録<text:bookmark-end text:name="__RefHeading__22128_1607406586"/></text:h>
      <text:p text:style-name="Text_20_body">通常はUnicorn IDMの初期設定時に管理者(スーパーユーザー)を1名登録済みです。管理者ユーザーを追加したい場合は、次の手順で登録します。</text:p>
      <text:list xml:id="list1788499278" text:style-name="L18">
        <text:list-item>
          <text:p text:style-name="P10">Unicorn IDMの管理画面にアクセスし、管理者ユーザーでログインします。</text:p>
          <text:p text:style-name="P10">https://<text:span text:style-name="T28">unicornsv</text:span>.example.com/unicornIDM/admin/</text:p>
        </text:list-item>
        <text:list-item>
          <text:p text:style-name="P10">管理者メニュー画面の「サイト管理」→「Auth」→「ユーザ」の「追加」をクリックします。</text:p>
          <text:p text:style-name="P10"><draw:frame draw:style-name="fr6" draw:name="グラフィックス5" text:anchor-type="paragraph" svg:width="12.19cm" svg:height="8.057cm" draw:z-index="101"><draw:image xlink:href="Pictures/100000000000035E00000238E64B0C36.png" xlink:type="simple" xlink:show="embed" xlink:actuate="onLoad"/></draw:frame></text:p>
        </text:list-item>
        <text:list-item>
          <text:p text:style-name="P10">ユーザー名とパスワードを入力し、右下の「保存」をクリックします。ユーザー名には、「a-z」、「A-Z」、「0-9」の文字のみ利用可能です。</text:p>
          <text:p text:style-name="P10"><draw:frame draw:style-name="fr5" draw:name="グラフィックス13" text:anchor-type="paragraph" svg:width="13.43cm" style:rel-width="79%" svg:height="5.838cm" style:rel-height="25%" draw:z-index="64"><draw:image xlink:href="Pictures/10000201000002F8000001500F750D9A.png" xlink:type="simple" xlink:show="embed" xlink:actuate="onLoad"/></draw:frame><text:soft-page-break/></text:p>
        </text:list-item>
      </text:list>
      <text:p text:style-name="Text_20_body">なお、管理メニューへのログインは、上記で登録したパスワードの他に、ユーザーリポジトリでも認証が行われますので、いずれかの認証に成功すれば、Unicorn ID Managerにログイン可能です。</text:p>
      <text:p text:style-name="Text_20_body">上記の手順で登録した管理者はスーパーユーザー権限を持たないため、管理者ユーザーの登録作業や、<text:span text:style-name="T28">Unicorn ID Manager</text:span>の「システム設定」（https://<text:span text:style-name="T28">unicornsv</text:span>.example.com/unicornIDM/admin/）を行なえません。</text:p>
      <text:p text:style-name="Text_20_body">新たに作成した管理者でシステム設定も行ないたい場合には、ユーザー登録後に、「パーミッション」設定の「スタッフ権限」、「スーパーユーザー権限」の両方にチェックを入れてください。</text:p>
      <text:p text:style-name="Text_20_body"><draw:frame draw:style-name="fr5" draw:name="グラフィックス12" text:anchor-type="paragraph" svg:width="14.45cm" style:rel-width="85%" svg:height="10.975cm" style:rel-height="47%" draw:z-index="65"><draw:image xlink:href="Pictures/100000000000028B000001F3CD941ABD.png" xlink:type="simple" xlink:show="embed" xlink:actuate="onLoad"/></draw:frame></text:p>
      <text:h text:style-name="Heading_20_2" text:outline-level="2"><text:bookmark text:name="__RefHeading__2859_1963247801"/><text:soft-page-break/>管理者アカウントのパスワード変更<text:bookmark-end text:name="__RefHeading__2859_1963247801"/></text:h>
      <text:p text:style-name="Text_20_body">管理者アカウントのパスワードは次の手順で変更します。</text:p>
      <text:list xml:id="list532881406" text:style-name="L19">
        <text:list-item text:start-value="1">
          <text:p text:style-name="P11">Unicorn IDMの管理画面にアクセスし、管理者ユーザーでログインします。</text:p>
          <text:p text:style-name="P11">https://<text:span text:style-name="T28">unicornsv</text:span>.example.com/unicornIDM/admin/</text:p>
        </text:list-item>
        <text:list-item>
          <text:p text:style-name="P11">画面右上部の「パスワード変更」をクリックします。</text:p>
          <text:p text:style-name="P11"><draw:frame draw:style-name="fr6" draw:name="グラフィックス10" text:anchor-type="paragraph" svg:width="16.365cm" svg:height="3.096cm" draw:z-index="68"><draw:image xlink:href="Pictures/100000000000039E000000AB31421867.png" xlink:type="simple" xlink:show="embed" xlink:actuate="onLoad"/></draw:frame></text:p>
        </text:list-item>
        <text:list-item>
          <text:p text:style-name="P11">「元のパスワード」と「新しいパスワード」を入力し、「パスワードの変更」をクリックします。</text:p>
          <text:p text:style-name="P11"><draw:frame draw:style-name="fr7" draw:name="グラフィックス24" text:anchor-type="paragraph" svg:width="11.901cm" style:rel-width="70%" svg:height="8.271cm" style:rel-height="scale" draw:z-index="69"><draw:image xlink:href="Pictures/10000000000001F40000015A74AED5C7.png" xlink:type="simple" xlink:show="embed" xlink:actuate="onLoad"/></draw:frame></text:p>
        </text:list-item>
        <text:list-item>
          <text:p text:style-name="P11">以上で完了です。</text:p>
        </text:list-item>
      </text:list>
      <text:p text:style-name="Text_20_body"/>
      <text:h text:style-name="Heading_20_1" text:outline-level="1"><text:bookmark text:name="__RefHeading__22130_1607406586"/>システム関連情報<text:bookmark-end text:name="__RefHeading__22130_1607406586"/></text:h>
      <text:p text:style-name="Text_20_body">本章では、Unicorn IDMのシステム関連情報について説明します。</text:p>
      <text:h text:style-name="Heading_20_2" text:outline-level="2"><text:bookmark text:name="__RefHeading__22132_1607406586"/>関連ファイル一覧<text:bookmark-end text:name="__RefHeading__22132_1607406586"/></text:h>
      <text:p text:style-name="Text_20_body">Unicorn IDMに関連するファイルは、以下に配置されています。</text:p>
      <text:p text:style-name="Text_20_body"/>
      <table:table table:name="表11" table:style-name="表11">
        <table:table-column table:style-name="表11.A"/>
        <table:table-column table:style-name="表11.B"/>
        <table:table-row>
          <table:table-cell table:style-name="表11.A1" office:value-type="string">
            <text:p text:style-name="P3">ファイル</text:p>
          </table:table-cell>
          <table:table-cell table:style-name="表11.B1" office:value-type="string">
            <text:p text:style-name="P3">内容</text:p>
          </table:table-cell>
        </table:table-row>
        <table:table-row>
          <table:table-cell table:style-name="表11.A2" office:value-type="string">
            <text:p text:style-name="Table_20_Contents">/opt/osstech/lib/unicornIDM</text:p>
          </table:table-cell>
          <table:table-cell table:style-name="表11.B2" office:value-type="string">
            <text:p text:style-name="Table_20_Contents">システムのプログラム一式</text:p>
          </table:table-cell>
        </table:table-row>
        <table:table-row>
          <table:table-cell table:style-name="表11.A2" office:value-type="string">
            <text:p text:style-name="Table_20_Contents">/opt/osstech/var/lib/unicornIDM/unicornIDM.db</text:p>
          </table:table-cell>
          <table:table-cell table:style-name="表11.B2" office:value-type="string">
            <text:p text:style-name="Table_20_Contents">システムの設定パラメーターなど</text:p>
          </table:table-cell>
        </table:table-row>
        <table:table-row>
          <table:table-cell table:style-name="表11.A2" office:value-type="string">
            <text:p text:style-name="Table_20_Contents">/opt/osstech/var/lib/unicornIDM/uploads/</text:p>
          </table:table-cell>
          <table:table-cell table:style-name="表11.B2" office:value-type="string">
            <text:p text:style-name="Table_20_Contents">アップロードしたCSVファイル</text:p>
          </table:table-cell>
        </table:table-row>
        <table:table-row>
          <table:table-cell table:style-name="表11.A2" office:value-type="string">
            <text:p text:style-name="Table_20_Contents">/opt/osstech/var/lib/unicornIDM/results/</text:p>
          </table:table-cell>
          <table:table-cell table:style-name="表11.B2" office:value-type="string">
            <text:p text:style-name="Table_20_Contents">各操作ごとの操作結果</text:p>
          </table:table-cell>
        </table:table-row>
        <table:table-row>
          <table:table-cell table:style-name="表11.A2" office:value-type="string">
            <text:p text:style-name="Table_20_Contents">/opt/osstech/var/lib/unicornIDM/summary/</text:p>
          </table:table-cell>
          <table:table-cell table:style-name="表11.B2" office:value-type="string">
            <text:p text:style-name="Table_20_Contents">操作結果のサマリ情報</text:p>
          </table:table-cell>
        </table:table-row>
        <table:table-row>
          <table:table-cell table:style-name="表11.A2" office:value-type="string">
            <text:p text:style-name="Table_20_Contents">/opt/osstech/var/log/unicornIDM/</text:p>
          </table:table-cell>
          <table:table-cell table:style-name="表11.B2" office:value-type="string">
            <text:p text:style-name="Table_20_Contents">システムのログ情報</text:p>
          </table:table-cell>
        </table:table-row>
      </table:table>
      <text:p text:style-name="Text_20_body"/>
      <text:h text:style-name="Heading_20_2" text:outline-level="2"><text:bookmark text:name="__RefHeading__22134_1607406586"/>設定のバックアップ<text:bookmark-end text:name="__RefHeading__22134_1607406586"/></text:h>
      <text:p text:style-name="Text_20_body">Unicorn IDM の設定をバックアップする場合は、以下のファイルを保存してください。</text:p>
      <table:table table:name="表1" table:style-name="表1">
        <table:table-column table:style-name="表1.A"/>
        <table:table-column table:style-name="表1.B"/>
        <table:table-row>
          <table:table-cell table:style-name="表1.A1" office:value-type="string">
            <text:p text:style-name="P3">ファイル</text:p>
          </table:table-cell>
          <table:table-cell table:style-name="表1.B1" office:value-type="string">
            <text:p text:style-name="P3">内容</text:p>
          </table:table-cell>
        </table:table-row>
        <table:table-row>
          <table:table-cell table:style-name="表1.A2" office:value-type="string">
            <text:p text:style-name="Table_20_Contents">/opt/osstech/var/lib/unicornIDM/unicornIDM.db</text:p>
          </table:table-cell>
          <table:table-cell table:style-name="表1.B2" office:value-type="string">
            <text:p text:style-name="Table_20_Contents">システムの設定パラメーターなど</text:p>
          </table:table-cell>
        </table:table-row>
        <table:table-row>
          <table:table-cell table:style-name="表1.A2" office:value-type="string">
            <text:p text:style-name="Table_20_Contents">/etc/httpd/conf.d/uniconrIDM.conf</text:p>
          </table:table-cell>
          <table:table-cell table:style-name="表1.B2" office:value-type="string">
            <text:p text:style-name="Table_20_Contents">Apache用設定ファイル</text:p>
          </table:table-cell>
        </table:table-row>
      </table:table>
      <text:p text:style-name="Text_20_body"/>
      <text:h text:style-name="Heading_20_1" text:outline-level="1"><text:bookmark text:name="__RefHeading__22136_1607406586"/>注意点<text:bookmark-end text:name="__RefHeading__22136_1607406586"/></text:h>
      <text:h text:style-name="Heading_20_2" text:outline-level="2"><text:bookmark text:name="__RefHeading__22138_1607406586"/>サイトについて<text:bookmark-end text:name="__RefHeading__22138_1607406586"/></text:h>
      <text:p text:style-name="Text_20_body">管理者メニューに「サイト」という項目があり、ここにデフォルトで「example.com」というサイトが登録されています。</text:p>
      <text:p text:style-name="Text_20_body"><draw:frame draw:style-name="fr8" draw:name="グラフィックス19" text:anchor-type="paragraph" svg:x="0.995cm" svg:y="0.199cm" svg:width="15.012cm" svg:height="9.377cm" draw:z-index="66"><draw:image xlink:href="Pictures/100002010000032A000001FAAD2D056E.png" xlink:type="simple" xlink:show="embed" xlink:actuate="onLoad"/></draw:frame></text:p>
      <text:p text:style-name="Text_20_body"><draw:frame draw:style-name="fr5" draw:name="グラフィックス20" text:anchor-type="paragraph" svg:width="15.3cm" style:rel-width="90%" svg:height="5.376cm" style:rel-height="23%" draw:z-index="67"><draw:image xlink:href="Pictures/10000000000003080000010EC3586FA2.png" xlink:type="simple" xlink:show="embed" xlink:actuate="onLoad"/></draw:frame></text:p>
      <text:p text:style-name="Text_20_body">このサイトの設定は、Unicorn IDM の内部で使用しているライブラリの仕様上、必ず一つは必要になります。そのため、「example.com」の設定を削除しないようご注意ください。</text:p>
      <text:h text:style-name="Heading_20_1" text:outline-level="1"><text:bookmark text:name="__RefHeading__22140_1607406586"/>改版履歴<text:bookmark-end text:name="__RefHeading__22140_1607406586"/></text:h>
      <text:list xml:id="list1517838700" text:style-name="L12">
        <text:list-item>
          <text:p text:style-name="P9">201<text:span text:style-name="T28">1</text:span>年<text:span text:style-name="T28">5</text:span>月<text:span text:style-name="T28">17</text:span>日</text:p>
          <text:list>
            <text:list-item>
              <text:p text:style-name="P9"><text:span text:style-name="T28">Unicorn ID Manager</text:span>最新版対応</text:p>
            </text:list-item>
          </text:list>
        </text:list-item>
      </text:list>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ss3t="http://www.w3.org/TR/css3-text/" office:version="1.2" grddl:transformation="http://docs.oasis-open.org/office/1.2/xslt/odf2rdf.xsl">
  <office:font-face-decls>
    <style:font-face style:name="StarSymbol" svg:font-family="StarSymbol" style:font-charset="x-symbol"/>
    <style:font-face style:name="OpenSymbol" svg:font-family="OpenSymbol"/>
    <style:font-face style:name="ＭＳ Ｐゴシック1" svg:font-family="'ＭＳ Ｐゴシック'"/>
    <style:font-face style:name="ＭＳ Ｐ明朝" svg:font-family="'ＭＳ Ｐ明朝'"/>
    <style:font-face style:name="VL ゴシック" svg:font-family="'VL ゴシック'" style:font-family-generic="modern" style:font-pitch="fixed"/>
    <style:font-face style:name="ＭＳ ゴシック1" svg:font-family="'ＭＳ ゴシック'" style:font-adornments="太字" style:font-family-generic="swiss" style:font-pitch="variable"/>
    <style:font-face style:name="ＭＳ ゴシック" svg:font-family="'ＭＳ ゴシック'" style:font-adornments="標準" style:font-family-generic="swiss" style:font-pitch="variable"/>
    <style:font-face style:name="ＭＳ Ｐゴシック2" svg:font-family="'ＭＳ Ｐゴシック'" style:font-adornments="太字" style:font-family-generic="swiss" style:font-pitch="variable"/>
    <style:font-face style:name="ＭＳ Ｐゴシック" svg:font-family="'ＭＳ Ｐゴシック'" style:font-adornments="標準" style:font-family-generic="swiss" style:font-pitch="variable"/>
    <style:font-face style:name="ＭＳ ゴシック2" svg:font-family="'ＭＳ ゴシック'"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5pt" fo:language="en" fo:country="US" style:letter-kerning="true" style:font-size-asian="10.5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ＭＳ Ｐ明朝" fo:font-size="10.5pt" fo:language="en" fo:country="US" style:letter-kerning="true" style:font-name-asian="ＭＳ Ｐ明朝" style:font-size-asian="10.5pt" style:language-asian="ja" style:country-asian="JP" style:font-name-complex="ＭＳ ゴシック2"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ＭＳ Ｐゴシック1" fo:font-size="18pt" fo:font-weight="bold" style:font-name-asian="ＭＳ Ｐゴシック1" style:font-size-asian="18pt" style:font-weight-asian="bold" style:font-name-complex="ＭＳ ゴシック2" style:font-size-complex="14pt"/>
    </style:style>
    <style:style style:name="Text_20_body" style:display-name="Text body" style:family="paragraph" style:parent-style-name="Standard" style:class="text">
      <style:paragraph-properties fo:margin-top="0.25cm" fo:margin-bottom="0.15cm"/>
    </style:style>
    <style:style style:name="List" style:family="paragraph" style:parent-style-name="Text_20_body" style:class="list">
      <style:text-properties fo:font-size="10.5pt" style:font-size-asian="10.5pt"/>
    </style:style>
    <style:style style:name="Caption" style:family="paragraph" style:parent-style-name="Standard" style:class="extra">
      <style:paragraph-properties fo:margin-top="0.212cm" fo:margin-bottom="0.212cm" text:number-lines="false" text:line-number="0"/>
      <style:text-properties fo:font-size="10.5pt" fo:font-style="italic" style:font-size-asian="10.5pt" style:font-style-asian="italic" style:font-size-complex="12pt" style:font-style-complex="italic"/>
    </style:style>
    <style:style style:name="Index" style:family="paragraph" style:parent-style-name="Standard" style:class="index">
      <style:paragraph-properties text:number-lines="false" text:line-number="0"/>
      <style:text-properties fo:font-size="10.5pt" style:font-size-asian="10.5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fo:padding="0.049cm" fo:border="0.018cm solid #000000" style:shadow="#808080 -0.101cm 0.101cm">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padding="0.049cm" fo:border-left="0.002cm solid #000000" fo:border-right="none" fo:border-top="none" fo:border-bottom="0.018cm solid #808080" style:shadow="none" style:join-border="false"/>
      <style:text-properties fo:font-size="14pt" fo:font-style="normal" fo:font-weight="bold" style:font-size-asian="14pt" style:font-style-asian="normal" style:font-weight-asian="bold" style:font-size-complex="14pt" style:font-style-complex="italic" style:font-weight-complex="bold"/>
    </style:style>
    <style:style style:name="Frame_20_contents" style:display-name="Frame contents" style:family="paragraph" style:parent-style-name="Text_20_body" style:class="extra"/>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margin-top="0.199cm" fo:margin-bottom="0cm" fo:text-indent="0cm" style:auto-text-indent="false" style:page-number="auto" fo:padding="0cm" fo:border-left="none" fo:border-right="none" fo:border-top="none" fo:border-bottom="0.002cm solid #000000" style:shadow="none" style:join-border="false">
        <style:tab-stops>
          <style:tab-stop style:position="16.999cm" style:type="right" style:leader-style="dotted" style:leader-text="."/>
        </style:tab-stops>
      </style:paragraph-properties>
      <style:text-properties style:font-name="ＭＳ Ｐゴシック" fo:font-size="14pt" fo:font-weight="bold" style:font-name-asian="ＭＳ Ｐゴシック" style:font-size-asian="14pt" style:font-weight-asian="bold"/>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ing_20_3" style:display-name="Heading 3" style:family="paragraph" style:parent-style-name="Heading" style:next-style-name="Text_20_body" style:default-outline-level="3" style:class="text">
      <style:paragraph-properties style:border-line-width-left="0.088cm 0.088cm 0.088cm" fo:padding-left="0.199cm" fo:padding-right="0cm" fo:padding-top="0cm" fo:padding-bottom="0cm" fo:border-left="0.264cm double #808080" fo:border-right="none" fo:border-top="none" fo:border-bottom="none" style:shadow="none"/>
      <style:text-properties fo:font-size="12pt" fo:font-weight="bold" style:font-size-asian="12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0.5pt" fo:font-style="normal" fo:font-weight="bold" style:font-size-asian="10.5pt" style:font-style-asian="normal" style:font-weight-asian="bold" style:font-size-complex="85%"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コード" style:family="paragraph" style:parent-style-name="Standard" style:master-page-name="">
      <style:paragraph-properties fo:margin-left="0.499cm" fo:margin-right="0cm" fo:margin-top="0.049cm" fo:margin-bottom="0.049cm" fo:line-height="100%" fo:text-indent="0cm" style:auto-text-indent="false" style:page-number="auto" fo:background-color="transparent" fo:padding="0.049cm" fo:border="0.002cm solid #000000" style:shadow="#808080 0.049cm 0.049cm">
        <style:tab-stops/>
        <style:drop-cap/>
        <style:background-image/>
      </style:paragraph-properties>
      <style:text-properties style:font-name="ＭＳ ゴシック" fo:font-size="9pt" fo:letter-spacing="normal" style:letter-kerning="false" style:font-name-asian="ＭＳ ゴシック" style:font-size-asian="9pt"/>
    </style:style>
    <style:style style:name="コード見出し" style:family="paragraph" style:parent-style-name="Text_20_body" style:next-style-name="コード" style:class="text">
      <style:paragraph-properties fo:margin-left="0.499cm" fo:margin-right="0cm" fo:margin-top="0.199cm" fo:margin-bottom="0cm" fo:text-indent="0cm" style:auto-text-indent="false"/>
      <style:text-properties style:font-name="ＭＳ Ｐゴシック2" fo:font-size="10.5pt" fo:font-weight="bold" style:font-name-asian="ＭＳ Ｐゴシック2" style:font-size-asian="10.5pt" style:font-weight-asian="bold"/>
    </style:style>
    <style:style style:name="ターミナル" style:family="paragraph" style:parent-style-name="コード">
      <style:paragraph-properties fo:background-color="#cccccc">
        <style:background-image/>
      </style:paragraph-properties>
    </style:style>
    <style:style style:name="ターミナル見出し" style:family="paragraph" style:parent-style-name="コード見出し" style:next-style-name="ターミナル"/>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margin-top="0.101cm" fo:margin-bottom="0cm" fo:text-indent="0cm" style:auto-text-indent="false">
        <style:tab-stops>
          <style:tab-stop style:position="16.501cm" style:type="right" style:leader-style="dotted" style:leader-text="."/>
        </style:tab-stops>
      </style:paragraph-properties>
      <style:text-properties style:font-name="ＭＳ Ｐゴシック" fo:font-size="10.5pt" style:font-name-asian="ＭＳ Ｐゴシック" style:font-size-asian="10.5pt"/>
    </style:style>
    <style:style style:name="Contents_20_3" style:display-name="Contents 3" style:family="paragraph" style:parent-style-name="Index" style:class="index">
      <style:paragraph-properties fo:margin-left="0.998cm" fo:margin-right="0cm" fo:margin-top="0.101cm" fo:margin-bottom="0cm" fo:text-indent="0cm" style:auto-text-indent="false">
        <style:tab-stops>
          <style:tab-stop style:position="16.002cm" style:type="right" style:leader-style="dotted" style:leader-text="."/>
        </style:tab-stops>
      </style:paragraph-properties>
      <style:text-properties style:font-name="ＭＳ Ｐゴシック" fo:font-size="10.5pt" style:font-name-asian="ＭＳ Ｐゴシック" style:font-size-asian="10.5pt"/>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text-properties style:font-name="ＭＳ Ｐゴシック" fo:font-size="10.5pt" style:font-name-asian="ＭＳ Ｐゴシック" style:font-size-asian="10.5pt"/>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text-properties style:font-name="ＭＳ Ｐゴシック" fo:font-size="10.5pt" style:font-name-asian="ＭＳ Ｐゴシック" style:font-size-asian="10.5pt"/>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text-properties style:font-name="ＭＳ Ｐゴシック" fo:font-size="10.5pt" style:font-name-asian="ＭＳ Ｐゴシック" style:font-size-asian="10.5pt"/>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text-properties style:font-name="ＭＳ Ｐゴシック" fo:font-size="10.5pt" style:font-name-asian="ＭＳ Ｐゴシック" style:font-size-asian="10.5pt"/>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text-properties style:font-name="ＭＳ Ｐゴシック" fo:font-size="10.5pt" style:font-name-asian="ＭＳ Ｐゴシック" style:font-size-asian="10.5pt"/>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text-properties style:font-name="ＭＳ Ｐゴシック" fo:font-size="10.5pt" style:font-name-asian="ＭＳ Ｐゴシック" style:font-size-asian="10.5pt"/>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Title" style:family="paragraph" style:parent-style-name="Heading" style:next-style-name="Subtitle" style:class="chapter" style:master-page-name="">
      <style:paragraph-properties fo:text-align="start" style:justify-single-word="false" style:page-number="auto"/>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User_20_Entry" style:display-name="User Entry" style:family="text">
      <style:text-properties style:font-name="VL ゴシック" style:font-name-asian="VL ゴシック" style:font-name-complex="VL ゴシック"/>
    </style:style>
    <style:style style:name="ターミナル入力" style:family="text">
      <style:text-properties style:use-window-font-color="true" style:font-name="ＭＳ ゴシック1" fo:font-size="9pt" style:text-underline-style="dotted" style:text-underline-width="auto" style:text-underline-color="#000000" fo:font-weight="normal" fo:background-color="transparent" style:font-name-asian="ＭＳ ゴシック1" style:font-size-asian="9pt" style:font-weight-asian="normal"/>
    </style:style>
    <style:style style:name="Example" style:family="text">
      <style:text-properties style:font-name="VL ゴシック" style:font-name-asian="VL ゴシック" style:font-name-complex="VL ゴシック"/>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目次リンク" style:family="text" style:parent-style-name="Internet_20_link">
      <style:text-properties style:use-window-font-color="true" style:text-underline-style="none"/>
    </style:style>
    <style:style style:name="コメント" style:family="graphic" style:parent-style-name="Frame">
      <style:graphic-properties text:anchor-type="page" svg:x="0cm" svg:y="0cm" style:print-content="false" style:wrap="run-through" style:number-wrapped-paragraphs="no-limit" style:vertical-pos="from-top" style:vertical-rel="page-content" style:horizontal-pos="from-left" style:horizontal-rel="page-content" fo:background-color="#ffffff" style:background-transparency="40%" fo:padding="0.049cm" fo:border="0.002cm solid #808080" style:shadow="none">
        <style:background-image/>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fo:padding="0.049cm" fo:border="0.018cm solid #000000" style:shadow="none"/>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suffix="." style:num-format="1">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1" text:display-levels="2">
        <style:list-level-properties text:list-level-position-and-space-mode="label-alignment">
          <style:list-level-label-alignment text:label-followed-by="space" fo:text-indent="-1.016cm" fo:margin-left="1.016cm"/>
        </style:list-level-properties>
      </text:outline-level-style>
      <text:outline-level-style text:level="3" style:num-format="1" text:display-levels="3">
        <style:list-level-properties text:list-level-position-and-space-mode="label-alignment">
          <style:list-level-label-alignment text:label-followed-by="space"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fo:font-style="italic" style:font-style-asian="italic" style:font-style-complex="italic"/>
    </style:style>
    <style:style style:name="MP2" style:family="paragraph" style:parent-style-name="Frame_20_contents">
      <style:paragraph-properties fo:text-align="center" style:justify-single-word="false"/>
    </style:style>
    <style:style style:name="Mfr1" style:family="graphic" style:parent-style-name="Graphics">
      <style:graphic-properties fo:margin-left="0cm" fo:margin-right="0cm"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Frame">
      <style:graphic-properties style:vertical-pos="from-top" style:vertical-rel="paragraph" style:horizontal-pos="from-left" style:horizontal-rel="paragraph" fo:padding="0cm" fo:border="none" style:shadow="non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svg:height="1.33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svg:height="1.33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グラフィックス1" text:anchor-type="char" svg:x="-0.03cm" svg:y="-0.014cm" svg:width="5.105cm" svg:height="0.833cm" draw:z-index="33"><draw:image xlink:href="Pictures/100002010000057F000000E617D52A5E.png" xlink:type="simple" xlink:show="embed" xlink:actuate="onLoad"/></draw:frame></text:p>
      </style:header>
      <style:footer>
        <text:p text:style-name="MP1"><draw:frame draw:style-name="Mfr2" draw:name="ページ番号" text:anchor-type="paragraph" svg:x="14.99cm" svg:y="-0.175cm" svg:width="2cm" draw:z-index="63"><draw:text-box fo:min-height="0.46cm"><text:p text:style-name="MP2"><text:page-number text:select-page="current">30</text:page-number></text:p></draw:text-box></draw:frame><text:chapter text:display="number-and-name" text:outline-level="1">10.改版履歴</text:chapter></text:p>
      </style:footer>
    </style:master-page>
    <style:master-page style:name="First_20_Page" style:display-name="First Page" style:page-layout-name="Mpm2" style:next-style-name="目次"/>
    <style:master-page style:name="目次" style:page-layout-name="Mpm3">
      <style:header>
        <text:p text:style-name="Header"><draw:frame draw:style-name="Mfr1" draw:name="OSSTechロゴ2" text:anchor-type="char" svg:x="-0.03cm" svg:y="-0.014cm" svg:width="5.105cm" svg:height="0.833cm" draw:z-index="2"><draw:image xlink:href="Pictures/100002010000057F000000E617D52A5E.png" xlink:type="simple" xlink:show="embed" xlink:actuate="onLoad"/></draw:frame></text:p>
      </style:header>
      <style:footer>
        <text:p text:style-name="MP1">目次</text:p>
      </style:footer>
    </style:master-page>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9-21T10:45:49</meta:creation-date>
    <dc:title>OSSTechドキュメント</dc:title>
    <meta:editing-duration>PT31H18M33S</meta:editing-duration>
    <meta:editing-cycles>62</meta:editing-cycles>
    <meta:generator>OpenOffice.org/3.2$Unix OpenOffice.org_project/320m19$Build-9505</meta:generator>
    <dc:date>2011-05-17T21:45:36</dc:date>
    <dc:creator>yasuma </dc:creator>
    <meta:document-statistic meta:table-count="12" meta:image-count="42" meta:object-count="0" meta:page-count="34" meta:paragraph-count="389" meta:word-count="4349" meta:character-count="11340"/>
    <meta:user-defined meta:name="情報 1"/>
    <meta:user-defined meta:name="情報 2"/>
    <meta:user-defined meta:name="情報 3"/>
    <meta:user-defined meta:name="情報 4"/>
  </office:meta>
</office:document-meta>
</file>