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B400000292DB832F9C.png"/>
  <manifest:file-entry manifest:media-type="image/png" manifest:full-path="Pictures/1000020100000368000000986E146CED.png"/>
  <manifest:file-entry manifest:media-type="image/png" manifest:full-path="Pictures/100002010000057F000000E617D52A5E.png"/>
  <manifest:file-entry manifest:media-type="image/png" manifest:full-path="Pictures/100002010000034600000428E8C10668.png"/>
  <manifest:file-entry manifest:media-type="image/png" manifest:full-path="Pictures/1000020100000360000001AC3CE21AD2.png"/>
  <manifest:file-entry manifest:media-type="image/png" manifest:full-path="Pictures/1000020100000444000000A857259BFE.png"/>
  <manifest:file-entry manifest:media-type="image/png" manifest:full-path="Pictures/10000000000000200000002000309F1C.png"/>
  <manifest:file-entry manifest:media-type="image/png" manifest:full-path="Pictures/10000201000001890000019A9DE0680C.png"/>
  <manifest:file-entry manifest:media-type="image/png" manifest:full-path="Pictures/100002010000035A00000265C05FD412.png"/>
  <manifest:file-entry manifest:media-type="image/png" manifest:full-path="Pictures/10000201000003C00000009F417FFDCE.png"/>
  <manifest:file-entry manifest:media-type="image/png" manifest:full-path="Pictures/100002010000036D000000B0EAAFD3BC.png"/>
  <manifest:file-entry manifest:media-type="image/png" manifest:full-path="Pictures/10000201000003C00000023182F45C8C.png"/>
  <manifest:file-entry manifest:media-type="image/png" manifest:full-path="Pictures/100002010000036A0000010E3DB4E456.png"/>
  <manifest:file-entry manifest:media-type="image/png" manifest:full-path="Pictures/1000020100000216000002389216AED2.png"/>
  <manifest:file-entry manifest:media-type="image/png" manifest:full-path="Pictures/1000020100000216000000782EDD2079.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OpenSymbol" svg:font-family="OpenSymbol"/>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Heading">
      <style:paragraph-properties fo:text-align="center" style:justify-single-word="false"/>
      <style:text-properties fo:font-size="24pt" style:font-size-asian="24pt" style:font-size-complex="24pt"/>
    </style:style>
    <style:style style:name="P7" style:family="paragraph" style:parent-style-name="コード">
      <style:text-properties style:language-asian="ja" style:country-asian="JP"/>
    </style:style>
    <style:style style:name="P8" style:family="paragraph" style:parent-style-name="Standard">
      <style:text-properties style:language-asian="ja" style:country-asian="JP"/>
    </style:style>
    <style:style style:name="P9" style:family="paragraph" style:parent-style-name="ターミナル">
      <style:text-properties fo:font-size="10.5pt" style:text-underline-style="none" fo:font-weight="normal" style:font-size-asian="10.5pt" style:font-weight-asian="normal" style:font-weight-complex="normal"/>
    </style:style>
    <style:style style:name="P10" style:family="paragraph" style:parent-style-name="ターミナル">
      <style:text-properties fo:font-size="10.5pt" style:text-underline-style="dotted" style:text-underline-width="auto" style:text-underline-color="font-color" fo:font-weight="normal" style:font-size-asian="10.5pt" style:font-weight-asian="normal" style:font-weight-complex="normal"/>
    </style:style>
    <style:style style:name="P11" style:family="paragraph" style:parent-style-name="ターミナル">
      <style:text-properties style:language-asian="ja" style:country-asian="JP"/>
    </style:style>
    <style:style style:name="P12" style:family="paragraph" style:parent-style-name="Contents_20_1">
      <style:paragraph-properties>
        <style:tab-stops>
          <style:tab-stop style:position="17cm" style:type="right" style:leader-style="dotted" style:leader-text="."/>
        </style:tab-stops>
      </style:paragraph-properties>
    </style:style>
    <style:style style:name="P13" style:family="paragraph" style:parent-style-name="Contents_20_2">
      <style:paragraph-properties>
        <style:tab-stops>
          <style:tab-stop style:position="16.501cm" style:type="right" style:leader-style="dotted" style:leader-text="."/>
        </style:tab-stops>
      </style:paragraph-properties>
    </style:style>
    <style:style style:name="P14" style:family="paragraph" style:parent-style-name="Contents_20_3">
      <style:paragraph-properties>
        <style:tab-stops>
          <style:tab-stop style:position="16.002cm" style:type="right" style:leader-style="dotted" style:leader-text="."/>
        </style:tab-stops>
      </style:paragraph-properties>
    </style:style>
    <style:style style:name="P15" style:family="paragraph" style:parent-style-name="Text_20_body" style:list-style-name="L1"/>
    <style:style style:name="P16" style:family="paragraph" style:parent-style-name="Text_20_body" style:list-style-name="L2">
      <style:text-properties style:language-asian="ja" style:country-asian="JP"/>
    </style:style>
    <style:style style:name="P17" style:family="paragraph" style:parent-style-name="Text_20_body" style:list-style-name="L3">
      <style:text-properties style:language-asian="ja" style:country-asian="JP"/>
    </style:style>
    <style:style style:name="P18" style:family="paragraph" style:parent-style-name="Text_20_body" style:list-style-name="L4"/>
    <style:style style:name="P19" style:family="paragraph" style:parent-style-name="Text_20_body" style:list-style-name="L6"/>
    <style:style style:name="P20" style:family="paragraph" style:parent-style-name="Text_20_body" style:list-style-name="L7"/>
    <style:style style:name="P21" style:family="paragraph" style:parent-style-name="Text_20_body" style:list-style-name="L8"/>
    <style:style style:name="P22" style:family="paragraph" style:parent-style-name="Text_20_body" style:list-style-name="L9"/>
    <style:style style:name="P23" style:family="paragraph" style:parent-style-name="Text_20_body" style:list-style-name="L10"/>
    <style:style style:name="P24" style:family="paragraph" style:parent-style-name="Text_20_body" style:list-style-name="L11"/>
    <style:style style:name="P25" style:family="paragraph" style:parent-style-name="Text_20_body" style:list-style-name="L12"/>
    <style:style style:name="P26" style:family="paragraph" style:parent-style-name="Text_20_body" style:list-style-name="L13"/>
    <style:style style:name="P27" style:family="paragraph" style:parent-style-name="Text_20_body" style:list-style-name="L14"/>
    <style:style style:name="P28" style:family="paragraph" style:parent-style-name="Text_20_body" style:list-style-name="L15"/>
    <style:style style:name="P29" style:family="paragraph" style:parent-style-name="Text_20_body" style:list-style-name="L16"/>
    <style:style style:name="P30" style:family="paragraph" style:parent-style-name="Text_20_body" style:list-style-name="L17"/>
    <style:style style:name="P31" style:family="paragraph" style:parent-style-name="Text_20_body" style:list-style-name="L18"/>
    <style:style style:name="P32" style:family="paragraph" style:parent-style-name="Text_20_body" style:list-style-name="L19"/>
    <style:style style:name="P33" style:family="paragraph" style:parent-style-name="Text_20_body" style:list-style-name="L20"/>
    <style:style style:name="P34" style:family="paragraph" style:parent-style-name="Standard" style:list-style-name="L21">
      <style:text-properties style:language-asian="ja" style:country-asian="JP"/>
    </style:style>
    <style:style style:name="P35" style:family="paragraph" style:parent-style-name="Heading" style:master-page-name="First_20_Page">
      <style:paragraph-properties style:page-number="auto"/>
    </style:style>
    <style:style style:name="P36" style:family="paragraph" style:parent-style-name="Heading_20_1">
      <style:text-properties style:language-asian="ja" style:country-asian="JP"/>
    </style:style>
    <style:style style:name="P37" style:family="paragraph" style:parent-style-name="Heading_20_1" style:master-page-name="Standard">
      <style:paragraph-properties style:page-number="1"/>
    </style:style>
    <style:style style:name="P38" style:family="paragraph" style:parent-style-name="Heading_20_2">
      <style:text-properties style:language-asian="ja" style:country-asian="JP"/>
    </style:style>
    <style:style style:name="P39" style:family="paragraph" style:parent-style-name="Heading_20_3">
      <style:text-properties style:language-asian="ja" style:country-asian="JP"/>
    </style:style>
    <style:style style:name="P40" style:family="paragraph" style:parent-style-name="First_20_line_20_indent" style:list-style-name="L5"/>
    <style:style style:name="T1" style:family="text">
      <style:text-properties style:language-asian="ja" style:country-asian="JP"/>
    </style:style>
    <style:style style:name="T2" style:family="text">
      <style:text-properties fo:font-style="italic" style:font-style-asian="italic" style:font-style-complex="italic"/>
    </style:style>
    <style:style style:name="T3" style:family="text">
      <style:text-properties style:text-underline-style="dotted" style:text-underline-width="auto" style:text-underline-color="font-color"/>
    </style:style>
    <style:style style:name="T4" style:family="text">
      <style:text-properties style:text-underline-style="dotted" style:text-underline-width="auto" style:text-underline-color="font-color" style:language-asian="ja" style:country-asian="JP"/>
    </style:style>
    <style:style style:name="T5" style:family="text">
      <style:text-properties fo:font-size="10.5pt" style:text-underline-style="dotted" style:text-underline-width="auto" style:text-underline-color="font-color" fo:font-weight="normal" style:font-size-asian="10.5pt" style:font-weight-asian="normal" style:font-weight-complex="normal"/>
    </style:style>
    <style:style style:name="T6" style:family="text">
      <style:text-properties fo:font-size="10.5pt" style:text-underline-style="dotted" style:text-underline-width="auto" style:text-underline-color="font-color" style:font-size-asian="10.5pt"/>
    </style:style>
    <style:style style:name="T7" style:family="text">
      <style:text-properties fo:font-size="10.5pt" style:text-underline-style="none" fo:font-weight="normal" style:font-size-asian="10.5pt" style:font-weight-asian="normal" style:font-weight-complex="normal"/>
    </style:style>
    <style:style style:name="T8" style:family="text">
      <style:text-properties fo:font-size="10.5pt" fo:font-style="normal" style:text-underline-style="dotted" style:text-underline-width="auto" style:text-underline-color="font-color" fo:font-weight="normal" style:font-size-asian="10.5pt" style:font-style-asian="normal" style:font-weight-asian="normal" style:font-style-complex="normal" style:font-weight-complex="normal"/>
    </style:style>
    <style:style style:name="T9" style:family="text">
      <style:text-properties fo:font-size="10.5pt" fo:font-style="normal" style:text-underline-style="none" fo:font-weight="normal" style:font-size-asian="10.5pt" style:font-style-asian="normal" style:font-weight-asian="normal" style:font-style-complex="normal" style:font-weight-complex="normal"/>
    </style:style>
    <style:style style:name="T10" style:family="text">
      <style:text-properties fo:color="#ff0000"/>
    </style:style>
    <style:style style:name="T11" style:family="text">
      <style:text-properties fo:color="#ff0000" fo:font-size="10.5pt" style:text-underline-style="none" fo:font-weight="normal" style:font-size-asian="10.5pt" style:font-weight-asian="normal" style:font-weight-complex="normal"/>
    </style:style>
    <style:style style:name="T12" style:family="text">
      <style:text-properties fo:font-style="normal" style:text-underline-style="dotted" style:text-underline-width="auto" style:text-underline-color="font-color" style:font-style-asian="normal" style:font-style-complex="normal"/>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horizontal-pos="center" style:horizontal-rel="paragraph" fo:padding="0.049cm" fo:border="0.018cm solid #666666" style:shadow="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top" style:vertical-rel="paragraph" fo:padding="0.049cm" fo:border="0.018cm solid #666666" style:shadow="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vertical-pos="top" style:vertical-rel="paragraph" style:horizontal-pos="center" style:horizontal-rel="paragraph" fo:padding="0.049cm" fo:border="0.018cm solid #4c4c4c" style:shadow="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vertical-pos="top" style:vertical-rel="paragraph" style:horizontal-pos="center" style:horizontal-rel="paragraph" fo:padding="0.049cm" fo:border="0.018cm solid #000000" style:shadow="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style:vertical-pos="top" style:vertical-rel="paragraph" fo:padding="0.049cm" fo:border="0.018cm solid #000000"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
      <text:p text:style-name="P6"><draw:frame draw:style-name="fr3" draw:name="グラフィックス2" text:anchor-type="paragraph" svg:y="0.78cm" svg:width="14.362cm" svg:height="3.226cm" draw:z-index="1"><draw:image xlink:href="Pictures/1000020100000216000000782EDD2079.png" xlink:type="simple" xlink:show="embed" xlink:actuate="onLoad"/></draw:frame></text:p>
      <text:p text:style-name="P6"><text:s/><text:span text:style-name="T1">インストールガイド v</text:span><text:span text:style-name="T1">2</text:span><text:span text:style-name="T1">.0</text:span></text:p>
      <text:p text:style-name="Heading"/>
      <text:p text:style-name="Text_20_body"><draw:frame draw:style-name="fr4"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P4">オープンソース・ソリューション・テクノロジ(株)</text:p>
      <text:p text:style-name="P4">作成日: 2011年1月19日</text:p>
      <text:p text:style-name="P4">リビジョン: 2.0</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2"><text:a xlink:type="simple" xlink:href="#__RefHeading__1006_503137682" text:style-name="標準" text:visited-style-name="標準"><text:s/>はじめに<text:tab/>1</text:a></text:p>
          <text:p text:style-name="P12"><text:a xlink:type="simple" xlink:href="#__RefHeading__1008_503137682" text:style-name="標準" text:visited-style-name="標準"><text:s/>Linux版 Unicorn ID Managerパッケージ<text:tab/>2</text:a></text:p>
          <text:p text:style-name="P13"><text:a xlink:type="simple" xlink:href="#__RefHeading__1010_503137682" text:style-name="標準" text:visited-style-name="標準">1 システム要件<text:tab/>2</text:a></text:p>
          <text:p text:style-name="P14"><text:a xlink:type="simple" xlink:href="#__RefHeading__1012_503137682" text:style-name="標準" text:visited-style-name="標準">1.1 ソフトウェア要件<text:tab/>2</text:a></text:p>
          <text:p text:style-name="P14"><text:a xlink:type="simple" xlink:href="#__RefHeading__1014_503137682" text:style-name="標準" text:visited-style-name="標準">1.2 ハードウェア要件<text:tab/>2</text:a></text:p>
          <text:p text:style-name="P13"><text:a xlink:type="simple" xlink:href="#__RefHeading__1016_503137682" text:style-name="標準" text:visited-style-name="標準">2 パッケージ構成<text:tab/>2</text:a></text:p>
          <text:p text:style-name="P13"><text:a xlink:type="simple" xlink:href="#__RefHeading__1018_503137682" text:style-name="標準" text:visited-style-name="標準">3 Linux版パッケージのインストール<text:tab/>3</text:a></text:p>
          <text:p text:style-name="P14"><text:a xlink:type="simple" xlink:href="#__RefHeading__1020_503137682" text:style-name="標準" text:visited-style-name="標準">3.1 準備<text:tab/>3</text:a></text:p>
          <text:p text:style-name="P14"><text:a xlink:type="simple" xlink:href="#__RefHeading__1022_503137682" text:style-name="標準" text:visited-style-name="標準">3.2 パッケージのインストール<text:tab/>3</text:a></text:p>
          <text:p text:style-name="P13"><text:a xlink:type="simple" xlink:href="#__RefHeading__1024_503137682" text:style-name="標準" text:visited-style-name="標準">4 Unicorn ID Managerの起動<text:tab/>3</text:a></text:p>
          <text:p text:style-name="P12"><text:a xlink:type="simple" xlink:href="#__RefHeading__837_1904121041" text:style-name="標準" text:visited-style-name="標準"><text:s/>Unicorn ID Managerの設定<text:tab/>5</text:a></text:p>
          <text:p text:style-name="P13"><text:a xlink:type="simple" xlink:href="#__RefHeading__839_1904121041" text:style-name="標準" text:visited-style-name="標準">1 対象組織の設定<text:tab/>5</text:a></text:p>
          <text:p text:style-name="P13"><text:a xlink:type="simple" xlink:href="#__RefHeading__841_1904121041" text:style-name="標準" text:visited-style-name="標準">2 バックエンド(LDAPサーバー)の設定<text:tab/>8</text:a></text:p>
          <text:p text:style-name="P13"><text:a xlink:type="simple" xlink:href="#__RefHeading__843_1904121041" text:style-name="標準" text:visited-style-name="標準">3 バックエンド(Active Directoryサーバー)の設定<text:tab/>12</text:a></text:p>
          <text:p text:style-name="P13"><text:a xlink:type="simple" xlink:href="#__RefHeading__921_1904121041" text:style-name="標準" text:visited-style-name="標準">4 バックエンド(Google Apps)の設定<text:tab/>16</text:a></text:p>
          <text:p text:style-name="P12"><text:a xlink:type="simple" xlink:href="#__RefHeading__1026_503137682" text:style-name="標準" text:visited-style-name="標準"><text:s/>インストールガイド更新履歴<text:tab/>18</text:a></text:p>
          <text:p text:style-name="P13"><text:a xlink:type="simple" xlink:href="#__RefHeading__1028_503137682" text:style-name="標準" text:visited-style-name="標準">1 2010/12/18 Unicorn ID Managerインストールガイド　V1.0<text:tab/>18</text:a></text:p>
          <text:p text:style-name="P13"><text:a xlink:type="simple" xlink:href="#__RefHeading__923_1904121041" text:style-name="標準" text:visited-style-name="標準">2 2011/01/19 Unicorn ID Manager インストールガイド V2.0<text:tab/>18</text:a></text:p>
        </text:index-body>
      </text:table-of-content>
      <text:p text:style-name="Text_20_body"/>
      <text:h text:style-name="P37" text:outline-level="1"><text:bookmark text:name="__RefHeading__1006_503137682"/>はじめに<text:bookmark-end text:name="__RefHeading__1006_503137682"/></text:h>
      <text:p text:style-name="P5">本ドキュメントは、弊社提供のUnicorn ID Managerを導入するための手順書です。</text:p>
      <text:p text:style-name="P5">Unicorn ID Managerのインストールの際に、必ず本ドキュメントの内容を確認してから、作業を実施してください。</text:p>
      <text:p text:style-name="P5">本ドキュメントに関する記載内容について、疑問点等がある場合には、弊社サポート窓口までお問い合わせください。</text:p>
      <text:p text:style-name="P5"/>
      <text:h text:style-name="P36" text:outline-level="1"><text:bookmark text:name="__RefHeading__1008_503137682"/>Linux版 Unicorn ID Managerパッケージ<text:bookmark-end text:name="__RefHeading__1008_503137682"/></text:h>
      <text:h text:style-name="Heading_20_2" text:outline-level="2"><text:bookmark text:name="__RefHeading__1010_503137682"/>システム要件<text:bookmark-end text:name="__RefHeading__1010_503137682"/></text:h>
      <text:h text:style-name="Heading_20_3" text:outline-level="3"><text:bookmark text:name="__RefHeading__1012_503137682"/>ソフトウェア要件<text:bookmark-end text:name="__RefHeading__1012_503137682"/></text:h>
      <text:p text:style-name="Text_20_body">以下のいずれかの OS 環境が必要です。</text:p>
      <text:list xml:id="list32258191" text:style-name="L1">
        <text:list-item>
          <text:p text:style-name="P15">RedHat Enterprise Linux 5 / CentOS 5 (x86, x86-64)</text:p>
        </text:list-item>
      </text:list>
      <text:h text:style-name="Heading_20_3" text:outline-level="3"><text:bookmark text:name="__RefHeading__1014_503137682"/>ハードウェア要件<text:bookmark-end text:name="__RefHeading__1014_503137682"/></text:h>
      <text:p text:style-name="Text_20_body">ソフトウェア要件に記載の OS が動作する以下のハードウェア環境が必要です。</text:p>
      <text:p text:style-name="Text_20_body"><text:tab/>CPU:<text:tab/><text:tab/>Intel Pentium III 1GHz 以上あるいは互換 CPU</text:p>
      <text:p text:style-name="Text_20_body"><text:tab/>メモリ:<text:tab/><text:tab/>512MB 以上 </text:p>
      <text:p text:style-name="P5"><text:tab/>ディスク:<text:tab/>ソフトウェア:<text:tab/>/opt/osstech<text:tab/><text:tab/>512MB 以上<text:line-break/><text:tab/><text:tab/><text:tab/>データ、ログ:<text:tab/>/var/opt/osstech<text:tab/><text:tab/>1GB以上(推奨)</text:p>
      <text:h text:style-name="P38" text:outline-level="2"><text:bookmark text:name="__RefHeading__1016_503137682"/>パッケージ構成<text:bookmark-end text:name="__RefHeading__1016_503137682"/></text:h>
      <text:p text:style-name="P5">弊社が提供するSolaris版 ソフトウェアは以下のパッケージにより構成されています。</text:p>
      <text:list xml:id="list32268681" text:style-name="L2">
        <text:list-item text:start-value="1">
          <text:p text:style-name="P16">OSSTech ソフトウェア製品基本パッケージ</text:p>
        </text:list-item>
      </text:list>
      <text:list xml:id="list32277325" text:style-name="L3">
        <text:list-item>
          <text:list>
            <text:list-item>
              <text:p text:style-name="P17">osstech-base</text:p>
            </text:list-item>
            <text:list-item>
              <text:p text:style-name="P17">osstech-support</text:p>
            </text:list-item>
            <text:list-item>
              <text:p text:style-name="P17">osstech-daemontools</text:p>
            </text:list-item>
          </text:list>
        </text:list-item>
        <text:list-item>
          <text:p text:style-name="P17">Unicorn ID Managerパッケージ</text:p>
          <text:list>
            <text:list-item>
              <text:p text:style-name="P17">osstech-unicornIDM</text:p>
            </text:list-item>
            <text:list-item>
              <text:p text:style-name="P17">osstech-Django</text:p>
            </text:list-item>
            <text:list-item>
              <text:p text:style-name="P17">osstech-Django-docs</text:p>
            </text:list-item>
            <text:list-item>
              <text:p text:style-name="P17">osstech-googleapps-account </text:p>
            </text:list-item>
            <text:list-item>
              <text:p text:style-name="P17">osstech-python-gdata </text:p>
            </text:list-item>
            <text:list-item>
              <text:p text:style-name="P17">osstech-python-googleapps-utils</text:p>
            </text:list-item>
            <text:list-item>
              <text:p text:style-name="P17">osstech-python-ntlm </text:p>
            </text:list-item>
            <text:list-item>
              <text:p text:style-name="P17">osstech-python-sqlite2</text:p>
            </text:list-item>
            <text:list-item>
              <text:p text:style-name="P17">osstech-python-ymailutils </text:p>
            </text:list-item>
            <text:list-item>
              <text:p text:style-name="P17">osstech-winexe </text:p>
            </text:list-item>
            <text:list-item>
              <text:p text:style-name="P17">m2crypto </text:p>
            </text:list-item>
            <text:list-item>
              <text:p text:style-name="P17"><text:soft-page-break/>python-ldap-2.2.0-2.1.1.x86_64.rpm (x86-64環境のみ)</text:p>
            </text:list-item>
          </text:list>
        </text:list-item>
      </text:list>
      <text:p text:style-name="P5"/>
      <text:p text:style-name="P5">python-ldapパッケージは、RHEL5/CentOS5の標準パッケージに含まれるx86-64環境のみで発生する問題を修正するために必要です。</text:p>
      <text:p text:style-name="P5"/>
      <text:h text:style-name="P38" text:outline-level="2"><text:bookmark text:name="__RefHeading__1018_503137682"/>Linux版パッケージのインストール<text:bookmark-end text:name="__RefHeading__1018_503137682"/></text:h>
      <text:h text:style-name="Heading_20_3" text:outline-level="3"><text:bookmark text:name="__RefHeading__1020_503137682"/>準備<text:bookmark-end text:name="__RefHeading__1020_503137682"/></text:h>
      <text:p text:style-name="Text_20_body">パッケージのインストールは、rootユーザーのみに許可されていますので、最初にsuコマンドでrootユーザーになります。</text:p>
      <text:p text:style-name="ターミナル">$ <text:span text:style-name="ターミナル入力">su -</text:span></text:p>
      <text:p text:style-name="ターミナル">Password: <text:span text:style-name="ターミナル入力"><text:span text:style-name="T2">rootのパスワードを入力 (画面には表示されません)</text:span></text:span></text:p>
      <text:p text:style-name="P5">次に弊社から提供されたパッケージ一式をインストール先ホストの任意のディレクトリに展開します。下記の例では/srv/osstech/software/RPMS に展開したことを前提とて記述します。</text:p>
      <text:p text:style-name="P5"/>
      <text:h text:style-name="P39" text:outline-level="3"><text:bookmark text:name="__RefHeading__1022_503137682"/>パッケージのインストール<text:bookmark-end text:name="__RefHeading__1022_503137682"/></text:h>
      <text:p text:style-name="P5">弊社提供のUnicorn ID Managerパッケージは、/opt/osstechディレクトリに新規インストールされます。</text:p>
      <text:p text:style-name="P5"/>
      <text:p text:style-name="P5">“/srv/osstech/software/RPMS/”に弊社提供のパッケージ一式がコピーしてあることを確認します。</text:p>
      <text:p text:style-name="コード"># <text:span text:style-name="T3">cd /srv/osstech/software/RPMS</text:span></text:p>
      <text:p text:style-name="P7"># <text:span text:style-name="T3">ls</text:span></text:p>
      <text:p text:style-name="P7">base <text:s/>unicornIDM</text:p>
      <text:p text:style-name="P5"/>
      <text:p text:style-name="P5">まず最初に、baseディレクトリにあるosstech-base、osstech-support、osstech-daemontoolsパッケージをインストールします。 既にこれらのパッケージがインストールされている場合は、この手順は不要です。</text:p>
      <text:p text:style-name="コード"><text:span text:style-name="T1"># </text:span><text:span text:style-name="T4">rpm -ihv base/*rpm</text:span></text:p>
      <text:p text:style-name="P5">続いて、Unicorn ID Managerパッケージ一式をインストールします。</text:p>
      <text:p text:style-name="コード"># <text:span text:style-name="T3">rpm -Uhv </text:span><text:span text:style-name="T3">unicornIDM</text:span><text:span text:style-name="T3">/*rpm</text:span></text:p>
      <text:p text:style-name="P5"/>
      <text:p text:style-name="P5">以上で、Unicorn ID Managerパッケージのインストールは完了です。</text:p>
      <text:p text:style-name="P5"/>
      <text:h text:style-name="Heading_20_2" text:outline-level="2"><text:bookmark text:name="__RefHeading__1024_503137682"/><text:soft-page-break/>Unicorn ID Managerの起動<text:bookmark-end text:name="__RefHeading__1024_503137682"/></text:h>
      <text:p text:style-name="Standard">パッケージのインストール完了後、次の手順でUnicorn ID Managerの初期化を行ないます。</text:p>
      <text:p text:style-name="Standard"/>
      <text:p text:style-name="Standard"/>
      <text:p text:style-name="Text_20_body">最初にsuコマンドでrootユーザーになります。</text:p>
      <text:p text:style-name="ターミナル">$ <text:span text:style-name="ターミナル入力">su -</text:span></text:p>
      <text:p text:style-name="ターミナル">Password: <text:span text:style-name="ターミナル入力"><text:span text:style-name="T2">rootのパスワードを入力 (画面には表示されません)</text:span></text:span></text:p>
      <text:p text:style-name="Text_20_body"/>
      <text:p text:style-name="Text_20_body">Unicorn ID Managerの初期セットアップコマンドを実行します。</text:p>
      <text:p text:style-name="Text_20_body">途中で、Unicorn ID Managerにログインする際の管理者ユーザーの登録を促されますので、管理者名とメールアドレス、パスワードを入力してください。なお、現在のUnicorn ID Managerでは、ここで登録した管理者のメールアドレスへのメール送信は行なっていません。</text:p>
      <text:p text:style-name="ターミナル"># <text:span text:style-name="T5">/</text:span><text:span text:style-name="T5">opt/osstech/sbin/unicornidm-setup</text:span></text:p>
      <text:p text:style-name="P9">....</text:p>
      <text:p text:style-name="ターミナル"><text:span text:style-name="T7">Would you like to create one now? (yes/no): </text:span><text:span text:style-name="T8">yes</text:span><text:span text:style-name="T9"> <text:s/></text:span><text:span text:style-name="T11">← yesを入力して管理者を作成します</text:span></text:p>
      <text:p text:style-name="ターミナル">Username (Leave blank to use 'root'): <text:span text:style-name="T6">admin</text:span> <text:span text:style-name="T10">← 管理者ユーザー名</text:span></text:p>
      <text:p text:style-name="ターミナル">E-mail address: <text:span text:style-name="T12">admin@example.com</text:span> <text:span text:style-name="T10">← 管理者のメールアドレス</text:span></text:p>
      <text:p text:style-name="ターミナル">Password: ********</text:p>
      <text:p text:style-name="ターミナル">Password (again): ********</text:p>
      <text:p text:style-name="ターミナル">Superuser created successfully.</text:p>
      <text:p text:style-name="P10"/>
      <text:p text:style-name="Text_20_body"/>
      <text:p text:style-name="Text_20_body">セットアップコマンドが完了したら、Apacheを起動します。</text:p>
      <text:p text:style-name="P11"># /sbin/service httpd start</text:p>
      <text:p text:style-name="Text_20_body"/>
      <text:p text:style-name="Text_20_body">Unicorn ID Managerの管理画面にアクセスして、初期設定を行なってください。</text:p>
      <text:p text:style-name="Text_20_body">http://&lt;サーバー&gt;/unicornIDM/admin/</text:p>
      <text:p text:style-name="Text_20_body"><draw:frame draw:style-name="fr5" draw:name="グラフィックス3" text:anchor-type="paragraph" svg:width="6.38cm" svg:height="6.655cm" draw:z-index="44"><draw:image xlink:href="Pictures/10000201000001890000019A9DE0680C.png" xlink:type="simple" xlink:show="embed" xlink:actuate="onLoad"/></draw:frame><text:soft-page-break/></text:p>
      <text:h text:style-name="Heading_20_1" text:outline-level="1"><text:bookmark text:name="__RefHeading__837_1904121041"/>Unicorn ID Managerの設定<text:bookmark-end text:name="__RefHeading__837_1904121041"/></text:h>
      <text:p text:style-name="Text_20_body">Unicorn ID Managerの設定画面にログインすると、次の画面が表示されます。</text:p>
      <text:p text:style-name="Text_20_body"><draw:frame draw:style-name="fr5" draw:name="グラフィックス6" text:anchor-type="paragraph" svg:width="9.342cm" svg:height="9.936cm" draw:z-index="45"><draw:image xlink:href="Pictures/1000020100000216000002389216AED2.png" xlink:type="simple" xlink:show="embed" xlink:actuate="onLoad"/></draw:frame>Unicorn ID Managerの基本的な設定は、</text:p>
      <text:list xml:id="list32278555" text:style-name="L4">
        <text:list-item>
          <text:p text:style-name="P18">「対象組織」</text:p>
        </text:list-item>
        <text:list-item>
          <text:p text:style-name="P18">「バックエンド」</text:p>
        </text:list-item>
      </text:list>
      <text:p text:style-name="Text_20_body">の設定を行うことで完了します。</text:p>
      <text:p text:style-name="Text_20_body"/>
      <text:h text:style-name="Heading_20_2" text:outline-level="2"><text:bookmark text:name="__RefHeading__839_1904121041"/>対象組織の設定<text:bookmark-end text:name="__RefHeading__839_1904121041"/></text:h>
      <text:p text:style-name="Text_20_body">Unicorn ID Managerでは、バックエンドのサーバー群に対する一連の動作の動作単位を「対象組織」として設定します。</text:p>
      <text:p text:style-name="Text_20_body">対象組織に対して、管理するLDAP、Active Directory、Google Appsをバックエンドとして追加します。</text:p>
      <text:p text:style-name="Text_20_body">「対象組織」の設定は、管理画面で「対象組織」を選択します。</text:p>
      <text:p text:style-name="Text_20_body"><draw:frame draw:style-name="fr5" draw:name="グラフィックス7" text:anchor-type="paragraph" svg:width="12.903cm" svg:height="2.589cm" draw:z-index="46"><draw:image xlink:href="Pictures/100002010000036D000000B0EAAFD3BC.png" xlink:type="simple" xlink:show="embed" xlink:actuate="onLoad"/></draw:frame><text:soft-page-break/></text:p>
      <text:p text:style-name="Text_20_body">画面右端上部の「対象組織を追加」のボタンを選択します。</text:p>
      <text:p text:style-name="Text_20_body">「対象組織」に設定可能なパラメーターの設定画面が表示されます。</text:p>
      <text:p text:style-name="Text_20_body"><draw:frame draw:style-name="fr6" draw:name="グラフィックス8" text:anchor-type="paragraph" svg:width="17cm" svg:height="8.421cm" draw:z-index="47"><draw:image xlink:href="Pictures/1000020100000360000001AC3CE21AD2.png" xlink:type="simple" xlink:show="embed" xlink:actuate="onLoad"/></draw:frame></text:p>
      <text:p text:style-name="Text_20_body">各項目の意味を説明します。</text:p>
      <text:h text:style-name="Heading_20_4" text:outline-level="4">基本設定</text:h>
      <text:list xml:id="list32258777" text:style-name="L5">
        <text:list-item>
          <text:p text:style-name="P40">対象組織の識別子</text:p>
          <text:list>
            <text:list-item>
              <text:p text:style-name="P40">組織を特定するための名称です。英字、数字のみ利用可能です。</text:p>
            </text:list-item>
          </text:list>
        </text:list-item>
        <text:list-item>
          <text:p text:style-name="P40">対象組織名</text:p>
          <text:list>
            <text:list-item>
              <text:p text:style-name="P40">対象組織を表す組織名です。日本語を含めて設定可能です。</text:p>
            </text:list-item>
          </text:list>
        </text:list-item>
      </text:list>
      <text:p text:style-name="Text_20_body"/>
      <text:h text:style-name="Heading_20_4" text:outline-level="4">ログ設定</text:h>
      <text:list xml:id="list32284896" text:style-name="L6">
        <text:list-item>
          <text:p text:style-name="P19">ログレベル</text:p>
          <text:list>
            <text:list-item>
              <text:p text:style-name="P19">Unicorn ID Managerのデバッグログの出力レベルです。運用時は1を設定してください。大きい<text:soft-page-break/>数字にすると詳細なログが出力されます。</text:p>
            </text:list-item>
          </text:list>
        </text:list-item>
        <text:list-item>
          <text:p text:style-name="P19">ログファイルの最大サイズ</text:p>
          <text:list>
            <text:list-item>
              <text:p text:style-name="P19">デバッグログの1ファイルの最大サイズです。</text:p>
            </text:list-item>
          </text:list>
        </text:list-item>
        <text:list-item>
          <text:p text:style-name="P19">ログローテート数</text:p>
          <text:list>
            <text:list-item>
              <text:p text:style-name="P19">デバッグログのログファイルを最大いくつまでローテーションするか指定します。</text:p>
            </text:list-item>
          </text:list>
        </text:list-item>
        <text:list-item>
          <text:p text:style-name="P19">ログファイルのディレクトリ</text:p>
          <text:list>
            <text:list-item>
              <text:p text:style-name="P19">デバッグログの出力先です。(変更不要です。)</text:p>
            </text:list-item>
          </text:list>
        </text:list-item>
        <text:list-item>
          <text:p text:style-name="P19">syslog機能を有効</text:p>
          <text:list>
            <text:list-item>
              <text:p text:style-name="P19">この設定を有効にすると、Unicorn IDM経由でのユーザーアカウントの操作履歴がsyslogに出力されます。(出力される内容はデバッグログではありません)</text:p>
            </text:list-item>
          </text:list>
        </text:list-item>
        <text:list-item>
          <text:p text:style-name="P19">SyslogのFacility設定</text:p>
          <text:list>
            <text:list-item>
              <text:p text:style-name="P19">syslog機能を有効にしているときに、syslogの出力先となるFacilityを選択します。</text:p>
            </text:list-item>
          </text:list>
        </text:list-item>
      </text:list>
      <text:p text:style-name="Text_20_body"/>
      <text:h text:style-name="Heading_20_4" text:outline-level="4">表示設定</text:h>
      <text:list xml:id="list32272117" text:style-name="L7">
        <text:list-item>
          <text:p text:style-name="P20">CSVファイルのエンコーディング</text:p>
          <text:list>
            <text:list-item>
              <text:p text:style-name="P20">管理者がCSVファイルを一括操作のためにアップロードする時の、CSVファイルのエンコーディングです。「選択」を指定した場合は、アップロード時に「UTF-8」か「シフトJIS」を選択することができます。</text:p>
            </text:list-item>
          </text:list>
        </text:list-item>
        <text:list-item>
          <text:p text:style-name="P20">プレビュー時に表示されるエントリ数</text:p>
          <text:list>
            <text:list-item>
              <text:p text:style-name="P20">CSVファイルのアップロード時に、CSVの内容をプレビューします。このときに、先頭からいくつのエントリ数をプレビューするか指定します。</text:p>
            </text:list-item>
          </text:list>
        </text:list-item>
        <text:list-item>
          <text:p text:style-name="P20">サマリに表示されるエントリ数</text:p>
          <text:list>
            <text:list-item>
              <text:p text:style-name="P20">CSVの一括操作の操作結果を、直近のものからいくつ表示するか指定します。</text:p>
            </text:list-item>
          </text:list>
        </text:list-item>
      </text:list>
      <text:p text:style-name="Text_20_body"/>
      <text:h text:style-name="Heading_20_4" text:outline-level="4">パスワードの複雑性</text:h>
      <text:list xml:id="list32265064" text:style-name="L8">
        <text:list-item>
          <text:p text:style-name="P21">ユーザーのパスワードの最大文字数</text:p>
          <text:list>
            <text:list-item>
              <text:p text:style-name="P21">パスワード変更画面でパスワードとして設定可能な最大文字数を指定します。</text:p>
            </text:list-item>
          </text:list>
        </text:list-item>
        <text:list-item>
          <text:p text:style-name="P21">ユーザーのパスワードの最小文字数</text:p>
          <text:list>
            <text:list-item>
              <text:p text:style-name="P21">パスワード変更画面でパスワードとして設定可能な最小文字数を指定します。</text:p>
            </text:list-item>
          </text:list>
        </text:list-item>
        <text:list-item>
          <text:p text:style-name="P21">パスワードの複雑性をチェック</text:p>
          <text:list>
            <text:list-item>
              <text:p text:style-name="P21">この設定を有効にすると、一般ユーザーがパスワード変更画面でパスワードを設定する際に、パスワードの複雑性がチェックされます。</text:p>
            </text:list-item>
            <text:list-item>
              <text:p text:style-name="P21"><text:soft-page-break/>管理者ページでパスワードを変更する場合には、複雑性のチェックは行われません。</text:p>
            </text:list-item>
            <text:list-item>
              <text:p text:style-name="P21">パスワードの複雑性は次の条件を組み合わせて設定します。</text:p>
              <text:list>
                <text:list-item>
                  <text:p text:style-name="P21">パスワードに含めなければならない英字(大文字、小文字)の数</text:p>
                </text:list-item>
                <text:list-item>
                  <text:p text:style-name="P21">パスワードに含めなければならない英字(大文字)の数</text:p>
                </text:list-item>
                <text:list-item>
                  <text:p text:style-name="P21">パスワードに含めなければならない英字(小文字)の数</text:p>
                </text:list-item>
                <text:list-item>
                  <text:p text:style-name="P21">パスワードに含めなければならない数字の数</text:p>
                </text:list-item>
                <text:list-item>
                  <text:p text:style-name="P21">パスワードに含めなければならない記号の数</text:p>
                </text:list-item>
              </text:list>
            </text:list-item>
          </text:list>
        </text:list-item>
        <text:list-item>
          <text:p text:style-name="P21">パスワード変更時のユーザー向けの注意書き</text:p>
          <text:list>
            <text:list-item>
              <text:p text:style-name="P21">この欄に記載したテキストが、パスワード変更画面に注意書きとして表示されます。</text:p>
            </text:list-item>
          </text:list>
        </text:list-item>
      </text:list>
      <text:h text:style-name="Heading_20_4" text:outline-level="4">システム設定</text:h>
      <text:list xml:id="list32279658" text:style-name="L9">
        <text:list-item>
          <text:p text:style-name="P22">操作完了後にアップロードしたファイルを削除</text:p>
          <text:list>
            <text:list-item>
              <text:p text:style-name="P22">CSVファイルの一括処理時に、アップロードしたCSVファイルを削除する場合は、この設定を有効にしてください。</text:p>
            </text:list-item>
          </text:list>
        </text:list-item>
        <text:list-item>
          <text:p text:style-name="P22">属性を削除するための値</text:p>
          <text:list>
            <text:list-item>
              <text:p text:style-name="P22">CSVファイルの一括操作時に、設定済みの属性を削除したいときに、CSVファイルのエントリに記載する文字列を設定します。デフォルトは「Null」です。</text:p>
            </text:list-item>
          </text:list>
        </text:list-item>
      </text:list>
      <text:p text:style-name="Text_20_body"/>
      <text:p text:style-name="Text_20_body">以上の項目を入力したら、最下段の「保存」をクリックします。</text:p>
      <text:p text:style-name="Text_20_body">「対象組織」に入力した組織が登録されます。</text:p>
      <text:p text:style-name="Text_20_body"><draw:frame draw:style-name="fr7" draw:name="グラフィックス9" text:anchor-type="paragraph" svg:width="14.628cm" svg:height="4.519cm" draw:z-index="48"><draw:image xlink:href="Pictures/100002010000036A0000010E3DB4E456.png" xlink:type="simple" xlink:show="embed" xlink:actuate="onLoad"/></draw:frame>続いて、バックエンドの設定を行いますので、左上のリンクの「ホーム」をクリックします。</text:p>
      <text:p text:style-name="Text_20_body"/>
      <text:h text:style-name="Heading_20_2" text:outline-level="2"><text:bookmark text:name="__RefHeading__841_1904121041"/>バックエンド(LDAPサーバー)の設定<text:bookmark-end text:name="__RefHeading__841_1904121041"/></text:h>
      <text:p text:style-name="Text_20_body">LDAPサーバーのアカウント管理を行う場合、「バックエンド(LDAPサーバー)」を選択します。</text:p>
      <text:p text:style-name="Text_20_body"><draw:frame draw:style-name="fr7" draw:name="グラフィックス10" text:anchor-type="paragraph" svg:width="14.016cm" svg:height="2.441cm" draw:z-index="49"><draw:image xlink:href="Pictures/1000020100000368000000986E146CED.png" xlink:type="simple" xlink:show="embed" xlink:actuate="onLoad"/></draw:frame><text:soft-page-break/></text:p>
      <text:p text:style-name="Text_20_body">画面右上の「バックエンド(LDAPサーバー)を追加」のボタンをクリックします。</text:p>
      <text:p text:style-name="Text_20_body"><draw:frame draw:style-name="fr5" draw:name="グラフィックス11" text:anchor-type="paragraph" svg:width="14.065cm" svg:height="10.047cm" draw:z-index="50"><draw:image xlink:href="Pictures/100002010000035A00000265C05FD412.png" xlink:type="simple" xlink:show="embed" xlink:actuate="onLoad"/></draw:frame></text:p>
      <text:p text:style-name="Text_20_body">各項目の意味を説明します。</text:p>
      <text:h text:style-name="Heading_20_4" text:outline-level="4">基本設定</text:h>
      <text:list xml:id="list32274184" text:style-name="L10">
        <text:list-item>
          <text:p text:style-name="P23">Org</text:p>
          <text:list>
            <text:list-item>
              <text:p text:style-name="P23">このLDAPサーバーを、どの「対象組織」の管理下に置くか選択します。</text:p>
            </text:list-item>
          </text:list>
        </text:list-item>
        <text:list-item>
          <text:p text:style-name="P23">サーバーの識別子</text:p>
          <text:list>
            <text:list-item>
              <text:p text:style-name="P23">このLDAPサーバーを特定できる名称を指定します。Unicorn ID Managerの表示等で利用されます。</text:p>
            </text:list-item>
          </text:list>
        </text:list-item>
        <text:list-item>
          <text:p text:style-name="P23">プライオリティ</text:p>
          <text:list>
            <text:list-item>
              <text:p text:style-name="P23">対象組織内で、このLDAPサーバーに対して何番目に処理を行うか１以上の数値で指定します。</text:p>
            </text:list-item>
          </text:list>
        </text:list-item>
        <text:list-item>
          <text:p text:style-name="P23">バックグラウンドでのCSV一括処理</text:p>
          <text:list>
            <text:list-item>
              <text:p text:style-name="P23"><text:soft-page-break/>CSVファイルを一括処理する際に、LDAPサーバーに対してバックグラウンドで処理を行う場合は、この設定を有効にします。</text:p>
            </text:list-item>
            <text:list-item>
              <text:p text:style-name="P23">この設定が無効な場合は、LDAPサーバーへの一括処理が完了してから、ブラウザに応答が返ります。</text:p>
            </text:list-item>
          </text:list>
        </text:list-item>
        <text:list-item>
          <text:p text:style-name="P23">IPアドレス</text:p>
          <text:list>
            <text:list-item>
              <text:p text:style-name="P23">LDAPサーバーのIPアドレスを指定します。</text:p>
            </text:list-item>
          </text:list>
        </text:list-item>
        <text:list-item>
          <text:p text:style-name="P23">ホスト名</text:p>
          <text:list>
            <text:list-item>
              <text:p text:style-name="P23">LDAPサーバーのホスト名を指定します。</text:p>
            </text:list-item>
          </text:list>
        </text:list-item>
        <text:list-item>
          <text:p text:style-name="P23">プロトコル</text:p>
          <text:list>
            <text:list-item>
              <text:p text:style-name="P23">LDAPサーバーに接続するときのプロトコルとして、LDAPかLDAPSを指定します。</text:p>
            </text:list-item>
          </text:list>
        </text:list-item>
        <text:list-item>
          <text:p text:style-name="P23">LDAP管理者のDN</text:p>
          <text:list>
            <text:list-item>
              <text:p text:style-name="P23">LDAPのエントリの更新権を持つユーザーのDNを指定します。</text:p>
            </text:list-item>
          </text:list>
        </text:list-item>
        <text:list-item>
          <text:p text:style-name="P23">LDAP管理者のパスワード</text:p>
          <text:list>
            <text:list-item>
              <text:p text:style-name="P23">LDAPに接続するDNのパスワードを指定します。</text:p>
            </text:list-item>
          </text:list>
        </text:list-item>
        <text:list-item>
          <text:p text:style-name="P23">LDAPのベースSuffix</text:p>
          <text:list>
            <text:list-item>
              <text:p text:style-name="P23">LDAPサーバーのベースSuffixを指定します。</text:p>
            </text:list-item>
          </text:list>
        </text:list-item>
        <text:list-item>
          <text:p text:style-name="P23">ユーザーエントリのSuffix</text:p>
          <text:list>
            <text:list-item>
              <text:p text:style-name="P23">ユーザーが格納されているツリーのDNを指定します。Unicorn ID Managerは、ここで指定したDNのサブツリーをユーザーの検索対象とします。</text:p>
            </text:list-item>
          </text:list>
        </text:list-item>
        <text:list-item>
          <text:p text:style-name="P23">グループエントリのSuffix</text:p>
          <text:list>
            <text:list-item>
              <text:p text:style-name="P23">グループが格納されているツリーのDNを指定します。Unicorn ID Managerは、ここで指定したDNのサブツリーをグループの検索対象とします。</text:p>
            </text:list-item>
          </text:list>
        </text:list-item>
      </text:list>
      <text:p text:style-name="Text_20_body"/>
      <text:h text:style-name="Heading_20_4" text:outline-level="4">同期設定</text:h>
      <text:list xml:id="list32267325" text:style-name="L11">
        <text:list-item>
          <text:p text:style-name="P24">ユーザーのパスワード変更時にこのサーバーのパスワードを同期する</text:p>
          <text:list>
            <text:list-item>
              <text:p text:style-name="P24">パスワード変更画面からパスワードを変更したときに、このLDAPサーバーのパスワードを変更します。</text:p>
            </text:list-item>
          </text:list>
        </text:list-item>
        <text:list-item>
          <text:p text:style-name="P24">ユーザーのアカウント操作時に、このサーバーのアカウントを同期する</text:p>
          <text:list>
            <text:list-item>
              <text:p text:style-name="P24">管理者がCSVやアカウントの操作を行なった時に、このLDAPサーバーのユーザーエントリを更新します。</text:p>
            </text:list-item>
          </text:list>
        </text:list-item>
        <text:list-item>
          <text:p text:style-name="P24">このサーバーでユーザーを認証する</text:p>
          <text:list>
            <text:list-item>
              <text:p text:style-name="P24">パスワード変更ページでユーザーを認証するときに、このLDAPサーバーで認証が成功した場合に、パスワード変更を許可します。パスワード変更時には、「対象組織」に含まれるいずれかのバックエンドで認証が成功すれば、パスワード変更を許可します。</text:p>
            </text:list-item>
          </text:list>
        </text:list-item>
        <text:list-item>
          <text:p text:style-name="P24"><text:soft-page-break/>パスワード変更時に「ユーザーが存在しない」エラーを無視する</text:p>
          <text:list>
            <text:list-item>
              <text:p text:style-name="P24">このLDAPサーバー上でのパスワード変更が失敗しても、パスワード更新としては成功としてみなすための設定です。通常は無効に設定してください。</text:p>
            </text:list-item>
          </text:list>
        </text:list-item>
      </text:list>
      <text:p text:style-name="Text_20_body"/>
      <text:h text:style-name="Heading_20_4" text:outline-level="4">デフォルト値</text:h>
      <text:list xml:id="list32263075" text:style-name="L12">
        <text:list-item>
          <text:p text:style-name="P25">パスワードの暗号化方式</text:p>
          <text:list>
            <text:list-item>
              <text:p text:style-name="P25">LDAPサーバーに格納するパスワードの暗号化方式を選択します。</text:p>
            </text:list-item>
          </text:list>
        </text:list-item>
        <text:list-item>
          <text:p text:style-name="P25">UNIXのホームディレクトリのデフォルトのパス</text:p>
          <text:list>
            <text:list-item>
              <text:p text:style-name="P25">CSVファイルでユーザーを登録する際に、UNIX用のホームディレクトリの値(unixHomeDirectory)を指定しなかった場合のデフォルト値です。</text:p>
            </text:list-item>
            <text:list-item>
              <text:p text:style-name="P25">「%USERNAME%」の部分はユーザー名に置換されます。</text:p>
            </text:list-item>
          </text:list>
        </text:list-item>
        <text:list-item>
          <text:p text:style-name="P25">デフォルトのGID</text:p>
          <text:list>
            <text:list-item>
              <text:p text:style-name="P25">CSVファイルでユーザーを登録する際に、UNIX用のGID番号(gidNumber)の値を指定しなかった場合のデフォルト値です。</text:p>
            </text:list-item>
          </text:list>
        </text:list-item>
        <text:list-item>
          <text:p text:style-name="P25">ユーザーのデフォルトのログインシェル</text:p>
          <text:list>
            <text:list-item>
              <text:p text:style-name="P25">CSVファイルでユーザーを登録する際に、UNIX用のログインシェル(loginShell)の値を指定しなかった場合のデフォルト値です。</text:p>
            </text:list-item>
          </text:list>
        </text:list-item>
        <text:list-item>
          <text:p text:style-name="P25">Gecosフィールドをsn と givenNameで設定する</text:p>
          <text:list>
            <text:list-item>
              <text:p text:style-name="P25">CSVファイルでユーザーを登録する際に、UNIX用のGECOS(gecos)の値を指定しなかった場合に、「sn givenName」の設定値でgecosフィールドを設定します。</text:p>
            </text:list-item>
            <text:list-item>
              <text:p text:style-name="P25">gecosフィールドには英数字以外含めることができないため、この設定を有効にした場合、「sn」「givenName」のフィールドにも英数字以外含めることができなくなります。</text:p>
            </text:list-item>
          </text:list>
        </text:list-item>
      </text:list>
      <text:p text:style-name="Text_20_body"/>
      <text:h text:style-name="Heading_20_4" text:outline-level="4">追加コマンド実行</text:h>
      <text:list xml:id="list32257486" text:style-name="L13">
        <text:list-item>
          <text:p text:style-name="P26">ユーザー登録後に追加のコマンドを実行</text:p>
          <text:list>
            <text:list-item>
              <text:p text:style-name="P26">ユーザーアカウント登録操作の後にコマンドを実行したい場合に有効にします。</text:p>
            </text:list-item>
            <text:list-item>
              <text:p text:style-name="P26">ユーザー登録後に実行するコマンドのパスを指定します。</text:p>
            </text:list-item>
            <text:list-item>
              <text:p text:style-name="P26">コマンドの引数を、LDAPに登録する属性名で指定します。指定した順番で属性に設定した値がコマンドの引数に渡されます。</text:p>
            </text:list-item>
          </text:list>
        </text:list-item>
        <text:list-item>
          <text:p text:style-name="P26">ユーザー更新後に追加のコマンドを実行</text:p>
          <text:list>
            <text:list-item>
              <text:p text:style-name="P26">ユーザーアカウント更新操作の後にコマンドを実行したい場合に有効にします。</text:p>
            </text:list-item>
            <text:list-item>
              <text:p text:style-name="P26">ユーザー更新後に実行するコマンドのパスを指定します。</text:p>
            </text:list-item>
            <text:list-item>
              <text:p text:style-name="P26"><text:soft-page-break/>コマンドの引数を、LDAPに登録する属性名で指定します。指定した順番で属性に設定した値がコマンドの引数に渡されます。</text:p>
            </text:list-item>
          </text:list>
        </text:list-item>
        <text:list-item>
          <text:p text:style-name="P26">ユーザー削除前にコマンドを実行</text:p>
          <text:list>
            <text:list-item>
              <text:p text:style-name="P26">ユーザーアカウントの削除操作の前にコマンドを実行したい場合に有効にします。</text:p>
            </text:list-item>
            <text:list-item>
              <text:p text:style-name="P26">ユーザー削除前に実行するコマンドのパスを指定します。</text:p>
            </text:list-item>
            <text:list-item>
              <text:p text:style-name="P26">コマンドの引数には、ユーザー名、ユーザーのホームディレクトリが渡されます。</text:p>
            </text:list-item>
          </text:list>
        </text:list-item>
        <text:list-item>
          <text:p text:style-name="P26">ユーザー有効化後にコマンドを実行</text:p>
          <text:list>
            <text:list-item>
              <text:p text:style-name="P26">ユーザーアカウントの有効化操作の後にコマンドを実行したい場合に有効にします。</text:p>
            </text:list-item>
            <text:list-item>
              <text:p text:style-name="P26">ユーザーアカウントの有効化操作後に実行するコマンドのパスを指定します。</text:p>
            </text:list-item>
            <text:list-item>
              <text:p text:style-name="P26">コマンドの引数には、ユーザー名が渡されます。</text:p>
            </text:list-item>
          </text:list>
        </text:list-item>
        <text:list-item>
          <text:p text:style-name="P26">ユーザー無効化後にコマンドを実行</text:p>
          <text:list>
            <text:list-item>
              <text:p text:style-name="P26">ユーザーアカウントの無効化操作の後にコマンドを実行したい場合に有効にします。</text:p>
            </text:list-item>
            <text:list-item>
              <text:p text:style-name="P26">ユーザーアカウントの無効化操作後に実行するコマンドのパスを指定します。</text:p>
            </text:list-item>
            <text:list-item>
              <text:p text:style-name="P26">コマンドの引数には、ユーザー名が渡されます。</text:p>
            </text:list-item>
          </text:list>
        </text:list-item>
      </text:list>
      <text:h text:style-name="Heading_20_4" text:outline-level="4">UID番号関連設定</text:h>
      <text:list xml:id="list32263661" text:style-name="L14">
        <text:list-item>
          <text:p text:style-name="P27">UID番号を自動的に割り当て</text:p>
          <text:list>
            <text:list-item>
              <text:p text:style-name="P27">CSVでのユーザー一括登録時に、uidNumberが指定されていないユーザーに対して、自動的に利用されていないUID番号を割り当てます。</text:p>
            </text:list-item>
          </text:list>
        </text:list-item>
        <text:list-item>
          <text:p text:style-name="P27">自動的に割り当てるUID番号の最小値</text:p>
          <text:list>
            <text:list-item>
              <text:p text:style-name="P27">自動的に割り当てるUID番号の最小値です。</text:p>
            </text:list-item>
          </text:list>
        </text:list-item>
        <text:list-item>
          <text:p text:style-name="P27">自動的に割り当てるUID番号の最大値</text:p>
          <text:list>
            <text:list-item>
              <text:p text:style-name="P27">自動的に割り当てるUID番号の最大値です。</text:p>
            </text:list-item>
          </text:list>
        </text:list-item>
        <text:list-item>
          <text:p text:style-name="P27">自動的に割り当てる次のUID番号</text:p>
          <text:list>
            <text:list-item>
              <text:p text:style-name="P27">次にユーザーを登録したときに割り当てられるUID番号です。通常は変更する必要はありません。</text:p>
            </text:list-item>
          </text:list>
        </text:list-item>
      </text:list>
      <text:p text:style-name="Text_20_body"/>
      <text:h text:style-name="Heading_20_4" text:outline-level="4">ランダム文字列設定</text:h>
      <text:list xml:id="list32260782" text:style-name="L15">
        <text:list-item>
          <text:p text:style-name="P28">ランダムに生成した文字列を自動で追加</text:p>
          <text:list>
            <text:list-item>
              <text:p text:style-name="P28">LDAPにユーザーを登録する際に、ある属性にランダムな文字列を自動的に割り当てたい場合に有効に設定します。指定した文字数で、ランダムな英数字からなる文字列が登録されます。</text:p>
            </text:list-item>
          </text:list>
        </text:list-item>
      </text:list>
      <text:list xml:id="list32254529" text:style-name="L16">
        <text:list-item>
          <text:p text:style-name="P29">ランダムに生成した文字列の属性名</text:p>
          <text:list>
            <text:list-item>
              <text:p text:style-name="P29">文字列を登録するLDAPの属性名を指定します。</text:p>
            </text:list-item>
          </text:list>
        </text:list-item>
        <text:list-item>
          <text:p text:style-name="P29"><text:soft-page-break/>ランダムに生成する文字列の文字数</text:p>
          <text:list>
            <text:list-item>
              <text:p text:style-name="P29">生成する文字列の文字数を指定します。</text:p>
            </text:list-item>
          </text:list>
        </text:list-item>
      </text:list>
      <text:p text:style-name="Text_20_body"/>
      <text:h text:style-name="Heading_20_4" text:outline-level="4">ユーザーエントリのオブジェクトクラス</text:h>
      <text:p text:style-name="Text_20_body">ユーザー登録時に、ユーザーのエントリのobjectClassとして登録するオブジェクトクラス名を選択します。</text:p>
      <text:p text:style-name="Text_20_body"/>
      <text:h text:style-name="Heading_20_2" text:outline-level="2"><text:bookmark text:name="__RefHeading__843_1904121041"/>バックエンド(Active Directoryサーバー)の設定<text:bookmark-end text:name="__RefHeading__843_1904121041"/></text:h>
      <text:p text:style-name="Text_20_body">Active Directoryサーバーの管理を行う場合、「バックエンド(Active Directoryサーバー)」を選択します。</text:p>
      <text:p text:style-name="Text_20_body"><draw:frame draw:style-name="fr8" draw:name="グラフィックス12" text:anchor-type="paragraph" svg:width="14.397cm" svg:height="2.214cm" draw:z-index="51"><draw:image xlink:href="Pictures/1000020100000444000000A857259BFE.png" xlink:type="simple" xlink:show="embed" xlink:actuate="onLoad"/></draw:frame>画面右上の「バックエンド(Active Directoryサーバー)を追加」をクリックします。</text:p>
      <text:p text:style-name="Text_20_body"><draw:frame draw:style-name="fr8" draw:name="グラフィックス13" text:anchor-type="paragraph" svg:width="14.049cm" svg:height="9.751cm" draw:z-index="52"><draw:image xlink:href="Pictures/10000201000003B400000292DB832F9C.png" xlink:type="simple" xlink:show="embed" xlink:actuate="onLoad"/></draw:frame></text:p>
      <text:p text:style-name="Text_20_body">各項目の設定を完了後、最下部の「保存」ボタンをクリックして設定を保存します。</text:p>
      <text:p text:style-name="Text_20_body"/>
      <text:p text:style-name="Text_20_body">各項目の意味を説明します。</text:p>
      <text:h text:style-name="Heading_20_4" text:outline-level="4"><text:soft-page-break/>基本設定</text:h>
      <text:list xml:id="list32344005" text:continue-list="list32274184" text:style-name="L10">
        <text:list-item>
          <text:p text:style-name="P23">Org</text:p>
          <text:list>
            <text:list-item>
              <text:p text:style-name="P23">このActive Directoryサーバーを、どの「対象組織」の管理下に置くか選択します。</text:p>
            </text:list-item>
          </text:list>
        </text:list-item>
        <text:list-item>
          <text:p text:style-name="P23">サーバーの識別子</text:p>
          <text:list>
            <text:list-item>
              <text:p text:style-name="P23">このActive Directoryサーバーを特定できる名称を指定します。Unicorn ID Managerの表示等で利用されます。</text:p>
            </text:list-item>
          </text:list>
        </text:list-item>
        <text:list-item>
          <text:p text:style-name="P23">プライオリティ</text:p>
          <text:list>
            <text:list-item>
              <text:p text:style-name="P23">対象組織内で、このActive Directoryサーバーに対して何番目に処理を行うか１以上の数値で指定します。</text:p>
            </text:list-item>
          </text:list>
        </text:list-item>
        <text:list-item>
          <text:p text:style-name="P23">バックグラウンドでのCSV一括処理</text:p>
          <text:list>
            <text:list-item>
              <text:p text:style-name="P23">CSVファイルを一括処理する際に、Active Directoryサーバーに対してバックグラウンドで処理を行う場合は、この設定を有効にします。</text:p>
            </text:list-item>
            <text:list-item>
              <text:p text:style-name="P23">この設定が無効な場合は、Active Directoryサーバーへの一括処理が完了してから、ブラウザに応答が返ります。</text:p>
            </text:list-item>
          </text:list>
        </text:list-item>
        <text:list-item>
          <text:p text:style-name="P23">IPアドレス</text:p>
          <text:list>
            <text:list-item>
              <text:p text:style-name="P23">Active DirectoryサーバーのIPアドレスを指定します。</text:p>
            </text:list-item>
          </text:list>
        </text:list-item>
        <text:list-item>
          <text:p text:style-name="P23">ホスト名</text:p>
          <text:list>
            <text:list-item>
              <text:p text:style-name="P23">Active Directoryサーバーのホスト名を指定します。</text:p>
            </text:list-item>
          </text:list>
        </text:list-item>
        <text:list-item>
          <text:p text:style-name="P23">Active Directoryのドメイン名</text:p>
          <text:list>
            <text:list-item>
              <text:p text:style-name="P23">接続先のActive Directoryのドメイン名を指定します。</text:p>
            </text:list-item>
          </text:list>
        </text:list-item>
        <text:list-item>
          <text:p text:style-name="P23">Active Directory管理者のユーザー名</text:p>
          <text:list>
            <text:list-item>
              <text:p text:style-name="P23">Domain Admins権限を持つActive Directoryの管理者ユーザー名を指定します。</text:p>
            </text:list-item>
          </text:list>
        </text:list-item>
        <text:list-item>
          <text:p text:style-name="P23">Active Directory管理者のパスワード</text:p>
          <text:list>
            <text:list-item>
              <text:p text:style-name="P23">指定したActive Directory管理者のパスワードを指定します。</text:p>
            </text:list-item>
          </text:list>
        </text:list-item>
      </text:list>
      <text:h text:style-name="Heading_20_4" text:outline-level="4">同期設定</text:h>
      <text:list xml:id="list32270963" text:style-name="L17">
        <text:list-item>
          <text:p text:style-name="P30">ユーザーのパスワード変更時にこのサーバーのパスワードを同期する</text:p>
          <text:list>
            <text:list-item>
              <text:p text:style-name="P30">パスワード変更画面からパスワードを変更したときに、このActive Directoryサーバーのパスワードを変更します。</text:p>
            </text:list-item>
          </text:list>
        </text:list-item>
        <text:list-item>
          <text:p text:style-name="P30">ユーザーのアカウント操作時に、このサーバーのアカウントを同期する</text:p>
          <text:list>
            <text:list-item>
              <text:p text:style-name="P30">管理者がCSVやアカウントの操作を行なった時に、このActive Directoryサーバーのユーザーエントリを更新します。</text:p>
            </text:list-item>
          </text:list>
        </text:list-item>
        <text:list-item>
          <text:p text:style-name="P30">このサーバーでユーザーを認証する</text:p>
          <text:list>
            <text:list-item>
              <text:p text:style-name="P30">パスワード変更ページでユーザーを認証するときに、このActive Directoryサーバーで認証が成<text:soft-page-break/>功した場合に、パスワード変更を許可します。パスワード変更時には、「対象組織」に含まれるいずれかのバックエンドで認証が成功すれば、パスワード変更を許可します。</text:p>
            </text:list-item>
          </text:list>
        </text:list-item>
        <text:list-item>
          <text:p text:style-name="P30">パスワード変更時に「ユーザーが存在しない」エラーを無視する</text:p>
          <text:list>
            <text:list-item>
              <text:p text:style-name="P30">このActive Directoryサーバー上でのパスワード変更が失敗しても、パスワード更新としては成功としてみなすための設定です。通常は無効に設定してください。</text:p>
            </text:list-item>
          </text:list>
        </text:list-item>
      </text:list>
      <text:p text:style-name="Text_20_body"/>
      <text:h text:style-name="Heading_20_4" text:outline-level="4">デフォルト値</text:h>
      <text:list xml:id="list32254930" text:style-name="L18">
        <text:list-item>
          <text:p text:style-name="P31">ユーザーのデフォルトのプライマリグループ名</text:p>
          <text:list>
            <text:list-item>
              <text:p text:style-name="P31">ユーザー登録時に、ユーザーが所属するデフォルトのプライマリグループです。通常は「Domain Users」です。</text:p>
            </text:list-item>
          </text:list>
        </text:list-item>
        <text:list-item>
          <text:p text:style-name="P31">ユーザーのデフォルトのOU</text:p>
          <text:list>
            <text:list-item>
              <text:p text:style-name="P31">ユーザー登録時に、CSVでOUが指定されない場合のデフォルトのOUです。通常は「CN=Users」です。</text:p>
            </text:list-item>
          </text:list>
        </text:list-item>
        <text:list-item>
          <text:p text:style-name="P31">ユーザーのデフォルトのホームドライブ</text:p>
          <text:list>
            <text:list-item>
              <text:p text:style-name="P31">ユーザー登録時に、CSVでhomeDrive属性が指定されない場合のデフォルトのドライブ名です。</text:p>
            </text:list-item>
          </text:list>
        </text:list-item>
        <text:list-item>
          <text:p text:style-name="P31">ユーザーのデフォルトのホームディレクトリ</text:p>
          <text:list>
            <text:list-item>
              <text:p text:style-name="P31">ユーザー登録時に、CSVでhomeDirectory属性が指定されない場合のデフォルトのホームドライブのパスです。パスに「%USERNAME%」を含めると、登録時にユーザー名に置換されて、登録されます。</text:p>
            </text:list-item>
          </text:list>
        </text:list-item>
        <text:list-item>
          <text:p text:style-name="P31">ユーザーのデフォルトのプロファイルパス</text:p>
          <text:list>
            <text:list-item>
              <text:p text:style-name="P31">ユーザー登録時に、CSVでprofilePath属性が指定されない場合のデフォルトのプロファイルのパス名です。パスに「%USERNAME%」が含まれると、登録時にユーザー名に置換されて、登録されます。</text:p>
            </text:list-item>
          </text:list>
        </text:list-item>
        <text:list-item>
          <text:p text:style-name="P31">ユーザーのデフォルトのログオンパス</text:p>
          <text:list>
            <text:list-item>
              <text:p text:style-name="P31">ユーザー登録時に、CSVでscriptPath属性が指定されない場合のデフォルトのプロファイルのパス名です。</text:p>
            </text:list-item>
          </text:list>
        </text:list-item>
      </text:list>
      <text:p text:style-name="Text_20_body"/>
      <text:h text:style-name="Heading_20_4" text:outline-level="4">ホームディレクトリ関連設定</text:h>
      <text:list xml:id="list32271822" text:style-name="L19">
        <text:list-item>
          <text:p text:style-name="P32">Active Directoryのユーザー登録時にホームディレクトリを作成する</text:p>
          <text:list>
            <text:list-item>
              <text:p text:style-name="P32">有効に設定すると、ユーザー登録時にActive Directoryサーバー上の内蔵ディスクにホームディレクトリを作成します。</text:p>
            </text:list-item>
          </text:list>
        </text:list-item>
        <text:list-item>
          <text:p text:style-name="P32">Active Directoryのホームディレクトリ作成時のコマンド</text:p>
          <text:list>
            <text:list-item>
              <text:p text:style-name="P32">ホームディレクトリ作成のために実行するバッチコマンドを指定します。通常は変更の必要はありません。</text:p>
            </text:list-item>
          </text:list>
        </text:list-item>
        <text:list-item>
          <text:p text:style-name="P32"><text:soft-page-break/>Active Directoryのユーザー削除時にホームディレクトリを削除する</text:p>
          <text:list>
            <text:list-item>
              <text:p text:style-name="P32">有効に設定すると、ユーザー削除時にActive Directoryサーバー上のホームディレクトリを削除します。</text:p>
            </text:list-item>
          </text:list>
        </text:list-item>
        <text:list-item>
          <text:p text:style-name="P32">Active Directoryのホームディレクトリ削除時のコマンド</text:p>
          <text:list>
            <text:list-item>
              <text:p text:style-name="P32">ホームディレクトリ削除のために実行するバッチコマンドを指定します。通常は変更の必要はありません。</text:p>
            </text:list-item>
          </text:list>
        </text:list-item>
        <text:list-item>
          <text:p text:style-name="P32">Winexeコマンドのパス</text:p>
          <text:list>
            <text:list-item>
              <text:p text:style-name="P32">ホームディレクトリの作成・削除のために利用するwinexeコマンドのパスです。通常は変更の必要はありません。</text:p>
            </text:list-item>
          </text:list>
        </text:list-item>
      </text:list>
      <text:p text:style-name="Text_20_body"/>
      <text:h text:style-name="Heading_20_4" text:outline-level="4">ユーザーエントリのオブジェクトクラス(Active Directory)</text:h>
      <text:p text:style-name="Text_20_body">Active Directoryのユーザー登録時のオブジェクトクラスを指定します。</text:p>
      <text:p text:style-name="Text_20_body">通常は、次の4つを指定してください。</text:p>
      <text:list xml:id="list32256447" text:style-name="L20">
        <text:list-item>
          <text:p text:style-name="P33">top</text:p>
        </text:list-item>
        <text:list-item>
          <text:p text:style-name="P33">person</text:p>
        </text:list-item>
        <text:list-item>
          <text:p text:style-name="P33">user</text:p>
        </text:list-item>
        <text:list-item>
          <text:p text:style-name="P33">organizationalPerson</text:p>
        </text:list-item>
      </text:list>
      <text:p text:style-name="Text_20_body"/>
      <text:p text:style-name="Text_20_body"/>
      <text:h text:style-name="Heading_20_2" text:outline-level="2"><text:bookmark text:name="__RefHeading__921_1904121041"/>バックエンド(Google Apps)の設定<text:bookmark-end text:name="__RefHeading__921_1904121041"/></text:h>
      <text:p text:style-name="Text_20_body">Google Appsの管理を行う場合、「バックエンド(Google Apps)」を選択します。</text:p>
      <text:p text:style-name="Text_20_body"><draw:frame draw:style-name="fr9" draw:name="グラフィックス14" text:anchor-type="paragraph" svg:width="17cm" svg:height="2.815cm" draw:z-index="53"><draw:image xlink:href="Pictures/10000201000003C00000009F417FFDCE.png" xlink:type="simple" xlink:show="embed" xlink:actuate="onLoad"/></draw:frame></text:p>
      <text:p text:style-name="Text_20_body">画面右上の「バックエンド(Google Apps)を追加」をクリックします。</text:p>
      <text:p text:style-name="Text_20_body"><draw:frame draw:style-name="fr9" draw:name="グラフィックス15" text:anchor-type="paragraph" svg:width="17cm" svg:height="9.934cm" draw:z-index="54"><draw:image xlink:href="Pictures/10000201000003C00000023182F45C8C.png" xlink:type="simple" xlink:show="embed" xlink:actuate="onLoad"/></draw:frame><text:soft-page-break/></text:p>
      <text:p text:style-name="Text_20_body">各項目の意味を説明します。</text:p>
      <text:h text:style-name="Heading_20_4" text:outline-level="4">基本設定</text:h>
      <text:list xml:id="list32339309" text:continue-list="list32344005" text:style-name="L10">
        <text:list-item>
          <text:p text:style-name="P23">Org</text:p>
          <text:list>
            <text:list-item>
              <text:p text:style-name="P23">このGoogle Appsを、どの「対象組織」の管理下に置くか選択します。</text:p>
            </text:list-item>
          </text:list>
        </text:list-item>
        <text:list-item>
          <text:p text:style-name="P23">サーバーの識別子</text:p>
          <text:list>
            <text:list-item>
              <text:p text:style-name="P23">このGoogle Appsを特定できる名称を指定します。Unicorn ID Managerの表示等で利用されます。</text:p>
            </text:list-item>
          </text:list>
        </text:list-item>
        <text:list-item>
          <text:p text:style-name="P23">プライオリティ</text:p>
          <text:list>
            <text:list-item>
              <text:p text:style-name="P23">対象組織内で、このGoogle Appsに対して何番目に処理を行うか１以上の数値で指定します。</text:p>
            </text:list-item>
          </text:list>
        </text:list-item>
        <text:list-item>
          <text:p text:style-name="P23">バックグラウンドでのCSV一括処理</text:p>
          <text:list>
            <text:list-item>
              <text:p text:style-name="P23">CSVファイルを一括処理する際に、Google Appsに対してバックグラウンドで処理を行う場合は、この設定を有効にします。</text:p>
            </text:list-item>
            <text:list-item>
              <text:p text:style-name="P23">Google Appsへの操作は時間がかかるため、この設定は有効にしてください。</text:p>
            </text:list-item>
            <text:list-item>
              <text:p text:style-name="P23">この設定が無効な場合は、Google Appsへの一括処理が完了してから、ブラウザに応答が返ります。</text:p>
            </text:list-item>
          </text:list>
        </text:list-item>
        <text:list-item>
          <text:p text:style-name="P23">Google Appsのドメイン名</text:p>
          <text:list>
            <text:list-item>
              <text:p text:style-name="P23">Google Appsのドメイン名を指定します。</text:p>
            </text:list-item>
          </text:list>
        </text:list-item>
        <text:list-item>
          <text:p text:style-name="P23"><text:soft-page-break/>Google Appsの管理者ユーザー名</text:p>
          <text:list>
            <text:list-item>
              <text:p text:style-name="P23">Google Appsに接続するための管理者ユーザー名を指定します。</text:p>
            </text:list-item>
          </text:list>
        </text:list-item>
        <text:list-item>
          <text:p text:style-name="P23">Google Appsの管理者のパスワード</text:p>
          <text:list>
            <text:list-item>
              <text:p text:style-name="P23">Google Appsに接続するための管理者ユーザーのパスワードを指定します。</text:p>
            </text:list-item>
          </text:list>
        </text:list-item>
      </text:list>
      <text:p text:style-name="Text_20_body"/>
      <text:h text:style-name="Heading_20_4" text:outline-level="4">同期設定</text:h>
      <text:list xml:id="list32350090" text:continue-numbering="true" text:style-name="L10">
        <text:list-item>
          <text:p text:style-name="P23">ユーザーのパスワード変更時にこのサーバーのパスワードを同期する</text:p>
          <text:list>
            <text:list-item>
              <text:p text:style-name="P23">パスワード変更画面からパスワードを変更したときに、このGoogle Appsのパスワードを変更します。</text:p>
            </text:list-item>
          </text:list>
        </text:list-item>
        <text:list-item>
          <text:p text:style-name="P23">ユーザーのアカウント操作時に、このサーバーのアカウントを同期する</text:p>
          <text:list>
            <text:list-item>
              <text:p text:style-name="P23">管理者がCSVやアカウントの操作を行なった時に、このGoogle Appsのユーザーエントリを更新します。</text:p>
            </text:list-item>
          </text:list>
        </text:list-item>
      </text:list>
      <text:p text:style-name="Text_20_body"/>
      <text:h text:style-name="Heading_20_4" text:outline-level="4">ユーザーエントリのオブジェクトクラス(Google Apps)</text:h>
      <text:p text:style-name="Text_20_body">Google Apps用のオブジェクトクラスとして、「basic」のみを選択してください。</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P36" text:outline-level="1"><text:bookmark text:name="__RefHeading__1026_503137682"/>インストールガイド更新履歴<text:bookmark-end text:name="__RefHeading__1026_503137682"/></text:h>
      <text:h text:style-name="Heading_20_2" text:outline-level="2"><text:bookmark text:name="__RefHeading__1028_503137682"/>2010/12/18 Unicorn ID Managerインストールガイド　V1.0<text:bookmark-end text:name="__RefHeading__1028_503137682"/></text:h>
      <text:list xml:id="list32256944" text:style-name="L21">
        <text:list-item>
          <text:p text:style-name="P34">初版</text:p>
        </text:list-item>
      </text:list>
      <text:p text:style-name="P8"/>
      <text:h text:style-name="Heading_20_2" text:outline-level="2"><text:bookmark text:name="__RefHeading__923_1904121041"/>2011/01/19 Unicorn ID Manager インストールガイド V2.0<text:bookmark-end text:name="__RefHeading__923_1904121041"/></text:h>
      <text:list xml:id="list32362474" text:continue-numbering="true" text:style-name="L21">
        <text:list-item>
          <text:p text:style-name="P34">初期設定方法の追加</text:p>
        </text:list-item>
      </text:list>
      <text:p text:style-name="P8"/>
      <text:p text:style-name="P8"/>
      <text:p text:style-name="P8"/>
      <text:p text:style-name="P8"/>
      <text:p text:style-name="P8"/>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OpenSymbol" svg:font-family="OpenSymbol"/>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default-outline-level="3" style:class="text" style:master-page-name="">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style:name="Outline">
      <text:outline-level-style text:level="1" style:num-suffix="." style:num-format="">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MP2" style:family="paragraph" style:parent-style-name="Footer">
      <style:paragraph-properties fo:text-align="start" style:justify-single-word="false"/>
    </style:style>
    <style:style style:name="MP3" style:family="paragraph" style:parent-style-name="Footer">
      <style:text-properties fo:font-style="italic" style:font-style-asian="italic" style:font-style-complex="italic"/>
    </style:style>
    <style:style style:name="M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vertical-pos="from-top" style:vertical-rel="paragraph" style:horizontal-pos="from-left" style:horizontal-rel="paragraph" fo:padding="0cm" fo:border="none" style:shadow="non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Header"><draw:frame draw:style-name="Mfr1" draw:name="グラフィックス4" text:anchor-type="as-char" svg:width="5.105cm" svg:height="0.833cm" draw:z-index="28"><draw:image xlink:href="Pictures/100002010000057F000000E617D52A5E.png" xlink:type="simple" xlink:show="embed" xlink:actuate="onLoad"/></draw:frame></text:p>
      </style:header>
      <style:footer>
        <text:p text:style-name="MP1"><draw:frame draw:style-name="Mfr2" draw:name="枠1" text:anchor-type="paragraph" svg:x="15.55cm" svg:y="0.023cm" svg:width="2cm" draw:z-index="8"><draw:text-box fo:min-height="0.499cm"><text:p text:style-name="MP2"><text:page-number text:select-page="current">1</text:page-number></text:p></draw:text-box></draw:frame><text:chapter text:display="number-and-name" text:outline-level="1">.はじめに</text:chapter></text:p>
      </style:footer>
    </style:master-page>
    <style:master-page style:name="First_20_Page" style:display-name="First Page" style:page-layout-name="Mpm2" style:next-style-name="Standard"/>
    <style:master-page style:name="Envelope" style:page-layout-name="Mpm3"/>
    <style:master-page style:name="目次" style:page-layout-name="Mpm4">
      <style:header>
        <text:p text:style-name="Header"><draw:frame draw:style-name="Mfr1" draw:name="グラフィックス1" text:anchor-type="as-char" svg:width="5.105cm" svg:height="0.833cm" draw:z-index="3"><draw:image xlink:href="Pictures/100002010000057F000000E617D52A5E.png" xlink:type="simple" xlink:show="embed" xlink:actuate="onLoad"/></draw:frame></text:p>
      </style:header>
      <style:footer>
        <text:p text:style-name="MP3"><draw:frame draw:style-name="Mfr2" draw:name="枠2" text:anchor-type="paragraph" svg:x="15.55cm" svg:y="0.023cm" svg:width="2cm" draw:z-index="2"><draw:text-box fo:min-height="0.499cm"><text:p text:style-name="MP2"><text:page-number text:select-page="current">1</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LibreOffice/3.3$Win32 LibreOffice_project/330m19$Build-202</meta:generator>
    <dc:title>Samba Install and Update Guide</dc:title>
    <dc:description>Copyright (c) Open Source Solution Technology Corp., Japan
http://www.osstech.co.jp/
</dc:description>
    <meta:creation-date>2007-06-01T16:38:30</meta:creation-date>
    <dc:date>2011-01-19T17:14:18</dc:date>
    <dc:language>en-US</dc:language>
    <meta:editing-cycles>121</meta:editing-cycles>
    <meta:editing-duration>PT16H14M28S</meta:editing-duration>
    <dc:creator>Yasuma Takeda</dc:creator>
    <meta:document-statistic meta:table-count="0" meta:image-count="15" meta:object-count="0" meta:page-count="24" meta:paragraph-count="350" meta:word-count="4119" meta:character-count="10901"/>
    <meta:user-defined meta:name="Info 1"/>
    <meta:user-defined meta:name="Info 2"/>
    <meta:user-defined meta:name="Info 3"/>
    <meta:user-defined meta:name="Info 4"/>
  </office:meta>
</office:document-meta>
</file>