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C300000180F8EE1D87.png"/>
  <manifest:file-entry manifest:media-type="image/png" manifest:full-path="Pictures/10000201000003080000022E252DD2F4.png"/>
  <manifest:file-entry manifest:media-type="image/png" manifest:full-path="Pictures/100002010000034600000428DFB34180.png"/>
  <manifest:file-entry manifest:media-type="image/png" manifest:full-path="Pictures/100002010000023300000151579FF8E2.png"/>
  <manifest:file-entry manifest:media-type="image/png" manifest:full-path="Pictures/100002010000031E000001BC9F57AB86.png"/>
  <manifest:file-entry manifest:media-type="image/png" manifest:full-path="Pictures/10000201000003140000018F1084A3CB.png"/>
  <manifest:file-entry manifest:media-type="image/png" manifest:full-path="Pictures/10000201000002C80000015A6A0F2E12.png"/>
  <manifest:file-entry manifest:media-type="image/png" manifest:full-path="Pictures/10000201000002B10000024741370EF2.png"/>
  <manifest:file-entry manifest:media-type="image/png" manifest:full-path="Pictures/1000020100000310000001EA24B69680.png"/>
  <manifest:file-entry manifest:media-type="image/png" manifest:full-path="Pictures/10000201000002BF000001B37905FC09.png"/>
  <manifest:file-entry manifest:media-type="image/png" manifest:full-path="Pictures/1000020100000312000001CB50BE46C1.png"/>
  <manifest:file-entry manifest:media-type="image/png" manifest:full-path="Pictures/10000201000002330000014FFD89D229.png"/>
  <manifest:file-entry manifest:media-type="image/png" manifest:full-path="Pictures/10000201000002C6000001E2BCFE303E.png"/>
  <manifest:file-entry manifest:media-type="image/png" manifest:full-path="Pictures/10000201000002C0000001354CB2437A.png"/>
  <manifest:file-entry manifest:media-type="image/png" manifest:full-path="Pictures/1000020100000316000001B678BF14BA.png"/>
  <manifest:file-entry manifest:media-type="image/png" manifest:full-path="Pictures/10000201000002B7000002324FC21646.png"/>
  <manifest:file-entry manifest:media-type="image/png" manifest:full-path="Pictures/10000201000003120000018130486B4C.png"/>
  <manifest:file-entry manifest:media-type="image/png" manifest:full-path="Pictures/10000201000002C2000001900ED6408F.png"/>
  <manifest:file-entry manifest:media-type="image/png" manifest:full-path="Pictures/10000201000002C70000014C1B286325.png"/>
  <manifest:file-entry manifest:media-type="image/png" manifest:full-path="Pictures/10000201000002C6000001637AE3BC34.png"/>
  <manifest:file-entry manifest:media-type="image/png" manifest:full-path="Pictures/10000201000002C50000022A081CA259.png"/>
  <manifest:file-entry manifest:media-type="image/png" manifest:full-path="Pictures/10000201000002C4000001CAF346F902.png"/>
  <manifest:file-entry manifest:media-type="image/png" manifest:full-path="Pictures/10000201000002B80000020BCD25839D.png"/>
  <manifest:file-entry manifest:media-type="image/png" manifest:full-path="Pictures/100002010000030800000155AB9713AB.png"/>
  <manifest:file-entry manifest:media-type="image/png" manifest:full-path="Pictures/100002010000030D000001B73D9975CD.png"/>
  <manifest:file-entry manifest:media-type="image/png" manifest:full-path="Pictures/10000201000003120000012CC09F6738.png"/>
  <manifest:file-entry manifest:media-type="image/png" manifest:full-path="Pictures/1000020100000309000001FE4C23F833.png"/>
  <manifest:file-entry manifest:media-type="image/png" manifest:full-path="Pictures/100002010000031C00000151A5EC825E.png"/>
  <manifest:file-entry manifest:media-type="image/png" manifest:full-path="Pictures/100002010000031800000168F7EE5629.png"/>
  <manifest:file-entry manifest:media-type="image/png" manifest:full-path="Pictures/10000201000002C8000000E8C6E1CFDC.png"/>
  <manifest:file-entry manifest:media-type="image/png" manifest:full-path="Pictures/10000201000002C100000156B0AE5948.png"/>
  <manifest:file-entry manifest:media-type="image/png" manifest:full-path="Pictures/10000201000002C00000016FB3CEA02A.png"/>
  <manifest:file-entry manifest:media-type="image/png" manifest:full-path="Pictures/10000201000002B9000002293E41D1F0.png"/>
  <manifest:file-entry manifest:media-type="image/png" manifest:full-path="Pictures/100002010000031100000194044E4FBB.png"/>
  <manifest:file-entry manifest:media-type="image/png" manifest:full-path="Pictures/100002010000057F000000E668468379.png"/>
  <manifest:file-entry manifest:media-type="image/png" manifest:full-path="Pictures/10000201000002C7000001EA5BFE6F6D.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2" svg:font-family="Tahoma"/>
    <style:font-face style:name="ＭＳ Ｐ明朝1" svg:font-family="'ＭＳ Ｐ明朝'"/>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HG 明朝L Sun1" svg:font-family="'HG 明朝L Sun'"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Heading_20_1" style:master-page-name="Standard"/>
    <style:style style:name="P2" style:family="paragraph" style:parent-style-name="Heading_20_1">
      <style:text-properties fo:font-size="26pt" style:font-size-asian="26pt" style:language-asian="ja" style:country-asian="JP"/>
    </style:style>
    <style:style style:name="P3" style:family="paragraph" style:parent-style-name="Standard">
      <style:paragraph-properties fo:margin-left="0cm" fo:margin-right="0cm" fo:text-indent="0cm" style:auto-text-indent="false"/>
    </style:style>
    <style:style style:name="P4" style:family="paragraph" style:parent-style-name="Standard">
      <style:paragraph-properties fo:margin-left="0cm" fo:margin-right="0cm" fo:text-indent="0cm" style:auto-text-indent="false"/>
      <style:text-properties fo:language="ja" fo:country="JP" style:language-asian="ja" style:country-asian="JP"/>
    </style:style>
    <style:style style:name="P5" style:family="paragraph" style:parent-style-name="Standard">
      <style:paragraph-properties fo:margin-left="0cm" fo:margin-right="0cm" fo:text-align="end" style:justify-single-word="false" fo:text-indent="0cm" style:auto-text-indent="false"/>
      <style:text-properties style:font-name="ＭＳ Ｐ明朝" fo:font-size="12pt" style:font-name-asian="ＭＳ Ｐ明朝" style:font-size-asian="12pt" style:font-size-complex="12pt"/>
    </style:style>
    <style:style style:name="P6"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7"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8" style:family="paragraph" style:parent-style-name="Contents_20_1">
      <style:paragraph-properties>
        <style:tab-stops>
          <style:tab-stop style:position="15.764cm" style:type="right" style:leader-style="dotted" style:leader-text="."/>
        </style:tab-stops>
      </style:paragraph-properties>
    </style:style>
    <style:style style:name="P9" style:family="paragraph" style:parent-style-name="Contents_20_2">
      <style:paragraph-properties>
        <style:tab-stops>
          <style:tab-stop style:position="15.411cm" style:type="right" style:leader-style="dotted" style:leader-text="."/>
        </style:tab-stops>
      </style:paragraph-properties>
    </style:style>
    <style:style style:name="P10" style:family="paragraph" style:parent-style-name="Heading_20_1" style:master-page-name="_31__20_を変換">
      <style:paragraph-properties style:page-number="1"/>
      <style:text-properties style:language-asian="ja" style:country-asian="JP"/>
    </style:style>
    <style:style style:name="P11" style:family="paragraph" style:parent-style-name="Standard">
      <style:text-properties style:language-asian="ja" style:country-asian="JP"/>
    </style:style>
    <style:style style:name="P12" style:family="paragraph" style:parent-style-name="Standard">
      <style:text-properties fo:font-size="10.5pt" style:font-name-asian="ＭＳ Ｐ明朝1" style:font-size-asian="10.5pt" style:language-asian="ja" style:country-asian="JP" style:font-size-complex="10.5pt"/>
    </style:style>
    <style:style style:name="P13" style:family="paragraph" style:parent-style-name="Standard" style:list-style-name="L2">
      <style:text-properties fo:font-size="10.5pt" style:font-name-asian="ＭＳ Ｐ明朝1" style:font-size-asian="10.5pt" style:language-asian="ja" style:country-asian="JP" style:font-size-complex="10.5pt"/>
    </style:style>
    <style:style style:name="P14" style:family="paragraph" style:parent-style-name="Standard">
      <style:paragraph-properties fo:margin-left="0cm" fo:margin-right="0cm" fo:text-indent="0cm" style:auto-text-indent="false"/>
      <style:text-properties fo:font-size="10.5pt" style:font-name-asian="ＭＳ Ｐ明朝1" style:font-size-asian="10.5pt" style:language-asian="ja" style:country-asian="JP" style:font-size-complex="10.5pt"/>
    </style:style>
    <style:style style:name="P15" style:family="paragraph" style:parent-style-name="Standard">
      <style:paragraph-properties fo:background-color="#cccccc">
        <style:background-image/>
      </style:paragraph-properties>
    </style:style>
    <style:style style:name="P16" style:family="paragraph" style:parent-style-name="Standard">
      <style:paragraph-properties fo:background-color="#cccccc">
        <style:background-image/>
      </style:paragraph-properties>
      <style:text-properties style:language-asian="ja" style:country-asian="JP"/>
    </style:style>
    <style:style style:name="P17" style:family="paragraph" style:parent-style-name="Standard">
      <style:paragraph-properties fo:background-color="#cccccc" fo:padding="0.074cm" fo:border-left="none" fo:border-right="none" fo:border-top="none" fo:border-bottom="0.002cm solid #000000" style:join-border="false">
        <style:background-image/>
      </style:paragraph-properties>
      <style:text-properties style:language-asian="ja" style:country-asian="JP"/>
    </style:style>
    <style:style style:name="P18" style:family="paragraph" style:parent-style-name="Standard">
      <style:paragraph-properties fo:text-align="center" style:justify-single-word="false"/>
      <style:text-properties style:language-asian="ja" style:country-asian="JP"/>
    </style:style>
    <style:style style:name="P19" style:family="paragraph" style:parent-style-name="Standard" style:list-style-name="L3">
      <style:text-properties style:language-asian="ja" style:country-asian="JP"/>
    </style:style>
    <style:style style:name="P20" style:family="paragraph" style:parent-style-name="Standard" style:list-style-name="L4">
      <style:text-properties style:language-asian="ja" style:country-asian="JP"/>
    </style:style>
    <style:style style:name="P21" style:family="paragraph" style:parent-style-name="Standard">
      <style:paragraph-properties fo:margin-left="0cm" fo:margin-right="0cm" fo:text-align="center" style:justify-single-word="false" fo:text-indent="0cm" style:auto-text-indent="false"/>
      <style:text-properties style:language-asian="ja" style:country-asian="JP"/>
    </style:style>
    <style:style style:name="P22" style:family="paragraph" style:parent-style-name="Standard" style:list-style-name="L5">
      <style:text-properties style:language-asian="ja" style:country-asian="JP"/>
    </style:style>
    <style:style style:name="P23" style:family="paragraph" style:parent-style-name="Standard" style:list-style-name="L6">
      <style:text-properties style:text-underline-style="solid" style:text-underline-width="auto" style:text-underline-color="font-color" style:language-asian="ja" style:country-asian="JP"/>
    </style:style>
    <style:style style:name="P24" style:family="paragraph" style:parent-style-name="Standard" style:list-style-name="L6">
      <style:text-properties style:language-asian="ja" style:country-asian="JP"/>
    </style:style>
    <style:style style:name="P25" style:family="paragraph" style:parent-style-name="Heading_20_1">
      <style:text-properties style:language-asian="ja" style:country-asian="JP"/>
    </style:style>
    <style:style style:name="P26" style:family="paragraph" style:parent-style-name="Heading_20_2">
      <style:text-properties style:language-asian="ja" style:country-asian="JP"/>
    </style:style>
    <style:style style:name="P27" style:family="paragraph" style:parent-style-name="Standard">
      <style:paragraph-properties fo:margin-left="0cm" fo:margin-right="0cm" fo:text-indent="0cm" style:auto-text-indent="false"/>
      <style:text-properties style:language-asian="ja" style:country-asian="JP"/>
    </style:style>
    <style:style style:name="T1" style:family="text">
      <style:text-properties fo:font-size="26pt" style:font-size-asian="26pt" style:language-asian="ja" style:country-asian="JP"/>
    </style:style>
    <style:style style:name="T2" style:family="text">
      <style:text-properties style:language-asian="ja" style:country-asian="JP"/>
    </style:style>
    <style:style style:name="T3" style:family="text">
      <style:text-properties style:text-underline-style="solid" style:text-underline-width="auto" style:text-underline-color="font-color"/>
    </style:style>
    <style:style style:name="T4" style:family="text">
      <style:text-properties fo:color="#000000" style:text-underline-style="none"/>
    </style:style>
    <style:style style:name="T5" style:family="text">
      <style:text-properties fo:color="#000000"/>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horizontal-pos="center" style:horizontal-rel="paragraph" fo:padding="0.049cm" fo:border="0.035cm solid #000000" style:shadow="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 text:is-list-header="true"/>
      <text:p text:style-name="Standard"/>
      <text:p text:style-name="Standard"/>
      <text:p text:style-name="Standard"/>
      <text:p text:style-name="Standard"/>
      <text:p text:style-name="Standard"/>
      <text:p text:style-name="扉文字"><text:span text:style-name="T1">LDAP Account Manager利用者ガイド</text:span></text:p>
      <text:h text:style-name="P2" text:outline-level="1" text:is-list-header="true"/>
      <text:p text:style-name="P3"/>
      <text:p text:style-name="P3"/>
      <text:p text:style-name="P3"/>
      <text:p text:style-name="P3"/>
      <text:p text:style-name="P4"><draw:frame draw:style-name="fr1" draw:name="グラフィックス5" text:anchor-type="char" svg:y="0.282cm" svg:width="6.085cm" svg:height="7.726cm" draw:z-index="0"><draw:image xlink:href="Pictures/100002010000034600000428DFB34180.png" xlink:type="simple" xlink:show="embed" xlink:actuate="onLoad"/></draw:frame></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5">オープンソース・ソリューション・テクノロジ株式会社</text:p>
      <text:p text:style-name="P6">2007<text:span text:style-name="T2">年4月3日 初版</text:span></text:p>
      <text:p text:style-name="P7"/>
      <text:p text:style-name="P7"/>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8">1.概要<text:tab/>1</text:p>
          <text:p text:style-name="P8">2.LAMのインストール<text:tab/>1</text:p>
          <text:p text:style-name="P8">3.LAMの初期設定<text:tab/>2</text:p>
          <text:p text:style-name="P9">3.1.PHPの設定<text:tab/>2</text:p>
          <text:p text:style-name="P9">3.2.LAMの設定ファイルの準備<text:tab/>2</text:p>
          <text:p text:style-name="P9">3.3.Webサーバの起動<text:tab/>3</text:p>
          <text:p text:style-name="P8">4.LAMのLDAP基本設定<text:tab/>3</text:p>
          <text:p text:style-name="P9">4.1.LAMのログイン画面<text:tab/>3</text:p>
          <text:p text:style-name="P9">4.2.LDAP関連の基本設定<text:tab/>4</text:p>
          <text:p text:style-name="P8">5.LAMの利用<text:tab/>10</text:p>
          <text:p text:style-name="P8">6.ユーザ・グループ管理操作<text:tab/>13</text:p>
          <text:p text:style-name="P9">6.1.グループの作成<text:tab/>13</text:p>
          <text:p text:style-name="P9">6.2.グループの削除<text:tab/>16</text:p>
          <text:p text:style-name="P9">6.3.ユーザの作成<text:tab/>17</text:p>
          <text:p text:style-name="P9">6.4.ユーザの削除<text:tab/>21</text:p>
          <text:p text:style-name="P9">6.5.ユーザ情報の変更<text:tab/>23</text:p>
          <text:p text:style-name="P8">7.RedHat Enterprise Linux 4, CentOS 4でのLDAP基本設定<text:tab/>24</text:p>
        </text:index-body>
      </text:table-of-content>
      <text:h text:style-name="P10" text:outline-level="1">概要</text:h>
      <text:p text:style-name="P11">LDAP Account Manager(以降 LAM)は、LDAPに登録されたアカウント情報をWebインターフェース上で管理するためのツールです。</text:p>
      <text:p text:style-name="P11">本ドキュメントはRedHat Enterprise Linux4(x86版)、および CentOS4(x86版)でOSSテクノロジ提供のLAMを利用する方法を説明します。</text:p>
      <text:p text:style-name="P11"/>
      <text:h text:style-name="Heading_20_1" text:outline-level="1">LAM<text:span text:style-name="T2">のインストール</text:span></text:h>
      <text:p text:style-name="P12">LAMを利用するために必要なRPMパッケージとして、OSSテクノロジより以下のパッケージを提供します。(バージョン番号等はパッケージのアップデートに伴い変更されることがあります。)</text:p>
      <text:list text:style-name="L2">
        <text:list-item>
          <text:p text:style-name="P13">ldap-account-manager-1.3.0-1.1_OSSTECH.noarch.rpm</text:p>
        </text:list-item>
        <text:list-item>
          <text:p text:style-name="P13">mhash-0.9.2-3.i386.rpm</text:p>
        </text:list-item>
        <text:list-item>
          <text:p text:style-name="P13">mhash-devel-0.9.2-3.i386.rpm</text:p>
        </text:list-item>
        <text:list-item>
          <text:p text:style-name="P13">perl-Archive-Tar-1.26-1.1_OSSTECH.noarch.rpm</text:p>
        </text:list-item>
        <text:list-item>
          <text:p text:style-name="P13">perl-Class-ErrorHandler-0.01-1.1_OSSTECH.noarch.rpm</text:p>
        </text:list-item>
        <text:list-item>
          <text:p text:style-name="P13">perl-Class-Loader-2.03-1.2.1_OSSTECH.noarch.rpm</text:p>
        </text:list-item>
        <text:list-item>
          <text:p text:style-name="P13">perl-Compress-Zlib-1.41-1.1_OSSTECH.i386.rpm</text:p>
        </text:list-item>
        <text:list-item>
          <text:p text:style-name="P13">perl-Convert-ASCII-Armour-1.4-1.2.1_OSSTECH.noarch.rpm</text:p>
        </text:list-item>
        <text:list-item>
          <text:p text:style-name="P13">perl-Convert-PEM-0.07-1.2.1_OSSTECH.noarch.rpm</text:p>
        </text:list-item>
        <text:list-item>
          <text:p text:style-name="P13">perl-Crypt-CBC-2.17-1.1_OSSTECH.noarch.rpm</text:p>
        </text:list-item>
        <text:list-item>
          <text:p text:style-name="P13">perl-Crypt-DES-2.05-3.1_OSSTECH.i386.rpm</text:p>
        </text:list-item>
        <text:list-item>
          <text:p text:style-name="P13">perl-Crypt-DES_EDE3-0.01-1.2.1_OSSTECH.noarch.rpm</text:p>
        </text:list-item>
        <text:list-item>
          <text:p text:style-name="P13">perl-Crypt-DH-0.06-1.1_OSSTECH.noarch.rpm</text:p>
        </text:list-item>
        <text:list-item>
          <text:p text:style-name="P13">perl-Crypt-DSA-0.13-1.1_OSSTECH.noarch.rpm</text:p>
        </text:list-item>
        <text:list-item>
          <text:p text:style-name="P13">perl-Crypt-IDEA-1.08-1.1_OSSTECH.i386.rpm</text:p>
        </text:list-item>
        <text:list-item>
          <text:p text:style-name="P13">perl-Crypt-Primes-0.50-1.1_OSSTECH.i386.rpm</text:p>
        </text:list-item>
        <text:list-item>
          <text:p text:style-name="P13">perl-Crypt-RSA-1.57-1.1_OSSTECH.noarch.rpm</text:p>
        </text:list-item>
        <text:list-item>
          <text:p text:style-name="P13">perl-Crypt-Random-1.25-1.2.1_OSSTECH.noarch.rpm</text:p>
        </text:list-item>
        <text:list-item>
          <text:p text:style-name="P13">perl-Data-Buffer-0.04-1.2.1_OSSTECH.noarch.rpm</text:p>
        </text:list-item>
        <text:list-item>
          <text:p text:style-name="P13">perl-Digest-MD2-2.03-1.2.1_OSSTECH.i386.rpm</text:p>
        </text:list-item>
        <text:list-item>
          <text:p text:style-name="P13">perl-IO-Socket-SSL-0.999-1.1_OSSTECH.noarch.rpm</text:p>
        </text:list-item>
        <text:list-item>
          <text:p text:style-name="P13">perl-Jcode-2.03-1.1_OSSTECH.i386.rpm</text:p>
        </text:list-item>
        <text:list-item>
          <text:p text:style-name="P13">perl-Math-GMP-2.04-1.1_OSSTECH.i386.rpm</text:p>
        </text:list-item>
        <text:list-item>
          <text:p text:style-name="P13">perl-Math-Pari-2.010706-1.1_OSSTECH.i386.rpm</text:p>
        </text:list-item>
        <text:list-item>
          <text:p text:style-name="P13">perl-Module-Build-0.2611-1.2.1_OSSTECH.noarch.rpm</text:p>
        </text:list-item>
        <text:list-item>
          <text:p text:style-name="P13">perl-Net-SSH-Perl-1.30-2.1_OSSTECH.noarch.rpm</text:p>
        </text:list-item>
        <text:list-item>
          <text:p text:style-name="P13">perl-Net-SSLeay-1.25-3.1_OSSTECH.i386.rpm</text:p>
        </text:list-item>
        <text:list-item>
          <text:p text:style-name="P13">perl-Quota-1.5.1-1.2.1_OSSTECH.i386.rpm</text:p>
        </text:list-item>
        <text:list-item>
          <text:p text:style-name="P13">perl-Sort-Versions-1.5-1.2.1_OSSTECH.noarch.rpm</text:p>
        </text:list-item>
        <text:list-item>
          <text:p text:style-name="P13">perl-String-CRC32-1.4-1.1_OSSTECH.i386.rpm</text:p>
        </text:list-item>
        <text:list-item>
          <text:p text:style-name="P13">perl-Tie-EncryptedHash-1.21-1.2.1_OSSTECH.noarch.rpm</text:p>
        </text:list-item>
        <text:list-item>
          <text:p text:style-name="P13">perl-Unicode-Map-0.112-0.2.1_OSSTECH.i386.rpm</text:p>
        </text:list-item>
        <text:list-item>
          <text:p text:style-name="P13">perl-Unicode-Map8-0.12-0.2.1_OSSTECH.i386.rpm</text:p>
        </text:list-item>
        <text:list-item>
          <text:p text:style-name="P13">perl-Unicode-MapUTF8-1.11-1.1_OSSTECH.noarch.rpm</text:p>
        </text:list-item>
        <text:list-item>
          <text:p text:style-name="P13">perl-Unicode-String-2.09-1.1_OSSTECH.i386.rpm</text:p>
        </text:list-item>
        <text:list-item>
          <text:p text:style-name="P13">php-4.3.9-3.22.3.i386.rpm</text:p>
        </text:list-item>
        <text:list-item>
          <text:p text:style-name="P13">php-devel-4.3.9-3.22.3.i386.rpm</text:p>
        </text:list-item>
        <text:list-item>
          <text:p text:style-name="P13">php-domxml-4.3.9-3.22.3.i386.rpm</text:p>
        </text:list-item>
        <text:list-item>
          <text:p text:style-name="P13">php-gd-4.3.9-3.22.3.i386.rpm</text:p>
        </text:list-item>
        <text:list-item>
          <text:p text:style-name="P13">php-imap-4.3.9-3.22.3.i386.rpm</text:p>
        </text:list-item>
        <text:list-item>
          <text:p text:style-name="P13">php-ldap-4.3.9-3.22.3.i386.rpm</text:p>
        </text:list-item>
        <text:list-item>
          <text:p text:style-name="P13">php-mbstring-4.3.9-3.22.3.i386.rpm</text:p>
        </text:list-item>
        <text:list-item>
          <text:p text:style-name="P13">php-mhash-4.3.9-3.22.3.i386.rpm</text:p>
        </text:list-item>
        <text:list-item>
          <text:p text:style-name="P13">php-mysql-4.3.9-3.22.3.i386.rpm</text:p>
        </text:list-item>
        <text:list-item>
          <text:p text:style-name="P13">php-ncurses-4.3.9-3.22.3.i386.rpm</text:p>
        </text:list-item>
        <text:list-item>
          <text:p text:style-name="P13">php-odbc-4.3.9-3.22.3.i386.rpm</text:p>
        </text:list-item>
        <text:list-item>
          <text:p text:style-name="P13">php-pear-4.3.9-3.22.3.i386.rpm</text:p>
        </text:list-item>
        <text:list-item>
          <text:p text:style-name="P13">php-pgsql-4.3.9-3.22.3.i386.rpm</text:p>
        </text:list-item>
        <text:list-item>
          <text:p text:style-name="P13">php-snmp-4.3.9-3.22.3.i386.rpm</text:p>
        </text:list-item>
        <text:list-item>
          <text:p text:style-name="P13">php-xmlrpc-4.3.9-3.22.3.i386.rpm</text:p>
        </text:list-item>
      </text:list>
      <text:p text:style-name="P14"/>
      <text:p text:style-name="Standard">パッケージのインストールはrpmコマンドで行います。上記パッケージが/tmp/lamディレクトリに用意されている場合、root<text:span text:style-name="T2">権限にて、</text:span>次のコマンドでパッケージをインストールします。</text:p>
      <text:p text:style-name="Standard"/>
      <text:p text:style-name="P15"># cd <text:s/>/tmp/lam</text:p>
      <text:p text:style-name="P15"># rpm -ihv *.rpm</text:p>
      <text:p text:style-name="Standard"/>
      <text:p text:style-name="P11">なお、ファイル名がphp-xxxのパッケージのうち、php-mhashパッケージ以外は、OS標準で提供されていますので、既にこれらのphp-xxxパッケージがシステムにインストールされている場合はphp-mhashパッケージ以外のインストールは不要です。</text:p>
      <text:p text:style-name="P11"/>
      <text:p text:style-name="P11"/>
      <text:h text:style-name="Heading_20_1" text:outline-level="1">LAM<text:span text:style-name="T2">の初期設定</text:span></text:h>
      <text:h text:style-name="Heading_20_2" text:outline-level="2">PHP<text:span text:style-name="T2">の設定</text:span></text:h>
      <text:p text:style-name="P11">LAMを利用する前に、/etc/php.iniのmemory_limitの値を32Mに設定します。</text:p>
      <text:p text:style-name="P11"/>
      <text:p text:style-name="P16">memory_limit = 32M</text:p>
      <text:p text:style-name="P11"/>
      <text:h text:style-name="Heading_20_2" text:outline-level="2">LAM<text:span text:style-name="T2">の設定ファイルの準備</text:span></text:h>
      <text:p text:style-name="P11">続いてLAMの初期設定ファイルを作成します。 /var/www/html/lam/configに設定ファイルのサンプルとして、config.cfg_sampleがありますので、このファイルをconfig.cfgとしてコピーし、パスワードとプロファイル名を設定します。</text:p>
      <text:p text:style-name="P11"/>
      <text:p text:style-name="P16"># cd /var/www/html/lam/config</text:p>
      <text:p text:style-name="P16"># cp config.cfg_sample config.cfg</text:p>
      <text:p text:style-name="P16"># vi config.cfg</text:p>
      <text:p text:style-name="P17"/>
      <text:p text:style-name="P16"># password to add/delete/rename configuration <text:s/>profiles</text:p>
      <text:p text:style-name="P16">password: secret</text:p>
      <text:p text:style-name="P16"/>
      <text:p text:style-name="P16"># default profile, without “.conf”</text:p>
      <text:p text:style-name="P17">default: lam</text:p>
      <text:p text:style-name="P16"/>
      <text:p text:style-name="P11">上記設定では、パスワードを”secret”、デフォルトプロファイルの設定ファイルをlam.confとして設定しています。</text:p>
      <text:p text:style-name="P11"/>
      <text:p text:style-name="P11">次にlam.confの初期設定ファイルを作成します。config.cfgファイルと同じディレクトリ(/var/www/html/lam/config)に、サンプルとしてlam.conf_sampleファイルがありますので、このファイルをコピーしてlam.confを作成します。</text:p>
      <text:p text:style-name="P11"/>
      <text:p text:style-name="P16"># cd /var/www/html/lam/config</text:p>
      <text:p text:style-name="P16"># cp lam.conf_sample lam.conf</text:p>
      <text:p text:style-name="P11"/>
      <text:p text:style-name="P11">最後に、config.cfgとlam.confのパーミッションをapacheユーザに変更します。</text:p>
      <text:p text:style-name="P11"/>
      <text:p text:style-name="P16"># chown <text:s/>apache:apache config.cfg</text:p>
      <text:p text:style-name="P16"># chown apache:apache lam.conf</text:p>
      <text:p text:style-name="P11"/>
      <text:h text:style-name="Heading_20_2" text:outline-level="2">Web<text:span text:style-name="T2">サーバの起動</text:span></text:h>
      <text:p text:style-name="P11">LAMの初期設定が完了したら、Webサーバを起動します。</text:p>
      <text:p text:style-name="P11"/>
      <text:p text:style-name="P16"># /sbin/service httpd start</text:p>
      <text:p text:style-name="P11"/>
      <text:p text:style-name="P11">既にWebサーバが起動している場合は、startの代わりにrestartを指定して再起動します。</text:p>
      <text:p text:style-name="P11"/>
      <text:p text:style-name="P16"># /sbin/service httpd restart</text:p>
      <text:p text:style-name="Standard"/>
      <text:p text:style-name="Standard"/>
      <text:h text:style-name="Heading_20_1" text:outline-level="1">LAM<text:span text:style-name="T2">のLDAP基本設定</text:span></text:h>
      <text:p text:style-name="P11">ここまでの初期設定が完了したら、以降はWebブラウザからLAMを利用することができます。</text:p>
      <text:h text:style-name="Heading_20_2" text:outline-level="2">LAM<text:span text:style-name="T2">のログイン画面</text:span></text:h>
      <text:p text:style-name="P11">Webブラウザから、LAMにログインするため、下記のURLにアクセスを行います。</text:p>
      <text:p text:style-name="P11"/>
      <text:p text:style-name="P11"><text:a xlink:type="simple" xlink:href="http://localhost/lam/index.html">http://localhost/lam/index.html</text:a></text:p>
      <text:p text:style-name="P11"/>
      <text:p text:style-name="P11">[注意] リモートからアクセスする際には、ファイアーウォールなどによるアクセス拒否の設定が行われている場合がありますので、HTTP経由のアクセスが可能になるようにネットワークの設定を変更してください。</text:p>
      <text:p text:style-name="P11"/>
      <text:p text:style-name="P11">正常に設定が完了していれば、ログイン画面（画面1)がWebブラウザに表示されます。</text:p>
      <text:p text:style-name="P11"><draw:frame draw:style-name="fr2" draw:name="グラフィックス1" text:anchor-type="paragraph" svg:width="14.406cm" svg:height="11.647cm" draw:z-index="53"><draw:image xlink:href="Pictures/10000201000002B7000002324FC21646.png" xlink:type="simple" xlink:show="embed" xlink:actuate="onLoad"/></draw:frame></text:p>
      <text:p text:style-name="P18">画面1: LAMのログイン画面</text:p>
      <text:p text:style-name="P11"/>
      <text:p text:style-name="P11">通常はこのログイン画面から、LDAPを管理するためにログインを行います。</text:p>
      <text:p text:style-name="P11"/>
      <text:h text:style-name="Heading_20_2" text:outline-level="2">LDAP関連<text:span text:style-name="T2">の</text:span><text:span text:style-name="T2">基本</text:span><text:span text:style-name="T2">設定</text:span></text:h>
      <text:p text:style-name="P11">LAMの初期設定ファイル(lam.conf)では、各パラメータにサンプルの値が指定されていますので、実際の運用環境に適した値に、設定を変更する必要があります。そのために、LAMのログイン画面の右上にある「LAM Configuration」をクリックし、画面2に移ります。</text:p>
      <text:p text:style-name="P18"><draw:frame draw:style-name="fr2" draw:name="グラフィックス6" text:anchor-type="paragraph" svg:width="13.667cm" svg:height="6.833cm" draw:z-index="54"><draw:image xlink:href="Pictures/10000201000002C6000001637AE3BC34.png" xlink:type="simple" xlink:show="embed" xlink:actuate="onLoad"/></draw:frame>画面2: LAM configurationの選択画面</text:p>
      <text:p text:style-name="P11"/>
      <text:p text:style-name="P11">画面2(LAM configuration)では、「Edit server profiles」を選択します。続けて、パスワードの入力画面(画面3)が表示されます。ここで入力するパスワードは、lam.confのpasswdの項目に設定されているパスワードを入力します。サンプルファイルのlam.conf_sampleではパスワードとして”lam”が設定されていますので、このサンプルファイルを利用してlam.confを作成した場合は、パスワードの入力欄に”lam”を入力し、「OK」をクリックします。</text:p>
      <text:p text:style-name="P18"><draw:frame draw:style-name="fr2" draw:name="グラフィックス7" text:anchor-type="paragraph" svg:width="14.658cm" svg:height="6.844cm" draw:z-index="55"><draw:image xlink:href="Pictures/10000201000002C70000014C1B286325.png" xlink:type="simple" xlink:show="embed" xlink:actuate="onLoad"/></draw:frame>画面3: パスワード入力画面</text:p>
      <text:p text:style-name="P11"/>
      <text:p text:style-name="P11">パスワードの認証が正常に行われると、管理するLDAP関連の項目を設定する画面(画面4)が表示されます。</text:p>
      <text:p text:style-name="P11"/>
      <text:p text:style-name="P18"><draw:frame draw:style-name="fr2" draw:name="グラフィックス8" text:anchor-type="paragraph" svg:width="13.781cm" svg:height="10.934cm" draw:z-index="56"><draw:image xlink:href="Pictures/10000201000002B9000002293E41D1F0.png" xlink:type="simple" xlink:show="embed" xlink:actuate="onLoad"/></draw:frame>画面4: LDAP関連の基本設定</text:p>
      <text:p text:style-name="P11"/>
      <text:p text:style-name="P11">本ドキュメントでは、LAMがインストールされているサーバーと同じマシンに、OpenLDAPによるLDAPサーバが構築されているものとして、説明を行います。本ドキュメントの設定例として、/etc/openldap/slapd.confには、次の値が設定されているものとします。</text:p>
      <text:list text:style-name="L3">
        <text:list-item>
          <text:p text:style-name="P19">suffix <text:s/>“dc=example,dc=jp”</text:p>
        </text:list-item>
        <text:list-item>
          <text:p text:style-name="P19">rootdn “cn=Manager,dc=example,dc=jp”</text:p>
        </text:list-item>
        <text:list-item>
          <text:p text:style-name="P19">rootpw <text:s text:c="2"/>secret</text:p>
        </text:list-item>
      </text:list>
      <text:p text:style-name="P11">これらの設定値は、運用環境に合わせて、読み替えてください。</text:p>
      <text:p text:style-name="P11">なお、これらの値が設定されたslapdが下記コマンドで起動されているものとします。</text:p>
      <text:p text:style-name="P16"># /sbin/service ldap start</text:p>
      <text:p text:style-name="P11"/>
      <text:p text:style-name="P11">画面4で表示されているLDAP関連の基本設定を、運用環境に合わせて設定を行います。</text:p>
      <text:p text:style-name="P11"/>
      <text:p text:style-name="P11">まず最初に「Account types and modules」の「Edit modules」をクリックし、画面5を表示させます。</text:p>
      <text:p text:style-name="P18"><draw:frame draw:style-name="fr2" draw:name="グラフィックス16" text:anchor-type="paragraph" svg:width="15.587cm" svg:height="11.208cm" draw:z-index="64"><draw:image xlink:href="Pictures/10000201000003080000022E252DD2F4.png" xlink:type="simple" xlink:show="embed" xlink:actuate="onLoad"/></draw:frame>画面5: Module Selection</text:p>
      <text:p text:style-name="P11"/>
      <text:p text:style-name="P11">画面5では、ユーザ、グループなどのLDAPエントリの属性を定義しています。デフォルト設定ではSamba 3.0との連携用の設定となっています。運用環境でSamba 3.0との連携を行わない場合には、各エントリから、「Samba3」のモジュールを削除します。モジュールの削除は、「Samba3」を選択し、「=&gt;」ボタンをクリックすることで設定できます。</text:p>
      <text:list text:style-name="L4">
        <text:list-item>
          <text:p text:style-name="P20">Users: Samba 3(sambaSamAccount)の削除</text:p>
        </text:list-item>
        <text:list-item>
          <text:p text:style-name="P20">Groups:Samba 3(sambaGroupMapping)の削除</text:p>
        </text:list-item>
        <text:list-item>
          <text:p text:style-name="P20">Hosts: Samba 3(sambaSamAccount)の削除</text:p>
          <text:p text:style-name="P20"/>
        </text:list-item>
      </text:list>
      <text:p text:style-name="P11">各モジュールの設定が完了したら、画面下部の「OK」ボタンをクリックし、画面4に戻ります。</text:p>
      <text:p text:style-name="P11"/>
      <text:p text:style-name="P11">次に「Account types and modules」の「Edit account types」をクリックし、画面6を表示させます。</text:p>
      <text:p text:style-name="P18"/>
      <text:p text:style-name="P18"/>
      <text:p text:style-name="P18"/>
      <text:p text:style-name="P18"/>
      <text:p text:style-name="P18"/>
      <text:p text:style-name="P18"/>
      <text:p text:style-name="P18"/>
      <text:p text:style-name="P18"/>
      <text:p text:style-name="P18"/>
      <text:p text:style-name="P18"/>
      <text:p text:style-name="P21"><draw:frame draw:style-name="fr3" draw:name="グラフィックス11" text:anchor-type="paragraph" svg:x="0.706cm" svg:y="0.108cm" svg:width="15.587cm" svg:height="13.189cm" draw:z-index="59"><draw:image xlink:href="Pictures/10000201000002B10000024741370EF2.png" xlink:type="simple" xlink:show="embed" xlink:actuate="onLoad"/></draw:frame>画面6: Account typesの設定</text:p>
      <text:p text:style-name="P21"/>
      <text:p text:style-name="P11">Users、Groups、Hosts、Samba domainsの各項目のLDAP suffixを、運用環境のLDAP suffixに合わせます。本ドキュメントの環境では、以下の設定を行うことになります。</text:p>
      <text:list text:style-name="L5">
        <text:list-item>
          <text:p text:style-name="P22">Users: <text:s/>ou=People,dc=example,dc=jp</text:p>
        </text:list-item>
        <text:list-item>
          <text:p text:style-name="P22">Groups: ou=group,dc=example,dc=jp</text:p>
        </text:list-item>
        <text:list-item>
          <text:p text:style-name="P22">Hosts: ou=machines,dc=example,dc=jp</text:p>
        </text:list-item>
        <text:list-item>
          <text:p text:style-name="P22">Samba domains: ou=domains,dc=example,dc=jp</text:p>
        </text:list-item>
      </text:list>
      <text:p text:style-name="P11">各項目の「List attributes」は、通常変更する必要はありません。</text:p>
      <text:p text:style-name="P11">以上の設定を終えたら、画面6の下部にある「OK」ボタンをクリックします。</text:p>
      <text:p text:style-name="P11"/>
      <text:p text:style-name="P11">続いて画面4に戻りますので、各項目について、以下の通り設定します。</text:p>
      <text:p text:style-name="P11"/>
      <text:list text:style-name="L6">
        <text:list-item>
          <text:p text:style-name="P23">Server settings</text:p>
          <text:list>
            <text:list-item>
              <text:p text:style-name="P24">Server address: <text:a xlink:type="simple" xlink:href="ldap://localhost:389">ldap://localhost:389</text:a> (デフォルト値のまま)</text:p>
            </text:list-item>
            <text:list-item>
              <text:p text:style-name="P24">Tree suffix: dc=example,dc=jp (運用環境のslapd.confのsuffixに合わせます)</text:p>
            </text:list-item>
            <text:list-item>
              <text:p text:style-name="P24">Cache timeout : <text:s/>5分 (LAMが保持するLDAPのキャッシュを更新する間隔です。)</text:p>
            </text:list-item>
          </text:list>
        </text:list-item>
        <text:list-item>
          <text:p text:style-name="P24"><text:span text:style-name="T3">Account types and modules</text:span>: </text:p>
          <text:list>
            <text:list-item>
              <text:p text:style-name="P24">「Edit account types」をクリックします。詳細については既に説明しました。</text:p>
            </text:list-item>
          </text:list>
        </text:list-item>
        <text:list-item>
          <text:p text:style-name="P23">Unix</text:p>
          <text:list>
            <text:list-item>
              <text:p text:style-name="P24">Users: LAMでユーザ作成時に割り当てるUIDの最小値と最大値を指定します。</text:p>
            </text:list-item>
            <text:list-item>
              <text:p text:style-name="P24">Hosts: LAMでSamba用マシンアカウント作成時に割り当てるUIDの最小値と最大値を設定します。Sambaを使用しない場合には利用されません。Usersに割り当てている範囲と重ならないように設定します。</text:p>
            </text:list-item>
            <text:list-item>
              <text:p text:style-name="P24">Password hash type: ユーザのパスワードの暗号化方式を指定します。通常はデフォルトの「SSHA」で問題ありません。</text:p>
            </text:list-item>
          </text:list>
        </text:list-item>
        <text:list-item>
          <text:p text:style-name="P23">Samba3</text:p>
          <text:list>
            <text:list-item>
              <text:p text:style-name="P24">Time zone: 「GMT+09」を選択します。(Samba3用の設定を削除している場合は表示されません。)</text:p>
            </text:list-item>
          </text:list>
        </text:list-item>
        <text:list-item>
          <text:p text:style-name="P23">Unix</text:p>
          <text:list>
            <text:list-item>
              <text:p text:style-name="P24">Groups:グループ作成時に割り当てるGIDの最小値と最大値を設定します。 <text:s/></text:p>
            </text:list-item>
          </text:list>
        </text:list-item>
        <text:list-item>
          <text:p text:style-name="P23">List settings</text:p>
          <text:list>
            <text:list-item>
              <text:p text:style-name="P24">LDAPのエントリを表示する際に、一度に表示するエントリ数です。最大 100エントリの表示まで選択することが可能です。</text:p>
            </text:list-item>
          </text:list>
        </text:list-item>
        <text:list-item>
          <text:p text:style-name="P23">Language settings</text:p>
          <text:list>
            <text:list-item>
              <text:p text:style-name="P24">Default language : 日本語(日本)を選択します。</text:p>
            </text:list-item>
          </text:list>
        </text:list-item>
        <text:list-item>
          <text:p text:style-name="P23">Script settings</text:p>
          <text:list>
            <text:list-item>
              <text:p text:style-name="P24">Server list:lamdaemonによるスクリプト実行を行う場合に、対象となるサーバを指定します。lamdaemon利用の詳細については、/var/www/html/lam/docs/README.lamdaemon.txtを参照してください。</text:p>
            </text:list-item>
            <text:list-item>
              <text:p text:style-name="P24">Path to external script: lamdaemonでquotaの設定やホームディレクトリ作成用に特別なスクリプトを利用する場合にスクリプトのパスを設定します。</text:p>
            </text:list-item>
            <text:list-item>
              <text:p text:style-name="P24">Rights for the home directory: lamdaemonによるホームディレクトリの作成時に、ホームディレクトリに設定するパーミッションを設定します。</text:p>
            </text:list-item>
          </text:list>
        </text:list-item>
        <text:list-item>
          <text:p text:style-name="P23">Security settings</text:p>
          <text:list>
            <text:list-item>
              <text:p text:style-name="P24">List of valid users: LAMにログインすることを許可するユーザのDNを設定します。本ドキュメントでは設定例として、slapd.confに設定した”cn=Manager,dc=example,dc=jp”のエントリを設定します。</text:p>
            </text:list-item>
            <text:list-item>
              <text:p text:style-name="P24">New password: 現在ログインしているLDAPの基本設定画面にログインするためのパスワードを変更する場合に、新しいパスワードを入力します。本ドキュメントでは、デフォルトで設定されている”lam”を “secret”に変更します。</text:p>
            </text:list-item>
          </text:list>
          <text:p text:style-name="P24"/>
        </text:list-item>
      </text:list>
      <text:p text:style-name="P11"/>
      <text:p text:style-name="P11"/>
      <text:p text:style-name="P11">以上の設定を終えたら、画面下部の「OK」ボタンをクリックします。正常に変更が完了すれば、画面6が表示されます。</text:p>
      <text:p text:style-name="P18"><draw:frame draw:style-name="fr2" draw:name="グラフィックス9" text:anchor-type="paragraph" svg:width="12.723cm" svg:height="6.182cm" draw:z-index="57"><draw:image xlink:href="Pictures/10000201000002C80000015A6A0F2E12.png" xlink:type="simple" xlink:show="embed" xlink:actuate="onLoad"/></draw:frame>画面7: lam.confの設定変更に成功</text:p>
      <text:p text:style-name="P11"/>
      <text:p text:style-name="P11">画面下部の「Back to Login」をクリックし、LAMのログイン画面に戻ります。</text:p>
      <text:p text:style-name="P11">上記の画面7が表示されずエラーが表示される場合には、lam.confファイルの所有者がapacheユーザになっているか確認してください。</text:p>
      <text:p text:style-name="P11"/>
      <text:h text:style-name="Heading_20_1" text:outline-level="1">LAM<text:span text:style-name="T2">の利用</text:span></text:h>
      <text:p text:style-name="P11">基本設定が完了したら、LAMを利用することができます。</text:p>
      <text:p text:style-name="P11"><text:a xlink:type="simple" xlink:href="http://localhost/lam/index.html">http://localhost/lam/index.html</text:a></text:p>
      <text:p text:style-name="P11"><text:a xlink:type="simple" xlink:href="http://localhost/lam/index.htmlにアクセスして"><text:span text:style-name="T4">にアクセスして</text:span></text:a><text:span text:style-name="T5">、</text:span>LAMのログイン画面(画面8)を表示します。</text:p>
      <text:p text:style-name="P18"/>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draw:frame draw:style-name="fr3" draw:name="グラフィックス10" text:anchor-type="paragraph" svg:x="1.559cm" svg:y="0.453cm" svg:width="13.589cm" svg:height="10.211cm" draw:z-index="58"><draw:image xlink:href="Pictures/10000201000002B80000020BCD25839D.png" xlink:type="simple" xlink:show="embed" xlink:actuate="onLoad"/></draw:frame></text:p>
      <text:p text:style-name="P18">画面8: LAMのログイン画面</text:p>
      <text:p text:style-name="P11"/>
      <text:p text:style-name="P11"/>
      <text:p text:style-name="P11">LAMの基本設定で設定したユーザ(cn=Manager,dc=example,dc=jp)名が「ユーザ名」の選択肢に表示されていますので、基本設定で設定したパスワードを入力し、「ログイン」ボタンをクリックします。</text:p>
      <text:p text:style-name="P11">初回ログイン時には、LDAPにエントリが作成されていないため、画面9が表示されますので、「作成」ボタンをクリックします。</text:p>
      <text:p text:style-name="P11"/>
      <text:p text:style-name="P11"/>
      <text:p text:style-name="P11"/>
      <text:p text:style-name="P18"><draw:frame draw:style-name="fr2" draw:name="グラフィックス12" text:anchor-type="paragraph" svg:width="14.293cm" svg:height="9.848cm" draw:z-index="60"><draw:image xlink:href="Pictures/10000201000002C7000001EA5BFE6F6D.png" xlink:type="simple" xlink:show="embed" xlink:actuate="onLoad"/></draw:frame>画面9: LDAPエントリの作成</text:p>
      <text:p text:style-name="P11"/>
      <text:p text:style-name="P11">LDAPエントリの作成に成功すると、画面10が表示されます。</text:p>
      <text:p text:style-name="P18"><draw:frame draw:style-name="fr2" draw:name="グラフィックス13" text:anchor-type="paragraph" svg:width="13.492cm" svg:height="4.396cm" draw:z-index="61"><draw:image xlink:href="Pictures/10000201000002C8000000E8C6E1CFDC.png" xlink:type="simple" xlink:show="embed" xlink:actuate="onLoad"/></draw:frame>画面10: LDAPエントリの作成に成功</text:p>
      <text:p text:style-name="P11"/>
      <text:p text:style-name="P11">作成されたLDAPエントリを確認するために、「ツリービュー」をクリックします。</text:p>
      <text:p text:style-name="P18"><draw:frame draw:style-name="fr2" draw:name="グラフィックス14" text:anchor-type="paragraph" svg:width="15.587cm" svg:height="9.74cm" draw:z-index="62"><draw:image xlink:href="Pictures/1000020100000310000001EA24B69680.png" xlink:type="simple" xlink:show="embed" xlink:actuate="onLoad"/></draw:frame>画面11: ツリービューによる表示</text:p>
      <text:p text:style-name="Standard"/>
      <text:h text:style-name="P25" text:outline-level="1">ユーザ・グループ管理操作</text:h>
      <text:h text:style-name="P26" text:outline-level="2">グループの作成</text:h>
      <text:p text:style-name="P11">LAMでグループエントリを作成したい場合、画面上部の「グループ」をクリックします。</text:p>
      <text:p text:style-name="P18"><draw:frame draw:style-name="fr4" draw:name="グラフィックス15" text:anchor-type="paragraph" svg:width="15.587cm" svg:height="6.599cm" draw:z-index="63"><draw:image xlink:href="Pictures/100002010000031C00000151A5EC825E.png" xlink:type="simple" xlink:show="embed" xlink:actuate="onLoad"/></draw:frame>画面11: グループ管理</text:p>
      <text:p text:style-name="P11">最初はグループエントリが存在しないため、「グループが見つかりません!」のメッセージが表示されます。そこで、「新しいグループ」ボタンをクリックし、グループの作成を行います。</text:p>
      <text:p text:style-name="P11"/>
      <text:p text:style-name="P18"><draw:frame draw:style-name="fr2" draw:name="グラフィックス17" text:anchor-type="paragraph" svg:width="15.587cm" svg:height="8.641cm" draw:z-index="65"><draw:image xlink:href="Pictures/1000020100000316000001B678BF14BA.png" xlink:type="simple" xlink:show="embed" xlink:actuate="onLoad"/></draw:frame>画面13: グループの新規作成</text:p>
      <text:p text:style-name="P11"/>
      <text:p text:style-name="P11">画面13のように、「ページunixの必須属性を全て設定してください」と表示されますので、画面左部分の「unix」のボタンをクリックします。</text:p>
      <text:p text:style-name="P11"/>
      <text:p text:style-name="P18"><draw:frame draw:style-name="fr4" draw:name="グラフィックス18" text:anchor-type="paragraph" svg:width="15.587cm" svg:height="7.634cm" draw:z-index="66"><draw:image xlink:href="Pictures/10000201000003120000018130486B4C.png" xlink:type="simple" xlink:show="embed" xlink:actuate="onLoad"/></draw:frame>画面14: グループの作成</text:p>
      <text:p text:style-name="P11"/>
      <text:p text:style-name="P11">画面14が表示されますので、「グループ名」を入力します。GID番号は自動的に割り振られますので、通常は変更する必要はありません。グループ名を入力し終えたら、画面左部の「メイン」をクリックします。</text:p>
      <text:p text:style-name="P11">メインページに戻ると、画面15のように「アカウント作成」のボタンが有効になっていますので、「アカウント作成」をクリックします。</text:p>
      <text:p text:style-name="P18"><draw:frame draw:style-name="fr2" draw:name="グラフィックス19" text:anchor-type="paragraph" svg:width="15.587cm" svg:height="7.084cm" draw:z-index="67"><draw:image xlink:href="Pictures/100002010000031800000168F7EE5629.png" xlink:type="simple" xlink:show="embed" xlink:actuate="onLoad"/></draw:frame>画面15: グループアカウントの作成</text:p>
      <text:p text:style-name="P11"/>
      <text:p text:style-name="P11">アカウントの作成に成功すると、画面16が表示されます。さらにグループを作成する場合は、「他のアカウントを作成」ボタンをクリックします。グループ一覧を表示したい場合は、「アカウント一覧に戻る」をクリックします。</text:p>
      <text:p text:style-name="P18"><draw:frame draw:style-name="fr4" draw:name="グラフィックス20" text:anchor-type="paragraph" svg:width="15.587cm" svg:height="9.102cm" draw:z-index="68"><draw:image xlink:href="Pictures/1000020100000312000001CB50BE46C1.png" xlink:type="simple" xlink:show="embed" xlink:actuate="onLoad"/></draw:frame>画面16: グループアカウントの作成に成功</text:p>
      <text:p text:style-name="P11"/>
      <text:p text:style-name="P11">グループアカウントの一覧画面に戻ると、画面17のように作成したグループの情報が表示されます。</text:p>
      <text:p text:style-name="P11"/>
      <text:p text:style-name="P18"><draw:frame draw:style-name="fr2" draw:name="グラフィックス21" text:anchor-type="paragraph" svg:width="15.587cm" svg:height="10.229cm" draw:z-index="69"><draw:image xlink:href="Pictures/1000020100000309000001FE4C23F833.png" xlink:type="simple" xlink:show="embed" xlink:actuate="onLoad"/></draw:frame>画面17: グループアカウントの一覧</text:p>
      <text:h text:style-name="P26" text:outline-level="2">グループの削除</text:h>
      <text:p text:style-name="P11">LDAPに登録されているグループを削除したい場合、グループアカウント一覧の画面で、削除したいグループのチェックボックスにチェックを付けて、「Delete group(s)」ボタンをクリックします。</text:p>
      <text:p text:style-name="P11">画面18では、「devel」グループの削除を行うために、チェックボックスにチェックをつけています。</text:p>
      <text:p text:style-name="P18"><draw:frame draw:style-name="fr4" draw:name="グラフィックス22" text:anchor-type="paragraph" svg:width="15.587cm" svg:height="8.02cm" draw:z-index="70"><draw:image xlink:href="Pictures/100002010000031100000194044E4FBB.png" xlink:type="simple" xlink:show="embed" xlink:actuate="onLoad"/></draw:frame>画面18: 削除するグループの選択</text:p>
      <text:p text:style-name="P11"/>
      <text:p text:style-name="P11">「Delete group(s)」ボタンをクリックすると、画面19の確認画面が表示されますので、「削除」か「中止」のどちらかを選択します。</text:p>
      <text:p text:style-name="P18"><draw:frame draw:style-name="fr4" draw:name="グラフィックス23" text:anchor-type="paragraph" svg:width="15.587cm" svg:height="6.849cm" draw:z-index="71"><draw:image xlink:href="Pictures/100002010000030800000155AB9713AB.png" xlink:type="simple" xlink:show="embed" xlink:actuate="onLoad"/></draw:frame>画面19: グループエントリの削除</text:p>
      <text:p text:style-name="P11"/>
      <text:p text:style-name="P11">削除を選択すると、LDAPから該当するグループエントリが削除され、画面20が表示されます。</text:p>
      <text:p text:style-name="P18"><draw:frame draw:style-name="fr4" draw:name="グラフィックス24" text:anchor-type="paragraph" svg:width="15.587cm" svg:height="5.948cm" draw:z-index="72"><draw:image xlink:href="Pictures/10000201000003120000012CC09F6738.png" xlink:type="simple" xlink:show="embed" xlink:actuate="onLoad"/></draw:frame>画面20: LDAPからグループエントリを削除</text:p>
      <text:p text:style-name="P11"/>
      <text:p text:style-name="P11">画面20が表示されると、グループエントリの削除が完了するため、「一覧に戻る」をクリックして、グループの削除処理を終了します。</text:p>
      <text:p text:style-name="P11"/>
      <text:h text:style-name="P26" text:outline-level="2">ユーザの作成</text:h>
      <text:p text:style-name="P11">LDAPにユーザエントリを作成したい場合には、画面上部の「ユーザ」をクリックします。LDAPエントリにまだユーザエントリが作成されていない場合、画面21が表示されます。</text:p>
      <text:p text:style-name="P11"/>
      <text:p text:style-name="P18"><draw:frame draw:style-name="fr2" draw:name="グラフィックス25" text:anchor-type="paragraph" svg:width="15.587cm" svg:height="7.892cm" draw:z-index="73"><draw:image xlink:href="Pictures/10000201000003140000018F1084A3CB.png" xlink:type="simple" xlink:show="embed" xlink:actuate="onLoad"/></draw:frame>画面21: ユーザエントリの一覧</text:p>
      <text:p text:style-name="P11"/>
      <text:p text:style-name="P11">ユーザアカウントを作成したい場合、「新しいユーザ」ボタンをクリックすると、画面22が表示されます。</text:p>
      <text:p text:style-name="P11"/>
      <text:p text:style-name="P18"><draw:frame draw:style-name="fr4" draw:name="グラフィックス26" text:anchor-type="paragraph" svg:width="15.587cm" svg:height="8.761cm" draw:z-index="74"><draw:image xlink:href="Pictures/100002010000030D000001B73D9975CD.png" xlink:type="simple" xlink:show="embed" xlink:actuate="onLoad"/></draw:frame>画面22: ユーザアカウント情報の入力</text:p>
      <text:p text:style-name="P11"/>
      <text:p text:style-name="P11">Personal、unixの必須属性を設定するために、最初に「ページを選択」内の「Personal」ボタンをクリックします。</text:p>
      <text:p text:style-name="P11"/>
      <text:p text:style-name="P18"><draw:frame draw:style-name="fr2" draw:name="グラフィックス27" text:anchor-type="paragraph" svg:width="15.587cm" svg:height="7.56cm" draw:z-index="75"><draw:image xlink:href="Pictures/10000201000002C100000156B0AE5948.png" xlink:type="simple" xlink:show="embed" xlink:actuate="onLoad"/></draw:frame>画面23: Personal属性の入力</text:p>
      <text:p text:style-name="P11"/>
      <text:p text:style-name="P11">Personal属性の入力項目のうち、必須項目は、「姓」のみですので、それ以外の項目の入力については任意で選択し入力してください。Personal属性の入力が完了したら、「ページを選択」の「unix」ボタンをクリックしてください。</text:p>
      <text:p text:style-name="P11"/>
      <text:p text:style-name="P18"><draw:frame draw:style-name="fr4" draw:name="グラフィックス28" text:anchor-type="paragraph" svg:width="15.587cm" svg:height="10.58cm" draw:z-index="76"><draw:image xlink:href="Pictures/10000201000002C6000001E2BCFE303E.png" xlink:type="simple" xlink:show="embed" xlink:actuate="onLoad"/></draw:frame>画面24: unix属性の設定</text:p>
      <text:p text:style-name="P11"/>
      <text:p text:style-name="P11">画面24が表示されますので、ユーザアカウントに設定する内容を、それぞれの項目に入力してください。なお、UID番号が入力されなかった場合は、自動的に割り当てられます。</text:p>
      <text:p text:style-name="P11">それぞれの項目の入力が終了したら、「ページを選択」のうち、「Shadow」か「メイン」をクリックします。「Shadow」では画面25で表示されているように、パスワードの有効期限などの属性を設定することができます。なお、Shadow属性の設定は必須ではありません。</text:p>
      <text:p text:style-name="P11"/>
      <text:p text:style-name="P18"><draw:frame draw:style-name="fr4" draw:name="グラフィックス29" text:anchor-type="paragraph" svg:width="15.587cm" svg:height="8.465cm" draw:z-index="77"><draw:image xlink:href="Pictures/10000201000002C300000180F8EE1D87.png" xlink:type="simple" xlink:show="embed" xlink:actuate="onLoad"/></draw:frame>画面25: Shadow属性の設定</text:p>
      <text:p text:style-name="P11"/>
      <text:p text:style-name="P11">ユーザ作成に関する全ての必須属性の入力が完了すると、「メイン」ページの「アカウント作成」ボタンが有効になります(画面26)。入力した内容でユーザアカウントをLDAPエントリに作成する場合、「アカウント作成」ボタンをクリックします。</text:p>
      <text:p text:style-name="P18"><draw:frame draw:style-name="fr4" draw:name="グラフィックス31" text:anchor-type="paragraph" svg:width="15.587cm" svg:height="9.643cm" draw:z-index="79"><draw:image xlink:href="Pictures/10000201000002BF000001B37905FC09.png" xlink:type="simple" xlink:show="embed" xlink:actuate="onLoad"/></draw:frame>画面26: ユーザアカウントの作成</text:p>
      <text:p text:style-name="P11"/>
      <text:p text:style-name="P11"/>
      <text:p text:style-name="P11">LDAPに正常にユーザーアカウントを作成できた場合、画面27が表示されます。</text:p>
      <text:p text:style-name="P18"><draw:frame draw:style-name="fr4" draw:name="グラフィックス30" text:anchor-type="paragraph" svg:width="15.587cm" svg:height="10.082cm" draw:z-index="78"><draw:image xlink:href="Pictures/10000201000002C4000001CAF346F902.png" xlink:type="simple" xlink:show="embed" xlink:actuate="onLoad"/></draw:frame>画面27: ユーザアカウント登録の完了</text:p>
      <text:p text:style-name="P11"/>
      <text:p text:style-name="P11">さらにユーザアカウントの作成を続ける場合には、「他のアカウントを作成」を選択します。ユーザアカウントの作成を終了する場合には、「アカウント一覧に戻る」を選択します。</text:p>
      <text:p text:style-name="P11"/>
      <text:h text:style-name="P26" text:outline-level="2">ユーザの削除</text:h>
      <text:p text:style-name="P11">LDAPに登録されているユーザアカウントのエントリを作成したい場合、ユーザ一覧表示の画面から、削除したいユーザのチェックボックスにチェックを付け、「Delete user(s)」ボタンをクリックします。</text:p>
      <text:p text:style-name="P11"/>
      <text:p text:style-name="P18"><draw:frame draw:style-name="fr4" draw:name="グラフィックス32" text:anchor-type="paragraph" svg:width="15.587cm" svg:height="8.83cm" draw:z-index="80"><draw:image xlink:href="Pictures/10000201000002C2000001900ED6408F.png" xlink:type="simple" xlink:show="embed" xlink:actuate="onLoad"/></draw:frame>画面28: ユーザ一覧から削除するユーザを選択</text:p>
      <text:p text:style-name="P11"/>
      <text:p text:style-name="P11">画面28では、ユーザID 「yasuma」のユーザを選択しています。</text:p>
      <text:p text:style-name="P11">「Delete user(s)」をクリックすると、画面29の確認画面が表示されます。</text:p>
      <text:p text:style-name="P11"/>
      <text:p text:style-name="P18"><draw:frame draw:style-name="fr4" draw:name="グラフィックス33" text:anchor-type="paragraph" svg:width="15.587cm" svg:height="8.124cm" draw:z-index="81"><draw:image xlink:href="Pictures/10000201000002C00000016FB3CEA02A.png" xlink:type="simple" xlink:show="embed" xlink:actuate="onLoad"/></draw:frame>画面29: ユーザエントリ削除の確認</text:p>
      <text:p text:style-name="P11"/>
      <text:p text:style-name="P11">LDAPからユーザエントリを削除する場合には、「削除」ボタンをクリックしてください。またあわせて、ユーザのホームディレクトリを削除する場合、「ホームディレクトリを削除」のチェックボックスにチェックを入れてください。</text:p>
      <text:p text:style-name="P11">正常にユーザエントリが削除されると、画面30が表示されますので、「一覧に戻る」をクリックして、ユーザ一覧の画面に戻ってください。</text:p>
      <text:p text:style-name="P18"><draw:frame draw:style-name="fr4" draw:name="グラフィックス34" text:anchor-type="paragraph" svg:width="15.587cm" svg:height="6.84cm" draw:z-index="82"><draw:image xlink:href="Pictures/10000201000002C0000001354CB2437A.png" xlink:type="simple" xlink:show="embed" xlink:actuate="onLoad"/></draw:frame>画面30: ユーザアカウントの削除に成功</text:p>
      <text:p text:style-name="P11"/>
      <text:p text:style-name="P11"/>
      <text:h text:style-name="P26" text:outline-level="2">ユーザ情報の変更</text:h>
      <text:p text:style-name="P11">ユーザ情報を変更したい場合、「ツリービュー」から該当するユーザを選択します。画面31は、「uid=yasuma」ユーザを選択しています。</text:p>
      <text:p text:style-name="P18"><draw:frame draw:style-name="fr4" draw:name="グラフィックス35" text:anchor-type="paragraph" svg:width="15.587cm" svg:height="12.178cm" draw:z-index="83"><draw:image xlink:href="Pictures/10000201000002C50000022A081CA259.png" xlink:type="simple" xlink:show="embed" xlink:actuate="onLoad"/></draw:frame>画面31: ユーザ情報の詳細表示</text:p>
      <text:p text:style-name="P11"/>
      <text:p text:style-name="P11">画面31の右側部分に選択したユーザアカウントに設定されている各エントリの内容が表示されていますので、変更したい項目を修正し、画面下部にある「保存」ボタンをクリックして、変更内容を保存します。</text:p>
      <text:p text:style-name="P11">「保存」ボタンをクリックすると、変更箇所が画面32のように表示されますので、問題なければ、「更新」ボタンをクリックします。</text:p>
      <text:p text:style-name="P18"><draw:frame draw:style-name="fr4" draw:name="グラフィックス36" text:anchor-type="paragraph" svg:width="15.587cm" svg:height="8.671cm" draw:z-index="84"><draw:image xlink:href="Pictures/100002010000031E000001BC9F57AB86.png" xlink:type="simple" xlink:show="embed" xlink:actuate="onLoad"/></draw:frame>画面32: 変更内容の確認</text:p>
      <text:p text:style-name="P11"/>
      <text:p text:style-name="P11"/>
      <text:h text:style-name="Heading_20_1" text:outline-level="1">RedHat Enterprise Linux 4, CentOS 4<text:span text:style-name="T2">でのLDAP基本設定</text:span></text:h>
      <text:p text:style-name="P11">LAMで作成したLDAPエントリを利用するためには、OSでLDAPのエントリを参照する設定が必要になります。RedHat Enterprise Linux 4、および CentOS4 では、authconfigコマンドでLDAP参照の設定を行うことができます。</text:p>
      <text:p text:style-name="P11">端末上で、root権限でauthconfigコマンドを実行します。</text:p>
      <text:p text:style-name="P11"/>
      <text:p text:style-name="P16"># authconfig</text:p>
      <text:p text:style-name="P11"/>
      <text:p text:style-name="P11">画面33の設定画面で、「ユーザ情報」として「LDAPを使用」、「認証」として、「LDAP認証を使用」にチェックを付け、「次」を選択します。</text:p>
      <text:p text:style-name="P18"><draw:frame draw:style-name="fr5" draw:name="グラフィックス37" text:anchor-type="paragraph" svg:width="15.587cm" svg:height="9.275cm" draw:z-index="85"><draw:image xlink:href="Pictures/10000201000002330000014FFD89D229.png" xlink:type="simple" xlink:show="embed" xlink:actuate="onLoad"/></draw:frame>画面33: LDAP利用のための設定</text:p>
      <text:p text:style-name="P11"/>
      <text:p text:style-name="P11">画面34では、TLS使用の有無、LDAPサーバのIPアドレス、および、LDAPのベースDNを指定します。本ドキュメントの環境では、ベースDNとして、”dc=example,dc=jp”を設定することになります(画面34)。</text:p>
      <text:p text:style-name="P18"><draw:frame draw:style-name="fr6" draw:name="グラフィックス38" text:anchor-type="paragraph" svg:width="15.587cm" svg:height="9.329cm" draw:z-index="86"><draw:image xlink:href="Pictures/100002010000023300000151579FF8E2.png" xlink:type="simple" xlink:show="embed" xlink:actuate="onLoad"/></draw:frame>画面34: LDAPサーバへの接続設定</text:p>
      <text:p text:style-name="P11"/>
      <text:p text:style-name="P11"/>
      <text:p text:style-name="P27"/>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2" svg:font-family="Tahoma"/>
    <style:font-face style:name="ＭＳ Ｐ明朝1" svg:font-family="'ＭＳ Ｐ明朝'"/>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HG 明朝L Sun1" svg:font-family="'HG 明朝L Sun'"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2"/>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2"/>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14" draw:style-name="gr1" draw:text-style-name="P3" svg:x1="0cm" svg:y1="1.244cm" svg:x2="17.145cm" svg:y2="1.244cm"><text:p/></draw:line><draw:frame draw:style-name="fr1" draw:name="グラフィックス2" text:anchor-type="as-char" svg:width="5.105cm" svg:height="0.833cm" draw:z-index="27"><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13" draw:style-name="gr1" draw:text-style-name="P3" svg:x1="0.002cm" svg:y1="0.82cm" svg:x2="17.147cm" svg:y2="0.82cm"><text:p/></draw:line><draw:frame draw:style-name="fr1" draw:name="グラフィックス3" text:anchor-type="as-char" svg:width="5.105cm" svg:height="0.833cm" draw:z-index="40"><draw:image xlink:href="Pictures/100002010000057F000000E668468379.png" xlink:type="simple" xlink:show="embed" xlink:actuate="onLoad"/></draw:frame></text:p>
      </style:header>
      <style:header-left>
        <text:p text:style-name="P2"><draw:line text:anchor-type="char" draw:z-index="26" draw:style-name="gr1" draw:text-style-name="P3" svg:x1="0cm" svg:y1="1.244cm" svg:x2="17.145cm" svg:y2="1.244cm"><text:p/></draw:line><draw:frame draw:style-name="fr1" draw:name="グラフィックス4" text:anchor-type="as-char" svg:width="5.105cm" svg:height="0.833cm" draw:z-index="52"><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24</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24</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4-04T01:18:13</dc:date>
    <meta:print-date>2005-06-17T18:22:00</meta:print-date>
    <dc:language>en-US</dc:language>
    <meta:editing-cycles>132</meta:editing-cycles>
    <meta:editing-duration>P1DT19H50M11S</meta:editing-duration>
    <meta:user-defined meta:name="Info 1"/>
    <meta:user-defined meta:name="Info 2"/>
    <meta:user-defined meta:name="Info 3"/>
    <meta:user-defined meta:name="Info 4"/>
    <meta:document-statistic meta:table-count="0" meta:image-count="38" meta:object-count="0" meta:page-count="27" meta:paragraph-count="256" meta:word-count="3458" meta:character-count="10658"/>
  </office:meta>
</office:document-meta>
</file>