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C300000180F8EE1D87.png"/>
  <manifest:file-entry manifest:media-type="image/png" manifest:full-path="Pictures/10000201000003080000022E252DD2F4.png"/>
  <manifest:file-entry manifest:media-type="image/png" manifest:full-path="Pictures/100002010000023300000151579FF8E2.png"/>
  <manifest:file-entry manifest:media-type="image/png" manifest:full-path="Pictures/100002010000031E000001BC9F57AB86.png"/>
  <manifest:file-entry manifest:media-type="image/png" manifest:full-path="Pictures/10000000000002DE000002322938FDDE.png"/>
  <manifest:file-entry manifest:media-type="image/png" manifest:full-path="Pictures/10000201000003140000018F1084A3CB.png"/>
  <manifest:file-entry manifest:media-type="image/png" manifest:full-path="Pictures/10000201000002C80000015A6A0F2E12.png"/>
  <manifest:file-entry manifest:media-type="image/png" manifest:full-path="Pictures/10000201000002B10000024741370EF2.png"/>
  <manifest:file-entry manifest:media-type="image/png" manifest:full-path="Pictures/100002010000034600000428E8C10668.png"/>
  <manifest:file-entry manifest:media-type="image/png" manifest:full-path="Pictures/1000020100000310000001EA24B69680.png"/>
  <manifest:file-entry manifest:media-type="image/png" manifest:full-path="Pictures/10000201000002BF000001B37905FC09.png"/>
  <manifest:file-entry manifest:media-type="image/png" manifest:full-path="Pictures/1000020100000312000001CB50BE46C1.png"/>
  <manifest:file-entry manifest:media-type="image/png" manifest:full-path="Pictures/100000000000037E00000212145AB51A.png"/>
  <manifest:file-entry manifest:media-type="image/png" manifest:full-path="Pictures/10000201000002330000014FFD89D229.png"/>
  <manifest:file-entry manifest:media-type="image/png" manifest:full-path="Pictures/10000201000002C6000001E2BCFE303E.png"/>
  <manifest:file-entry manifest:media-type="image/png" manifest:full-path="Pictures/10000201000002C0000001354CB2437A.png"/>
  <manifest:file-entry manifest:media-type="image/png" manifest:full-path="Pictures/1000020100000316000001B678BF14BA.png"/>
  <manifest:file-entry manifest:media-type="image/png" manifest:full-path="Pictures/10000201000002B7000002324FC21646.png"/>
  <manifest:file-entry manifest:media-type="image/png" manifest:full-path="Pictures/1000020100000381000001F41684199A.png"/>
  <manifest:file-entry manifest:media-type="image/png" manifest:full-path="Pictures/10000201000003120000018130486B4C.png"/>
  <manifest:file-entry manifest:media-type="image/png" manifest:full-path="Pictures/10000201000002C2000001900ED6408F.png"/>
  <manifest:file-entry manifest:media-type="image/png" manifest:full-path="Pictures/10000201000002C70000014C1B286325.png"/>
  <manifest:file-entry manifest:media-type="image/png" manifest:full-path="Pictures/10000201000002C6000001637AE3BC34.png"/>
  <manifest:file-entry manifest:media-type="image/png" manifest:full-path="Pictures/10000201000002C50000022A081CA259.png"/>
  <manifest:file-entry manifest:media-type="image/png" manifest:full-path="Pictures/10000201000002C4000001CAF346F902.png"/>
  <manifest:file-entry manifest:media-type="image/png" manifest:full-path="Pictures/10000201000002B80000020BCD25839D.png"/>
  <manifest:file-entry manifest:media-type="image/png" manifest:full-path="Pictures/100002010000030800000155AB9713AB.png"/>
  <manifest:file-entry manifest:media-type="image/png" manifest:full-path="Pictures/100002010000030D000001B73D9975CD.png"/>
  <manifest:file-entry manifest:media-type="image/png" manifest:full-path="Pictures/10000201000003120000012CC09F6738.png"/>
  <manifest:file-entry manifest:media-type="image/png" manifest:full-path="Pictures/1000020100000309000001FE4C23F833.png"/>
  <manifest:file-entry manifest:media-type="image/png" manifest:full-path="Pictures/100002010000031C00000151A5EC825E.png"/>
  <manifest:file-entry manifest:media-type="image/png" manifest:full-path="Pictures/100002010000031800000168F7EE5629.png"/>
  <manifest:file-entry manifest:media-type="image/png" manifest:full-path="Pictures/10000201000002C8000000E8C6E1CFDC.png"/>
  <manifest:file-entry manifest:media-type="image/png" manifest:full-path="Pictures/10000201000002C100000156B0AE5948.png"/>
  <manifest:file-entry manifest:media-type="image/png" manifest:full-path="Pictures/10000201000002C00000016FB3CEA02A.png"/>
  <manifest:file-entry manifest:media-type="image/png" manifest:full-path="Pictures/10000201000002B9000002293E41D1F0.png"/>
  <manifest:file-entry manifest:media-type="image/png" manifest:full-path="Pictures/100002010000031100000194044E4FBB.png"/>
  <manifest:file-entry manifest:media-type="image/png" manifest:full-path="Pictures/100002010000057F000000E617D52A5E.png"/>
  <manifest:file-entry manifest:media-type="image/png" manifest:full-path="Pictures/10000201000002C7000001EA5BFE6F6D.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MS-PMincho" svg:font-family="MS-PMincho"/>
    <style:font-face style:name="StarSymbol" svg:font-family="StarSymbol"/>
    <style:font-face style:name="Century" svg:font-family="Century" style:font-family-generic="roman"/>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Text_20_body">
      <style:text-properties style:font-name="MS-PMincho" style:font-name-asian="MS-PMincho" style:font-name-complex="MS-PMincho"/>
    </style:style>
    <style:style style:name="P7" style:family="paragraph" style:parent-style-name="Standard">
      <style:text-properties style:language-asian="ja" style:country-asian="JP"/>
    </style:style>
    <style:style style:name="P8" style:family="paragraph" style:parent-style-name="Standard">
      <style:paragraph-properties fo:text-align="center" style:justify-single-word="false"/>
      <style:text-properties style:language-asian="ja" style:country-asian="JP"/>
    </style:style>
    <style:style style:name="P9" style:family="paragraph" style:parent-style-name="Standard">
      <style:paragraph-properties fo:text-align="center" style:justify-single-word="false"/>
    </style:style>
    <style:style style:name="P10" style:family="paragraph" style:parent-style-name="Standard">
      <style:paragraph-properties fo:margin-left="0cm" fo:margin-right="0cm" fo:text-indent="0cm" style:auto-text-indent="false"/>
      <style:text-properties style:language-asian="ja" style:country-asian="JP"/>
    </style:style>
    <style:style style:name="P11" style:family="paragraph" style:parent-style-name="Heading_20_2">
      <style:text-properties style:language-asian="ja" style:country-asian="JP"/>
    </style:style>
    <style:style style:name="P12" style:family="paragraph" style:parent-style-name="Heading_20_1">
      <style:text-properties style:language-asian="ja" style:country-asian="JP"/>
    </style:style>
    <style:style style:name="P13" style:family="paragraph" style:parent-style-name="Heading">
      <style:paragraph-properties fo:text-align="center" style:justify-single-word="false"/>
      <style:text-properties fo:font-size="24pt" style:text-underline-style="none" style:font-size-asian="24pt" style:font-size-complex="24pt"/>
    </style:style>
    <style:style style:name="P14" style:family="paragraph" style:parent-style-name="Heading">
      <style:text-properties style:language-asian="ja" style:country-asian="JP"/>
    </style:style>
    <style:style style:name="P15" style:family="paragraph" style:parent-style-name="Heading_20_3">
      <style:text-properties style:language-asian="ja" style:country-asian="JP"/>
    </style:style>
    <style:style style:name="P16" style:family="paragraph" style:parent-style-name="Contents_20_1">
      <style:paragraph-properties>
        <style:tab-stops>
          <style:tab-stop style:position="17cm" style:type="right" style:leader-style="dotted" style:leader-text="."/>
        </style:tab-stops>
      </style:paragraph-properties>
    </style:style>
    <style:style style:name="P17" style:family="paragraph" style:parent-style-name="Contents_20_2">
      <style:paragraph-properties>
        <style:tab-stops>
          <style:tab-stop style:position="16.501cm" style:type="right" style:leader-style="dotted" style:leader-text="."/>
        </style:tab-stops>
      </style:paragraph-properties>
    </style:style>
    <style:style style:name="P18" style:family="paragraph" style:parent-style-name="Contents_20_3">
      <style:paragraph-properties>
        <style:tab-stops>
          <style:tab-stop style:position="16.002cm" style:type="right" style:leader-style="dotted" style:leader-text="."/>
        </style:tab-stops>
      </style:paragraph-properties>
    </style:style>
    <style:style style:name="P19" style:family="paragraph" style:parent-style-name="コード">
      <style:text-properties style:language-asian="ja" style:country-asian="JP"/>
    </style:style>
    <style:style style:name="P20" style:family="paragraph" style:parent-style-name="ターミナル">
      <style:text-properties style:language-asian="ja" style:country-asian="JP"/>
    </style:style>
    <style:style style:name="P21" style:family="paragraph" style:parent-style-name="Text_20_body">
      <style:text-properties style:language-asian="ja" style:country-asian="JP"/>
    </style:style>
    <style:style style:name="P22" style:family="paragraph" style:parent-style-name="Text_20_body" style:list-style-name="L2">
      <style:text-properties style:language-asian="ja" style:country-asian="JP"/>
    </style:style>
    <style:style style:name="P23" style:family="paragraph" style:parent-style-name="Text_20_body" style:list-style-name="L2">
      <style:text-properties style:language-asian="ja" style:country-asian="JP"/>
    </style:style>
    <style:style style:name="P24" style:family="paragraph" style:parent-style-name="Text_20_body" style:list-style-name="L2">
      <style:text-properties style:language-asian="ja" style:country-asian="JP"/>
    </style:style>
    <style:style style:name="P25" style:family="paragraph" style:parent-style-name="Text_20_body" style:list-style-name="L2">
      <style:text-properties style:language-asian="ja" style:country-asian="JP"/>
    </style:style>
    <style:style style:name="P26" style:family="paragraph" style:parent-style-name="Text_20_body" style:list-style-name="L3">
      <style:text-properties style:language-asian="ja" style:country-asian="JP"/>
    </style:style>
    <style:style style:name="P27" style:family="paragraph" style:parent-style-name="Text_20_body" style:list-style-name="L5">
      <style:text-properties style:language-asian="ja" style:country-asian="JP"/>
    </style:style>
    <style:style style:name="P28" style:family="paragraph" style:parent-style-name="Text_20_body" style:list-style-name="L6">
      <style:text-properties style:language-asian="ja" style:country-asian="JP"/>
    </style:style>
    <style:style style:name="P29" style:family="paragraph" style:parent-style-name="Text_20_body" style:list-style-name="L6">
      <style:text-properties style:language-asian="ja" style:country-asian="JP"/>
    </style:style>
    <style:style style:name="P30" style:family="paragraph" style:parent-style-name="Text_20_body" style:list-style-name="L6">
      <style:text-properties style:language-asian="ja" style:country-asian="JP"/>
    </style:style>
    <style:style style:name="P31" style:family="paragraph" style:parent-style-name="Text_20_body" style:list-style-name="L6">
      <style:text-properties style:language-asian="ja" style:country-asian="JP"/>
    </style:style>
    <style:style style:name="P32" style:family="paragraph" style:parent-style-name="Text_20_body" style:list-style-name="L6">
      <style:text-properties style:language-asian="ja" style:country-asian="JP"/>
    </style:style>
    <style:style style:name="P33" style:family="paragraph" style:parent-style-name="Text_20_body" style:list-style-name="L6">
      <style:text-properties style:language-asian="ja" style:country-asian="JP"/>
    </style:style>
    <style:style style:name="P34" style:family="paragraph" style:parent-style-name="Text_20_body" style:list-style-name="L6">
      <style:text-properties style:language-asian="ja" style:country-asian="JP"/>
    </style:style>
    <style:style style:name="P35" style:family="paragraph" style:parent-style-name="Text_20_body" style:list-style-name="L6">
      <style:text-properties style:language-asian="ja" style:country-asian="JP"/>
    </style:style>
    <style:style style:name="P36" style:family="paragraph" style:parent-style-name="Text_20_body" style:list-style-name="L6">
      <style:text-properties style:language-asian="ja" style:country-asian="JP"/>
    </style:style>
    <style:style style:name="P37" style:family="paragraph" style:parent-style-name="Text_20_body" style:list-style-name="L1"/>
    <style:style style:name="P38" style:family="paragraph" style:parent-style-name="Text_20_body" style:list-style-name="L1"/>
    <style:style style:name="P39" style:family="paragraph" style:parent-style-name="Text_20_body" style:list-style-name="L1"/>
    <style:style style:name="P40" style:family="paragraph" style:parent-style-name="Text_20_body" style:list-style-name="L1"/>
    <style:style style:name="P41" style:family="paragraph" style:parent-style-name="Text_20_body" style:list-style-name="L1"/>
    <style:style style:name="P42" style:family="paragraph" style:parent-style-name="Text_20_body" style:list-style-name="L1"/>
    <style:style style:name="P43" style:family="paragraph" style:parent-style-name="Text_20_body" style:list-style-name="L1"/>
    <style:style style:name="P44" style:family="paragraph" style:parent-style-name="Text_20_body" style:list-style-name="L1"/>
    <style:style style:name="P45" style:family="paragraph" style:parent-style-name="Text_20_body" style:list-style-name="L1"/>
    <style:style style:name="P46" style:family="paragraph" style:parent-style-name="Text_20_body" style:list-style-name="L1"/>
    <style:style style:name="P47" style:family="paragraph" style:parent-style-name="Text_20_body" style:list-style-name="L1"/>
    <style:style style:name="P48" style:family="paragraph" style:parent-style-name="Text_20_body" style:list-style-name="L1"/>
    <style:style style:name="P49" style:family="paragraph" style:parent-style-name="Text_20_body" style:list-style-name="L1"/>
    <style:style style:name="P50" style:family="paragraph" style:parent-style-name="Text_20_body" style:list-style-name="L1"/>
    <style:style style:name="P51" style:family="paragraph" style:parent-style-name="Text_20_body" style:list-style-name="L1"/>
    <style:style style:name="P52" style:family="paragraph" style:parent-style-name="Text_20_body" style:list-style-name="L1"/>
    <style:style style:name="P53" style:family="paragraph" style:parent-style-name="Text_20_body" style:list-style-name="L1"/>
    <style:style style:name="P54" style:family="paragraph" style:parent-style-name="Text_20_body" style:list-style-name="L1"/>
    <style:style style:name="P55" style:family="paragraph" style:parent-style-name="Text_20_body" style:list-style-name="L1"/>
    <style:style style:name="P56" style:family="paragraph" style:parent-style-name="Text_20_body" style:list-style-name="L1"/>
    <style:style style:name="P57" style:family="paragraph" style:parent-style-name="Text_20_body" style:list-style-name="L1"/>
    <style:style style:name="P58" style:family="paragraph" style:parent-style-name="Text_20_body" style:list-style-name="L1"/>
    <style:style style:name="P59" style:family="paragraph" style:parent-style-name="Text_20_body" style:list-style-name="L1"/>
    <style:style style:name="P60" style:family="paragraph" style:parent-style-name="Text_20_body" style:list-style-name="L1"/>
    <style:style style:name="P61" style:family="paragraph" style:parent-style-name="Text_20_body" style:list-style-name="L1"/>
    <style:style style:name="P62" style:family="paragraph" style:parent-style-name="Text_20_body" style:list-style-name="L1"/>
    <style:style style:name="P63" style:family="paragraph" style:parent-style-name="Text_20_body" style:list-style-name="L1"/>
    <style:style style:name="P64" style:family="paragraph" style:parent-style-name="Text_20_body" style:list-style-name="L1"/>
    <style:style style:name="P65" style:family="paragraph" style:parent-style-name="Text_20_body" style:list-style-name="L1"/>
    <style:style style:name="P66" style:family="paragraph" style:parent-style-name="Text_20_body" style:list-style-name="L1"/>
    <style:style style:name="P67" style:family="paragraph" style:parent-style-name="Text_20_body" style:list-style-name="L1"/>
    <style:style style:name="P68" style:family="paragraph" style:parent-style-name="Text_20_body" style:list-style-name="L1"/>
    <style:style style:name="P69" style:family="paragraph" style:parent-style-name="Text_20_body" style:list-style-name="L1"/>
    <style:style style:name="P70" style:family="paragraph" style:parent-style-name="Text_20_body" style:list-style-name="L1"/>
    <style:style style:name="P71" style:family="paragraph" style:parent-style-name="Text_20_body" style:list-style-name="L1"/>
    <style:style style:name="P72" style:family="paragraph" style:parent-style-name="Text_20_body" style:list-style-name="L1"/>
    <style:style style:name="P73" style:family="paragraph" style:parent-style-name="Text_20_body" style:list-style-name="L1"/>
    <style:style style:name="P74" style:family="paragraph" style:parent-style-name="Text_20_body" style:list-style-name="L1"/>
    <style:style style:name="P75" style:family="paragraph" style:parent-style-name="Text_20_body" style:list-style-name="L1"/>
    <style:style style:name="P76" style:family="paragraph" style:parent-style-name="Text_20_body" style:list-style-name="L1"/>
    <style:style style:name="P77" style:family="paragraph" style:parent-style-name="Text_20_body" style:list-style-name="L1"/>
    <style:style style:name="P78" style:family="paragraph" style:parent-style-name="Text_20_body" style:list-style-name="L1"/>
    <style:style style:name="P79" style:family="paragraph" style:parent-style-name="Text_20_body" style:list-style-name="L1"/>
    <style:style style:name="P80" style:family="paragraph" style:parent-style-name="Text_20_body" style:list-style-name="L1"/>
    <style:style style:name="P81" style:family="paragraph" style:parent-style-name="Text_20_body" style:list-style-name="L1"/>
    <style:style style:name="P82" style:family="paragraph" style:parent-style-name="Text_20_body" style:list-style-name="L1"/>
    <style:style style:name="P83" style:family="paragraph" style:parent-style-name="Text_20_body" style:list-style-name="L1"/>
    <style:style style:name="P84" style:family="paragraph" style:parent-style-name="Text_20_body" style:list-style-name="L1"/>
    <style:style style:name="P85" style:family="paragraph" style:parent-style-name="Text_20_body" style:list-style-name="L1"/>
    <style:style style:name="P86" style:family="paragraph" style:parent-style-name="Text_20_body" style:list-style-name="L1"/>
    <style:style style:name="P87" style:family="paragraph" style:parent-style-name="Text_20_body" style:list-style-name="L1"/>
    <style:style style:name="P88" style:family="paragraph" style:parent-style-name="Text_20_body" style:list-style-name="L1"/>
    <style:style style:name="P89" style:family="paragraph" style:parent-style-name="Text_20_body" style:list-style-name="L1"/>
    <style:style style:name="P90" style:family="paragraph" style:parent-style-name="Text_20_body" style:list-style-name="L1"/>
    <style:style style:name="P91" style:family="paragraph" style:parent-style-name="Text_20_body" style:list-style-name="L1"/>
    <style:style style:name="P92" style:family="paragraph" style:parent-style-name="Text_20_body" style:list-style-name="L1"/>
    <style:style style:name="P93" style:family="paragraph" style:parent-style-name="Text_20_body" style:list-style-name="L1"/>
    <style:style style:name="P94" style:family="paragraph" style:parent-style-name="Text_20_body" style:list-style-name="L1"/>
    <style:style style:name="P95" style:family="paragraph" style:parent-style-name="Text_20_body" style:list-style-name="L1"/>
    <style:style style:name="P96" style:family="paragraph" style:parent-style-name="Text_20_body" style:list-style-name="L1"/>
    <style:style style:name="P97" style:family="paragraph" style:parent-style-name="Text_20_body" style:list-style-name="L1"/>
    <style:style style:name="P98" style:family="paragraph" style:parent-style-name="Text_20_body" style:list-style-name="L1"/>
    <style:style style:name="P99" style:family="paragraph" style:parent-style-name="Text_20_body" style:list-style-name="L1"/>
    <style:style style:name="P100" style:family="paragraph" style:parent-style-name="Text_20_body" style:list-style-name="L1"/>
    <style:style style:name="P101" style:family="paragraph" style:parent-style-name="Text_20_body" style:list-style-name="L1"/>
    <style:style style:name="P102" style:family="paragraph" style:parent-style-name="Text_20_body" style:list-style-name="L1"/>
    <style:style style:name="P103" style:family="paragraph" style:parent-style-name="Text_20_body" style:list-style-name="L1"/>
    <style:style style:name="P104" style:family="paragraph" style:parent-style-name="Text_20_body" style:list-style-name="L1"/>
    <style:style style:name="P105" style:family="paragraph" style:parent-style-name="Text_20_body" style:list-style-name="L1"/>
    <style:style style:name="P106" style:family="paragraph" style:parent-style-name="Text_20_body" style:list-style-name="L1"/>
    <style:style style:name="P107" style:family="paragraph" style:parent-style-name="Text_20_body" style:list-style-name="L1"/>
    <style:style style:name="P108" style:family="paragraph" style:parent-style-name="Text_20_body" style:list-style-name="L1"/>
    <style:style style:name="P109" style:family="paragraph" style:parent-style-name="Text_20_body" style:list-style-name="L1"/>
    <style:style style:name="P110" style:family="paragraph" style:parent-style-name="Text_20_body" style:list-style-name="L1"/>
    <style:style style:name="P111" style:family="paragraph" style:parent-style-name="Text_20_body" style:list-style-name="L1"/>
    <style:style style:name="P112" style:family="paragraph" style:parent-style-name="Text_20_body" style:list-style-name="L1"/>
    <style:style style:name="P113" style:family="paragraph" style:parent-style-name="Text_20_body" style:list-style-name="L1"/>
    <style:style style:name="P114" style:family="paragraph" style:parent-style-name="Text_20_body" style:list-style-name="L1"/>
    <style:style style:name="P115" style:family="paragraph" style:parent-style-name="Text_20_body" style:list-style-name="L1"/>
    <style:style style:name="P116" style:family="paragraph" style:parent-style-name="Text_20_body" style:list-style-name="L1"/>
    <style:style style:name="P117" style:family="paragraph" style:parent-style-name="Text_20_body" style:list-style-name="L1"/>
    <style:style style:name="P118" style:family="paragraph" style:parent-style-name="Text_20_body" style:list-style-name="L1"/>
    <style:style style:name="P119" style:family="paragraph" style:parent-style-name="Text_20_body" style:list-style-name="L1"/>
    <style:style style:name="P120" style:family="paragraph" style:parent-style-name="Text_20_body" style:list-style-name="L1"/>
    <style:style style:name="P121" style:family="paragraph" style:parent-style-name="Text_20_body" style:list-style-name="L1"/>
    <style:style style:name="P122" style:family="paragraph" style:parent-style-name="Text_20_body" style:list-style-name="L1"/>
    <style:style style:name="P123" style:family="paragraph" style:parent-style-name="Text_20_body" style:list-style-name="L1"/>
    <style:style style:name="P124" style:family="paragraph" style:parent-style-name="Text_20_body" style:list-style-name="L1"/>
    <style:style style:name="P125" style:family="paragraph" style:parent-style-name="Text_20_body" style:list-style-name="L1"/>
    <style:style style:name="P126" style:family="paragraph" style:parent-style-name="Text_20_body" style:list-style-name="L1"/>
    <style:style style:name="P127" style:family="paragraph" style:parent-style-name="Text_20_body" style:list-style-name="L1"/>
    <style:style style:name="P128" style:family="paragraph" style:parent-style-name="Text_20_body" style:list-style-name="L1"/>
    <style:style style:name="P129" style:family="paragraph" style:parent-style-name="Text_20_body" style:list-style-name="L1"/>
    <style:style style:name="P130" style:family="paragraph" style:parent-style-name="Text_20_body" style:list-style-name="L1"/>
    <style:style style:name="P131" style:family="paragraph" style:parent-style-name="Text_20_body" style:list-style-name="L1"/>
    <style:style style:name="P132" style:family="paragraph" style:parent-style-name="Text_20_body" style:list-style-name="L1"/>
    <style:style style:name="P133" style:family="paragraph" style:parent-style-name="Text_20_body" style:list-style-name="L1"/>
    <style:style style:name="P134" style:family="paragraph" style:parent-style-name="Text_20_body" style:list-style-name="L1"/>
    <style:style style:name="P135" style:family="paragraph" style:parent-style-name="Text_20_body" style:list-style-name="L1"/>
    <style:style style:name="P136" style:family="paragraph" style:parent-style-name="Text_20_body" style:list-style-name="L1"/>
    <style:style style:name="P137" style:family="paragraph" style:parent-style-name="Text_20_body" style:list-style-name="L1"/>
    <style:style style:name="P138" style:family="paragraph" style:parent-style-name="Text_20_body" style:list-style-name="L1"/>
    <style:style style:name="P139" style:family="paragraph" style:parent-style-name="Text_20_body" style:list-style-name="L3"/>
    <style:style style:name="P140" style:family="paragraph" style:parent-style-name="Text_20_body" style:list-style-name="L3"/>
    <style:style style:name="P141" style:family="paragraph" style:parent-style-name="Text_20_body" style:list-style-name="L4"/>
    <style:style style:name="P142" style:family="paragraph" style:parent-style-name="Text_20_body" style:list-style-name="L4"/>
    <style:style style:name="P143" style:family="paragraph" style:parent-style-name="Text_20_body" style:list-style-name="L4"/>
    <style:style style:name="P144" style:family="paragraph" style:parent-style-name="Text_20_body" style:list-style-name="L4"/>
    <style:style style:name="P145" style:family="paragraph" style:parent-style-name="Text_20_body" style:list-style-name="L5"/>
    <style:style style:name="P146" style:family="paragraph" style:parent-style-name="Text_20_body" style:list-style-name="L5"/>
    <style:style style:name="P147" style:family="paragraph" style:parent-style-name="Text_20_body" style:list-style-name="L5"/>
    <style:style style:name="P148" style:family="paragraph" style:parent-style-name="Text_20_body" style:list-style-name="L5"/>
    <style:style style:name="P149" style:family="paragraph" style:parent-style-name="Text_20_body" style:list-style-name="L5"/>
    <style:style style:name="P150" style:family="paragraph" style:parent-style-name="Text_20_body" style:list-style-name="L5"/>
    <style:style style:name="P151" style:family="paragraph" style:parent-style-name="Text_20_body" style:list-style-name="L5"/>
    <style:style style:name="P152" style:family="paragraph" style:parent-style-name="Text_20_body" style:list-style-name="L5"/>
    <style:style style:name="P153" style:family="paragraph" style:parent-style-name="Text_20_body" style:list-style-name="L5"/>
    <style:style style:name="P154" style:family="paragraph" style:parent-style-name="Text_20_body" style:list-style-name="L5"/>
    <style:style style:name="P155" style:family="paragraph" style:parent-style-name="Text_20_body" style:list-style-name="L5"/>
    <style:style style:name="P156" style:family="paragraph" style:parent-style-name="Text_20_body" style:list-style-name="L5"/>
    <style:style style:name="P157" style:family="paragraph" style:parent-style-name="Text_20_body" style:list-style-name="L5"/>
    <style:style style:name="P158" style:family="paragraph" style:parent-style-name="Text_20_body" style:list-style-name="L5"/>
    <style:style style:name="P159" style:family="paragraph" style:parent-style-name="Text_20_body" style:list-style-name="L5"/>
    <style:style style:name="P160" style:family="paragraph" style:parent-style-name="Text_20_body" style:list-style-name="L5"/>
    <style:style style:name="P161" style:family="paragraph" style:parent-style-name="Text_20_body" style:list-style-name="L5"/>
    <style:style style:name="P162" style:family="paragraph" style:parent-style-name="Text_20_body" style:list-style-name="L5"/>
    <style:style style:name="P163" style:family="paragraph" style:parent-style-name="Text_20_body" style:list-style-name="L5"/>
    <style:style style:name="P164" style:family="paragraph" style:parent-style-name="Text_20_body" style:list-style-name="L5"/>
    <style:style style:name="P165" style:family="paragraph" style:parent-style-name="Text_20_body" style:list-style-name="L5"/>
    <style:style style:name="P166" style:family="paragraph" style:parent-style-name="Text_20_body" style:list-style-name="L5"/>
    <style:style style:name="P167" style:family="paragraph" style:parent-style-name="Text_20_body" style:list-style-name="L5"/>
    <style:style style:name="P168" style:family="paragraph" style:parent-style-name="Text_20_body" style:list-style-name="L5"/>
    <style:style style:name="P169" style:family="paragraph" style:parent-style-name="Text_20_body" style:list-style-name="L5"/>
    <style:style style:name="P170" style:family="paragraph" style:parent-style-name="Text_20_body" style:list-style-name="L5"/>
    <style:style style:name="P171" style:family="paragraph" style:parent-style-name="Text_20_body" style:list-style-name="L5"/>
    <style:style style:name="P172" style:family="paragraph" style:parent-style-name="Text_20_body" style:list-style-name="L5"/>
    <style:style style:name="P173" style:family="paragraph" style:parent-style-name="Text_20_body" style:list-style-name="L5"/>
    <style:style style:name="P174" style:family="paragraph" style:parent-style-name="Text_20_body" style:list-style-name="L5"/>
    <style:style style:name="P175" style:family="paragraph" style:parent-style-name="Text_20_body" style:list-style-name="L6"/>
    <style:style style:name="P176" style:family="paragraph" style:parent-style-name="Text_20_body" style:list-style-name="L6"/>
    <style:style style:name="P177" style:family="paragraph" style:parent-style-name="Text_20_body" style:list-style-name="L7"/>
    <style:style style:name="P178" style:family="paragraph" style:parent-style-name="Text_20_body" style:list-style-name="L7"/>
    <style:style style:name="P179" style:family="paragraph" style:parent-style-name="Text_20_body" style:list-style-name="L7"/>
    <style:style style:name="P180" style:family="paragraph" style:parent-style-name="Text_20_body" style:list-style-name="L7"/>
    <style:style style:name="P181" style:family="paragraph" style:parent-style-name="Text_20_body" style:list-style-name="L7"/>
    <style:style style:name="P182" style:family="paragraph" style:parent-style-name="Text_20_body" style:list-style-name="L7"/>
    <style:style style:name="P183" style:family="paragraph" style:parent-style-name="Text_20_body" style:list-style-name="L7"/>
    <style:style style:name="P184" style:family="paragraph" style:parent-style-name="Text_20_body" style:list-style-name="L7"/>
    <style:style style:name="P185" style:family="paragraph" style:parent-style-name="Text_20_body" style:list-style-name="L7"/>
    <style:style style:name="P186" style:family="paragraph" style:parent-style-name="Text_20_body" style:list-style-name="L7"/>
    <style:style style:name="P187" style:family="paragraph" style:parent-style-name="Text_20_body" style:list-style-name="L7"/>
    <style:style style:name="P188" style:family="paragraph" style:parent-style-name="Text_20_body" style:list-style-name="L7"/>
    <style:style style:name="P189" style:family="paragraph" style:parent-style-name="Heading" style:master-page-name="First_20_Page">
      <style:paragraph-properties style:page-number="auto"/>
    </style:style>
    <style:style style:name="P190" style:family="paragraph" style:parent-style-name="Heading_20_1" style:master-page-name="Standard">
      <style:paragraph-properties style:page-number="1"/>
      <style:text-properties style:language-asian="ja" style:country-asian="JP"/>
    </style:style>
    <style:style style:name="T1" style:family="text">
      <style:text-properties style:language-asian="ja" style:country-asian="JP"/>
    </style:style>
    <style:style style:name="T2" style:family="text">
      <style:text-properties fo:font-weight="bold" style:language-asian="ja" style:country-asian="JP" style:font-weight-asian="bold" style:font-weight-complex="bold"/>
    </style:style>
    <style:style style:name="T3" style:family="text">
      <style:text-properties style:text-underline-style="solid" style:text-underline-width="auto" style:text-underline-color="font-color"/>
    </style:style>
    <style:style style:name="T4" style:family="text">
      <style:text-properties fo:color="#000000"/>
    </style:style>
    <style:style style:name="T5" style:family="text">
      <style:text-properties fo:color="#000000" style:text-underline-style="none"/>
    </style:style>
    <style:style style:name="T6" style:family="text">
      <style:text-properties style:font-name="MS-PMincho" style:font-name-asian="MS-PMincho" style:font-name-complex="MS-PMincho"/>
    </style:style>
    <style:style style:name="T7" style:family="text">
      <style:text-properties style:font-name="MS-PMincho" style:font-name-asian="MS-PMincho" style:language-asian="ja" style:country-asian="JP" style:font-name-complex="MS-PMincho"/>
    </style:style>
    <style:style style:name="T8" style:family="text">
      <style:text-properties style:font-name="Century" style:font-name-asian="Century" style:font-name-complex="Century"/>
    </style:style>
    <style:style style:name="T9" style:family="text">
      <style:text-properties style:font-name="Century" style:font-name-asian="Century" style:language-asian="ja" style:country-asian="JP" style:font-name-complex="Century"/>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Frame">
      <style:graphic-properties fo:margin-left="0cm" fo:margin-right="0cm" fo:margin-top="0.199cm" fo:margin-bottom="0.199cm" style:wrap="none" style:vertical-pos="top" style:vertical-rel="paragraph" style:horizontal-pos="center" style:horizontal-rel="paragraph" fo:padding="0.049cm" fo:border="0.035cm solid #000000" style:shadow="none"/>
    </style:style>
    <style:style style:name="fr4" style:family="graphic" style:parent-style-name="Frame">
      <style:graphic-properties fo:margin-left="0cm" fo:margin-right="0cm" fo:margin-top="0.199cm" fo:margin-bottom="0.199cm" style:wrap="none" style:vertical-pos="from-top" style:vertical-rel="paragraph" style:horizontal-pos="from-left" style:horizontal-rel="paragraph" fo:padding="0.049cm" fo:border="0.035cm solid #000000" style:shadow="none"/>
    </style:style>
    <style:style style:name="fr5"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tyle>
    <style:style style:name="fr6"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hadow="none"/>
    </style:style>
    <style:style style:name="fr7"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049cm" fo:border="0.035cm solid #000000" style:shadow="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1" text:separation-character="." text:name="Illustration"/>
        <text:sequence-decl text:display-outline-level="0" text:name="Table"/>
        <text:sequence-decl text:display-outline-level="0" text:name="Text"/>
        <text:sequence-decl text:display-outline-level="0" text:name="Drawing"/>
      </text:sequence-decls>
      <text:p text:style-name="P189"/>
      <text:p text:style-name="P13">LDAP Account Manager <text:span text:style-name="T1">利用者ガイド</text:span></text:p>
      <text:p text:style-name="P14"/>
      <text:p text:style-name="P14"/>
      <text:p text:style-name="P5"/>
      <text:p text:style-name="P5"/>
      <text:p text:style-name="Text_20_body"><draw:frame draw:style-name="fr8" draw:name="グラフィックス5" text:anchor-type="char" svg:x="5.456cm" svg:y="1.72cm" svg:width="6.085cm" svg:height="7.726cm" draw:z-index="159"><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text:span text:style-name="T1">株式会社</text:span></text:p>
      <text:p text:style-name="P4"><text:span text:style-name="T1">作成 </text:span>: 2008年2月14日</text:p>
      <text:p text:style-name="P4">リビジョン: 1.3</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6"><text:a xlink:type="simple" xlink:href="#1.概要|outline" text:style-name="標準" text:visited-style-name="標準">1. 概要<text:tab/>1</text:a></text:p>
          <text:p text:style-name="P16"><text:a xlink:type="simple" xlink:href="#2.LAMのインストール|outline" text:style-name="標準" text:visited-style-name="標準">2. LAMのインストール<text:tab/>2</text:a></text:p>
          <text:p text:style-name="P17"><text:a xlink:type="simple" xlink:href="#2.1.RedHat Enterprise Linux 5 / CentOS 5|outline" text:style-name="標準" text:visited-style-name="標準">2.1 RedHat Enterprise Linux 5 / CentOS 5<text:tab/>2</text:a></text:p>
          <text:p text:style-name="P17"><text:a xlink:type="simple" xlink:href="#2.2.RedHat Enterprise Linux 4 / CentOS 4|outline" text:style-name="標準" text:visited-style-name="標準">2.2 RedHat Enterprise Linux 4 / CentOS 4<text:tab/>3</text:a></text:p>
          <text:p text:style-name="P17"><text:a xlink:type="simple" xlink:href="#2.3.MIRACLE LINUX V4.0|outline" text:style-name="標準" text:visited-style-name="標準">2.3 MIRACLE LINUX V4.0<text:tab/>4</text:a></text:p>
          <text:p text:style-name="P16"><text:a xlink:type="simple" xlink:href="#3.LAMの初期設定|outline" text:style-name="標準" text:visited-style-name="標準">3. LAMの初期設定<text:tab/>6</text:a></text:p>
          <text:p text:style-name="P17"><text:a xlink:type="simple" xlink:href="#3.1.PHPの設定|outline" text:style-name="標準" text:visited-style-name="標準">3.1 PHPの設定<text:tab/>6</text:a></text:p>
          <text:p text:style-name="P17"><text:a xlink:type="simple" xlink:href="#3.2.LAMの設定ファイルの準備|outline" text:style-name="標準" text:visited-style-name="標準">3.2 LAMの設定ファイルの準備<text:tab/>6</text:a></text:p>
          <text:p text:style-name="P17"><text:a xlink:type="simple" xlink:href="#3.3.ユーザーのホームディレクトリ作成機能の設定|outline" text:style-name="標準" text:visited-style-name="標準">3.3 ユーザーのホームディレクトリ作成機能の設定<text:tab/>7</text:a></text:p>
          <text:p text:style-name="P18"><text:a xlink:type="simple" xlink:href="#3.3.1.LDAP管理者の設定|outline" text:style-name="標準" text:visited-style-name="標準">3.3.1 LDAP管理者の設定<text:tab/>7</text:a></text:p>
          <text:p text:style-name="P18"><text:a xlink:type="simple" xlink:href="#3.3.2.sudoの設定|outline" text:style-name="標準" text:visited-style-name="標準">3.3.2 sudoの設定<text:tab/>8</text:a></text:p>
          <text:p text:style-name="P18"><text:a xlink:type="simple" xlink:href="#3.3.3.スクリプトファイルの設定|outline" text:style-name="標準" text:visited-style-name="標準">3.3.3 スクリプトファイルの設定<text:tab/>8</text:a></text:p>
          <text:p text:style-name="P18"><text:a xlink:type="simple" xlink:href="#3.3.4.sshd_configの設定|outline" text:style-name="標準" text:visited-style-name="標準">3.3.4 sshd_configの設定<text:tab/>8</text:a></text:p>
          <text:p text:style-name="P17"><text:a xlink:type="simple" xlink:href="#3.4.Webサーバーの起動|outline" text:style-name="標準" text:visited-style-name="標準">3.4 Webサーバーの起動<text:tab/>8</text:a></text:p>
          <text:p text:style-name="P16"><text:a xlink:type="simple" xlink:href="#4.LAMの全体設定|outline" text:style-name="標準" text:visited-style-name="標準">4. LAMの全体設定<text:tab/>10</text:a></text:p>
          <text:p text:style-name="P17"><text:a xlink:type="simple" xlink:href="#4.1.LAMのログイン画面|outline" text:style-name="標準" text:visited-style-name="標準">4.1 LAMのログイン画面<text:tab/>10</text:a></text:p>
          <text:p text:style-name="P17"><text:a xlink:type="simple" xlink:href="#4.2.LDAP関連の基本設定|outline" text:style-name="標準" text:visited-style-name="標準">4.2 LDAP関連の基本設定<text:tab/>10</text:a></text:p>
          <text:p text:style-name="P16"><text:a xlink:type="simple" xlink:href="#5.LAMの利用|outline" text:style-name="標準" text:visited-style-name="標準">5. LAMの利用<text:tab/>19</text:a></text:p>
          <text:p text:style-name="P16"><text:a xlink:type="simple" xlink:href="#6.ユーザー・グループ管理操作|outline" text:style-name="標準" text:visited-style-name="標準">6. ユーザー・グループ管理操作<text:tab/>22</text:a></text:p>
          <text:p text:style-name="P17"><text:a xlink:type="simple" xlink:href="#6.1.グループ作成|outline" text:style-name="標準" text:visited-style-name="標準">6.1 グループ作成<text:tab/>22</text:a></text:p>
          <text:p text:style-name="P17"><text:a xlink:type="simple" xlink:href="#6.2.グループ削除|outline" text:style-name="標準" text:visited-style-name="標準">6.2 グループ削除<text:tab/>26</text:a></text:p>
          <text:p text:style-name="P17"><text:a xlink:type="simple" xlink:href="#6.3.ユーザー作成|outline" text:style-name="標準" text:visited-style-name="標準">6.3 ユーザー作成<text:tab/>28</text:a></text:p>
          <text:p text:style-name="P17"><text:a xlink:type="simple" xlink:href="#6.4.ユーザの削除|outline" text:style-name="標準" text:visited-style-name="標準">6.4 ユーザの削除<text:tab/>33</text:a></text:p>
          <text:p text:style-name="P17"><text:a xlink:type="simple" xlink:href="#6.5.ユーザ情報の変更|outline" text:style-name="標準" text:visited-style-name="標準">6.5 ユーザ情報の変更<text:tab/>35</text:a></text:p>
          <text:p text:style-name="P16"><text:a xlink:type="simple" xlink:href="#7.CSVによる一括登録|outline" text:style-name="標準" text:visited-style-name="標準">7. CSVによる一括登録<text:tab/>39</text:a></text:p>
          <text:p text:style-name="P16"><text:a xlink:type="simple" xlink:href="#8.RedHat EL 4, CentOS 4でのLDAP基本設定|outline" text:style-name="標準" text:visited-style-name="標準">8. RedHat EL 4, CentOS 4でのLDAP基本設定<text:tab/>45</text:a></text:p>
        </text:index-body>
      </text:table-of-content>
      <text:p text:style-name="Text_20_body"/>
      <text:h text:style-name="P190" text:outline-level="1">概要</text:h>
      <text:p text:style-name="P7">LDAP Account Manager(以降 LAM)は、LDAPに登録されたアカウント情報をWebインターフェース上で管理するためのツールです。</text:p>
      <text:p text:style-name="P7">本ドキュメントはRedHat Enterprise Linux、 CentOS、AsianuxでOSSテクノロジ提供のLAMを利用する方法を説明します。</text:p>
      <text:p text:style-name="P7"/>
      <text:h text:style-name="Heading_20_1" text:outline-level="1">LAM<text:span text:style-name="T1">のインストール</text:span></text:h>
      <text:p text:style-name="Text_20_body">LAMを利用するために必要なRPMパッケージとして、OSSテクノロジより<text:span text:style-name="T1">後述</text:span>のrpmパッケージを提供します。 <text:span text:style-name="T1">パッケージ名は、x86版について載せていますが、x86_64版ではi386の部分をx86_64に読み替えてください。なおパッケージの</text:span>バージョン番号等はパッケージのアップデートに伴い変更されることがあります。</text:p>
      <text:p text:style-name="Text_20_body"/>
      <text:p text:style-name="P5">まず各OSごとのインストールにおける注意事項を確認したのち、パッケージのインストールを実施してください。</text:p>
      <text:p text:style-name="Text_20_body">パッケージのインストールはrpmコマンドで行います。<text:span text:style-name="T1">各</text:span>パッケージが/tmp/lamディレクトリに用意されている場合、root<text:span text:style-name="T1">権限にて、</text:span>次のコマンドでパッケージをインストールします。</text:p>
      <text:p text:style-name="Text_20_body"/>
      <text:p text:style-name="ターミナル"># cd <text:s/>/tmp/lam</text:p>
      <text:p text:style-name="ターミナル"># rpm -Uhv *.rpm</text:p>
      <text:p text:style-name="Text_20_body"/>
      <text:p text:style-name="Text_20_body"/>
      <text:h text:style-name="Heading_20_2" text:outline-level="2">RedHat Enterprise Linux 5 / CentOS 5</text:h>
      <text:p text:style-name="P5">LAM関連パッケージのインストール前に、perl-Convert-ASN1パッケージをインストールする必要があります。perl-Convert-ASN1パッケージがインストールされていない場合、下記のコマンドでperl-Convert-ASN1パッケージをインストールしておいてください。</text:p>
      <text:p text:style-name="ターミナル"># yum install perl-Convert-ASN1</text:p>
      <text:p text:style-name="Text_20_body"/>
      <text:list text:style-name="L1">
        <text:list-item>
          <text:p text:style-name="P37">ldap-account-manager-2.2.0-1.1_OSSTECH.noarch.rpm</text:p>
        </text:list-item>
        <text:list-item>
          <text:p text:style-name="P37">mhash-0.9.2-3.i386.rpm</text:p>
        </text:list-item>
        <text:list-item>
          <text:p text:style-name="P37">mhash-devel-0.9.2-3.i386.rpm</text:p>
        </text:list-item>
        <text:list-item>
          <text:p text:style-name="P37">libssh2-devel-0.18-1.1_OSSTECH.el4.i386.rpm</text:p>
        </text:list-item>
        <text:list-item>
          <text:p text:style-name="P37">php-mhash-5.1.6-2.el4.i386.rpm</text:p>
        </text:list-item>
        <text:list-item>
          <text:p text:style-name="P37">php-ssh2-5.1.6-1.el4.i386.rpm</text:p>
        </text:list-item>
        <text:list-item>
          <text:p text:style-name="P37">perl-Class-ErrorHandler-0.01-1.1_OSSTECH.noarch.rpm</text:p>
        </text:list-item>
        <text:list-item>
          <text:p text:style-name="P37">perl-Class-Loader-2.03-1.2.1_OSSTECH.noarch.rpm</text:p>
        </text:list-item>
        <text:list-item>
          <text:p text:style-name="P37">perl-Convert-ASCII-Armour-1.4-1.2.1_OSSTECH.noarch.rpm</text:p>
        </text:list-item>
        <text:list-item>
          <text:p text:style-name="P37">perl-Convert-PEM-0.07-1.2.1_OSSTECH.noarch.rpm</text:p>
        </text:list-item>
        <text:list-item>
          <text:p text:style-name="P37">perl-Crypt-CBC-2.17-1.1_OSSTECH.noarch.rpm</text:p>
        </text:list-item>
        <text:list-item>
          <text:p text:style-name="P37">perl-Crypt-DES-2.05-3.1_OSSTECH.i386.rpm</text:p>
        </text:list-item>
        <text:list-item>
          <text:p text:style-name="P37">perl-Crypt-DES_EDE3-0.01-1.2.1_OSSTECH.noarch.rpm</text:p>
        </text:list-item>
        <text:list-item>
          <text:p text:style-name="P37"><text:soft-page-break/>perl-Crypt-DH-0.06-1.1_OSSTECH.noarch.rpm</text:p>
        </text:list-item>
        <text:list-item>
          <text:p text:style-name="P37">perl-Crypt-DSA-0.13-1.1_OSSTECH.noarch.rpm</text:p>
        </text:list-item>
        <text:list-item>
          <text:p text:style-name="P37">perl-Crypt-IDEA-1.08-1.1_OSSTECH.i386.rpm</text:p>
        </text:list-item>
        <text:list-item>
          <text:p text:style-name="P37">perl-Crypt-Primes-0.50-1.1_OSSTECH.i386.rpm</text:p>
        </text:list-item>
        <text:list-item>
          <text:p text:style-name="P37">perl-Crypt-RSA-1.57-1.1_OSSTECH.noarch.rpm</text:p>
        </text:list-item>
        <text:list-item>
          <text:p text:style-name="P37">perl-Crypt-Random-1.25-1.2.1_OSSTECH.noarch.rpm</text:p>
        </text:list-item>
        <text:list-item>
          <text:p text:style-name="P37">perl-Data-Buffer-0.04-1.2.1_OSSTECH.noarch.rpm</text:p>
        </text:list-item>
        <text:list-item>
          <text:p text:style-name="P37">perl-Digest-MD2-2.03-1.2.1_OSSTECH.i386.rpm</text:p>
        </text:list-item>
        <text:list-item>
          <text:p text:style-name="P37">perl-Math-GMP-2.04-1.1_OSSTECH.i386.rpm</text:p>
        </text:list-item>
        <text:list-item>
          <text:p text:style-name="P37">perl-Math-Pari-2.010706-1.1_OSSTECH.i386.rpm</text:p>
        </text:list-item>
        <text:list-item>
          <text:p text:style-name="P37">perl-Module-Build-0.2611-1.2.1_OSSTECH.noarch.rpm</text:p>
        </text:list-item>
        <text:list-item>
          <text:p text:style-name="P37">perl-Net-SSH-Perl-1.30-2.1_OSSTECH.noarch.rpm</text:p>
        </text:list-item>
        <text:list-item>
          <text:p text:style-name="P37">perl-Quota-1.5.1-1.2.1_OSSTECH.i386.rpm</text:p>
        </text:list-item>
        <text:list-item>
          <text:p text:style-name="P37">perl-Sort-Versions-1.5-1.2.1_OSSTECH.noarch.rpm</text:p>
        </text:list-item>
        <text:list-item>
          <text:p text:style-name="P37">perl-Tie-EncryptedHash-1.21-1.2.1_OSSTECH.noarch.rpm</text:p>
        </text:list-item>
      </text:list>
      <text:p text:style-name="Text_20_body"/>
      <text:h text:style-name="Heading_20_2" text:outline-level="2">RedHat Enterprise Linux 4 / CentOS 4</text:h>
      <text:list text:style-name="L1">
        <text:list-item text:start-value="1">
          <text:p text:style-name="P37">ldap-account-manager-1.3.0-1.2_OSSTECH.noarch.rpm</text:p>
        </text:list-item>
        <text:list-item>
          <text:p text:style-name="P37">mhash-0.9.2-3.i386.rpm</text:p>
        </text:list-item>
        <text:list-item>
          <text:p text:style-name="P37">mhash-devel-0.9.2-3.i386.rpm</text:p>
        </text:list-item>
        <text:list-item>
          <text:p text:style-name="P37">libssh2-devel-0.18-1.1_OSSTECH.el4.i386.rpm</text:p>
        </text:list-item>
        <text:list-item>
          <text:p text:style-name="P37">php-mhash-4.3.9-2.el4.i386.rpm</text:p>
        </text:list-item>
        <text:list-item>
          <text:p text:style-name="P37">php-ssh2-4.3.9-1.el4.i386.rpm</text:p>
        </text:list-item>
        <text:list-item>
          <text:p text:style-name="P37">perl-Archive-Tar-1.26-1.1_OSSTECH.noarch.rpm</text:p>
        </text:list-item>
        <text:list-item>
          <text:p text:style-name="P37">perl-Class-ErrorHandler-0.01-1.1_OSSTECH.noarch.rpm</text:p>
        </text:list-item>
        <text:list-item>
          <text:p text:style-name="P37">perl-Class-Loader-2.03-1.2.1_OSSTECH.noarch.rpm</text:p>
        </text:list-item>
        <text:list-item>
          <text:p text:style-name="P37">perl-Compress-Zlib-1.41-1.1_OSSTECH.i386.rpm</text:p>
        </text:list-item>
        <text:list-item>
          <text:p text:style-name="P37">perl-Convert-ASCII-Armour-1.4-1.2.1_OSSTECH.noarch.rpm</text:p>
        </text:list-item>
        <text:list-item>
          <text:p text:style-name="P37">perl-Convert-PEM-0.07-1.2.1_OSSTECH.noarch.rpm</text:p>
        </text:list-item>
        <text:list-item>
          <text:p text:style-name="P37">perl-Crypt-CBC-2.17-1.1_OSSTECH.noarch.rpm</text:p>
        </text:list-item>
        <text:list-item>
          <text:p text:style-name="P37">perl-Crypt-DES-2.05-3.1_OSSTECH.i386.rpm</text:p>
        </text:list-item>
        <text:list-item>
          <text:p text:style-name="P37">perl-Crypt-DES_EDE3-0.01-1.2.1_OSSTECH.noarch.rpm</text:p>
        </text:list-item>
        <text:list-item>
          <text:p text:style-name="P37">perl-Crypt-DH-0.06-1.1_OSSTECH.noarch.rpm</text:p>
        </text:list-item>
        <text:list-item>
          <text:p text:style-name="P37"><text:soft-page-break/>perl-Crypt-DSA-0.13-1.1_OSSTECH.noarch.rpm</text:p>
        </text:list-item>
        <text:list-item>
          <text:p text:style-name="P37">perl-Crypt-IDEA-1.08-1.1_OSSTECH.i386.rpm</text:p>
        </text:list-item>
        <text:list-item>
          <text:p text:style-name="P37">perl-Crypt-Primes-0.50-1.1_OSSTECH.i386.rpm</text:p>
        </text:list-item>
        <text:list-item>
          <text:p text:style-name="P37">perl-Crypt-RSA-1.57-1.1_OSSTECH.noarch.rpm</text:p>
        </text:list-item>
        <text:list-item>
          <text:p text:style-name="P37">perl-Crypt-Random-1.25-1.2.1_OSSTECH.noarch.rpm</text:p>
        </text:list-item>
        <text:list-item>
          <text:p text:style-name="P37">perl-Data-Buffer-0.04-1.2.1_OSSTECH.noarch.rpm</text:p>
        </text:list-item>
        <text:list-item>
          <text:p text:style-name="P37">perl-Digest-MD2-2.03-1.2.1_OSSTECH.i386.rpm</text:p>
        </text:list-item>
        <text:list-item>
          <text:p text:style-name="P37">perl-IO-Socket-SSL-0.999-1.1_OSSTECH.noarch.rpm</text:p>
        </text:list-item>
        <text:list-item>
          <text:p text:style-name="P37">perl-Jcode-2.03-1.1_OSSTECH.i386.rpm</text:p>
        </text:list-item>
        <text:list-item>
          <text:p text:style-name="P37">perl-Math-GMP-2.04-1.1_OSSTECH.i386.rpm</text:p>
        </text:list-item>
        <text:list-item>
          <text:p text:style-name="P37">perl-Math-Pari-2.010706-1.1_OSSTECH.i386.rpm</text:p>
        </text:list-item>
        <text:list-item>
          <text:p text:style-name="P37">perl-Module-Build-0.2611-1.2.1_OSSTECH.noarch.rpm</text:p>
        </text:list-item>
        <text:list-item>
          <text:p text:style-name="P37">perl-Net-SSH-Perl-1.30-2.1_OSSTECH.noarch.rpm</text:p>
        </text:list-item>
        <text:list-item>
          <text:p text:style-name="P37">perl-Net-SSLeay-1.25-3.1_OSSTECH.i386.rpm</text:p>
        </text:list-item>
        <text:list-item>
          <text:p text:style-name="P37">perl-Quota-1.5.1-1.2.1_OSSTECH.i386.rpm</text:p>
        </text:list-item>
        <text:list-item>
          <text:p text:style-name="P37">perl-Sort-Versions-1.5-1.2.1_OSSTECH.noarch.rpm</text:p>
        </text:list-item>
        <text:list-item>
          <text:p text:style-name="P37">perl-String-CRC32-1.4-1.1_OSSTECH.i386.rpm</text:p>
        </text:list-item>
        <text:list-item>
          <text:p text:style-name="P37">perl-Tie-EncryptedHash-1.21-1.2.1_OSSTECH.noarch.rpm</text:p>
        </text:list-item>
        <text:list-item>
          <text:p text:style-name="P37">perl-Unicode-Map-0.112-0.2.1_OSSTECH.i386.rpm</text:p>
        </text:list-item>
        <text:list-item>
          <text:p text:style-name="P37">perl-Unicode-Map8-0.12-0.2.1_OSSTECH.i386.rpm</text:p>
        </text:list-item>
        <text:list-item>
          <text:p text:style-name="P37">perl-Unicode-MapUTF8-1.11-1.1_OSSTECH.noarch.rpm</text:p>
        </text:list-item>
        <text:list-item>
          <text:p text:style-name="P37">perl-Unicode-String-2.09-1.1_OSSTECH.i386.rpm</text:p>
        </text:list-item>
      </text:list>
      <text:p text:style-name="Text_20_body"/>
      <text:h text:style-name="Heading_20_2" text:outline-level="2">MIRACLE LINUX V4.0</text:h>
      <text:list text:style-name="L1">
        <text:list-item text:start-value="1">
          <text:p text:style-name="P37">ldap-account-manager-1.3.0-1.2_OSSTECH.noarch.rpm</text:p>
        </text:list-item>
        <text:list-item>
          <text:p text:style-name="P37">mhash-0.9.2-3.i386.rpm</text:p>
        </text:list-item>
        <text:list-item>
          <text:p text:style-name="P37">mhash-devel-0.9.2-3.i386.rpm</text:p>
        </text:list-item>
        <text:list-item>
          <text:p text:style-name="P37">libssh2-devel-0.18-1.1_OSSTECH.el4.i386.rpm</text:p>
        </text:list-item>
        <text:list-item>
          <text:p text:style-name="P37">php-mhash-5.0.5-2.el4.i386.rpm</text:p>
        </text:list-item>
        <text:list-item>
          <text:p text:style-name="P37">php-ssh2-5.0.5-1.el4.i386.rpm</text:p>
        </text:list-item>
        <text:list-item>
          <text:p text:style-name="P37">perl-Archive-Tar-1.26-1.1_OSSTECH.noarch.rpm</text:p>
        </text:list-item>
        <text:list-item>
          <text:p text:style-name="P37">perl-Class-ErrorHandler-0.01-1.1_OSSTECH.noarch.rpm</text:p>
        </text:list-item>
        <text:list-item>
          <text:p text:style-name="P37">perl-Class-Loader-2.03-1.2.1_OSSTECH.noarch.rpm</text:p>
        </text:list-item>
        <text:list-item>
          <text:p text:style-name="P37"><text:soft-page-break/>perl-Compress-Zlib-1.41-1.1_OSSTECH.i386.rpm</text:p>
        </text:list-item>
        <text:list-item>
          <text:p text:style-name="P37">perl-Convert-ASCII-Armour-1.4-1.2.1_OSSTECH.noarch.rpm</text:p>
        </text:list-item>
        <text:list-item>
          <text:p text:style-name="P37">perl-Convert-PEM-0.07-1.2.1_OSSTECH.noarch.rpm</text:p>
        </text:list-item>
        <text:list-item>
          <text:p text:style-name="P37">perl-Crypt-CBC-2.17-1.1_OSSTECH.noarch.rpm</text:p>
        </text:list-item>
        <text:list-item>
          <text:p text:style-name="P37">perl-Crypt-DES-2.05-3.1_OSSTECH.i386.rpm</text:p>
        </text:list-item>
        <text:list-item>
          <text:p text:style-name="P37">perl-Crypt-DES_EDE3-0.01-1.2.1_OSSTECH.noarch.rpm</text:p>
        </text:list-item>
        <text:list-item>
          <text:p text:style-name="P37">perl-Crypt-DH-0.06-1.1_OSSTECH.noarch.rpm</text:p>
        </text:list-item>
        <text:list-item>
          <text:p text:style-name="P37">perl-Crypt-DSA-0.13-1.1_OSSTECH.noarch.rpm</text:p>
        </text:list-item>
        <text:list-item>
          <text:p text:style-name="P37">perl-Crypt-IDEA-1.08-1.1_OSSTECH.i386.rpm</text:p>
        </text:list-item>
        <text:list-item>
          <text:p text:style-name="P37">perl-Crypt-Primes-0.50-1.1_OSSTECH.i386.rpm</text:p>
        </text:list-item>
        <text:list-item>
          <text:p text:style-name="P37">perl-Crypt-RSA-1.57-1.1_OSSTECH.noarch.rpm</text:p>
        </text:list-item>
        <text:list-item>
          <text:p text:style-name="P37">perl-Crypt-Random-1.25-1.2.1_OSSTECH.noarch.rpm</text:p>
        </text:list-item>
        <text:list-item>
          <text:p text:style-name="P37">perl-Data-Buffer-0.04-1.2.1_OSSTECH.noarch.rpm</text:p>
        </text:list-item>
        <text:list-item>
          <text:p text:style-name="P37">perl-Digest-MD2-2.03-1.2.1_OSSTECH.i386.rpm</text:p>
        </text:list-item>
        <text:list-item>
          <text:p text:style-name="P37">perl-Jcode-2.03-1.1_OSSTECH.i386.rpm</text:p>
        </text:list-item>
        <text:list-item>
          <text:p text:style-name="P37">perl-Math-GMP-2.04-1.1_OSSTECH.i386.rpm</text:p>
        </text:list-item>
        <text:list-item>
          <text:p text:style-name="P37">perl-Math-Pari-2.010706-1.1_OSSTECH.i386.rpm</text:p>
        </text:list-item>
        <text:list-item>
          <text:p text:style-name="P37">perl-Module-Build-0.2611-1.2.1_OSSTECH.noarch.rpm</text:p>
        </text:list-item>
        <text:list-item>
          <text:p text:style-name="P37">perl-Net-SSH-Perl-1.30-2.1_OSSTECH.noarch.rpm</text:p>
        </text:list-item>
        <text:list-item>
          <text:p text:style-name="P37">perl-Quota-1.5.1-1.2.1_OSSTECH.i386.rpm</text:p>
        </text:list-item>
        <text:list-item>
          <text:p text:style-name="P37">perl-Sort-Versions-1.5-1.2.1_OSSTECH.noarch.rpm</text:p>
        </text:list-item>
        <text:list-item>
          <text:p text:style-name="P37">perl-String-CRC32-1.4-1.1_OSSTECH.i386.rpm</text:p>
        </text:list-item>
        <text:list-item>
          <text:p text:style-name="P37">perl-Tie-EncryptedHash-1.21-1.2.1_OSSTECH.noarch.rpm</text:p>
        </text:list-item>
        <text:list-item>
          <text:p text:style-name="P37">perl-Unicode-Map-0.112-0.2.1_OSSTECH.i386.rpm</text:p>
        </text:list-item>
        <text:list-item>
          <text:p text:style-name="P37">perl-Unicode-Map8-0.12-0.2.1_OSSTECH.i386.rpm</text:p>
        </text:list-item>
        <text:list-item>
          <text:p text:style-name="P37">perl-Unicode-MapUTF8-1.11-1.1_OSSTECH.noarch.rpm</text:p>
        </text:list-item>
        <text:list-item>
          <text:p text:style-name="P37">perl-Unicode-String-2.09-1.1_OSSTECH.i386.rpm</text:p>
        </text:list-item>
      </text:list>
      <text:p text:style-name="Text_20_body"/>
      <text:p text:style-name="Text_20_body"/>
      <text:p text:style-name="Text_20_body"/>
      <text:p text:style-name="Text_20_body"/>
      <text:h text:style-name="Heading_20_1" text:outline-level="1">LAM<text:span text:style-name="T1">の初期設定</text:span></text:h>
      <text:p text:style-name="Text_20_body">LAM<text:span text:style-name="T1">の初期設定は次の手順で行ってください。</text:span></text:p>
      <text:h text:style-name="P11" text:outline-level="2">PHPの設定</text:h>
      <text:p text:style-name="Text_20_body">LAMを利用する前に、/etc/php.iniのmemory_limitの値を32M<text:span text:style-name="T1">以上</text:span>に設定します。</text:p>
      <text:p text:style-name="Text_20_body"><text:span text:style-name="T1">ユーザー数が</text:span>数<text:span text:style-name="T1">千エントリある場合には、128M～256Mのメモリを利用可能に設定しておく必要があります。</text:span></text:p>
      <text:p text:style-name="P19">memory_limit = 64M</text:p>
      <text:p text:style-name="P7"/>
      <text:h text:style-name="Heading_20_2" text:outline-level="2">LAM<text:span text:style-name="T1">の設定ファイルの準備</text:span></text:h>
      <text:p text:style-name="Text_20_body">続いてLAMの初期設定ファイルを作成します。 /var/www/html/lam/configに設定ファイルのサンプルとして、config.cfg_sampleが<text:span text:style-name="T1">インストールされています</text:span>ので、このファイルをconfig.cfgとしてコピーし、パスワードとプロファイル名を設定します。</text:p>
      <text:p text:style-name="ターミナル"># cd /var/www/html/lam/config</text:p>
      <text:p text:style-name="ターミナル"># cp config.cfg_sample config.cfg</text:p>
      <text:p text:style-name="ターミナル"># vi config.cfg</text:p>
      <text:p text:style-name="Text_20_body"/>
      <text:p text:style-name="Text_20_body">/var/www/html/lam/config/config.cfg<text:span text:style-name="T1">にはLAM管理用のパスワードとデフォルトプロファイルを設定します。</text:span></text:p>
      <text:p text:style-name="コード"># password to add/delete/rename configuration <text:s/>profiles</text:p>
      <text:p text:style-name="コード">password: secret</text:p>
      <text:p text:style-name="コード"/>
      <text:p text:style-name="コード"># default profile, without “.conf”</text:p>
      <text:p text:style-name="コード">default: lam</text:p>
      <text:p text:style-name="Text_20_body">上記設定では、パスワードを”secret”、デフォルトプロファイルの設定ファイルをlam.confとして設定しています。</text:p>
      <text:p text:style-name="Text_20_body"/>
      <text:p text:style-name="P5">暗号化パスワードを設定したいときは、slappasswdコマンドで暗号化したパスワード文字列を取得し、config.cfgファイルに設定します。</text:p>
      <text:p text:style-name="P5">例えば、パスワード 「lam」を、SSHA形式で暗号化したい場合、次のコマンドを実行し、表示された文字列をconfig.cfgの「password」パラメーターに設定します。</text:p>
      <text:p text:style-name="ターミナル"># /usr/sbin/slappasswd -h \{SSHA\} -s lam</text:p>
      <text:p text:style-name="ターミナル">{SSHA}2Js044HgUMWeR9aRPPHcEZ3GXMHpn5RT</text:p>
      <text:p text:style-name="P5">以下は暗号化パスワードのconfig.cfgへの設定例です。</text:p>
      <text:p text:style-name="コード"><text:soft-page-break/># password to add/delete/rename configuration <text:s/>profiles</text:p>
      <text:p text:style-name="コード">password: {SSHA}2Js044HgUMWeR9aRPPHcEZ3GXMHpn5RT</text:p>
      <text:p text:style-name="コード"/>
      <text:p text:style-name="コード"># default profile, without “.conf”</text:p>
      <text:p text:style-name="コード">default: lam</text:p>
      <text:p text:style-name="Text_20_body"/>
      <text:p text:style-name="Text_20_body">次にlam.confの初期設定ファイルを作成します。config.cfgファイルと同じディレクトリ(/var/www/html/lam/config)に、サンプルとしてlam.conf_sampleファイルがありますので、このファイルをコピーしてlam.confを作成します。</text:p>
      <text:p text:style-name="ターミナル"># cd /var/www/html/lam/config</text:p>
      <text:p text:style-name="ターミナル"># cp lam.conf_sample lam.conf</text:p>
      <text:p text:style-name="Text_20_body"/>
      <text:p text:style-name="P5">最後<text:span text:style-name="T1">にconfig.cfgとlam.confのパーミッションをapacheユーザーに変更します。</text:span></text:p>
      <text:p text:style-name="P20"># chown apache:apache config.cfg</text:p>
      <text:p text:style-name="P20"># chown apache:apache lam.conf</text:p>
      <text:p text:style-name="P5"/>
      <text:h text:style-name="P11" text:outline-level="2">ユーザー<text:span text:style-name="T1">のホームディレクトリ作成機能の設定</text:span></text:h>
      <text:p text:style-name="P5">LAMには、ユーザーの作成時にホームディレクトリを作成し、ユーザーの削除時にホームディレクトリを削除する機能があります。この機能を利用するためには、次の設定を行う必要があります。</text:p>
      <text:h text:style-name="P15" text:outline-level="3">LDAP管理者の設定</text:h>
      <text:p text:style-name="P5">ユーザー<text:span text:style-name="T1">のホームディレクトリを作成する際に、LAM経由でsshを実行し、ホームディレクトリの作成を行います。この際に、sshでログインするユーザーとしてLAMにログインしているLDAP管理者のユーザー名と、LAMにログインした際のパスワードを使ってsshの認証を行います。</text:span></text:p>
      <text:p text:style-name="P5">そのため<text:span text:style-name="T1">、LDAP管理者のエントリが、posixAccountとして登録されており、かつ、OSにログインできる状態でなければなりません。そのために、LDAP管理者のエントリが次の条件を満たす必要があります。</text:span></text:p>
      <text:list text:style-name="L2">
        <text:list-item>
          <text:p text:style-name="P22">LDAP管理者がposixAccountのユーザーエントリとしてLDAPに登録されていること</text:p>
          <text:list>
            <text:list-item>
              <text:p text:style-name="P22">[例] uid=Manager,ou=Users,dc=example,dc=jp</text:p>
            </text:list-item>
          </text:list>
        </text:list-item>
        <text:list-item>
          <text:p text:style-name="P22">LDAP管理者のパスワードがLDAPに格納されていること</text:p>
          <text:list>
            <text:list-item>
              <text:p text:style-name="P22">LDAP管理者のパスワードをslapd.confではなく、LDAPに登録する必要があります。LAMの初期設定後に、LAMからパスワードを設定することができます。</text:p>
            </text:list-item>
          </text:list>
        </text:list-item>
      </text:list>
      <text:p text:style-name="P5"/>
      <text:h text:style-name="P15" text:outline-level="3"><text:soft-page-break/>sudoの設定</text:h>
      <text:p text:style-name="P5">ユーザー<text:span text:style-name="T1">のホームディレクトリを作成する際には、LDAP管理者の権限でssh経由で、/var/www/html/lam/lib/lamdaemon.plコマンドを実行します。この際に、root権限でコマンドを実行する必要があるため、sudoの設定を行います。sudoの設定はvisudoコマンドで行います。</text:span></text:p>
      <text:p text:style-name="P20"># visudo</text:p>
      <text:p text:style-name="P5">設定<text:span text:style-name="T1">内容は次のとおりです。ユーザー名の部分には、前述のLDAP管理者のユーザー名を指定します。下記設定例では管理者ユーザーとして「Manager」を設定しています。</text:span></text:p>
      <text:p text:style-name="P19">Manager ALL=NOPASSWD:/var/www/html/lam/lib/lamdaemon.pl</text:p>
      <text:p text:style-name="P5"/>
      <text:p text:style-name="P5">またRHEL5/CentOS5では、「Defaults requiretty」の設定行の先頭に「#」を追加して無効にしてください。</text:p>
      <text:p text:style-name="コード"># Defaults requiretty </text:p>
      <text:p text:style-name="Standard"/>
      <text:h text:style-name="P15" text:outline-level="3">スクリプトファイルの設定</text:h>
      <text:p text:style-name="P5">lamdaemon.plをLAMが実行できるように、スクリプトの設定を行います。</text:p>
      <text:p text:style-name="P5">LAMのログイン画面で、右上の「LAM Configuration(LAM構成設定)」をクリックします。</text:p>
      <text:p text:style-name="P5">設定画面の「Server List」に「127.0.0.1」を設定し、「スクリプト設定」に「/var/www/html/lam/lib/lamdaemon.pl」を設定します。</text:p>
      <text:p text:style-name="P5"/>
      <text:h text:style-name="P15" text:outline-level="3">sshd_configの設定</text:h>
      <text:p text:style-name="P5">ホームディレクトリ<text:span text:style-name="T1">作成時に、ssh経由の認証を行いますが、この際にユーザー名とパスワードを使って認証を行うため、sshdの設定でパスワード認証を設定しておく必要があります。OSインストール後のデフォルト設定ではパスワード認証が有効になっていますが、パスワード認証が無効になっている場合は、/etc/ssh/sshd_configのPasswordAuthenticationパラメーターをyesに変更します。</text:span></text:p>
      <text:p text:style-name="P19">PasswordAuthentication yes</text:p>
      <text:p text:style-name="P5">sshd_config<text:span text:style-name="T1">の</text:span>設定<text:span text:style-name="T1">を変更したら、sshdを再起動します。</text:span></text:p>
      <text:p text:style-name="P20"># /sbin/service sshd restart</text:p>
      <text:p text:style-name="P5"/>
      <text:p text:style-name="P5">以上<text:span text:style-name="T1">でホームディレクトリの自動作成機能の設定は完了です。</text:span></text:p>
      <text:p text:style-name="P5"/>
      <text:h text:style-name="P11" text:outline-level="2">Webサーバーの起動</text:h>
      <text:p text:style-name="P5">LAMの初期設定が完了したら、Webサーバーを起動します。</text:p>
      <text:p text:style-name="P20"># /sbin/service httpd start</text:p>
      <text:p text:style-name="P5"><text:soft-page-break/></text:p>
      <text:p text:style-name="P5">既にWeb<text:span text:style-name="T1">サーバーが起動している場合は、Webサーバーを再起動します。</text:span></text:p>
      <text:p text:style-name="P20"># /sbin/service httpd restart</text:p>
      <text:p text:style-name="P5"/>
      <text:h text:style-name="P12" text:outline-level="1">LAMの全体設定</text:h>
      <text:h text:style-name="P11" text:outline-level="2">LAMのログイン画面</text:h>
      <text:p text:style-name="P5">LAMにログインするため、Webブラウザから下記のURLにアクセスします。</text:p>
      <text:p text:style-name="Text_20_body"><text:a xlink:type="simple" xlink:href="http://localhost/lam/index.html"><text:span text:style-name="T1">http://localhost/lam/index.html</text:span></text:a></text:p>
      <text:p text:style-name="P5">【<text:span text:style-name="T1">注意</text:span>】</text:p>
      <text:p text:style-name="P5">リモートからログインする際には、ファイアーウォールによるアクセス制限が行われている場合がありますので、そのような場合にはHTTP経由のアクセスが可能となるようにアクセス制限を変更してください。</text:p>
      <text:p text:style-name="P5"/>
      <text:p text:style-name="P5">正常<text:span text:style-name="T1">に設定が完了していれば、図</text:span><text:span text:style-name="T1"><text:sequence-ref text:reference-format="value" text:ref-name="refIllustration0">4.1</text:sequence-ref></text:span><text:span text:style-name="T1">が表示されます。</text:span></text:p>
      <text:p text:style-name="P5"><draw:frame draw:style-name="fr3" draw:name="枠3" text:anchor-type="paragraph" svg:width="14.406cm" draw:z-index="84"><draw:text-box fo:min-height="11.647cm"><text:p text:style-name="Illustration"><draw:frame draw:style-name="fr9" draw:name="グラフィックス2" text:anchor-type="paragraph" svg:x="0.004cm" svg:y="0.002cm" svg:width="14.406cm" style:rel-width="100%" svg:height="11.647cm" style:rel-height="scale" draw:z-index="86"><draw:image xlink:href="Pictures/10000201000002B7000002324FC21646.png" xlink:type="simple" xlink:show="embed" xlink:actuate="onLoad"/></draw:frame>図 <text:sequence text:ref-name="refIllustration0" text:name="Illustration" text:formula="ooow:Illustration+1" style:num-format="1">4.1</text:sequence>:LAM<text:span text:style-name="T1">のログイン画面</text:span></text:p></draw:text-box></draw:frame></text:p>
      <text:h text:style-name="P11" text:outline-level="2">LDAP関連の基本設定</text:h>
      <text:p text:style-name="Text_20_body"><text:span text:style-name="T1">LAMの初期設定ファイル(lam.conf)では、各パラメータにサンプルの値が指定されていますので、実際の運用</text:span><text:soft-page-break/><text:span text:style-name="T1">環境に適した値に、設定を変更する必要があります。そのために、LAMのログイン画面の右上にある「LAM Configuration」をクリックし、画面</text:span><text:span text:style-name="T1"><text:sequence-ref text:reference-format="value" text:ref-name="refIllustration1">4.2</text:sequence-ref></text:span><text:span text:style-name="T1">に移ります。</text:span></text:p>
      <text:p text:style-name="P5"/>
      <text:p text:style-name="P5"><draw:frame draw:style-name="fr3" draw:name="枠4" text:anchor-type="paragraph" svg:width="13.667cm" draw:z-index="87"><draw:text-box fo:min-height="6.833cm"><text:p text:style-name="Illustration"><draw:frame draw:style-name="fr9" draw:name="グラフィックス6" text:anchor-type="paragraph" svg:x="0.004cm" svg:y="0.002cm" svg:width="13.667cm" style:rel-width="100%" svg:height="6.833cm" style:rel-height="scale" draw:z-index="88"><draw:image xlink:href="Pictures/10000201000002C6000001637AE3BC34.png" xlink:type="simple" xlink:show="embed" xlink:actuate="onLoad"/></draw:frame>図 <text:sequence text:ref-name="refIllustration1" text:name="Illustration" text:formula="ooow:Illustration+1" style:num-format="1">4.2</text:sequence>:LAM Configuration<text:span text:style-name="T1">の選択画面</text:span></text:p></draw:text-box></draw:frame></text:p>
      <text:p text:style-name="Text_20_body"><text:span text:style-name="T1">図</text:span><text:span text:style-name="T1"><text:sequence-ref text:reference-format="value" text:ref-name="refIllustration1">4.2</text:sequence-ref></text:span><text:span text:style-name="T1">では、</text:span><text:span text:style-name="T2">「Edit server profiles」</text:span><text:span text:style-name="T1">を選択します。</text:span></text:p>
      <text:p text:style-name="Text_20_body"><text:span text:style-name="T1">続けて、パスワードの入力画面(図</text:span><text:span text:style-name="T1"><text:sequence-ref text:reference-format="value" text:ref-name="refIllustration2">4.3</text:sequence-ref></text:span><text:span text:style-name="T1">)が表示されます。ここで入力するパスワードは、lam.confのpasswdの項目に設定されているパスワードを入力します。サンプルファイルのlam.conf_sampleではパスワードとして”lam”が設定されていますので、このサンプルファイルを利用してlam.confを作成した場合は、パスワードの入力欄に「</text:span><text:span text:style-name="T2">lam</text:span><text:span text:style-name="T1">」を入力し、「OK」をクリックします。</text:span></text:p>
      <text:p text:style-name="P5"/>
      <text:p text:style-name="P5"><draw:frame draw:style-name="fr3" draw:name="枠5" text:anchor-type="paragraph" svg:width="14.658cm" draw:z-index="89"><draw:text-box fo:min-height="6.844cm"><text:p text:style-name="Illustration"><draw:frame draw:style-name="fr9" draw:name="グラフィックス7" text:anchor-type="paragraph" svg:x="0.004cm" svg:y="0.002cm" svg:width="14.658cm" style:rel-width="100%" svg:height="6.844cm" style:rel-height="scale" draw:z-index="90"><draw:image xlink:href="Pictures/10000201000002C70000014C1B286325.png" xlink:type="simple" xlink:show="embed" xlink:actuate="onLoad"/></draw:frame>図 <text:sequence text:ref-name="refIllustration2" text:name="Illustration" text:formula="ooow:Illustration+1" style:num-format="1">4.3</text:sequence>:LAM<text:span text:style-name="T1">の管理者パスワードの入力</text:span></text:p></draw:text-box></draw:frame></text:p>
      <text:p text:style-name="Text_20_body"><text:soft-page-break/><text:span text:style-name="T1">パスワードの認証が正常に行われると、管理するLDAP関連の項目を設定する画面(図</text:span><text:span text:style-name="T1"><text:sequence-ref text:reference-format="value" text:ref-name="refIllustration3">4.4</text:sequence-ref></text:span><text:span text:style-name="T1">)が表示されます。</text:span></text:p>
      <text:p text:style-name="P5"/>
      <text:p text:style-name="P5"><draw:frame draw:style-name="fr3" draw:name="枠6" text:anchor-type="paragraph" svg:width="13.781cm" draw:z-index="91"><draw:text-box fo:min-height="10.934cm"><text:p text:style-name="Illustration"><draw:frame draw:style-name="fr9" draw:name="グラフィックス8" text:anchor-type="paragraph" svg:x="0.004cm" svg:y="0.002cm" svg:width="13.781cm" style:rel-width="100%" svg:height="10.934cm" style:rel-height="scale" draw:z-index="92"><draw:image xlink:href="Pictures/10000201000002B9000002293E41D1F0.png" xlink:type="simple" xlink:show="embed" xlink:actuate="onLoad"/></draw:frame>図 <text:sequence text:ref-name="refIllustration3" text:name="Illustration" text:formula="ooow:Illustration+1" style:num-format="1">4.4</text:sequence>:LDAP<text:span text:style-name="T1">関連の基本設定</text:span></text:p></draw:text-box></draw:frame></text:p>
      <text:p text:style-name="Text_20_body">本ドキュメントでは、LAMがインストールされているサーバーと同じマシンに、OpenLDAPによるLDAPサーバが構築されているものとして、説明を行います。本ドキュメントの設定例として、/etc/openldap/slapd.confには、次の値が設定されているものとします。</text:p>
      <text:p text:style-name="コード">suffix <text:s/>“dc=example,dc=jp”</text:p>
      <text:p text:style-name="コード">rootdn “uid=Manager,ou=People,dc=example,dc=jp”</text:p>
      <text:p text:style-name="コード">rootpw <text:s text:c="2"/>secret</text:p>
      <text:p text:style-name="P5">これらの設定値は、運用環境に合わせて、読み替えてください。</text:p>
      <text:p text:style-name="P5"/>
      <text:p text:style-name="P7"><text:span text:style-name="T1">また</text:span>、これらの値が設定されたslapdが下記コマンドで起動されているものとします。</text:p>
      <text:p text:style-name="P7"/>
      <text:p text:style-name="ターミナル"># /sbin/service ldap start</text:p>
      <text:p text:style-name="P7"/>
      <text:p text:style-name="P7"><text:span text:style-name="T1">図</text:span><text:span text:style-name="T1"><text:sequence-ref text:reference-format="value" text:ref-name="refIllustration3">4.4</text:sequence-ref></text:span>で表示されているLDAP関連の基本設定を、運用環境に合わせて設定を行います。</text:p>
      <text:p text:style-name="P7"/>
      <text:p text:style-name="Text_20_body"><text:soft-page-break/><text:span text:style-name="T1">まず最初に「</text:span><text:span text:style-name="T2">Account types and modules</text:span><text:span text:style-name="T1">」の「</text:span><text:span text:style-name="T2">Edit modules</text:span><text:span text:style-name="T1">」をクリックし、図</text:span><text:span text:style-name="T1"><text:sequence-ref text:reference-format="value" text:ref-name="refIllustration4">4.5</text:sequence-ref></text:span><text:span text:style-name="T1">を表示させます。</text:span></text:p>
      <text:p text:style-name="P5"/>
      <text:p text:style-name="P5"><draw:frame draw:style-name="fr3" draw:name="枠8" text:anchor-type="paragraph" svg:width="15.587cm" draw:z-index="93"><draw:text-box fo:min-height="11.208cm"><text:p text:style-name="Illustration"><draw:frame draw:style-name="fr9" draw:name="グラフィックス16" text:anchor-type="paragraph" svg:x="0.004cm" svg:y="0.002cm" svg:width="15.587cm" style:rel-width="100%" svg:height="11.208cm" style:rel-height="scale" draw:z-index="94"><draw:image xlink:href="Pictures/10000201000003080000022E252DD2F4.png" xlink:type="simple" xlink:show="embed" xlink:actuate="onLoad"/></draw:frame>図 <text:sequence text:ref-name="refIllustration4" text:name="Illustration" text:formula="ooow:Illustration+1" style:num-format="1">4.5</text:sequence>: Module Selection</text:p></draw:text-box></draw:frame></text:p>
      <text:p text:style-name="Text_20_body"><text:span text:style-name="T1">図</text:span><text:span text:style-name="T1"><text:sequence-ref text:reference-format="value" text:ref-name="refIllustration4">4.5</text:sequence-ref></text:span>では、ユーザ、グループなどのLDAPエントリの属性を定義しています。デフォルト設定ではSamba 3.0との連携用の設定となっています。運用環境でSamba 3.0との連携を行わない場合には、各エントリから、「Samba3」のモジュールを削除します。モジュールの削除は、「Samba3」を選択し、「=&gt;」ボタンをクリックすることで設定できます。</text:p>
      <text:list text:style-name="L3">
        <text:list-item>
          <text:p text:style-name="P139">Users: Samba 3(sambaSamAccount)の削除</text:p>
        </text:list-item>
        <text:list-item>
          <text:p text:style-name="P139">Groups:Samba 3(sambaGroupMapping)の削除</text:p>
        </text:list-item>
        <text:list-item>
          <text:p text:style-name="P26">Hosts: Samba 3(sambaSamAccount)の削除</text:p>
        </text:list-item>
      </text:list>
      <text:p text:style-name="P5"/>
      <text:p text:style-name="P7">各モジュールの設定が完了したら、画面下部の「OK」ボタンをクリックし、<text:span text:style-name="T1">図</text:span><text:span text:style-name="T1"><text:sequence-ref text:reference-format="value" text:ref-name="refIllustration3">4.4</text:sequence-ref></text:span>に戻ります。</text:p>
      <text:p text:style-name="P7"/>
      <text:p text:style-name="P7"><text:span text:style-name="T1">次に「</text:span><text:span text:style-name="T2">Account types and modules</text:span><text:span text:style-name="T1">」の「</text:span><text:span text:style-name="T2">Edit account types</text:span><text:span text:style-name="T1">」をクリックし、図</text:span><text:span text:style-name="T1"><text:sequence-ref text:reference-format="value" text:ref-name="refIllustration5">4.6</text:sequence-ref></text:span><text:span text:style-name="T1">を表示させます。</text:span></text:p>
      <text:p text:style-name="P5"/>
      <text:p text:style-name="P5"><draw:frame draw:style-name="fr4" draw:name="枠9" text:anchor-type="paragraph" svg:x="0.706cm" svg:y="0.108cm" svg:width="15.587cm" draw:z-index="95"><draw:text-box fo:min-height="13.189cm"><text:p text:style-name="Illustration"><draw:frame draw:style-name="fr9" draw:name="グラフィックス11" text:anchor-type="paragraph" svg:x="0.004cm" svg:y="0.002cm" svg:width="15.587cm" style:rel-width="100%" svg:height="13.189cm" style:rel-height="scale" draw:z-index="96"><draw:image xlink:href="Pictures/10000201000002B10000024741370EF2.png" xlink:type="simple" xlink:show="embed" xlink:actuate="onLoad"/></draw:frame>図 <text:sequence text:ref-name="refIllustration5" text:name="Illustration" text:formula="ooow:Illustration+1" style:num-format="1">4.6</text:sequence>: Account Types<text:span text:style-name="T1">の設定</text:span></text:p></draw:text-box></draw:frame><text:soft-page-break/></text:p>
      <text:p text:style-name="Text_20_body">Users、Groups、Hosts、Samba domainsの各項目のLDAP suffixを、運用環境のLDAP suffixに合わせます。本ドキュメントの環境では、以下の設定を行うことになります。</text:p>
      <text:list text:style-name="L4">
        <text:list-item>
          <text:p text:style-name="P141">Users: <text:s/>ou=People,dc=example,dc=jp</text:p>
        </text:list-item>
        <text:list-item>
          <text:p text:style-name="P141">Groups: ou=group,dc=example,dc=jp</text:p>
        </text:list-item>
        <text:list-item>
          <text:p text:style-name="P141">Hosts: ou=machines,dc=example,dc=jp</text:p>
        </text:list-item>
        <text:list-item>
          <text:p text:style-name="P141">Samba domains: ou=domains,dc=example,dc=jp</text:p>
        </text:list-item>
      </text:list>
      <text:p text:style-name="Text_20_body"/>
      <text:p text:style-name="Text_20_body">Users<text:span text:style-name="T1">の「List attributes」に含まれる#givenName、#snですが、英語表記の順番のため「First Name(名)、Last Name(姓)」で並んでいます。そのため、ユーザーの一覧表示の際などに「名、姓」で表示されてしまうため、「#sn,#givenName」の順番に変更しておきます。</text:span></text:p>
      <text:p text:style-name="Text_20_body"><text:span text:style-name="T1">その他の</text:span>項目の「List attributes」は、通常変更する必要はありません。</text:p>
      <text:p text:style-name="Text_20_body">以上の設定を終えたら、<text:span text:style-name="T1">図</text:span><text:span text:style-name="T1"><text:sequence-ref text:reference-format="value" text:ref-name="refIllustration5">4.6</text:sequence-ref></text:span>の下部にある「OK」ボタンをクリックします。</text:p>
      <text:p text:style-name="P5"><text:soft-page-break/></text:p>
      <text:p text:style-name="Text_20_body">続いて<text:span text:style-name="T1">図</text:span><text:span text:style-name="T1"><text:sequence-ref text:reference-format="value" text:ref-name="refIllustration3">4.4</text:sequence-ref></text:span>に戻りますので、各項目について、以下の通り設定します。</text:p>
      <text:p text:style-name="Text_20_body"/>
      <text:list text:style-name="L5">
        <text:list-item>
          <text:p text:style-name="P145">Server settings</text:p>
          <text:list>
            <text:list-item>
              <text:p text:style-name="P145">Server address: ldap://localhost:389 <text:s text:c="2"/>(デフォルト値のまま)</text:p>
            </text:list-item>
            <text:list-item>
              <text:p text:style-name="P145">Tree suffix: dc=example,dc=jp <text:s text:c="2"/>(運用環境のslapd.confのsuffixに合わせます)</text:p>
            </text:list-item>
            <text:list-item>
              <text:p text:style-name="P145">Cache timeout : <text:s/>5分 <text:s text:c="2"/>(LAMが保持するLDAPのキャッシュを更新する間隔です。)</text:p>
            </text:list-item>
          </text:list>
        </text:list-item>
        <text:list-item>
          <text:p text:style-name="P145"><text:span text:style-name="T3">Account types and modules</text:span>: </text:p>
          <text:list>
            <text:list-item>
              <text:p text:style-name="P145">「Edit account types」をクリックします。詳細については既に説明しました。</text:p>
            </text:list-item>
          </text:list>
        </text:list-item>
        <text:list-item>
          <text:p text:style-name="P145">Unix</text:p>
          <text:list>
            <text:list-item>
              <text:p text:style-name="P145">Users: LAMでユーザ作成時に割り当てるUIDの最小値と最大値を指定します。</text:p>
            </text:list-item>
            <text:list-item>
              <text:p text:style-name="P145">Hosts: LAMでSamba用マシンアカウント作成時に割り当てるUIDの最小値と最大値を設定します。Sambaを使用しない場合には利用されません。Usersに割り当てている範囲と重ならないように設定します。</text:p>
            </text:list-item>
            <text:list-item>
              <text:p text:style-name="P145">Password hash type: ユーザのパスワードの暗号化方式を指定します。通常はデフォルトの「SSHA」で問題ありません。</text:p>
            </text:list-item>
          </text:list>
        </text:list-item>
        <text:list-item>
          <text:p text:style-name="P145">Samba3</text:p>
          <text:list>
            <text:list-item>
              <text:p text:style-name="P145">Time zone: 「GMT+09」を選択します。(Samba3用の設定を削除している場合は表示されません。)</text:p>
            </text:list-item>
          </text:list>
        </text:list-item>
        <text:list-item>
          <text:p text:style-name="P145">Unix</text:p>
          <text:list>
            <text:list-item>
              <text:p text:style-name="P145">Groups:グループ作成時に割り当てるGIDの最小値と最大値を設定します。 <text:s/></text:p>
            </text:list-item>
          </text:list>
        </text:list-item>
        <text:list-item>
          <text:p text:style-name="P145">List settings</text:p>
          <text:list>
            <text:list-item>
              <text:p text:style-name="P145">LDAPのエントリを表示する際に、一度に表示するエントリ数です。最大 100エントリの表示まで選択することが可能です。</text:p>
            </text:list-item>
          </text:list>
        </text:list-item>
        <text:list-item>
          <text:p text:style-name="P145">Language settings</text:p>
          <text:list>
            <text:list-item>
              <text:p text:style-name="P145">Default language : 日本語(日本)を選択します。</text:p>
            </text:list-item>
          </text:list>
        </text:list-item>
        <text:list-item>
          <text:p text:style-name="P145">Script settings</text:p>
          <text:list>
            <text:list-item>
              <text:p text:style-name="P145">Server list</text:p>
              <text:list>
                <text:list-item>
                  <text:p text:style-name="P145"><text:span text:style-name="T1">ホームディレクトリの自動作成</text:span>を行う場合に、対象となるサーバを指定します。LAM<text:span text:style-name="T1">が動作するホストにホームディレクトリを作成する場合は、「127.0.0.1」を指定します。</text:span></text:p>
                </text:list-item>
              </text:list>
            </text:list-item>
            <text:list-item>
              <text:p text:style-name="P145">Path to external script</text:p>
              <text:list>
                <text:list-item>
                  <text:p text:style-name="P27">ホームディレクトリ<text:span text:style-name="T1">の自動作成を行う場合に、ホームディレクトリの自動作成を行うスクリプトを指定します。弊社提供パッケージでは、「/var/www/html/lam/lib/lamdaemon.pl」を指定してください。</text:span></text:p>
                </text:list-item>
              </text:list>
            </text:list-item>
            <text:list-item>
              <text:p text:style-name="P145">Rights for the home directory</text:p>
              <text:list>
                <text:list-item>
                  <text:p text:style-name="P145"><text:soft-page-break/>ホームディレクトリの<text:span text:style-name="T1">自動</text:span>作成時に、ホームディレクトリに設定するパーミッションを設定します。</text:p>
                </text:list-item>
              </text:list>
            </text:list-item>
          </text:list>
        </text:list-item>
        <text:list-item>
          <text:p text:style-name="P145">Security settings</text:p>
          <text:list>
            <text:list-item>
              <text:p text:style-name="P145">List of valid users</text:p>
              <text:list>
                <text:list-item>
                  <text:p text:style-name="P145">LAMにログインすることを許可するユーザのDNを設定します。本ドキュメントでは設定例として、slapd.confに設定した”uid=Manager,ou=People,dc=example,dc=jp”のエントリを設定します。</text:p>
                </text:list-item>
              </text:list>
            </text:list-item>
            <text:list-item>
              <text:p text:style-name="P145">New passwor</text:p>
              <text:list>
                <text:list-item>
                  <text:p text:style-name="P145">現在ログインしているLDAPの基本設定画面にログインするためのパスワードを変更する場合に、新しいパスワードを入力します。本ドキュメントでは、デフォルトで設定されている”lam”を “secret”に変更します。</text:p>
                </text:list-item>
              </text:list>
            </text:list-item>
          </text:list>
          <text:p text:style-name="P145"/>
        </text:list-item>
      </text:list>
      <text:p text:style-name="Text_20_body"><text:span text:style-name="T1">以上の設定を終えたら、画面下部の「OK」ボタンをクリックします。正常に変更が完了すれば、図</text:span><text:span text:style-name="T1"><text:sequence-ref text:reference-format="value" text:ref-name="refIllustration6">4.7</text:sequence-ref></text:span><text:span text:style-name="T1">が表示されます。</text:span></text:p>
      <text:p text:style-name="P5"/>
      <text:p text:style-name="P5"><draw:frame draw:style-name="fr3" draw:name="枠10" text:anchor-type="paragraph" svg:width="12.723cm" draw:z-index="97"><draw:text-box fo:min-height="6.182cm"><text:p text:style-name="Illustration"><draw:frame draw:style-name="fr9" draw:name="グラフィックス9" text:anchor-type="paragraph" svg:x="0.004cm" svg:y="0.002cm" svg:width="12.723cm" style:rel-width="100%" svg:height="6.182cm" style:rel-height="scale" draw:z-index="98"><draw:image xlink:href="Pictures/10000201000002C80000015A6A0F2E12.png" xlink:type="simple" xlink:show="embed" xlink:actuate="onLoad"/></draw:frame>図 <text:sequence text:ref-name="refIllustration6" text:name="Illustration" text:formula="ooow:Illustration+1" style:num-format="1">4.7</text:sequence>: lam.conf<text:span text:style-name="T1">の設定変更に成功</text:span></text:p></draw:text-box></draw:frame></text:p>
      <text:p text:style-name="Text_20_body">画面下部の「Back to Login」をクリックし、LAMのログイン画面に戻ります。</text:p>
      <text:p text:style-name="Text_20_body"><text:span text:style-name="T1">図</text:span><text:span text:style-name="T1"><text:sequence-ref text:reference-format="value" text:ref-name="refIllustration6">4.7</text:sequence-ref></text:span><text:span text:style-name="T1">が表示されずエラーが表示される場合には、lam.confファイルの所有者がapacheユーザになっているか確認してください。</text:span></text:p>
      <text:p text:style-name="P5"/>
      <text:p text:style-name="P5"/>
      <text:h text:style-name="P12" text:outline-level="1">LAMの利用</text:h>
      <text:p text:style-name="Text_20_body">基本設定が完了したら、LAMを利用することができます。</text:p>
      <text:p text:style-name="Text_20_body"><text:a xlink:type="simple" xlink:href="http://localhost/lam/index.html">http://localhost/lam/index.html</text:a></text:p>
      <text:p text:style-name="Text_20_body"><text:a xlink:type="simple" xlink:href="http://localhost/lam/index.htmlにアクセスして"><text:span text:style-name="T5">にアクセスして</text:span></text:a><text:span text:style-name="T4">、</text:span>LAMのログイン画面(<text:span text:style-name="T1">図</text:span><text:span text:style-name="T1"><text:sequence-ref text:reference-format="value" text:ref-name="refIllustration7">5.1</text:sequence-ref></text:span>)を表示します。</text:p>
      <text:p text:style-name="Text_20_body"/>
      <text:p text:style-name="Text_20_body"><draw:frame draw:style-name="fr4" draw:name="枠11" text:anchor-type="paragraph" svg:x="1.559cm" svg:y="0.453cm" svg:width="13.589cm" draw:z-index="99"><draw:text-box fo:min-height="10.211cm"><text:p text:style-name="Illustration"><draw:frame draw:style-name="fr9" draw:name="グラフィックス10" text:anchor-type="paragraph" svg:x="0.004cm" svg:y="0.002cm" svg:width="13.589cm" style:rel-width="100%" svg:height="10.211cm" style:rel-height="scale" draw:z-index="100"><draw:image xlink:href="Pictures/10000201000002B80000020BCD25839D.png" xlink:type="simple" xlink:show="embed" xlink:actuate="onLoad"/></draw:frame>図 <text:sequence text:ref-name="refIllustration7" text:name="Illustration" text:formula="ooow:Illustration+1" style:num-format="1">5.1</text:sequence>: LAM<text:span text:style-name="T1">のログイン画面</text:span></text:p></draw:text-box></draw:frame></text:p>
      <text:p text:style-name="Text_20_body">LAMの基本設定で設定したユーザ(uid=Manager,ou=People, dc=example, dc=jp)名が「ユーザ名」の選択肢に表示されていますので、基本設定で設定したパスワードを入力し、「ログイン」ボタンをクリックします。</text:p>
      <text:p text:style-name="Text_20_body">初回ログイン時には、LDAPにエントリが作成されていないため、<text:span text:style-name="T1">図</text:span><text:span text:style-name="T1"><text:sequence-ref text:reference-format="value" text:ref-name="refIllustration8">5.2</text:sequence-ref></text:span>が表示されますので、「作成」ボタンをクリックします。</text:p>
      <text:p text:style-name="P5"/>
      <text:p text:style-name="P5"><draw:frame draw:style-name="fr3" draw:name="枠12" text:anchor-type="paragraph" svg:width="14.293cm" draw:z-index="101"><draw:text-box fo:min-height="9.848cm"><text:p text:style-name="Illustration"><draw:frame draw:style-name="fr9" draw:name="グラフィックス12" text:anchor-type="paragraph" svg:x="0.004cm" svg:y="0.002cm" svg:width="14.293cm" style:rel-width="100%" svg:height="9.848cm" style:rel-height="scale" draw:z-index="102"><draw:image xlink:href="Pictures/10000201000002C7000001EA5BFE6F6D.png" xlink:type="simple" xlink:show="embed" xlink:actuate="onLoad"/></draw:frame>図 <text:sequence text:ref-name="refIllustration8" text:name="Illustration" text:formula="ooow:Illustration+1" style:num-format="1">5.2</text:sequence>: LDAP<text:span text:style-name="T1">の初期エントリの作成</text:span></text:p></draw:text-box></draw:frame><text:soft-page-break/></text:p>
      <text:p text:style-name="P5"/>
      <text:p text:style-name="P5"/>
      <text:p text:style-name="P7"><text:span text:style-name="T1">LDAPエントリの作成に成功すると、図</text:span><text:span text:style-name="T1"><text:sequence-ref text:reference-format="value" text:ref-name="refIllustration9">5.3</text:sequence-ref></text:span><text:span text:style-name="T1">が表示されます。</text:span></text:p>
      <text:p text:style-name="P5"><draw:frame draw:style-name="fr3" draw:name="枠13" text:anchor-type="paragraph" svg:width="13.492cm" draw:z-index="103"><draw:text-box fo:min-height="4.396cm"><text:p text:style-name="Illustration"><draw:frame draw:style-name="fr9" draw:name="グラフィックス13" text:anchor-type="paragraph" svg:x="0.004cm" svg:y="0.002cm" svg:width="13.492cm" style:rel-width="100%" svg:height="4.396cm" style:rel-height="scale" draw:z-index="104"><draw:image xlink:href="Pictures/10000201000002C8000000E8C6E1CFDC.png" xlink:type="simple" xlink:show="embed" xlink:actuate="onLoad"/></draw:frame>図 <text:sequence text:ref-name="refIllustration9" text:name="Illustration" text:formula="ooow:Illustration+1" style:num-format="1">5.3</text:sequence>: LDAP<text:span text:style-name="T1">エントリの作成に成功</text:span></text:p></draw:text-box></draw:frame></text:p>
      <text:p text:style-name="P7">作成されたLDAPエントリを確認するために、「ツリービュー」をクリックします。</text:p>
      <text:p text:style-name="P7"/>
      <text:p text:style-name="P5"><draw:frame draw:style-name="fr3" draw:name="枠14" text:anchor-type="paragraph" svg:width="15.587cm" draw:z-index="105"><draw:text-box fo:min-height="9.74cm"><text:p text:style-name="Illustration"><draw:frame draw:style-name="fr9" draw:name="グラフィックス14" text:anchor-type="paragraph" svg:x="0.004cm" svg:y="0.002cm" svg:width="15.587cm" style:rel-width="100%" svg:height="9.74cm" style:rel-height="scale" draw:z-index="106"><draw:image xlink:href="Pictures/1000020100000310000001EA24B69680.png" xlink:type="simple" xlink:show="embed" xlink:actuate="onLoad"/></draw:frame>図 <text:sequence text:ref-name="refIllustration10" text:name="Illustration" text:formula="ooow:Illustration+1" style:num-format="1">5.4</text:sequence>:<text:span text:style-name="T1">ツリービューによる表示</text:span></text:p></draw:text-box></draw:frame><text:soft-page-break/></text:p>
      <text:h text:style-name="P12" text:outline-level="1">ユーザー<text:span text:style-name="T1">・グループ管理操作</text:span></text:h>
      <text:p text:style-name="P5"/>
      <text:h text:style-name="P11" text:outline-level="2">グループ<text:span text:style-name="T1">作成</text:span></text:h>
      <text:p text:style-name="Text_20_body">LAMでグループエントリを作成したい場合、画面上部の「グループ」をクリックします。</text:p>
      <text:p text:style-name="Text_20_body"><draw:frame draw:style-name="fr3" draw:name="枠15" text:anchor-type="paragraph" svg:width="15.587cm" draw:z-index="107"><draw:text-box fo:min-height="6.599cm"><text:p text:style-name="Illustration"><draw:frame draw:style-name="fr9" draw:name="グラフィックス15" text:anchor-type="paragraph" svg:x="0.004cm" svg:y="0.002cm" svg:width="15.587cm" style:rel-width="100%" svg:height="6.599cm" style:rel-height="scale" draw:z-index="108"><draw:image xlink:href="Pictures/100002010000031C00000151A5EC825E.png" xlink:type="simple" xlink:show="embed" xlink:actuate="onLoad"/></draw:frame>図 <text:sequence text:ref-name="refIllustration11" text:name="Illustration" text:formula="ooow:Illustration+1" style:num-format="1">6.1</text:sequence>: <text:span text:style-name="T1">グループ管理</text:span></text:p></draw:text-box></draw:frame></text:p>
      <text:p text:style-name="Text_20_body">最初はグループエントリが存在しないため、「グループが見つかりません!」のメッセージが表示されます。そこで、「新しいグループ」ボタンをクリックし、グループの作成を行います。</text:p>
      <text:p text:style-name="P5"/>
      <text:p text:style-name="P5"><draw:frame draw:style-name="fr3" draw:name="枠16" text:anchor-type="paragraph" svg:width="15.587cm" draw:z-index="109"><draw:text-box fo:min-height="8.641cm"><text:p text:style-name="Illustration"><draw:frame draw:style-name="fr9" draw:name="グラフィックス17" text:anchor-type="paragraph" svg:x="0.004cm" svg:y="0.002cm" svg:width="15.587cm" style:rel-width="100%" svg:height="8.641cm" style:rel-height="scale" draw:z-index="110"><draw:image xlink:href="Pictures/1000020100000316000001B678BF14BA.png" xlink:type="simple" xlink:show="embed" xlink:actuate="onLoad"/></draw:frame>図 <text:sequence text:ref-name="refIllustration12" text:name="Illustration" text:formula="ooow:Illustration+1" style:num-format="1">6.2</text:sequence>: <text:span text:style-name="T1">グループの新規作成</text:span></text:p></draw:text-box></draw:frame><text:soft-page-break/></text:p>
      <text:p text:style-name="P7"><text:span text:style-name="T1">図</text:span><text:span text:style-name="T1"><text:sequence-ref text:reference-format="value" text:ref-name="refIllustration12">6.2</text:sequence-ref></text:span><text:span text:style-name="T1">のように、「ページunixの必須属性を全て設定してください」と表示されますので、画面左部分の「unix」のボタンをクリックします。</text:span></text:p>
      <text:p text:style-name="P7"/>
      <text:p text:style-name="P7"><draw:frame draw:style-name="fr3" draw:name="枠17" text:anchor-type="paragraph" svg:width="15.587cm" draw:z-index="111"><draw:text-box fo:min-height="7.634cm"><text:p text:style-name="Illustration"><draw:frame draw:style-name="fr9" draw:name="グラフィックス18" text:anchor-type="paragraph" svg:x="0.004cm" svg:y="0.002cm" svg:width="15.587cm" style:rel-width="100%" svg:height="7.634cm" style:rel-height="scale" draw:z-index="112"><draw:image xlink:href="Pictures/10000201000003120000018130486B4C.png" xlink:type="simple" xlink:show="embed" xlink:actuate="onLoad"/></draw:frame>図 <text:sequence text:ref-name="refIllustration13" text:name="Illustration" text:formula="ooow:Illustration+1" style:num-format="1">6.3</text:sequence>: <text:span text:style-name="T1">グループのUNIX属性の設定</text:span></text:p></draw:text-box></draw:frame></text:p>
      <text:p text:style-name="Text_20_body"><text:span text:style-name="T1">図</text:span><text:span text:style-name="T1"><text:sequence-ref text:reference-format="value" text:ref-name="refIllustration13">6.3</text:sequence-ref></text:span>が表示されますので、「グループ名」を入力します。GID番号は自動的に割り振られますので、通常は変更する必要はありません。グループ名を入力し終えたら、画面左部の「メイン」をクリックします。</text:p>
      <text:p text:style-name="Text_20_body"><text:soft-page-break/><text:span text:style-name="T1">メインページに戻ると、図</text:span><text:span text:style-name="T1"><text:sequence-ref text:reference-format="value" text:ref-name="refIllustration14">6.4</text:sequence-ref></text:span><text:span text:style-name="T1">のように「アカウント作成」のボタンが有効になっていますので、「アカウント作成」をクリックします。</text:span></text:p>
      <text:p text:style-name="P5"/>
      <text:p text:style-name="P5"><draw:frame draw:style-name="fr3" draw:name="枠18" text:anchor-type="paragraph" svg:width="15.587cm" draw:z-index="113"><draw:text-box fo:min-height="7.084cm"><text:p text:style-name="Illustration"><draw:frame draw:style-name="fr9" draw:name="グラフィックス19" text:anchor-type="paragraph" svg:x="0.004cm" svg:y="0.002cm" svg:width="15.587cm" style:rel-width="100%" svg:height="7.084cm" style:rel-height="scale" draw:z-index="114"><draw:image xlink:href="Pictures/100002010000031800000168F7EE5629.png" xlink:type="simple" xlink:show="embed" xlink:actuate="onLoad"/></draw:frame>図 <text:sequence text:ref-name="refIllustration14" text:name="Illustration" text:formula="ooow:Illustration+1" style:num-format="1">6.4</text:sequence>:<text:span text:style-name="T1">　グループアカウントの作成</text:span></text:p></draw:text-box></draw:frame></text:p>
      <text:p text:style-name="Text_20_body"><text:span text:style-name="T1">アカウントの作成に成功すると、図</text:span><text:span text:style-name="T1"><text:sequence-ref text:reference-format="value" text:ref-name="refIllustration15">6.5</text:sequence-ref></text:span><text:span text:style-name="T1">が表示されます。さらにグループを作成する場合は、「他のアカウントを作成」ボタンをクリックします。グループ一覧を表示したい場合は、「アカウント一覧に戻る」をクリックします。</text:span></text:p>
      <text:p text:style-name="P5"/>
      <text:p text:style-name="P5"><draw:frame draw:style-name="fr3" draw:name="枠19" text:anchor-type="paragraph" svg:width="15.587cm" draw:z-index="115"><draw:text-box fo:min-height="9.102cm"><text:p text:style-name="Illustration"><draw:frame draw:style-name="fr9" draw:name="グラフィックス20" text:anchor-type="paragraph" svg:x="0.004cm" svg:y="0.002cm" svg:width="15.587cm" style:rel-width="100%" svg:height="9.102cm" style:rel-height="scale" draw:z-index="116"><draw:image xlink:href="Pictures/1000020100000312000001CB50BE46C1.png" xlink:type="simple" xlink:show="embed" xlink:actuate="onLoad"/></draw:frame>図 <text:sequence text:ref-name="refIllustration15" text:name="Illustration" text:formula="ooow:Illustration+1" style:num-format="1">6.5</text:sequence>: <text:span text:style-name="T1">グループアカウントの作成に成功</text:span></text:p></draw:text-box></draw:frame><text:soft-page-break/></text:p>
      <text:p text:style-name="Text_20_body">グループアカウントの一覧画面に戻ると、<text:span text:style-name="T1">図</text:span><text:span text:style-name="T1"><text:sequence-ref text:reference-format="value" text:ref-name="refIllustration16">6.6</text:sequence-ref></text:span>のように作成したグループの情報が表示されます。</text:p>
      <text:p text:style-name="P5"/>
      <text:p text:style-name="P5"/>
      <text:p text:style-name="P7"><draw:frame draw:style-name="fr3" draw:name="枠20" text:anchor-type="paragraph" svg:width="15.587cm" draw:z-index="117"><draw:text-box fo:min-height="10.229cm"><text:p text:style-name="Illustration"><draw:frame draw:style-name="fr9" draw:name="グラフィックス21" text:anchor-type="paragraph" svg:x="0.004cm" svg:y="0.002cm" svg:width="15.587cm" style:rel-width="100%" svg:height="10.229cm" style:rel-height="scale" draw:z-index="118"><draw:image xlink:href="Pictures/1000020100000309000001FE4C23F833.png" xlink:type="simple" xlink:show="embed" xlink:actuate="onLoad"/></draw:frame>図 <text:sequence text:ref-name="refIllustration16" text:name="Illustration" text:formula="ooow:Illustration+1" style:num-format="1">6.6</text:sequence>: <text:span text:style-name="T1">グループアカウントの一覧</text:span></text:p></draw:text-box></draw:frame><text:soft-page-break/></text:p>
      <text:p text:style-name="P5"/>
      <text:p text:style-name="P5"/>
      <text:h text:style-name="P11" text:outline-level="2">グループ<text:span text:style-name="T1">削除</text:span></text:h>
      <text:p text:style-name="Text_20_body">LDAPに登録されているグループを削除したい場合、グループアカウント一覧の画面で、削除したいグループのチェックボックスにチェックを付けて、「<text:span text:style-name="T1">グループを削除する</text:span>」ボタンをクリックします。</text:p>
      <text:p text:style-name="Text_20_body"><text:span text:style-name="T1">図</text:span><text:span text:style-name="T1"><text:sequence-ref text:reference-format="value" text:ref-name="refIllustration17">6.7</text:sequence-ref></text:span><text:span text:style-name="T1">では、「devel」グループの削除を行うために、チェックボックスにチェックをつけています。</text:span></text:p>
      <text:p text:style-name="P5"/>
      <text:p text:style-name="P5"><draw:frame draw:style-name="fr3" draw:name="枠21" text:anchor-type="paragraph" svg:width="15.587cm" draw:z-index="119"><draw:text-box fo:min-height="8.02cm"><text:p text:style-name="Illustration"><draw:frame draw:style-name="fr9" draw:name="グラフィックス22" text:anchor-type="paragraph" svg:x="0.004cm" svg:y="0.002cm" svg:width="15.587cm" style:rel-width="100%" svg:height="8.02cm" style:rel-height="scale" draw:z-index="120"><draw:image xlink:href="Pictures/100002010000031100000194044E4FBB.png" xlink:type="simple" xlink:show="embed" xlink:actuate="onLoad"/></draw:frame>図 <text:sequence text:ref-name="refIllustration17" text:name="Illustration" text:formula="ooow:Illustration+1" style:num-format="1">6.7</text:sequence>: <text:span text:style-name="T1">削除するグループの選択</text:span></text:p></draw:text-box></draw:frame><text:soft-page-break/></text:p>
      <text:p text:style-name="Text_20_body">「<text:span text:style-name="T1">グループを削除する</text:span>」ボタンをクリックすると、<text:span text:style-name="T1">図</text:span><text:span text:style-name="T1"><text:sequence-ref text:reference-format="value" text:ref-name="refIllustration18">6.8</text:sequence-ref></text:span>の確認画面が表示されますので、「削除」か「中止」のどちらかを選択します。</text:p>
      <text:p text:style-name="Text_20_body"/>
      <text:p text:style-name="Text_20_body"><draw:frame draw:style-name="fr3" draw:name="枠22" text:anchor-type="paragraph" svg:width="15.587cm" draw:z-index="121"><draw:text-box fo:min-height="6.849cm"><text:p text:style-name="Illustration"><draw:frame draw:style-name="fr9" draw:name="グラフィックス23" text:anchor-type="paragraph" svg:x="0.004cm" svg:y="0.002cm" svg:width="15.587cm" style:rel-width="100%" svg:height="6.849cm" style:rel-height="scale" draw:z-index="122"><draw:image xlink:href="Pictures/100002010000030800000155AB9713AB.png" xlink:type="simple" xlink:show="embed" xlink:actuate="onLoad"/></draw:frame>図 <text:sequence text:ref-name="refIllustration18" text:name="Illustration" text:formula="ooow:Illustration+1" style:num-format="1">6.8</text:sequence>: <text:span text:style-name="T1">グループ削除の確認</text:span></text:p></draw:text-box></draw:frame></text:p>
      <text:p text:style-name="Text_20_body"><text:span text:style-name="T1">削除を選択すると、LDAPから該当するグループエントリが削除され、図</text:span><text:span text:style-name="T1"><text:sequence-ref text:reference-format="value" text:ref-name="refIllustration19">6.9</text:sequence-ref></text:span><text:span text:style-name="T1">が表示されます。</text:span></text:p>
      <text:p text:style-name="P5"/>
      <text:p text:style-name="P5"/>
      <text:p text:style-name="P5"><draw:frame draw:style-name="fr3" draw:name="枠23" text:anchor-type="paragraph" svg:width="15.587cm" draw:z-index="123"><draw:text-box fo:min-height="5.948cm"><text:p text:style-name="Illustration"><draw:frame draw:style-name="fr9" draw:name="グラフィックス24" text:anchor-type="paragraph" svg:x="0.004cm" svg:y="0.002cm" svg:width="15.587cm" style:rel-width="100%" svg:height="5.948cm" style:rel-height="scale" draw:z-index="124"><draw:image xlink:href="Pictures/10000201000003120000012CC09F6738.png" xlink:type="simple" xlink:show="embed" xlink:actuate="onLoad"/></draw:frame>図 <text:sequence text:ref-name="refIllustration19" text:name="Illustration" text:formula="ooow:Illustration+1" style:num-format="1">6.9</text:sequence>: LDAP<text:span text:style-name="T1">からグループを削除</text:span></text:p></draw:text-box></draw:frame><text:soft-page-break/></text:p>
      <text:p text:style-name="P7"><text:span text:style-name="T1">図</text:span><text:span text:style-name="T1"><text:sequence-ref text:reference-format="value" text:ref-name="refIllustration19">6.9</text:sequence-ref></text:span><text:span text:style-name="T1">が表示されると、グループの削除が完了するため、「一覧に戻る」をクリックして、グループの削除処理を終了します。</text:span></text:p>
      <text:p text:style-name="P7"/>
      <text:h text:style-name="P11" text:outline-level="2">ユーザー<text:span text:style-name="T1">作成</text:span></text:h>
      <text:p text:style-name="Text_20_body">LDAPにユーザエントリを作成したい場合には、画面上部の「ユーザ」をクリックします。LDAPエントリにまだユーザエントリが作成されていない場合、<text:span text:style-name="T1">図</text:span><text:span text:style-name="T1"><text:sequence-ref text:reference-format="value" text:ref-name="refIllustration20">6.10</text:sequence-ref></text:span>が表示されます。</text:p>
      <text:p text:style-name="P7"/>
      <text:p text:style-name="Text_20_body"><draw:frame draw:style-name="fr3" draw:name="枠24" text:anchor-type="paragraph" svg:width="15.587cm" draw:z-index="125"><draw:text-box fo:min-height="7.892cm"><text:p text:style-name="Illustration"><draw:frame draw:style-name="fr9" draw:name="グラフィックス25" text:anchor-type="paragraph" svg:x="0.004cm" svg:y="0.002cm" svg:width="15.587cm" style:rel-width="100%" svg:height="7.892cm" style:rel-height="scale" draw:z-index="126"><draw:image xlink:href="Pictures/10000201000003140000018F1084A3CB.png" xlink:type="simple" xlink:show="embed" xlink:actuate="onLoad"/></draw:frame>図 <text:sequence text:ref-name="refIllustration20" text:name="Illustration" text:formula="ooow:Illustration+1" style:num-format="1">6.10</text:sequence>: <text:span text:style-name="T1">ユーザーエントリの一覧</text:span></text:p></draw:text-box></draw:frame></text:p>
      <text:p text:style-name="Text_20_body">ユーザアカウントを作成したい場合、「新しいユーザ」ボタンをクリックすると、<text:span text:style-name="T1">図</text:span><text:span text:style-name="T1"><text:sequence-ref text:reference-format="value" text:ref-name="refIllustration21">6.11</text:sequence-ref></text:span>が表示されます。</text:p>
      <text:p text:style-name="P7"><draw:frame draw:style-name="fr3" draw:name="枠25" text:anchor-type="paragraph" svg:width="15.587cm" draw:z-index="127"><draw:text-box fo:min-height="8.761cm"><text:p text:style-name="Illustration"><draw:frame draw:style-name="fr9" draw:name="グラフィックス26" text:anchor-type="paragraph" svg:x="0.004cm" svg:y="0.002cm" svg:width="15.587cm" style:rel-width="100%" svg:height="8.761cm" style:rel-height="scale" draw:z-index="128"><draw:image xlink:href="Pictures/100002010000030D000001B73D9975CD.png" xlink:type="simple" xlink:show="embed" xlink:actuate="onLoad"/></draw:frame>図 <text:sequence text:ref-name="refIllustration21" text:name="Illustration" text:formula="ooow:Illustration+1" style:num-format="1">6.11</text:sequence>: <text:span text:style-name="T1">ユーザー情報の入力</text:span></text:p></draw:text-box></draw:frame><text:soft-page-break/></text:p>
      <text:p text:style-name="Text_20_body"/>
      <text:p text:style-name="Text_20_body">Personal、unixの必須属性を設定するために、最初に「ページを選択」内の「Personal」ボタンをクリックします。</text:p>
      <text:p text:style-name="P5"><draw:frame draw:style-name="fr3" draw:name="枠26" text:anchor-type="paragraph" svg:width="15.587cm" draw:z-index="129"><draw:text-box fo:min-height="7.56cm"><text:p text:style-name="Illustration"><draw:frame draw:style-name="fr9" draw:name="グラフィックス27" text:anchor-type="paragraph" svg:x="0.004cm" svg:y="0.002cm" svg:width="15.587cm" style:rel-width="100%" svg:height="7.56cm" style:rel-height="scale" draw:z-index="130"><draw:image xlink:href="Pictures/10000201000002C100000156B0AE5948.png" xlink:type="simple" xlink:show="embed" xlink:actuate="onLoad"/></draw:frame>図 <text:sequence text:ref-name="refIllustration22" text:name="Illustration" text:formula="ooow:Illustration+1" style:num-format="1">6.12</text:sequence>: Personal<text:span text:style-name="T1">属性の入力</text:span></text:p></draw:text-box></draw:frame></text:p>
      <text:p text:style-name="Text_20_body"/>
      <text:p text:style-name="Text_20_body"/>
      <text:p text:style-name="Text_20_body"><text:soft-page-break/>Personal属性の入力項目のうち、必須項目は、「姓」のみですので、それ以外の項目の入力については任意で選択し入力してください。Personal属性の入力が完了したら、「ページを選択」の「unix」ボタンをクリックしてください。</text:p>
      <text:p text:style-name="P5"><draw:frame draw:style-name="fr3" draw:name="枠27" text:anchor-type="paragraph" svg:width="15.587cm" draw:z-index="131"><draw:text-box fo:min-height="10.58cm"><text:p text:style-name="Illustration"><draw:frame draw:style-name="fr9" draw:name="グラフィックス28" text:anchor-type="paragraph" svg:x="0.004cm" svg:y="0.002cm" svg:width="15.587cm" style:rel-width="100%" svg:height="10.58cm" style:rel-height="scale" draw:z-index="132"><draw:image xlink:href="Pictures/10000201000002C6000001E2BCFE303E.png" xlink:type="simple" xlink:show="embed" xlink:actuate="onLoad"/></draw:frame>図 <text:sequence text:ref-name="refIllustration23" text:name="Illustration" text:formula="ooow:Illustration+1" style:num-format="1">6.13</text:sequence>: UNIX<text:span text:style-name="T1">属性の設定</text:span></text:p></draw:text-box></draw:frame></text:p>
      <text:p text:style-name="Text_20_body"/>
      <text:p text:style-name="Text_20_body"><text:span text:style-name="T1">図</text:span><text:span text:style-name="T1"><text:sequence-ref text:reference-format="value" text:ref-name="refIllustration23">6.13</text:sequence-ref></text:span>が表示されますので、ユーザアカウントに設定する内容を、それぞれの項目に入力してください。なお、UID番号が入力されなかった場合は、自動的に割り当てられます。</text:p>
      <text:p text:style-name="Text_20_body">それぞれの項目の入力が終了したら、「ページを選択」のうち、「Shadow」か「メイン」をクリックします。「Shadow」では<text:span text:style-name="T1">図</text:span><text:span text:style-name="T1"><text:sequence-ref text:reference-format="value" text:ref-name="refIllustration24">6.14</text:sequence-ref></text:span>で表示されているように、パスワードの有効期限などの属性を設定することができます。なお、Shadow属性の設定は必須ではありません。</text:p>
      <text:p text:style-name="P5"><draw:frame draw:style-name="fr3" draw:name="枠28" text:anchor-type="paragraph" svg:width="15.587cm" draw:z-index="133"><draw:text-box fo:min-height="8.465cm"><text:p text:style-name="Illustration"><draw:frame draw:style-name="fr9" draw:name="グラフィックス29" text:anchor-type="paragraph" svg:x="0.004cm" svg:y="0.002cm" svg:width="15.587cm" style:rel-width="100%" svg:height="8.465cm" style:rel-height="scale" draw:z-index="134"><draw:image xlink:href="Pictures/10000201000002C300000180F8EE1D87.png" xlink:type="simple" xlink:show="embed" xlink:actuate="onLoad"/></draw:frame>図 <text:sequence text:ref-name="refIllustration24" text:name="Illustration" text:formula="ooow:Illustration+1" style:num-format="1">6.14</text:sequence>: shadow<text:span text:style-name="T1">属性の設定</text:span></text:p></draw:text-box></draw:frame><text:soft-page-break/></text:p>
      <text:p text:style-name="Text_20_body">ユーザ作成に関する全ての必須属性の入力が完了すると、「メイン」ページの「アカウント作成」ボタンが有効になります(<text:span text:style-name="T1">図</text:span><text:span text:style-name="T1"><text:sequence-ref text:reference-format="value" text:ref-name="refIllustration25">6.15</text:sequence-ref></text:span>)。入力した内容でユーザアカウントをLDAPエントリに作成する場合、「アカウント作成」ボタンをクリックします。</text:p>
      <text:p text:style-name="P5"><draw:frame draw:style-name="fr3" draw:name="枠29" text:anchor-type="paragraph" svg:width="15.587cm" draw:z-index="135"><draw:text-box fo:min-height="9.643cm"><text:p text:style-name="Illustration"><draw:frame draw:style-name="fr9" draw:name="グラフィックス31" text:anchor-type="paragraph" svg:x="0.004cm" svg:y="0.002cm" svg:width="15.587cm" style:rel-width="100%" svg:height="9.643cm" style:rel-height="scale" draw:z-index="136"><draw:image xlink:href="Pictures/10000201000002BF000001B37905FC09.png" xlink:type="simple" xlink:show="embed" xlink:actuate="onLoad"/></draw:frame>図 <text:sequence text:ref-name="refIllustration25" text:name="Illustration" text:formula="ooow:Illustration+1" style:num-format="1">6.15</text:sequence>: <text:span text:style-name="T1">ユーザーアカウントの作成</text:span></text:p></draw:text-box></draw:frame><text:soft-page-break/></text:p>
      <text:p text:style-name="P7">LDAPに正常にユーザーアカウントを作成できた場合、<text:span text:style-name="T1">図</text:span><text:span text:style-name="T1"><text:sequence-ref text:reference-format="value" text:ref-name="refIllustration26">6.16</text:sequence-ref></text:span>が表示されます。</text:p>
      <text:p text:style-name="P9"><draw:frame draw:style-name="fr3" draw:name="枠30" text:anchor-type="paragraph" svg:width="15.587cm" draw:z-index="137"><draw:text-box fo:min-height="10.082cm"><text:p text:style-name="Illustration"><draw:frame draw:style-name="fr9" draw:name="グラフィックス30" text:anchor-type="paragraph" svg:x="0.004cm" svg:y="0.002cm" svg:width="15.587cm" style:rel-width="100%" svg:height="10.082cm" style:rel-height="scale" draw:z-index="138"><draw:image xlink:href="Pictures/10000201000002C4000001CAF346F902.png" xlink:type="simple" xlink:show="embed" xlink:actuate="onLoad"/></draw:frame>図 <text:sequence text:ref-name="refIllustration26" text:name="Illustration" text:formula="ooow:Illustration+1" style:num-format="1">6.16</text:sequence>: <text:span text:style-name="T1">ユーザー登録の完了</text:span></text:p></draw:text-box></draw:frame><text:soft-page-break/></text:p>
      <text:p text:style-name="Text_20_body">さらにユーザアカウントの作成を続ける場合には、「他のアカウントを作成」を選択します。ユーザアカウントの作成を終了する場合には、「アカウント一覧に戻る」を選択します。</text:p>
      <text:h text:style-name="P11" text:outline-level="2">ユーザの削除</text:h>
      <text:p text:style-name="Text_20_body">LDAPに登録されているユーザアカウントのエントリを作成したい場合、ユーザ一覧表示の画面から、削除したいユーザのチェックボックスにチェックを付け、「<text:span text:style-name="T1">ユーザーを削除する</text:span>」ボタンをクリックします。</text:p>
      <text:p text:style-name="Text_20_body"><draw:frame draw:style-name="fr3" draw:name="枠31" text:anchor-type="paragraph" svg:width="15.587cm" draw:z-index="139"><draw:text-box fo:min-height="8.83cm"><text:p text:style-name="Illustration"><draw:frame draw:style-name="fr9" draw:name="グラフィックス32" text:anchor-type="paragraph" svg:x="0.004cm" svg:y="0.002cm" svg:width="15.587cm" style:rel-width="100%" svg:height="8.83cm" style:rel-height="scale" draw:z-index="140"><draw:image xlink:href="Pictures/10000201000002C2000001900ED6408F.png" xlink:type="simple" xlink:show="embed" xlink:actuate="onLoad"/></draw:frame>図 <text:sequence text:ref-name="refIllustration27" text:name="Illustration" text:formula="ooow:Illustration+1" style:num-format="1">6.17</text:sequence>: <text:span text:style-name="T1">ユーザー一覧から削除するユーザーを選択</text:span></text:p></draw:text-box></draw:frame><text:soft-page-break/></text:p>
      <text:p text:style-name="Text_20_body"><text:span text:style-name="T1">図</text:span><text:span text:style-name="T1"><text:sequence-ref text:reference-format="value" text:ref-name="refIllustration27">6.17</text:sequence-ref></text:span>では、ユーザID 「yasuma」のユーザを選択しています。</text:p>
      <text:p text:style-name="Text_20_body">「<text:span text:style-name="T1">ユーザーを削除する</text:span>」をクリックすると、<text:span text:style-name="T1">図</text:span><text:span text:style-name="T1"><text:sequence-ref text:reference-format="value" text:ref-name="refIllustration28">6.18</text:sequence-ref></text:span>の確認画面が表示されます。</text:p>
      <text:p text:style-name="Text_20_body"><draw:frame draw:style-name="fr3" draw:name="枠32" text:anchor-type="paragraph" svg:width="15.587cm" draw:z-index="141"><draw:text-box fo:min-height="8.124cm"><text:p text:style-name="Illustration"><draw:frame draw:style-name="fr9" draw:name="グラフィックス33" text:anchor-type="paragraph" svg:x="0.004cm" svg:y="0.002cm" svg:width="15.587cm" style:rel-width="100%" svg:height="8.124cm" style:rel-height="scale" draw:z-index="142"><draw:image xlink:href="Pictures/10000201000002C00000016FB3CEA02A.png" xlink:type="simple" xlink:show="embed" xlink:actuate="onLoad"/></draw:frame>図 <text:sequence text:ref-name="refIllustration28" text:name="Illustration" text:formula="ooow:Illustration+1" style:num-format="1">6.18</text:sequence>: <text:span text:style-name="T1">ユーザーエントリ削除の確認</text:span></text:p></draw:text-box></draw:frame></text:p>
      <text:p text:style-name="Text_20_body"/>
      <text:p text:style-name="Text_20_body"><text:soft-page-break/>LDAPからユーザエントリを削除する場合には、「削除」ボタンをクリックしてください。 <text:span text:style-name="T1">同時に</text:span>ユーザのホームディレクトリ<text:span text:style-name="T1">の</text:span>削除<text:span text:style-name="T1">を行う</text:span>場合、「ホームディレクトリを削除」のチェックボックスにチェックを入れてください。</text:p>
      <text:p text:style-name="Text_20_body"><draw:frame draw:style-name="fr3" draw:name="枠34" text:anchor-type="paragraph" svg:width="15.587cm" draw:z-index="143"><draw:text-box fo:min-height="6.84cm"><text:p text:style-name="Illustration"><draw:frame draw:style-name="fr9" draw:name="グラフィックス3" text:anchor-type="paragraph" svg:x="0.004cm" svg:y="0.002cm" svg:width="15.587cm" style:rel-width="100%" svg:height="6.84cm" style:rel-height="scale" draw:z-index="144"><draw:image xlink:href="Pictures/10000201000002C0000001354CB2437A.png" xlink:type="simple" xlink:show="embed" xlink:actuate="onLoad"/></draw:frame>図 <text:sequence text:ref-name="refIllustration29" text:name="Illustration" text:formula="ooow:Illustration+1" style:num-format="1">6.19</text:sequence>:<text:span text:style-name="T1">ユーザーアカウントの削除に成功</text:span></text:p></draw:text-box></draw:frame></text:p>
      <text:p text:style-name="Text_20_body">正常にユーザエントリが削除されると、<text:span text:style-name="T1">図</text:span><text:span text:style-name="T1"><text:sequence-ref text:reference-format="value" text:ref-name="refIllustration29">6.19</text:sequence-ref></text:span>が表示されますので、「一覧に戻る」をクリックして、ユーザ一覧の画面に戻ってください。</text:p>
      <text:p text:style-name="P5"/>
      <text:h text:style-name="P11" text:outline-level="2">ユーザ情報の変更</text:h>
      <text:p text:style-name="P5">ユーザ情報を変更したい場合、「ツリービュー」から該当するユーザを選択します。<text:span text:style-name="T1">図</text:span><text:span text:style-name="T1"><text:sequence-ref text:reference-format="value" text:ref-name="refIllustration30">6.20</text:sequence-ref></text:span>は、「uid=yasuma」ユーザを選択しています。</text:p>
      <text:p text:style-name="P5"/>
      <text:p text:style-name="Text_20_body"><draw:frame draw:style-name="fr3" draw:name="枠33" text:anchor-type="paragraph" svg:width="15.587cm" draw:z-index="145"><draw:text-box fo:min-height="12.178cm"><text:p text:style-name="Illustration"><draw:frame draw:style-name="fr9" draw:name="グラフィックス35" text:anchor-type="paragraph" svg:x="0.004cm" svg:y="0.002cm" svg:width="15.587cm" style:rel-width="100%" svg:height="12.178cm" style:rel-height="scale" draw:z-index="146"><draw:image xlink:href="Pictures/10000201000002C50000022A081CA259.png" xlink:type="simple" xlink:show="embed" xlink:actuate="onLoad"/></draw:frame>図 <text:sequence text:ref-name="refIllustration30" text:name="Illustration" text:formula="ooow:Illustration+1" style:num-format="1">6.20</text:sequence>: <text:span text:style-name="T1">ユーザー情報の詳細表示</text:span></text:p></draw:text-box></draw:frame><text:soft-page-break/></text:p>
      <text:p text:style-name="Text_20_body"/>
      <text:p text:style-name="Text_20_body"><text:span text:style-name="T1">図</text:span><text:span text:style-name="T1"><text:sequence-ref text:reference-format="value" text:ref-name="refIllustration30">6.20</text:sequence-ref></text:span>の右側部分に選択したユーザアカウントに設定されている各エントリの内容が表示されていますので、変更したい項目を修正し、画面下部にある「保存」ボタンをクリックして、変更内容を保存します。</text:p>
      <text:p text:style-name="Text_20_body"><draw:frame draw:style-name="fr3" draw:name="枠35" text:anchor-type="paragraph" svg:width="15.587cm" draw:z-index="147"><draw:text-box fo:min-height="8.671cm"><text:p text:style-name="Illustration"><draw:frame draw:style-name="fr9" draw:name="グラフィックス36" text:anchor-type="paragraph" svg:x="0.004cm" svg:y="0.002cm" svg:width="15.587cm" style:rel-width="100%" svg:height="8.671cm" style:rel-height="scale" draw:z-index="148"><draw:image xlink:href="Pictures/100002010000031E000001BC9F57AB86.png" xlink:type="simple" xlink:show="embed" xlink:actuate="onLoad"/></draw:frame>図 <text:sequence text:ref-name="refIllustration31" text:name="Illustration" text:formula="ooow:Illustration+1" style:num-format="1">6.21</text:sequence>: <text:span text:style-name="T1">変更内容の確認</text:span></text:p></draw:text-box></draw:frame><text:soft-page-break/></text:p>
      <text:p text:style-name="Text_20_body">「保存」ボタンをクリックすると、変更箇所が<text:span text:style-name="T1">図</text:span><text:span text:style-name="T1"><text:sequence-ref text:reference-format="value" text:ref-name="refIllustration31">6.21</text:sequence-ref></text:span>のように表示されますので、問題なければ、「更新」ボタンをクリックします。</text:p>
      <text:p text:style-name="P7"/>
      <text:h text:style-name="Heading_20_1" text:outline-level="1">CSV<text:span text:style-name="T1">による一括登録</text:span></text:h>
      <text:p text:style-name="Text_20_body"><text:span text:style-name="T1">LAM</text:span><text:span text:style-name="T7">では</text:span><text:span text:style-name="T1">CSV</text:span><text:span text:style-name="T7">ファイルを使って一度に多数のユーザを登録することが可能です。</text:span></text:p>
      <text:p text:style-name="P6">左上の「ツール」メニューから「ファイルのアップロード」を選択します。</text:p>
      <text:p text:style-name="P5"/>
      <text:p text:style-name="P5"><draw:frame draw:style-name="fr5" draw:name="枠36" text:anchor-type="paragraph" svg:width="13.324cm" draw:z-index="153"><draw:text-box fo:min-height="10.202cm"><text:p text:style-name="Illustration"><draw:frame draw:style-name="fr10" draw:name="グラフィックス37" text:anchor-type="paragraph" svg:x="0.004cm" svg:y="0.002cm" svg:width="13.324cm" style:rel-width="100%" svg:height="10.202cm" style:rel-height="scale" draw:z-index="154"><draw:image xlink:href="Pictures/10000000000002DE000002322938FDDE.png" xlink:type="simple" xlink:show="embed" xlink:actuate="onLoad"/></draw:frame>図 <text:sequence text:ref-name="refIllustration32" text:name="Illustration" text:formula="ooow:Illustration+1" style:num-format="1">7.1</text:sequence>: CSV<text:span text:style-name="T1">ファイルのアップデート用メニュー</text:span></text:p></draw:text-box></draw:frame></text:p>
      <text:p text:style-name="Text_20_body"><text:span text:style-name="T1">ユーザを一括登録する場合は、アカウントタイプで「ユーザ」</text:span><text:span text:style-name="T1">を選択します。</text:span></text:p>
      <text:p text:style-name="P5"/>
      <text:p text:style-name="P5"><draw:frame draw:style-name="fr5" draw:name="枠40" text:anchor-type="paragraph" svg:width="15.759cm" draw:z-index="155"><draw:text-box fo:min-height="10.077cm"><text:p text:style-name="Illustration"><draw:frame draw:style-name="fr10" draw:name="グラフィックス39" text:anchor-type="paragraph" svg:x="0.004cm" svg:y="0.002cm" svg:width="17cm" style:rel-width="100%" svg:height="10.077cm" style:rel-height="scale" draw:z-index="156"><draw:image xlink:href="Pictures/100000000000037E00000212145AB51A.png" xlink:type="simple" xlink:show="embed" xlink:actuate="onLoad"/></draw:frame>図 <text:sequence text:ref-name="refIllustration33" text:name="Illustration" text:formula="ooow:Illustration+1" style:num-format="1">7.2</text:sequence>: <text:span text:style-name="T1">ユーザー登録用CSVのアップロード画面</text:span></text:p></draw:text-box></draw:frame><text:soft-page-break/></text:p>
      <text:p text:style-name="Text_20_body"><text:span text:style-name="T1">画面の中に説明がありますが、まず一番下にある「サンプル</text:span><text:span text:style-name="T9">CSV</text:span><text:span text:style-name="T1">ファイルをダウンロード」をクリックし、ファ</text:span></text:p>
      <text:p text:style-name="Text_20_body">イルをダウンロードします。このファイルを編集してアップロードすれば良いですが、<text:span text:style-name="T8">CSV</text:span>の中の文字コードは<text:span text:style-name="T8">UTF-8</text:span>で記述する必要があります。日本語を全く使わなければマイクロソフト社<text:span text:style-name="T8">EXCEL</text:span>を利用できますが、<text:span text:style-name="T8">UTF-8</text:span>に対応していないため、日本語を利用するには以下のソフトウェアを利用する必要があります。</text:p>
      <text:p text:style-name="Text_20_body"/>
      <text:list text:style-name="L6">
        <text:list-item>
          <text:p text:style-name="P175">OpenOffice Calc : <text:s/><text:a xlink:type="simple" xlink:href="http://ja.openoffice.org/">http://ja.openoffice.org/</text:a></text:p>
          <text:list>
            <text:list-item>
              <text:p text:style-name="P175">UTF-8<text:span text:style-name="T1">のCSVファイルを表形式のまま編集可能</text:span></text:p>
            </text:list-item>
            <text:list-item>
              <text:p text:style-name="P28">無償<text:span text:style-name="T1">のオープンソース・ソフト</text:span></text:p>
            </text:list-item>
          </text:list>
        </text:list-item>
        <text:list-item>
          <text:p text:style-name="P28">秀丸 : <text:a xlink:type="simple" xlink:href="http://hide.maruo.co.jp/software/hidemaru.html">http://hide.maruo.co.jp/software/hidemaru.html</text:a></text:p>
          <text:list>
            <text:list-item>
              <text:p text:style-name="P28">テキストファイル<text:span text:style-name="T1">の編集が可能。</text:span></text:p>
            </text:list-item>
            <text:list-item>
              <text:p text:style-name="P28">Excelで編集したファイルをUTF-8に変換することが可能</text:p>
            </text:list-item>
            <text:list-item>
              <text:p text:style-name="P28">シェアウェア <text:span text:style-name="T1">【4,200円(消費税込み)】</text:span></text:p>
            </text:list-item>
          </text:list>
        </text:list-item>
        <text:list-item>
          <text:p text:style-name="P28"><text:span text:style-name="T1">MKEditor for Windows: </text:span><text:a xlink:type="simple" xlink:href="http://www.mk-square.com/home/software/mkeditor/"><text:span text:style-name="T1">http://www.mk-square.com/home/software/mkeditor/</text:span></text:a></text:p>
          <text:list>
            <text:list-item>
              <text:p text:style-name="P28">テキストファイル<text:span text:style-name="T1">の編集が可能。</text:span></text:p>
            </text:list-item>
            <text:list-item>
              <text:p text:style-name="P28">Excelで編集したファイルをUTF-8に変換することが可能</text:p>
            </text:list-item>
            <text:list-item>
              <text:p text:style-name="P28">フリー<text:span text:style-name="T1">・ソフトウェア</text:span></text:p>
            </text:list-item>
          </text:list>
        </text:list-item>
      </text:list>
      <text:p text:style-name="Text_20_body">上記のソフトウェアを使って編集し、保存ください。特に<text:span text:style-name="T8">OpenOffice Calc</text:span>は保存する時に文字コードを</text:p>
      <text:p text:style-name="Text_20_body"><text:soft-page-break/><text:span text:style-name="T8">UTF-8</text:span>にすることを忘れないでください。また<text:span text:style-name="T8">Excel</text:span>でファイル編集した場合は秀丸や<text:span text:style-name="T8">MKEditor for</text:span></text:p>
      <text:p text:style-name="Text_20_body"><text:span text:style-name="T8">Windows </text:span>などで文字コードを<text:span text:style-name="T8">UTF-8</text:span>に変更してください。</text:p>
      <text:p text:style-name="P5"/>
      <text:p text:style-name="Text_20_body"><text:span text:style-name="T1">Linux</text:span><text:span text:style-name="T7">の上で文字コードを</text:span><text:span text:style-name="T1">UTF-8</text:span><text:span text:style-name="T7">に変換する場合は以下のコマンドで行えます。</text:span></text:p>
      <text:p text:style-name="ターミナル"># iconv -f cp932 -t utf-8 &lt; <text:span text:style-name="T6">入力ファイル </text:span>&gt; <text:span text:style-name="T6">出力ファイル</text:span></text:p>
      <text:p text:style-name="Text_20_body"><text:span text:style-name="T6">上記で </text:span>-f <text:s/>cp932<text:span text:style-name="T6">は入力ファイルが</text:span>Windows <text:span text:style-name="T6">ファイルコード（</text:span>SJIS <text:span text:style-name="T6">系）を利用しており、</text:span>-t utf-8<text:span text:style-name="T6">は</text:span>UTF-</text:p>
      <text:p text:style-name="Text_20_body">8<text:span text:style-name="T6">へ変換することを意味しています。</text:span></text:p>
      <text:p text:style-name="Text_20_body"><text:span text:style-name="T6">なお</text:span>CSV<text:span text:style-name="T6">ファイルの中で以下の項目は日本語ではなく、半角英数字を使うようにしてください。</text:span></text:p>
      <text:list text:style-name="L7">
        <text:list-item>
          <text:p text:style-name="P177">dn_suffix</text:p>
        </text:list-item>
        <text:list-item>
          <text:p text:style-name="P177">dn_rdn</text:p>
        </text:list-item>
        <text:list-item>
          <text:p text:style-name="P177">inetOrgoersin_manager </text:p>
        </text:list-item>
        <text:list-item>
          <text:p text:style-name="P177">inetOrgPerson_email</text:p>
        </text:list-item>
        <text:list-item>
          <text:p text:style-name="P177">posixAccount_username</text:p>
        </text:list-item>
        <text:list-item>
          <text:p text:style-name="P177">posixAccount_group</text:p>
        </text:list-item>
        <text:list-item>
          <text:p text:style-name="P177">posixAccount_addtitionalGroups</text:p>
        </text:list-item>
        <text:list-item>
          <text:p text:style-name="P177">posixAccount_homedir</text:p>
        </text:list-item>
        <text:list-item>
          <text:p text:style-name="P177">posixAccount_shell</text:p>
        </text:list-item>
        <text:list-item>
          <text:p text:style-name="P177">posixAccount_password</text:p>
        </text:list-item>
        <text:list-item>
          <text:p text:style-name="P177">posixAccount_passwordDisabled</text:p>
        </text:list-item>
        <text:list-item>
          <text:p text:style-name="P177">SambaSamAccount_Group</text:p>
        </text:list-item>
      </text:list>
      <text:p text:style-name="Text_20_body"/>
      <text:p text:style-name="Text_20_body">CSV<text:span text:style-name="T6">ファイルが作成できたら</text:span><text:span text:style-name="T7">図の画面</text:span><text:span text:style-name="T6">からファイルをアップロードすることができます。</text:span></text:p>
      <text:p text:style-name="P5"><draw:frame draw:style-name="fr6" draw:name="枠41" text:anchor-type="paragraph" svg:width="14.938cm" draw:z-index="157"><draw:text-box fo:min-height="9.022cm"><text:p text:style-name="Illustration"><draw:frame draw:style-name="fr10" draw:name="グラフィックス40" text:anchor-type="paragraph" svg:x="0.004cm" svg:y="0.002cm" svg:width="14.938cm" style:rel-width="100%" svg:height="9.474cm" style:rel-height="scale" draw:z-index="158"><draw:image xlink:href="Pictures/1000020100000381000001F41684199A.png" xlink:type="simple" xlink:show="embed" xlink:actuate="onLoad"/></draw:frame>図 <text:sequence text:ref-name="refIllustration34" text:name="Illustration" text:formula="ooow:Illustration+1" style:num-format="1">7.3</text:sequence>.: CSV<text:span text:style-name="T1">ファイルのアップロード</text:span></text:p></draw:text-box></draw:frame><text:soft-page-break/></text:p>
      <text:p text:style-name="P5"/>
      <text:p text:style-name="P5"/>
      <text:h text:style-name="Heading_20_1" text:outline-level="1">RedHat EL 4, CentOS 4<text:span text:style-name="T1">でのLDAP基本設定</text:span></text:h>
      <text:p text:style-name="Text_20_body">LAMで作成したLDAPエントリを利用するためには、OSでLDAPのエントリを参照する設定が必要になります。RedHat Enterprise Linux 4、および CentOS4 では、authconfigコマンドでLDAP参照の設定を行うことができます。</text:p>
      <text:p text:style-name="Text_20_body">端末上で、root権限でauthconfigコマンドを実行します。</text:p>
      <text:p text:style-name="P7"/>
      <text:p text:style-name="ターミナル"># authconfig</text:p>
      <text:p text:style-name="P7"/>
      <text:p text:style-name="P7"><text:span text:style-name="T1">図</text:span><text:span text:style-name="T1"><text:sequence-ref text:reference-format="value" text:ref-name="refIllustration35">8.1</text:sequence-ref></text:span>の設定画面で、「ユーザ情報」として「LDAPを使用」、「認証」として、「LDAP認証を使用」にチェックを付け、「次」を選択します。</text:p>
      <text:p text:style-name="P7"/>
      <text:p text:style-name="P7"/>
      <text:p text:style-name="P7"><draw:frame draw:style-name="fr5" draw:name="枠38" text:anchor-type="paragraph" svg:width="15.587cm" draw:z-index="151"><draw:text-box fo:min-height="9.275cm"><text:p text:style-name="Illustration"><draw:frame draw:style-name="fr10" draw:name="グラフィックス34" text:anchor-type="paragraph" svg:x="0.004cm" svg:y="0.002cm" svg:width="15.587cm" style:rel-width="100%" svg:height="9.275cm" style:rel-height="scale" draw:z-index="152"><draw:image xlink:href="Pictures/10000201000002330000014FFD89D229.png" xlink:type="simple" xlink:show="embed" xlink:actuate="onLoad"/></draw:frame>図 <text:sequence text:ref-name="refIllustration35" text:name="Illustration" text:formula="ooow:Illustration+1" style:num-format="1">8.1</text:sequence>: LDAP<text:span text:style-name="T1">利用のための設定</text:span></text:p></draw:text-box></draw:frame></text:p>
      <text:p text:style-name="P7"/>
      <text:p text:style-name="P7"/>
      <text:p text:style-name="P7"><text:span text:style-name="T1">図</text:span><text:span text:style-name="T1"><text:sequence-ref text:reference-format="value" text:ref-name="refIllustration36">8.2</text:sequence-ref></text:span>では、TLS使用の有無、LDAPサーバのIPアドレス、および、LDAPのベースDNを指定します。本ドキュメントの環境では、ベースDNとして、”dc=example,dc=jp”を設定することになります。</text:p>
      <text:p text:style-name="P8"><draw:frame draw:style-name="fr5" draw:name="枠37" text:anchor-type="paragraph" svg:width="15.587cm" draw:z-index="149"><draw:text-box fo:min-height="9.329cm"><text:p text:style-name="Illustration"><draw:frame draw:style-name="fr10" draw:name="グラフィックス38" text:anchor-type="paragraph" svg:x="0.004cm" svg:y="0.002cm" svg:width="15.587cm" style:rel-width="100%" svg:height="9.329cm" style:rel-height="scale" draw:z-index="150"><draw:image xlink:href="Pictures/100002010000023300000151579FF8E2.png" xlink:type="simple" xlink:show="embed" xlink:actuate="onLoad"/></draw:frame>図 <text:sequence text:ref-name="refIllustration36" text:name="Illustration" text:formula="ooow:Illustration+1" style:num-format="1">8.2</text:sequence>: LDAP<text:span text:style-name="T1">サーバーへの接続設定</text:span></text:p></draw:text-box></draw:frame><text:soft-page-break/></text:p>
      <text:p text:style-name="P7"/>
      <text:p text:style-name="P7"/>
      <text:p text:style-name="P10"/>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MS-PMincho" svg:font-family="MS-PMincho"/>
    <style:font-face style:name="StarSymbol" svg:font-family="StarSymbol"/>
    <style:font-face style:name="Century" svg:font-family="Century" style:font-family-generic="roman"/>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Illustration" style:family="paragraph" style:parent-style-name="Caption" style:class="extra"/>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81"><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40"><draw:text-box fo:min-height="0.499cm"><text:p text:style-name="P2"><text:page-number text:select-page="current">41</text:page-number></text:p></draw:text-box></draw:frame><text:chapter text:display="number-and-name" text:outline-level="1">8.RedHat EL 4, CentOS 4でのLDAP基本設定</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82"><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85"><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83"><draw:text-box fo:min-height="0.499cm"><text:p text:style-name="P2"><text:page-number text:select-page="current">41</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9$Build-9238</meta:generator>
    <dc:title>LDAP Account Manager利用者ガイド</dc:title>
    <dc:description>Copyright (c) Open Source Solution Technology Corp., Japan
http://www.osstech.co.jp/
</dc:description>
    <meta:initial-creator>文優 佐藤</meta:initial-creator>
    <meta:creation-date>2007-05-16T12:53:10</meta:creation-date>
    <dc:date>2008-02-15T12:51:16</dc:date>
    <meta:editing-cycles>34</meta:editing-cycles>
    <meta:editing-duration>PT5H30M22S</meta:editing-duration>
    <meta:template xlink:type="simple" xlink:actuate="onRequest" xlink:href="file:///C:/ocean/project/share/doc/Template/OSSTechドキュメント.ott" xlink:title="OSSTechドキュメント" meta:date="2007-05-16T12:53:09"/>
    <meta:user-defined meta:name="Info 1"/>
    <meta:user-defined meta:name="Info 2"/>
    <meta:user-defined meta:name="Info 3"/>
    <meta:user-defined meta:name="Info 4"/>
    <meta:document-statistic meta:table-count="0" meta:image-count="40" meta:object-count="0" meta:page-count="45" meta:paragraph-count="410" meta:word-count="5006" meta:character-count="16861"/>
  </office:meta>
</office:document-meta>
</file>