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E8C10668.png"/>
  <manifest:file-entry manifest:media-type="image/png" manifest:full-path="Pictures/100002010000057F000000E617D52A5E.png"/>
  <manifest:file-entry manifest:media-type="image/png" manifest:full-path="Pictures/10000000000000200000002000309F1C.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scripts/>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automatic-styles>
    <style:style style:name="P1" style:family="paragraph" style:parent-style-name="Footer">
      <style:text-properties fo:font-style="italic" style:font-style-asian="italic" style:font-style-complex="italic"/>
    </style:style>
    <style:style style:name="P2"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3" style:family="paragraph" style:parent-style-name="Footer">
      <style:paragraph-properties fo:text-align="start" style:justify-single-word="false"/>
    </style:style>
    <style:style style:name="P4" style:family="paragraph" style:parent-style-name="Text_20_body">
      <style:paragraph-properties fo:text-align="start" style:justify-single-word="false"/>
    </style:style>
    <style:style style:name="P5" style:family="paragraph" style:parent-style-name="Text_20_body">
      <style:text-properties style:language-asian="ja" style:country-asian="JP"/>
    </style:style>
    <style:style style:name="P6" style:family="paragraph" style:parent-style-name="Heading_20_2">
      <style:text-properties style:language-asian="ja" style:country-asian="JP"/>
    </style:style>
    <style:style style:name="P7" style:family="paragraph" style:parent-style-name="コード">
      <style:text-properties style:language-asian="ja" style:country-asian="JP"/>
    </style:style>
    <style:style style:name="P8" style:family="paragraph" style:parent-style-name="Heading_20_1">
      <style:text-properties style:language-asian="ja" style:country-asian="JP"/>
    </style:style>
    <style:style style:name="P9" style:family="paragraph" style:parent-style-name="Standard">
      <style:text-properties style:language-asian="ja" style:country-asian="JP"/>
    </style:style>
    <style:style style:name="P10" style:family="paragraph" style:parent-style-name="Text_20_body">
      <style:paragraph-properties fo:margin-left="1.251cm" fo:margin-right="0cm" fo:text-indent="0cm" style:auto-text-indent="false"/>
      <style:text-properties style:language-asian="ja" style:country-asian="JP"/>
    </style:style>
    <style:style style:name="P11" style:family="paragraph" style:parent-style-name="Standard" style:list-style-name="L20">
      <style:text-properties style:language-asian="ja" style:country-asian="JP"/>
    </style:style>
    <style:style style:name="P12" style:family="paragraph" style:parent-style-name="Standard" style:list-style-name="L21">
      <style:text-properties style:language-asian="ja" style:country-asian="JP"/>
    </style:style>
    <style:style style:name="P13" style:family="paragraph" style:parent-style-name="Text_20_body">
      <style:text-properties style:language-asian="ja" style:country-asian="JP"/>
    </style:style>
    <style:style style:name="P14" style:family="paragraph" style:parent-style-name="Text_20_body" style:list-style-name="L1">
      <style:text-properties style:language-asian="ja" style:country-asian="JP"/>
    </style:style>
    <style:style style:name="P15" style:family="paragraph" style:parent-style-name="Text_20_body" style:list-style-name="L2">
      <style:text-properties style:language-asian="ja" style:country-asian="JP"/>
    </style:style>
    <style:style style:name="P16" style:family="paragraph" style:parent-style-name="Text_20_body" style:list-style-name="L3">
      <style:text-properties style:language-asian="ja" style:country-asian="JP"/>
    </style:style>
    <style:style style:name="P17" style:family="paragraph" style:parent-style-name="Text_20_body" style:list-style-name="L5">
      <style:text-properties style:language-asian="ja" style:country-asian="JP"/>
    </style:style>
    <style:style style:name="P18" style:family="paragraph" style:parent-style-name="Text_20_body" style:list-style-name="L6">
      <style:text-properties style:language-asian="ja" style:country-asian="JP"/>
    </style:style>
    <style:style style:name="P19" style:family="paragraph" style:parent-style-name="Text_20_body" style:list-style-name="L7">
      <style:text-properties style:language-asian="ja" style:country-asian="JP"/>
    </style:style>
    <style:style style:name="P20" style:family="paragraph" style:parent-style-name="Text_20_body" style:list-style-name="L8">
      <style:text-properties style:language-asian="ja" style:country-asian="JP"/>
    </style:style>
    <style:style style:name="P21" style:family="paragraph" style:parent-style-name="Text_20_body" style:list-style-name="L9">
      <style:text-properties style:language-asian="ja" style:country-asian="JP"/>
    </style:style>
    <style:style style:name="P22" style:family="paragraph" style:parent-style-name="Text_20_body" style:list-style-name="L10">
      <style:text-properties style:language-asian="ja" style:country-asian="JP"/>
    </style:style>
    <style:style style:name="P23" style:family="paragraph" style:parent-style-name="Text_20_body" style:list-style-name="L11">
      <style:text-properties style:language-asian="ja" style:country-asian="JP"/>
    </style:style>
    <style:style style:name="P24" style:family="paragraph" style:parent-style-name="Text_20_body" style:list-style-name="L12">
      <style:text-properties style:language-asian="ja" style:country-asian="JP"/>
    </style:style>
    <style:style style:name="P25" style:family="paragraph" style:parent-style-name="Text_20_body" style:list-style-name="L13">
      <style:text-properties style:language-asian="ja" style:country-asian="JP"/>
    </style:style>
    <style:style style:name="P26" style:family="paragraph" style:parent-style-name="Text_20_body" style:list-style-name="L14">
      <style:text-properties style:language-asian="ja" style:country-asian="JP"/>
    </style:style>
    <style:style style:name="P27" style:family="paragraph" style:parent-style-name="Text_20_body" style:list-style-name="L15">
      <style:text-properties style:language-asian="ja" style:country-asian="JP"/>
    </style:style>
    <style:style style:name="P28" style:family="paragraph" style:parent-style-name="Text_20_body" style:list-style-name="L16">
      <style:text-properties style:language-asian="ja" style:country-asian="JP"/>
    </style:style>
    <style:style style:name="P29" style:family="paragraph" style:parent-style-name="Text_20_body" style:list-style-name="L17">
      <style:text-properties style:language-asian="ja" style:country-asian="JP"/>
    </style:style>
    <style:style style:name="P30" style:family="paragraph" style:parent-style-name="Text_20_body" style:list-style-name="L22">
      <style:text-properties style:language-asian="ja" style:country-asian="JP"/>
    </style:style>
    <style:style style:name="P31" style:family="paragraph" style:parent-style-name="Text_20_body" style:list-style-name="L23">
      <style:text-properties style:language-asian="ja" style:country-asian="JP"/>
    </style:style>
    <style:style style:name="P32" style:family="paragraph" style:parent-style-name="Text_20_body" style:list-style-name="L24">
      <style:text-properties style:language-asian="ja" style:country-asian="JP"/>
    </style:style>
    <style:style style:name="P33" style:family="paragraph" style:parent-style-name="Text_20_body" style:list-style-name="L4"/>
    <style:style style:name="P34" style:family="paragraph" style:parent-style-name="Text_20_body" style:list-style-name="L18"/>
    <style:style style:name="P35" style:family="paragraph" style:parent-style-name="Text_20_body" style:list-style-name="L19"/>
    <style:style style:name="P36" style:family="paragraph" style:parent-style-name="Text_20_body" style:list-style-name="L25"/>
    <style:style style:name="P37" style:family="paragraph" style:parent-style-name="Text_20_body" style:list-style-name="L26"/>
    <style:style style:name="P38" style:family="paragraph" style:parent-style-name="Text_20_body" style:list-style-name="L27"/>
    <style:style style:name="P39" style:family="paragraph" style:parent-style-name="Contents_20_1">
      <style:paragraph-properties>
        <style:tab-stops>
          <style:tab-stop style:position="17cm" style:type="right" style:leader-style="dotted" style:leader-text="."/>
        </style:tab-stops>
      </style:paragraph-properties>
    </style:style>
    <style:style style:name="P40" style:family="paragraph" style:parent-style-name="Contents_20_2">
      <style:paragraph-properties>
        <style:tab-stops>
          <style:tab-stop style:position="16.501cm" style:type="right" style:leader-style="dotted" style:leader-text="."/>
        </style:tab-stops>
      </style:paragraph-properties>
    </style:style>
    <style:style style:name="P41" style:family="paragraph" style:parent-style-name="Heading_20_1" style:master-page-name="Standard">
      <style:paragraph-properties style:page-number="1"/>
    </style:style>
    <style:style style:name="P42" style:family="paragraph" style:parent-style-name="Heading" style:master-page-name="First_20_Page">
      <style:paragraph-properties style:page-number="auto"/>
    </style:style>
    <style:style style:name="P43" style:family="paragraph" style:parent-style-name="Heading">
      <style:paragraph-properties fo:text-align="center" style:justify-single-word="false"/>
      <style:text-properties fo:font-size="24pt" style:font-size-asian="24pt" style:font-size-complex="24pt"/>
    </style:style>
    <style:style style:name="P44" style:family="paragraph" style:parent-style-name="Contents_20_3">
      <style:paragraph-properties>
        <style:tab-stops>
          <style:tab-stop style:position="16.002cm" style:type="right" style:leader-style="dotted" style:leader-text="."/>
        </style:tab-stops>
      </style:paragraph-properties>
    </style:style>
    <style:style style:name="T1" style:family="text">
      <style:text-properties style:language-asian="ja" style:country-asian="JP"/>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319cm" fo:margin-right="0.319cm" style:run-through="foreground"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3">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5">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6">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7">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8">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9">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0">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2">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3">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6">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7">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8">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9">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0">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1">
      <text:list-level-style-bullet text:level="1" text:style-name="Bullet_20_Symbols" style:num-suffix="." text:bullet-char="●">
        <style:list-level-properties text:space-before="0.847cm" text:min-label-width="0.635cm"/>
        <style:text-properties style:font-name="StarSymbol1"/>
      </text:list-level-style-bullet>
      <text:list-level-style-bullet text:level="2" text:style-name="Bullet_20_Symbols" style:num-suffix="." text:bullet-char="○">
        <style:list-level-properties text:space-before="2.117cm" text:min-label-width="0.635cm"/>
        <style:text-properties style:font-name="StarSymbol1"/>
      </text:list-level-style-bullet>
      <text:list-level-style-bullet text:level="3" text:style-name="Bullet_20_Symbols" style:num-suffix="." text:bullet-char="■">
        <style:list-level-properties text:space-before="3.387cm" text:min-label-width="0.635cm"/>
        <style:text-properties style:font-name="StarSymbol1"/>
      </text:list-level-style-bullet>
      <text:list-level-style-bullet text:level="4" text:style-name="Bullet_20_Symbols" style:num-suffix="." text:bullet-char="●">
        <style:list-level-properties text:space-before="4.657cm" text:min-label-width="0.635cm"/>
        <style:text-properties style:font-name="StarSymbol1"/>
      </text:list-level-style-bullet>
      <text:list-level-style-bullet text:level="5" text:style-name="Bullet_20_Symbols" style:num-suffix="." text:bullet-char="○">
        <style:list-level-properties text:space-before="5.927cm" text:min-label-width="0.635cm"/>
        <style:text-properties style:font-name="StarSymbol1"/>
      </text:list-level-style-bullet>
      <text:list-level-style-bullet text:level="6" text:style-name="Bullet_20_Symbols" style:num-suffix="." text:bullet-char="■">
        <style:list-level-properties text:space-before="7.197cm" text:min-label-width="0.635cm"/>
        <style:text-properties style:font-name="StarSymbol1"/>
      </text:list-level-style-bullet>
      <text:list-level-style-bullet text:level="7" text:style-name="Bullet_20_Symbols" style:num-suffix="." text:bullet-char="●">
        <style:list-level-properties text:space-before="8.467cm" text:min-label-width="0.635cm"/>
        <style:text-properties style:font-name="StarSymbol1"/>
      </text:list-level-style-bullet>
      <text:list-level-style-bullet text:level="8" text:style-name="Bullet_20_Symbols" style:num-suffix="." text:bullet-char="○">
        <style:list-level-properties text:space-before="9.737cm" text:min-label-width="0.635cm"/>
        <style:text-properties style:font-name="StarSymbol1"/>
      </text:list-level-style-bullet>
      <text:list-level-style-bullet text:level="9" text:style-name="Bullet_20_Symbols" style:num-suffix="." text:bullet-char="■">
        <style:list-level-properties text:space-before="11.007cm" text:min-label-width="0.635cm"/>
        <style:text-properties style:font-name="StarSymbol1"/>
      </text:list-level-style-bullet>
      <text:list-level-style-bullet text:level="10" text:style-name="Bullet_20_Symbols" style:num-suffix="." text:bullet-char="●">
        <style:list-level-properties text:space-before="12.277cm" text:min-label-width="0.635cm"/>
        <style:text-properties style:font-name="StarSymbol1"/>
      </text:list-level-style-bullet>
    </text:list-style>
    <text:list-style style:name="L22">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2"/>
      <text:p text:style-name="Heading"/>
      <text:p text:style-name="Heading"/>
      <text:p text:style-name="P43">Samba <text:span text:style-name="T1">インストールガイド v1.5</text:span></text:p>
      <text:p text:style-name="Heading"/>
      <text:p text:style-name="Text_20_body"><draw:frame draw:style-name="fr3" draw:name="グラフィックス5" text:anchor-type="char" svg:x="5.456cm" svg:y="1.72cm" svg:width="6.085cm" svg:height="7.726cm" draw:z-index="0"><draw:image xlink:href="Pictures/100002010000034600000428E8C10668.png" xlink:type="simple" xlink:show="embed" xlink:actuate="onLoad"/></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P4">オープンソース・ソリューション・テクノロジ(株)</text:p>
      <text:p text:style-name="P4">更新日: 2008年7月7日</text:p>
      <text:p text:style-name="P4">作成日: 2007年2月23日</text:p>
      <text:p text:style-name="P4">リビジョン: 1.5</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2" text:style-name="Contents_20_2">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Contents_20_Heading">目次</text:p>
          </text:index-title>
          <text:p text:style-name="P39"><text:a xlink:type="simple" xlink:href="#1.はじめに|outline" text:style-name="標準" text:visited-style-name="標準">1. はじめに<text:tab/>1</text:a></text:p>
          <text:p text:style-name="P40"><text:a xlink:type="simple" xlink:href="#1.1.Sambaパッケージ修正・変更内容|outline" text:style-name="標準" text:visited-style-name="標準">1.1 Sambaパッケージ修正・変更内容<text:tab/>1</text:a></text:p>
          <text:p text:style-name="P39"><text:a xlink:type="simple" xlink:href="#2.Linux版 Sambaパッケージのインストール|outline" text:style-name="標準" text:visited-style-name="標準">2. Linux版 Sambaパッケージのインストール<text:tab/>2</text:a></text:p>
          <text:p text:style-name="P40"><text:a xlink:type="simple" xlink:href="#2.1.対応Linuxディストリビューション|outline" text:style-name="標準" text:visited-style-name="標準">2.1 対応Linuxディストリビューション<text:tab/>2</text:a></text:p>
          <text:p text:style-name="P40"><text:a xlink:type="simple" xlink:href="#2.2.提供するRPMパッケージ|outline" text:style-name="標準" text:visited-style-name="標準">2.2 提供するRPMパッケージ<text:tab/>2</text:a></text:p>
          <text:p text:style-name="P44"><text:a xlink:type="simple" xlink:href="#2.2.1.Sambaのみご利用の場合|outline" text:style-name="標準" text:visited-style-name="標準">2.2.1 Sambaのみご利用の場合<text:tab/>2</text:a></text:p>
          <text:p text:style-name="P44"><text:a xlink:type="simple" xlink:href="#2.2.2.RedHat Enterprise Linux4, CentOS4をご利用の場合|outline" text:style-name="標準" text:visited-style-name="標準">2.2.2 RedHat Enterprise Linux4, CentOS4をご利用の場合<text:tab/>2</text:a></text:p>
          <text:p text:style-name="P44"><text:a xlink:type="simple" xlink:href="#2.2.3.Samba LDAP連携をご利用の場合|outline" text:style-name="標準" text:visited-style-name="標準">2.2.3 Samba LDAP連携をご利用の場合<text:tab/>3</text:a></text:p>
          <text:p text:style-name="P40"><text:a xlink:type="simple" xlink:href="#2.3.RPMパッケージの新規インストール|outline" text:style-name="標準" text:visited-style-name="標準">2.3 RPMパッケージの新規インストール<text:tab/>3</text:a></text:p>
          <text:p text:style-name="P40"><text:a xlink:type="simple" xlink:href="#2.4.Linux版 Sambaパッケージのアップデート|outline" text:style-name="標準" text:visited-style-name="標準">2.4 Linux版 Sambaパッケージのアップデート<text:tab/>4</text:a></text:p>
          <text:p text:style-name="P40"><text:a xlink:type="simple" xlink:href="#2.5.Linux版 Sambaパッケージアップデートの際の注意事項|outline" text:style-name="標準" text:visited-style-name="標準">2.5 Linux版 Sambaパッケージアップデートの際の注意事項<text:tab/>5</text:a></text:p>
          <text:p text:style-name="P44"><text:a xlink:type="simple" xlink:href="#2.5.1.samba 3.0.24からsamba 3.0.30へのアップデート|outline" text:style-name="標準" text:visited-style-name="標準">2.5.1 samba 3.0.24からsamba 3.0.30へのアップデート<text:tab/>5</text:a></text:p>
          <text:p text:style-name="P44"><text:a xlink:type="simple" xlink:href="#2.5.2.samba 3.0.24-1.10_OSSTECH以前のバージョンからのアップデート|outline" text:style-name="標準" text:visited-style-name="標準">2.5.2 samba 3.0.24-1.10_OSSTECH以前のバージョンからのアップデート<text:tab/>5</text:a></text:p>
          <text:p text:style-name="P40"><text:a xlink:type="simple" xlink:href="#2.6.Linux版 Sambaの初期設定|outline" text:style-name="標準" text:visited-style-name="標準">2.6 Linux版 Sambaの初期設定<text:tab/>6</text:a></text:p>
          <text:p text:style-name="P40"><text:a xlink:type="simple" xlink:href="#2.7.Linux版 Sambaの起動スクリプト|outline" text:style-name="標準" text:visited-style-name="標準">2.7 Linux版 Sambaの起動スクリプト<text:tab/>6</text:a></text:p>
          <text:p text:style-name="P40"><text:a xlink:type="simple" xlink:href="#2.8.Linux版 Sambaのコマンド、および各種ディレクトリの配置|outline" text:style-name="標準" text:visited-style-name="標準">2.8 Linux版 Sambaのコマンド、および各種ディレクトリの配置<text:tab/>6</text:a></text:p>
          <text:p text:style-name="P39"><text:a xlink:type="simple" xlink:href="#3.Solaris版 Sambaパッケージのインストール|outline" text:style-name="標準" text:visited-style-name="標準">3. Solaris版 Sambaパッケージのインストール<text:tab/>8</text:a></text:p>
          <text:p text:style-name="P40"><text:a xlink:type="simple" xlink:href="#3.1.対応するSolarisのバージョン|outline" text:style-name="標準" text:visited-style-name="標準">3.1 対応するSolarisのバージョン<text:tab/>8</text:a></text:p>
          <text:p text:style-name="P40"><text:a xlink:type="simple" xlink:href="#3.2.提供するSambaパッケージ|outline" text:style-name="標準" text:visited-style-name="標準">3.2 提供するSambaパッケージ<text:tab/>8</text:a></text:p>
          <text:p text:style-name="P44"><text:a xlink:type="simple" xlink:href="#3.2.1.Sambaのみご利用の場合|outline" text:style-name="標準" text:visited-style-name="標準">3.2.1 Sambaのみご利用の場合<text:tab/>8</text:a></text:p>
          <text:p text:style-name="P44"><text:a xlink:type="simple" xlink:href="#3.2.2.Samba LDAP連携をご利用の場合|outline" text:style-name="標準" text:visited-style-name="標準">3.2.2 Samba LDAP連携をご利用の場合<text:tab/>8</text:a></text:p>
          <text:p text:style-name="P40"><text:a xlink:type="simple" xlink:href="#3.3.Solaris版パッケージのインストール|outline" text:style-name="標準" text:visited-style-name="標準">3.3 Solaris版パッケージのインストール<text:tab/>9</text:a></text:p>
          <text:p text:style-name="P40"><text:a xlink:type="simple" xlink:href="#3.4.Solaris版 Sambaパッケージのアップデート|outline" text:style-name="標準" text:visited-style-name="標準">3.4 Solaris版 Sambaパッケージのアップデート<text:tab/>9</text:a></text:p>
          <text:p text:style-name="P40"><text:a xlink:type="simple" xlink:href="#3.5.Solaris版 Sambaパッケージ アップデート時の注意事項|outline" text:style-name="標準" text:visited-style-name="標準">3.5 Solaris版 Sambaパッケージ アップデート時の注意事項<text:tab/>10</text:a></text:p>
          <text:p text:style-name="P44"><text:a xlink:type="simple" xlink:href="#3.5.1.samba 3.0.24-1.8_OSSTECH以前のバージョンからのアップデート|outline" text:style-name="標準" text:visited-style-name="標準">3.5.1 samba 3.0.24-1.8_OSSTECH以前のバージョンからのアップデート<text:tab/>10</text:a></text:p>
          <text:p text:style-name="P44"><text:a xlink:type="simple" xlink:href="#3.5.2.samba 3.0.24-1.9_OSSTECH以前のバージョンからのアップデート|outline" text:style-name="標準" text:visited-style-name="標準">3.5.2 samba 3.0.24-1.9_OSSTECH以前のバージョンからのアップデート<text:tab/>11</text:a></text:p>
          <text:p text:style-name="P44"><text:a xlink:type="simple" xlink:href="#3.5.3.samba 3.0.24-1.10_OSSTECH以前のバージョンからのアップデート|outline" text:style-name="標準" text:visited-style-name="標準">3.5.3 samba 3.0.24-1.10_OSSTECH以前のバージョンからのアップデート<text:tab/>11</text:a></text:p>
          <text:p text:style-name="P40"><text:a xlink:type="simple" xlink:href="#3.6.Solaris版 Sambaの初期設定|outline" text:style-name="標準" text:visited-style-name="標準">3.6 Solaris版 Sambaの初期設定<text:tab/>11</text:a></text:p>
          <text:p text:style-name="P40"><text:a xlink:type="simple" xlink:href="#3.7.Solaris版 Sambaの起動スクリプト|outline" text:style-name="標準" text:visited-style-name="標準">3.7 Solaris版 Sambaの起動スクリプト<text:tab/>11</text:a></text:p>
          <text:p text:style-name="P44"><text:a xlink:type="simple" xlink:href="#3.7.1.起動スクリプトに関する注意事項|outline" text:style-name="標準" text:visited-style-name="標準">3.7.1 起動スクリプトに関する注意事項<text:tab/>12</text:a></text:p>
          <text:p text:style-name="P40"><text:a xlink:type="simple" xlink:href="#3.8.Solaris版 Sambaのコマンド、および各種ディレクトリの配置|outline" text:style-name="標準" text:visited-style-name="標準">3.8 Solaris版 Sambaのコマンド、および各種ディレクトリの配置<text:tab/>12</text:a></text:p>
          <text:p text:style-name="P39"><text:a xlink:type="simple" xlink:href="#4.Sambaのバージョンアップ|outline" text:style-name="標準" text:visited-style-name="標準">4. Sambaのバージョンアップ<text:tab/>14</text:a></text:p>
          <text:p text:style-name="P40"><text:a xlink:type="simple" xlink:href="#4.1.Samba 3.0.24からSamba 3.0.30へのバージョンアップ|outline" text:style-name="標準" text:visited-style-name="標準">4.1 Samba 3.0.24からSamba 3.0.30へのバージョンアップ<text:tab/>14</text:a></text:p>
          <text:p text:style-name="P44"><text:a xlink:type="simple" xlink:href="#4.1.1.smb.confのパラメーターの仕様変更|outline" text:style-name="標準" text:visited-style-name="標準">4.1.1 smb.confのパラメーターの仕様変更<text:tab/>14</text:a></text:p>
          <text:p text:style-name="P44"><text:a xlink:type="simple" xlink:href="#4.1.2.fam change notifyの設定|outline" text:style-name="標準" text:visited-style-name="標準">4.1.2 fam change notifyの設定<text:tab/>15</text:a></text:p>
          <text:p text:style-name="P44"><text:a xlink:type="simple" xlink:href="#4.1.3.Active Directory連携時のwinbind設定|outline" text:style-name="標準" text:visited-style-name="標準">4.1.3 Active Directory連携時のwinbind設定<text:tab/>15</text:a></text:p>
          <text:p text:style-name="P39"><text:a xlink:type="simple" xlink:href="#5.インストールガイド更新履歴|outline" text:style-name="標準" text:visited-style-name="標準">5. インストールガイド更新履歴<text:tab/>17</text:a></text:p>
          <text:p text:style-name="P40"><text:a xlink:type="simple" xlink:href="#5.1.2007/02/23 初版    : Sambaインストールガイドv1.0|outline" text:style-name="標準" text:visited-style-name="標準">5.1 2007/02/23 初版 <text:s text:c="3"/>: Sambaインストールガイドv1.0<text:tab/>17</text:a></text:p>
          <text:p text:style-name="P40"><text:a xlink:type="simple" xlink:href="#5.2.2007/03/24 第2版 : Sambaインストールガイドv1.1|outline" text:style-name="標準" text:visited-style-name="標準">5.2 2007/03/24 第2版 : Sambaインストールガイドv1.1<text:tab/>17</text:a></text:p>
          <text:p text:style-name="P40"><text:a xlink:type="simple" xlink:href="#5.3.2007/06/04 第3版 : Sambaインストールガイド v1.2|outline" text:style-name="標準" text:visited-style-name="標準">5.3 2007/06/04 第3版 : Sambaインストールガイド v1.2<text:tab/>17</text:a></text:p>
          <text:p text:style-name="P40"><text:a xlink:type="simple" xlink:href="#5.4.2008/01/21 第4版 : Sambaインストールガイド v1.3|outline" text:style-name="標準" text:visited-style-name="標準">5.4 2008/01/21 第4版 : Sambaインストールガイド v1.3<text:tab/>17</text:a></text:p>
          <text:p text:style-name="P40"><text:a xlink:type="simple" xlink:href="#5.5.2008/06/10 第5版 : Sambaインストールガイド v1.4|outline" text:style-name="標準" text:visited-style-name="標準">5.5 2008/06/10 第5版 : Sambaインストールガイド v1.4<text:tab/>17</text:a></text:p>
          <text:p text:style-name="P40"><text:soft-page-break/><text:a xlink:type="simple" xlink:href="#5.6.2008/07/07 第6版 : Sambaインストールガイド v1.5|outline" text:style-name="標準" text:visited-style-name="標準">5.6 2008/07/07 第6版 : Sambaインストールガイド v1.5<text:tab/>17</text:a></text:p>
        </text:index-body>
      </text:table-of-content>
      <text:p text:style-name="Text_20_body"/>
      <text:h text:style-name="P41" text:outline-level="1">はじめに</text:h>
      <text:p text:style-name="P5">本ドキュメントは、弊社提供のSambaを導入、アップデートを実施するための手順書です。</text:p>
      <text:p text:style-name="P5">Sambaパッケージのインストールの際に、必ず本ドキュメントの内容を確認してから、作業を実施してください。</text:p>
      <text:p text:style-name="P5">また、Sambaパッケージのアップデートの際には、アップデート時の注意事項について記載していますので、注意事項を確認した後に、パッケージのアップデートを行ってください。</text:p>
      <text:p text:style-name="P5">本ドキュメントに関する記載内容について、疑問点等がある場合には、弊社サポート窓口までお問い合わせください。</text:p>
      <text:p text:style-name="P5"/>
      <text:h text:style-name="Heading_20_2" text:outline-level="2">Samba<text:span text:style-name="T1">パッケージ修正・変更内容</text:span></text:h>
      <text:p text:style-name="P5">弊社パッケージの修正内容の詳細については、下記URLの「Samba修正履歴詳細」をご参照ください。</text:p>
      <text:p text:style-name="P10"><text:a xlink:type="simple" xlink:href="http://www.osstech.co.jp/product">http://www.osstech.co.jp/product</text:a></text:p>
      <text:p text:style-name="P5"/>
      <text:h text:style-name="Heading_20_1" text:outline-level="1">Linux<text:span text:style-name="T1">版 Sambaパッケージのインストール</text:span></text:h>
      <text:h text:style-name="P6" text:outline-level="2">対応Linuxディストリビューション</text:h>
      <text:p text:style-name="P5">弊社が提供するSambaパッケージは、以下のディストリビューションに対応しています。</text:p>
      <text:list text:style-name="L1">
        <text:list-item>
          <text:p text:style-name="P14">RedHat Enterprise Linux 5(x86, x86_64)</text:p>
        </text:list-item>
      </text:list>
      <text:p text:style-name="P5"><text:tab/>同一パッケージで、下記ディストリビューションにも対応しています。</text:p>
      <text:list text:style-name="L1">
        <text:list-item text:start-value="1">
          <text:list>
            <text:list-item text:start-value="1">
              <text:p text:style-name="P14">CentOS 5(x86, x86_64)</text:p>
            </text:list-item>
          </text:list>
        </text:list-item>
      </text:list>
      <text:list text:style-name="L2">
        <text:list-item>
          <text:p text:style-name="P15">RedHat Enterprise Linux 4 (x86, x86_64)</text:p>
        </text:list-item>
      </text:list>
      <text:p text:style-name="P5"><text:tab/>同一パッケージで、下記ディストリビューションにも対応しています。</text:p>
      <text:list text:style-name="L2">
        <text:list-item text:start-value="1">
          <text:list>
            <text:list-item text:start-value="1">
              <text:p text:style-name="P15">MIRACLE LINUX V4.0(x86, x86_64)</text:p>
            </text:list-item>
            <text:list-item>
              <text:p text:style-name="P15">Cent OS 4 (x86, x86_64)</text:p>
            </text:list-item>
          </text:list>
        </text:list-item>
        <text:list-item>
          <text:p text:style-name="P15">RedHat Enterprise Linux3 (x86)</text:p>
          <text:list>
            <text:list-item>
              <text:p text:style-name="P15">Cent OS3(x86)</text:p>
            </text:list-item>
          </text:list>
        </text:list-item>
      </text:list>
      <text:h text:style-name="P6" text:outline-level="2">提供するRPMパッケージ</text:h>
      <text:p text:style-name="P5">弊社が提供するLinux版 Sambaは、以下のRPMパッケージによって構成されています。</text:p>
      <text:h text:style-name="Heading_20_3" text:outline-level="3">Samba<text:span text:style-name="T1">のみご利用の場合</text:span></text:h>
      <text:list text:style-name="L3">
        <text:list-item>
          <text:p text:style-name="P16">samba-3.0.30-1.4_OSSTECH.i386.rpm</text:p>
        </text:list-item>
        <text:list-item>
          <text:p text:style-name="P16">samba-client-3.0.30-1.4_OSSTECH.i386.rpm</text:p>
        </text:list-item>
        <text:list-item>
          <text:p text:style-name="P16">samba-common-3.0.30-1.4_OSSTECH.i386.rpm</text:p>
        </text:list-item>
        <text:list-item>
          <text:p text:style-name="P16">samba-doc-3.0.30-1.4_OSSTECH.i386.rpm</text:p>
        </text:list-item>
        <text:list-item>
          <text:p text:style-name="P16">samba-swat-3.0.30-1.4_OSSTECH.i386.rpm</text:p>
        </text:list-item>
        <text:list-item>
          <text:p text:style-name="P16">libsmbclient-3.0.30-1.4_OSSTECH.i386.rpm</text:p>
        </text:list-item>
        <text:list-item>
          <text:p text:style-name="P16">libsmbclient-3.0.30-1.4_OSSTECH.i386.rpm</text:p>
        </text:list-item>
        <text:list-item>
          <text:p text:style-name="P16">libiconv-1.10-5_OSSTECH.i386.rpm</text:p>
        </text:list-item>
        <text:list-item>
          <text:p text:style-name="P16">libiconv-devel-1.10-5_OSSTECH.i386.rpm</text:p>
        </text:list-item>
      </text:list>
      <text:p text:style-name="P5">上記パッケージに付随するバージョン番号、リリース番号(例: 3.0.30-1.4_OSSTECH)は、弊社でSambaパッケージの改善、修正等に伴い、番号が変更されます。</text:p>
      <text:p text:style-name="P5">また、x86_64版のSambaパッケージでは、アーキテクチャの種別を表す”i386”の代わりに”x86_64”となります。</text:p>
      <text:h text:style-name="Heading_20_3" text:outline-level="3">RedHat Enterprise Linux4, CentOS4をご利用の場合</text:h>
      <text:p text:style-name="Text_20_body">弊社Samba 3.0.30をご利用の場合、以下のパッケージも提供します。</text:p>
      <text:list text:style-name="L27">
        <text:list-item>
          <text:p text:style-name="P38">gamin-0.1.9-5.1.el4.i386.rpm</text:p>
        </text:list-item>
      </text:list>
      <text:h text:style-name="Heading_20_3" text:outline-level="3"><text:soft-page-break/>Samba LDAP<text:span text:style-name="T1">連携をご利用の場合</text:span></text:h>
      <text:p text:style-name="Text_20_body">Samba LDAP<text:span text:style-name="T1">連携をご利用の場合、上記パッケージに加え、下記の2つのパッケージも提供します。</text:span></text:p>
      <text:list text:style-name="L4">
        <text:list-item>
          <text:p text:style-name="P33">smbldap-tools-0.9.2-1.18_OSSTECH.i386.rpm</text:p>
        </text:list-item>
        <text:list-item>
          <text:p text:style-name="P33">perl-Crypt-SmbHash-0.12-1.2.1_OSSTECH.noarch.rpm</text:p>
        </text:list-item>
      </text:list>
      <text:p text:style-name="Text_20_body"/>
      <text:h text:style-name="Heading_20_2" text:outline-level="2">RPM<text:span text:style-name="T1">パッケージの新規インストール</text:span></text:h>
      <text:p text:style-name="P5">多くの場合、Linuxディストリビューションに含まれるsambaパッケージがインストールされています。</text:p>
      <text:p text:style-name="P5">現在インストールされているsambaパッケージのバージョンを確認したい場合、次のコマンドで確認することができます。</text:p>
      <text:p text:style-name="コード"># rpm -qa | grep samba</text:p>
      <text:p text:style-name="P5">パッケージのバージョン番号に「OSSTECH」が含まれていないSambaのパッケージは、Linuxディストリビューションに含まれるSambaパッケージです。</text:p>
      <text:p text:style-name="P5">Linuxディストリビューションに含まれるSambaパッケージが存在する場合であっても、次の手順で弊社提供のSambaパッケージをインストールすることができます。</text:p>
      <text:p text:style-name="P5">以下のインストール例では、弊社提供のSambaパッケージ一式が ”/tmp/osstech-samba”ディレクトリにコピーしてあるものとして手順を説明します。</text:p>
      <text:p text:style-name="P5">RPMパッケージのインストールは、rootユーザのみ実施することができますので、最初にsuコマンドでrootユーザになります。</text:p>
      <text:p text:style-name="コード">$ su</text:p>
      <text:p text:style-name="コード">Password: ******** <text:s/>(root<text:span text:style-name="T1">ユーザのパスワードを入力し、Enterを押します)</text:span></text:p>
      <text:p text:style-name="コード"># <text:s text:c="18"/>(パスワードが正しければ、<text:span text:style-name="T1">プロンプトが # になります)</text:span></text:p>
      <text:p text:style-name="P5">“/tmp/osstech-samba”に弊社提供のSambaパッケージ一式がコピーしてあることを確認します。</text:p>
      <text:p text:style-name="コード"># cd /tmp/osstech-samba</text:p>
      <text:p text:style-name="コード"># ls</text:p>
      <text:p text:style-name="コード">libiconv-1.10-5_OSSTECH.i386.rpm</text:p>
      <text:p text:style-name="コード">libiconv-devel-1.10-5_OSSTECH.i386.rpm</text:p>
      <text:p text:style-name="コード">libsmbclient-3.0.30-1.4_OSSTECH.i386.rpm</text:p>
      <text:p text:style-name="コード">libsmbclient-devel-3.0.30-1.4_OSSTECH.i386.rpm</text:p>
      <text:p text:style-name="コード">samba-3.0.30-1.4_OSSTECH.i386.rpm</text:p>
      <text:p text:style-name="コード">samba-client-3.0.30-1.4_OSSTECH.i386.rpm</text:p>
      <text:p text:style-name="コード">samba-common-3.0.30-1.4_OSSTECH.i386.rpm</text:p>
      <text:p text:style-name="コード">samba-doc-3.0.30-1.4_OSSTECH.i386.rpm</text:p>
      <text:p text:style-name="コード">samba-swat-3.0.30-1.4_OSSTECH.i386.rpm</text:p>
      <text:p text:style-name="コード">gamin-0.1.9-5.1_OSSTECH.el4.i386.rpm <text:s/>(RHEL4/CentOS4のみ)</text:p>
      <text:p text:style-name="P5"/>
      <text:p text:style-name="P5">続いて、弊社提供のSambaパッケージをインストールします。以下の操作で、/tmp/osstech-sambaディレクトリに置いてあるRPMパッケージを全てアップデートインストールすることができます。このコマンドは、samba<text:soft-page-break/>パッケージの新規インストールでも同じです。</text:p>
      <text:p text:style-name="コード"># rpm -Uhv *.rpm <text:s text:c="2"/></text:p>
      <text:p text:style-name="コード">Preparing... <text:s text:c="15"/>########################################### [100%]</text:p>
      <text:p text:style-name="コード"><text:s text:c="3"/>1:libiconv <text:s text:c="14"/>########################################### [ 11%]</text:p>
      <text:p text:style-name="コード"><text:s text:c="3"/>2:samba-common <text:s text:c="10"/>########################################### [ 22%]</text:p>
      <text:p text:style-name="コード"><text:s text:c="3"/>3:samba <text:s text:c="17"/>########################################### [ 33%]</text:p>
      <text:p text:style-name="コード"><text:s text:c="3"/>4:libsmbclient <text:s text:c="10"/>########################################### [ 44%]</text:p>
      <text:p text:style-name="コード"><text:s text:c="3"/>5:libiconv-devel <text:s text:c="8"/>########################################### [ 56%]</text:p>
      <text:p text:style-name="コード"><text:s text:c="3"/>6:libsmbclient-devel <text:s text:c="4"/>########################################### [ 67%]</text:p>
      <text:p text:style-name="コード"><text:s text:c="3"/>7:samba-client <text:s text:c="10"/>########################################### [ 78%]</text:p>
      <text:p text:style-name="コード"><text:s text:c="3"/>8:samba-doc <text:s text:c="13"/>########################################### [ 89%]</text:p>
      <text:p text:style-name="コード"><text:s text:c="3"/>9:samba-swat <text:s text:c="12"/>########################################### [100%]</text:p>
      <text:p text:style-name="P7"/>
      <text:p text:style-name="P5"/>
      <text:p text:style-name="P5">RHEL4、CentOS4をご利用の場合は、gaminパッケージもインストールします。</text:p>
      <text:p text:style-name="P5"/>
      <text:p text:style-name="P5">Samba LDAP連携をご利用の場合は、上記に加えて、smbldap-toolsパッケージとperl-Crypt-SmbHashパッケージもインストールしてください。</text:p>
      <text:p text:style-name="コード"># <text:s/>rpm -ihv perl-Crypt-SmbHash-0.12-1.2.1_OSSTECH.noarch.rpm <text:s/>smbldap-tools-0.9.2-1.14_OSSTECH.i386.rpm (<text:span text:style-name="T1">１行で)</text:span></text:p>
      <text:p text:style-name="コード">Preparing... <text:s text:c="15"/>########################################### [100%]</text:p>
      <text:p text:style-name="コード"><text:s text:c="3"/>1:perl-Crypt-SmbHash <text:s text:c="4"/>########################################### [ 50%]</text:p>
      <text:p text:style-name="コード"><text:s text:c="3"/>2:smbldap-tools <text:s text:c="9"/>########################################### [100%]</text:p>
      <text:p text:style-name="Text_20_body"/>
      <text:p text:style-name="P5">以上で、Sambaパッケージのインストールは完了です。</text:p>
      <text:h text:style-name="Heading_20_2" text:outline-level="2">Linux<text:span text:style-name="T1">版 Sambaパッケージのアップデート</text:span></text:h>
      <text:p text:style-name="P5">まず、後述のLinux版Sambaパッケージのアップデートの際の注意事項を確認し、アップデートの際の注意事項に該当する場合、注意事項に従って対処を行ってください。</text:p>
      <text:p text:style-name="P5">続いて、弊社より入手したアップデート版のsambaパッケージを導入する場合は、次の手順で行ってください。</text:p>
      <text:p text:style-name="P5">以下のアップデート手順の説明では、/tmp/osstech-updateにアップデート版のRPMパッケージが置いてあると仮定して、説明を行っています。</text:p>
      <text:p text:style-name="P5"/>
      <text:p text:style-name="P5">アップデートの際に、設定ファイル、キャッシュファイル等は保存されたままですが、万が一問題が発生した場合に備えて、アップデート前に次のディレクトリ配下のファイルを全てバックアップしておいてください。</text:p>
      <text:list text:style-name="L5">
        <text:list-item>
          <text:p text:style-name="P17">/etc/samba</text:p>
        </text:list-item>
        <text:list-item>
          <text:p text:style-name="P17">/var/cache/samba</text:p>
        </text:list-item>
        <text:list-item>
          <text:p text:style-name="P17">/etc/smbldap-tools <text:s/>(Samba LDAP連携をご利用の場合のみ)</text:p>
        </text:list-item>
      </text:list>
      <text:p text:style-name="P5"><text:soft-page-break/></text:p>
      <text:p text:style-name="P5">パッケージのアップデート時の操作は、新規インストールの手順で説明した方法と全く同じ方法で行うことができます。この際に、smbd、nmbd、winbinddの各プロセスはパッケージアップデート時に自動で再起動されます。</text:p>
      <text:p text:style-name="コード"># cd /tmp/osstech-update</text:p>
      <text:p text:style-name="コード"># rpm -Uvh *.rpm</text:p>
      <text:p text:style-name="Text_20_body"/>
      <text:p text:style-name="P5">正常に全てのパッケージがアップデートされれば、Sambaのアップデートは完了です。</text:p>
      <text:p text:style-name="P5"/>
      <text:h text:style-name="Heading_20_2" text:outline-level="2">Linux<text:span text:style-name="T1">版 Sambaパッケージアップデートの際の注意事項</text:span></text:h>
      <text:p text:style-name="P5">まず、現在利用中のSambaパッケージのバージョンを次のコマンドで確認します。</text:p>
      <text:p text:style-name="ターミナル"># rpm -qa | grep samba</text:p>
      <text:p text:style-name="ターミナル">samba-swat-3.0.24-1.20_OSSTECH</text:p>
      <text:p text:style-name="ターミナル">samba-common-3.0.24-1.20_OSSTECH</text:p>
      <text:p text:style-name="ターミナル">samba-doc-3.0.24-1.20_OSSTECH</text:p>
      <text:p text:style-name="ターミナル">samba-3.0.24-1.20_OSSTECH</text:p>
      <text:p text:style-name="ターミナル">samba-client-3.0.24-1.20_OSSTECH</text:p>
      <text:p text:style-name="P5"/>
      <text:p text:style-name="P5">既存のパッケージからアップデートする際の注意事項を記載しますので、該当するバージョンの注意事項に従って、各種ファイルのバックアップや、設定ファイルの変更を実施してください。</text:p>
      <text:p text:style-name="P5">その後、sambaパッケージのアップデートを実施してください。</text:p>
      <text:h text:style-name="Heading_20_3" text:outline-level="3">samba 3.0.24からsamba 3.0.30へのアップデート</text:h>
      <text:p text:style-name="Text_20_body">sambaのバージョンアップに伴い、仕様が変更されている機能があります。</text:p>
      <text:p text:style-name="Text_20_body">詳しくは、<text:reference-ref text:reference-format="chapter" text:ref-name="Sambaのバージョンアップ">4</text:reference-ref>章を参照し、パッケージのバージョンアップ後に、設定の変更を実施してから、Sambaを再起動してください。</text:p>
      <text:h text:style-name="Heading_20_3" text:outline-level="3">samba 3.0.24-1.10_OSSTECH<text:span text:style-name="T1">以前のバージョンからのアップデート</text:span></text:h>
      <text:list text:style-name="L6">
        <text:list-item>
          <text:p text:style-name="P18">smb.confの”msdfs root”パラメータのデフォルト値を”yes”から”no”に変更しました。</text:p>
          <text:list>
            <text:list-item>
              <text:p text:style-name="P18">既存の設定ファイル中に”msdfs root”パラメータが設定されていない場合、samba 3.0.24-1.10_OSSTECH以前のsambaでは”msdfs root = yes”として動作しています。この場合、”msdfs root= yes”パラメータをsmb.confに追加せずに、samba-3.0.24-1.10_OSSTECH以降のパッケージにアップデートすると、既存のWindowsクライアントが接続できなくなる可能性があります。したがって、”msdfs root = yes”をsmb.confの[global]セクションに追加してから、sambaパッケージのアップデートを実施してください。</text:p>
            </text:list-item>
          </text:list>
        </text:list-item>
      </text:list>
      <text:list text:style-name="L7">
        <text:list-item>
          <text:p text:style-name="P19">sambaの利用するiconvライブラリとして、glibcのlibiconvからGNUのlibiconvを利用するように変更しました。この結果、sambaパッケージのインストール時にlibiconvパッケージが必要となります。</text:p>
        </text:list-item>
      </text:list>
      <text:p text:style-name="P5"/>
      <text:h text:style-name="P6" text:outline-level="2"><text:soft-page-break/>Linux版 Sambaの初期設定</text:h>
      <text:list text:style-name="L8">
        <text:list-item>
          <text:p text:style-name="P20">Sambaの設定ファイルであるsmb.confは/etc/sambaディレクトリに作成してください。</text:p>
        </text:list-item>
        <text:list-item>
          <text:p text:style-name="P20">既存のsamba環境を引き継ぐ場合には、sambaのキャッシュファイル(***.tdb)を/var/cache/sambaディレクトリにコピーしてください。</text:p>
        </text:list-item>
        <text:list-item>
          <text:p text:style-name="P20">sambaのログファイルは、/var/log/sambaディレクトリに作成されます。</text:p>
        </text:list-item>
        <text:list-item>
          <text:p text:style-name="P20">winbindによるActive Directory連携時には、/etc/krb5.confにKerberos認証のための設定を行ってください。</text:p>
        </text:list-item>
      </text:list>
      <text:p text:style-name="P5"/>
      <text:h text:style-name="P6" text:outline-level="2">Linux版 Sambaの起動スクリプト</text:h>
      <text:p text:style-name="P5">samba(smbd、nmbd)、およびwinbindの起動スクリプトとして、/etc/init.d/smb、および/etc/init.d/winbindを用意してあります。</text:p>
      <text:p text:style-name="P5">smbd、nmbdを起動する場合は、次のコマンドを実行してください。</text:p>
      <text:p text:style-name="ターミナル"># /sbin/service smb start</text:p>
      <text:p text:style-name="P5"/>
      <text:p text:style-name="P5">smbd、nmbdを停止する場合は次のコマンドを実行してください。</text:p>
      <text:p text:style-name="ターミナル"># /sbin/service smb stop</text:p>
      <text:p text:style-name="Text_20_body"/>
      <text:p text:style-name="Text_20_body">winbindd<text:span text:style-name="T1">を起動する場合は、次のコマンドを実行してください。</text:span></text:p>
      <text:p text:style-name="ターミナル"># /sbin/service winbind start</text:p>
      <text:p text:style-name="P5"/>
      <text:p text:style-name="Text_20_body">winbind<text:span text:style-name="T1">を停止する場合は、次のコマンドを実行してください。</text:span></text:p>
      <text:p text:style-name="ターミナル"># /sbin/service winbind stop</text:p>
      <text:p text:style-name="P5"/>
      <text:h text:style-name="P6" text:outline-level="2">Linux版 Sambaのコマンド、および各種ディレクトリの配置</text:h>
      <text:list text:style-name="L9">
        <text:list-item>
          <text:p text:style-name="P21">Sambaの主要なコマンド類</text:p>
          <text:list>
            <text:list-item>
              <text:p text:style-name="P21">/usr/bin/pdbedit</text:p>
              <text:list>
                <text:list-item>
                  <text:p text:style-name="P21">ユーザアカウント、マシンアカウントなどの管理</text:p>
                </text:list-item>
              </text:list>
            </text:list-item>
            <text:list-item>
              <text:p text:style-name="P21">/usr/bin/net</text:p>
              <text:list>
                <text:list-item>
                  <text:p text:style-name="P21">Samba、およびリモートCIFSサーバの管理ツール</text:p>
                </text:list-item>
              </text:list>
            </text:list-item>
            <text:list-item>
              <text:p text:style-name="P21">/usr/bin/smbpasswd</text:p>
              <text:list>
                <text:list-item>
                  <text:p text:style-name="P21">Sambaに登録されたユーザのパスワード変更用ツール</text:p>
                </text:list-item>
              </text:list>
            </text:list-item>
            <text:list-item>
              <text:p text:style-name="P21">/usr/bin/nmblookup</text:p>
              <text:list>
                <text:list-item>
                  <text:p text:style-name="P21">NetBIOS名の問い合わせなどのツール</text:p>
                </text:list-item>
              </text:list>
            </text:list-item>
            <text:list-item>
              <text:p text:style-name="P21"><text:soft-page-break/>/usr/bin/smbclient</text:p>
              <text:list>
                <text:list-item>
                  <text:p text:style-name="P21">SMB/CIFSサーバーリソースにアクセスするクライアントツール</text:p>
                </text:list-item>
              </text:list>
            </text:list-item>
            <text:list-item>
              <text:p text:style-name="P21">/usr/bin/testparm</text:p>
              <text:list>
                <text:list-item>
                  <text:p text:style-name="P21">smb.confファイルのパラメータチェック用コマンド</text:p>
                </text:list-item>
              </text:list>
            </text:list-item>
            <text:list-item>
              <text:p text:style-name="P21">/usr/bin/wbinfo</text:p>
              <text:list>
                <text:list-item>
                  <text:p text:style-name="P21">Active Directory連携機能利用時に、各種情報を取得するコマンド</text:p>
                </text:list-item>
              </text:list>
            </text:list-item>
          </text:list>
        </text:list-item>
        <text:list-item>
          <text:p text:style-name="P21">Sambaの各種デーモン類</text:p>
          <text:list>
            <text:list-item>
              <text:p text:style-name="P21">/usr/sbin/smbd</text:p>
              <text:list>
                <text:list-item>
                  <text:p text:style-name="P21">ファイルサーバ、ドメインコントローラ、プリントサーバ機能などを提供するデーモン</text:p>
                </text:list-item>
              </text:list>
            </text:list-item>
            <text:list-item>
              <text:p text:style-name="P21">/usr/sbin/nmbd</text:p>
              <text:list>
                <text:list-item>
                  <text:p text:style-name="P21">NetBIOSサービスを提供するデーモン</text:p>
                </text:list-item>
              </text:list>
            </text:list-item>
            <text:list-item>
              <text:p text:style-name="P21">/usr/sbin/winbindd</text:p>
              <text:list>
                <text:list-item>
                  <text:p text:style-name="P21">Active Directory連携機能などのサービスを提供するデーモン</text:p>
                </text:list-item>
              </text:list>
            </text:list-item>
          </text:list>
        </text:list-item>
        <text:list-item>
          <text:p text:style-name="P21">SambaのVFSモジュール</text:p>
          <text:list>
            <text:list-item>
              <text:p text:style-name="P21">/usr/lib/samba/vfsディレクトリ</text:p>
            </text:list-item>
          </text:list>
        </text:list-item>
        <text:list-item>
          <text:p text:style-name="P21">Sambaの設定ファイル</text:p>
          <text:list>
            <text:list-item>
              <text:p text:style-name="P21">/etc/samba/smb.conf</text:p>
            </text:list-item>
          </text:list>
        </text:list-item>
        <text:list-item>
          <text:p text:style-name="P21">Sambaのキャッシュファイル</text:p>
          <text:list>
            <text:list-item>
              <text:p text:style-name="P21">/var/cache/samba</text:p>
            </text:list-item>
          </text:list>
        </text:list-item>
        <text:list-item>
          <text:p text:style-name="P21">Sambaのログファイル</text:p>
          <text:list>
            <text:list-item>
              <text:p text:style-name="P21">/var/log/samba</text:p>
            </text:list-item>
          </text:list>
        </text:list-item>
        <text:list-item>
          <text:p text:style-name="P21">Active Directory連携時のKerberos設定ファイル</text:p>
          <text:list>
            <text:list-item>
              <text:p text:style-name="P21">/etc/krb5.conf</text:p>
            </text:list-item>
          </text:list>
        </text:list-item>
      </text:list>
      <text:h text:style-name="Heading_20_1" text:outline-level="1">Solaris<text:span text:style-name="T1">版 Sambaパッケージのインストール</text:span></text:h>
      <text:h text:style-name="P6" text:outline-level="2">対応するSolarisのバージョン</text:h>
      <text:list text:style-name="L10">
        <text:list-item>
          <text:p text:style-name="P22">Solaris10(SPARC)</text:p>
        </text:list-item>
        <text:list-item>
          <text:p text:style-name="P22">Solaris10(x86)</text:p>
        </text:list-item>
      </text:list>
      <text:p text:style-name="P5"/>
      <text:h text:style-name="P6" text:outline-level="2">提供するSambaパッケージ</text:h>
      <text:p text:style-name="P5">弊社が提供するSolaris版 Sambaパッケージは、以下のパッケージにより構成されています。</text:p>
      <text:h text:style-name="Heading_20_3" text:outline-level="3">Samba<text:span text:style-name="T1">のみご利用の場合</text:span></text:h>
      <text:list text:style-name="L11">
        <text:list-item>
          <text:p text:style-name="P23">osstech-samba-3.0.30-1.4.sol10-i386.pkg.bz2</text:p>
        </text:list-item>
        <text:list-item>
          <text:p text:style-name="P23">osstech-db-4.5.20-2.sol10-i386.pkg.bz2</text:p>
        </text:list-item>
        <text:list-item>
          <text:p text:style-name="P23">osstech-krb5-1.5.4-1.sol10-i386.pkg.bz2</text:p>
        </text:list-item>
        <text:list-item>
          <text:p text:style-name="P23">osstech-libiconv-1.10-4.sol10-i386.pkg.bz2</text:p>
        </text:list-item>
        <text:list-item>
          <text:p text:style-name="P23">osstech-openldap-2.3.40-1.sol10-i386.pkg.bz2</text:p>
        </text:list-item>
        <text:list-item>
          <text:p text:style-name="P23">osstech-gamin-0.1.9-5.1.sol10-i386.pkg.bz2</text:p>
        </text:list-item>
      </text:list>
      <text:p text:style-name="P5"/>
      <text:p text:style-name="P5">上記パッケージに付随するバージョン番号、リリース番号(例: 3.0.30-1.4)は、弊社でのSambaパッケージの改善、修正等に伴い、番号が変更されます。</text:p>
      <text:p text:style-name="P5">また、sparc版のパッケージでは、アーキテクチャの種別を表す”i386”の代わりに”sparc”となります。</text:p>
      <text:p text:style-name="P5"/>
      <text:h text:style-name="Heading_20_3" text:outline-level="3">Samba LDAP<text:span text:style-name="T1">連携をご利用の場合</text:span></text:h>
      <text:list text:style-name="L12">
        <text:list-item>
          <text:p text:style-name="P24">osstech-smbldap-tools-0.9.2-1.18.sol10-i386-opt.pkg.bz2</text:p>
        </text:list-item>
        <text:list-item>
          <text:p text:style-name="P24">osstech-perl-Authen-SASL-sol10-intel.gz</text:p>
        </text:list-item>
        <text:list-item>
          <text:p text:style-name="P24">osstech-perl-Convert-ASN1-sol10-intel.gz</text:p>
        </text:list-item>
        <text:list-item>
          <text:p text:style-name="P24">osstech-perl-Crypt-SmbHash-sol10-intel.gz</text:p>
        </text:list-item>
        <text:list-item>
          <text:p text:style-name="P24">osstech-perl-Digest-HMAC-sol10-intel.gz</text:p>
        </text:list-item>
        <text:list-item>
          <text:p text:style-name="P24">osstech-perl-Digest-SHA1-sol10-intel.gz</text:p>
        </text:list-item>
        <text:list-item>
          <text:p text:style-name="P24">osstech-perl-GSSAPI-sol10-intel.gz</text:p>
        </text:list-item>
        <text:list-item>
          <text:p text:style-name="P24">osstech-perl-IO-Socket-SSL-sol10-intel.gz</text:p>
        </text:list-item>
        <text:list-item>
          <text:p text:style-name="P24">osstech-perl-Jcode-sol10-intel.gz</text:p>
        </text:list-item>
        <text:list-item>
          <text:p text:style-name="P24">osstech-perl-Net-SSLeay-1.25-3.2.sol10-i386.pkg.bz2</text:p>
        </text:list-item>
        <text:list-item>
          <text:p text:style-name="P24"><text:soft-page-break/>osstech-perl-URI-sol10-intel.gz</text:p>
        </text:list-item>
        <text:list-item>
          <text:p text:style-name="P24">osstech-perl-Unicode-Map-sol10-intel.gz</text:p>
        </text:list-item>
        <text:list-item>
          <text:p text:style-name="P24">osstech-perl-Unicode-Map8-sol10-intel.gz</text:p>
        </text:list-item>
        <text:list-item>
          <text:p text:style-name="P24">osstech-perl-Unicode-MapUTF8-sol10-intel.gz</text:p>
        </text:list-item>
        <text:list-item>
          <text:p text:style-name="P24">osstech-perl-Unicode-String-sol10-intel.gz</text:p>
        </text:list-item>
        <text:list-item>
          <text:p text:style-name="P24">osstech-perl-XML-SAX-Base-sol10-intel.gz</text:p>
        </text:list-item>
        <text:list-item>
          <text:p text:style-name="P24">osstech-perl-ldap-sol10-intel.gz</text:p>
        </text:list-item>
      </text:list>
      <text:p text:style-name="P5">sparc版のパッケージでは、アーキテクチャの種別を表す”intel”の代わりに”sparc”となります。</text:p>
      <text:p text:style-name="P5"/>
      <text:h text:style-name="Heading_20_2" text:outline-level="2">Solaris<text:span text:style-name="T1">版パッケージのインストール</text:span></text:h>
      <text:p text:style-name="P5">弊社が提供するSolaris版sambaパッケージ以外のパッケージの多くは、/opt/osstech配下にモジュールをインストールします。従って、パッケージインストール前に、/optディレクトリに500MB以上の空き容量があることを確認してください。</text:p>
      <text:p text:style-name="P5">各パッケージのインストールは、pkgaddコマンドを用いて行います。各バイナリはbzip2、もしくはgzipにより圧縮されていますので、bzip2コマンド、もしくはgzipコマンドで解凍した後に、pkgaddコマンドでシステムにパッケージをインストールしてください。</text:p>
      <text:p text:style-name="P5"/>
      <text:list text:style-name="L13">
        <text:list-item>
          <text:p text:style-name="P25">拡張子が.bz2のパッケージ</text:p>
        </text:list-item>
      </text:list>
      <text:p text:style-name="ターミナル"># bzip2 -d osstech-samba-3.0.24-1.47.sol10-i386.pkg.bz2</text:p>
      <text:p text:style-name="ターミナル"># /usr/sbin/pkgadd -d osstech-samba-3.0.24-1.47.sol10-i386.pkg</text:p>
      <text:list text:style-name="L14">
        <text:list-item>
          <text:p text:style-name="P26">拡張子が.gzのパッケージ</text:p>
        </text:list-item>
      </text:list>
      <text:p text:style-name="ターミナル"># gzip -d osstech-perl-Authen-SASL-sol10-intel.gz</text:p>
      <text:p text:style-name="ターミナル"># /usr/sbin/pkgadd -d osstech-perl-Authen-SASL</text:p>
      <text:p text:style-name="P5"/>
      <text:p text:style-name="P5">各パッケージをインストールする順番は自由ですが、上記で記載されているパッケージは全てインストールしてください。</text:p>
      <text:h text:style-name="Heading_20_2" text:outline-level="2">Solaris<text:span text:style-name="T1">版 Sambaパッケージのアップデート</text:span></text:h>
      <text:p text:style-name="P5">まず、Solaris版Sambaパッケージのアップデートの際の注意事項を確認し、アップデートの際の注意事項に該当する場合、注意事項に従って対処を行ってください。</text:p>
      <text:p text:style-name="P5">次に設定ファイル、及びキャッシュファイルのバックアップを実施します。バックアップ対象は次の２つのディレクトリです。</text:p>
      <text:list text:style-name="L15">
        <text:list-item>
          <text:p text:style-name="P27">/etc/samba</text:p>
        </text:list-item>
        <text:list-item>
          <text:p text:style-name="P27">/var/cache/samba</text:p>
        </text:list-item>
      </text:list>
      <text:p text:style-name="P5">バックアップの実行例です。</text:p>
      <text:p text:style-name="ターミナル"># mkdir /var/tmp/samba-backup</text:p>
      <text:p text:style-name="ターミナル"># cp -pr /etc/samba /var/tmp/samba-backup/etc_samba</text:p>
      <text:p text:style-name="ターミナル"><text:soft-page-break/># cp -pr /var/cache/samba /var/tmp/samba-backup/cache_samba</text:p>
      <text:p text:style-name="P5"/>
      <text:p text:style-name="P5">次に、弊社提供のsamba関連パッケージを利用している場合、pkgrmコマンドで既存のパッケージを削除します。<text:line-break/>システムにインストール済みの弊社提供のsamba関連パッケージ、およびsmbldap-tools関連パッケージを確認するためには、次のコマンドを実行します。</text:p>
      <text:p text:style-name="ターミナル"># /usr/sbin/pkginfo -l | grep osstech | grep PKGINST</text:p>
      <text:p text:style-name="ターミナル"><text:tab/>PKGINST: osstech-db</text:p>
      <text:p text:style-name="ターミナル"><text:tab/>PKGINST: osstech-krb5</text:p>
      <text:p text:style-name="ターミナル"><text:tab/>PKGINST: osstech-libiconv </text:p>
      <text:p text:style-name="ターミナル"><text:tab/>PKGINST: osstech-openldap</text:p>
      <text:p text:style-name="ターミナル"><text:tab/>PKGINST: osstech-samba</text:p>
      <text:p text:style-name="P5">システムにインストール済みの弊社提供パッケージのうち、アップデートを実施するパッケージをシステムから削除します。</text:p>
      <text:p text:style-name="ターミナル"># /usr/sbin/pkgrm osstech-samba</text:p>
      <text:p text:style-name="P5">その後、アップデートパッケージをpkgaddコマンドでインストールします。</text:p>
      <text:p text:style-name="ターミナル"># /usr/sbin/pkgadd -d osstech-samba-3.0.24-1.47.sol10-i386.pkg</text:p>
      <text:p text:style-name="Text_20_body"/>
      <text:h text:style-name="Heading_20_2" text:outline-level="2">Solaris<text:span text:style-name="T1">版 Sambaパッケージ アップデート時の注意事項</text:span></text:h>
      <text:p text:style-name="P5">まず、現在利用中のSambaパッケージのバージョンを次の手順で確認します。</text:p>
      <text:p text:style-name="ターミナル"># /usr/sbin/smbd -V</text:p>
      <text:p text:style-name="ターミナル">Version 3.0.24-1.9_OSSTECH</text:p>
      <text:p text:style-name="P5">弊社提供のSolaris版sambaパッケージのうち、3.0.24-1.8_OSSTECH以前のパッケージがインストールされている場合、smbdコマンドが/opt/osstech/sbin/smbdにありますので、次の手順でパッケージのバージョンを確認してください。</text:p>
      <text:p text:style-name="ターミナル"># /opt/osstech/sbin/smbd -V</text:p>
      <text:p text:style-name="ターミナル">Version 3.0.24-1.3_OSSTECH</text:p>
      <text:p text:style-name="P5"/>
      <text:p text:style-name="P5">既存のパッケージからアップデートする際の注意事項を記載しますので、該当するバージョンの注意事項に従って、各種ファイルのバックアップや、設定ファイルの変更を実施してください。</text:p>
      <text:p text:style-name="P5">その後、sambaパッケージのアップデートを実施してください。</text:p>
      <text:h text:style-name="Heading_20_3" text:outline-level="3">samba 3.0.24-1.8_OSSTECH<text:span text:style-name="T1">以前のバージョンからのアップデート</text:span></text:h>
      <text:list text:style-name="L16">
        <text:list-item>
          <text:p text:style-name="P28">sambaのコマンド、設定ファイルの配置が、/opt/osstech配下から、/usr配下に変更されました。</text:p>
          <text:list>
            <text:list-item>
              <text:p text:style-name="P28">パッケージアップデート前に/opt/osstech/etc/sambaディレクトリ、/opt/osstech/var/cache/sambaディレクトリの内容をバックアップしてください。</text:p>
            </text:list-item>
            <text:list-item>
              <text:p text:style-name="P28">パッケージのアップデート後、/opt/osstech/etc/sambaディレクトリの内容を、/etc/sambaディレクトリにコピーしてください。</text:p>
            </text:list-item>
            <text:list-item>
              <text:p text:style-name="P28"><text:soft-page-break/>パッケージのアップデート後、/opt/osstech/var/cache/sambaディレクトリの内容を、/var/cache/sambaディレクトリにコピーしてください。</text:p>
            </text:list-item>
          </text:list>
        </text:list-item>
      </text:list>
      <text:h text:style-name="Heading_20_3" text:outline-level="3">samba 3.0.24-1.9_OSSTECH<text:span text:style-name="T1">以前のバージョンからのアップデート</text:span></text:h>
      <text:list text:style-name="L17">
        <text:list-item>
          <text:p text:style-name="P29">sambaパッケージの削除時に、smb.confファイルが削除されますので、必ずsmb.confファイルをバックアップしてから、アップデートの作業を実施してください。samba 3.0.24-1.9_OSSTECHより、smb.confの初期サンプル設定は、smb.conf.defaultとして作成されるように変更されました。</text:p>
        </text:list-item>
        <text:list-item>
          <text:p text:style-name="P29">osstech-openldapパッケージのopenldapが利用していたライブラリを弊社提供のosstech-sasl、osstech-opensslから、Solaris10標準のSASL/OpenSSLライブラリを利用するように変更しました。その結果、osstech-sasl、およびosstech-opensslパッケージが不要となりました。下記の手順でosstech-saslおよびosstech-opensslパッケージを削除することができます。</text:p>
        </text:list-item>
      </text:list>
      <text:p text:style-name="ターミナル"># /usr/sbin/pkgrm osstech-sasl</text:p>
      <text:p text:style-name="ターミナル"># /usr/sbin/pkgrm osstech-openssl</text:p>
      <text:p text:style-name="P5"/>
      <text:h text:style-name="Heading_20_3" text:outline-level="3">samba 3.0.24-1.10_OSSTECH<text:span text:style-name="T1">以前のバージョンからのアップデート</text:span></text:h>
      <text:list text:style-name="L6">
        <text:list-item text:start-value="1">
          <text:p text:style-name="P18">smb.confの”msdfs root”パラメータのデフォルト値を”yes”から”no”に変更しました。</text:p>
          <text:list>
            <text:list-item>
              <text:p text:style-name="P18">既存の設定ファイル中に”msdfs root”パラメータが設定されていない場合、samba 3.0.24-1.10_OSSTECH以前のsambaでは”msdfs root = yes”として動作しています。この場合、”msdfs root= yes”パラメータをsmb.confに追加せずに、samba-3.0.24-1.10_OSSTECH以降のパッケージにアップデートすると、既存のWindowsクライアントが接続できなくなる可能性があります。したがって、”msdfs root = yes”をsmb.confの[global]セクションに追加してから、sambaパッケージのアップデートを実施してください。</text:p>
            </text:list-item>
          </text:list>
        </text:list-item>
      </text:list>
      <text:p text:style-name="P5"/>
      <text:p text:style-name="P5"/>
      <text:h text:style-name="Heading_20_2" text:outline-level="2">Solaris<text:span text:style-name="T1">版 Sambaの初期設定</text:span></text:h>
      <text:list text:style-name="L8">
        <text:list-item text:start-value="1">
          <text:p text:style-name="P20">Sambaの設定ファイルであるsmb.confは/etc/sambaディレクトリに作成してください。</text:p>
        </text:list-item>
        <text:list-item>
          <text:p text:style-name="P20">既存のsamba環境を引き継ぐ場合には、sambaのキャッシュファイル(***.tdb)を/var/cache/sambaディレクトリにコピーしてください。</text:p>
        </text:list-item>
        <text:list-item>
          <text:p text:style-name="P20">sambaのログファイルは、/var/log/sambaディレクトリに作成されます。</text:p>
        </text:list-item>
        <text:list-item>
          <text:p text:style-name="P20">winbindによるActive Directory連携時には、/opt/osstech/etc/krb5.confにKerberos認証のための設定を行ってください。</text:p>
        </text:list-item>
      </text:list>
      <text:p text:style-name="P5"/>
      <text:h text:style-name="Heading_20_2" text:outline-level="2">Solaris<text:span text:style-name="T1">版 Sambaの起動スクリプト</text:span></text:h>
      <text:p text:style-name="P5">samba(smbd、nmbd)、およびwinbindの起動スクリプトとして、/etc/init.d/smb、および/etc/init.d/winbindを用意してあります。</text:p>
      <text:p text:style-name="P5">smbd、nmbdを起動する場合は、次のコマンドを実行してください。</text:p>
      <text:p text:style-name="ターミナル"># /etc/init.d/smb start</text:p>
      <text:p text:style-name="P5"><text:soft-page-break/></text:p>
      <text:p text:style-name="P5">smbd、nmbdを停止する場合は次のコマンドを実行してください。</text:p>
      <text:p text:style-name="ターミナル"># /etc/init.d/smb stop</text:p>
      <text:p text:style-name="Text_20_body"/>
      <text:p text:style-name="Text_20_body">winbindd<text:span text:style-name="T1">を起動する場合は、次のコマンドを実行してください。</text:span></text:p>
      <text:p text:style-name="ターミナル"># /etc/init.d/winbind start</text:p>
      <text:p text:style-name="P5"/>
      <text:p text:style-name="Text_20_body">winbind<text:span text:style-name="T1">を停止する場合は、次のコマンドを実行してください。</text:span></text:p>
      <text:p text:style-name="ターミナル"># /etc/init.d/winbind stop</text:p>
      <text:h text:style-name="Heading_20_3" text:outline-level="3">起動スクリプトに関する注意事項</text:h>
      <text:list text:style-name="L18">
        <text:list-item>
          <text:p text:style-name="P34">/etc/init.d/samba<text:span text:style-name="T1">は、Solaris10標準のsambaパッケージが提供している起動スクリプトです。この起動スクリプトでは、弊社提供のSambaを起動することはできませんので注意してください。</text:span></text:p>
        </text:list-item>
      </text:list>
      <text:p text:style-name="P5"/>
      <text:h text:style-name="Heading_20_2" text:outline-level="2">Solaris<text:span text:style-name="T1">版 Sambaのコマンド、および各種ディレクトリの配置</text:span></text:h>
      <text:list text:style-name="L9">
        <text:list-item text:start-value="1">
          <text:p text:style-name="P21">Sambaの主要なコマンド類</text:p>
          <text:list>
            <text:list-item>
              <text:p text:style-name="P21">/usr/bin/pdbedit</text:p>
              <text:list>
                <text:list-item>
                  <text:p text:style-name="P21">ユーザアカウント、マシンアカウントなどの管理</text:p>
                </text:list-item>
              </text:list>
            </text:list-item>
            <text:list-item>
              <text:p text:style-name="P21">/usr/bin/net</text:p>
              <text:list>
                <text:list-item>
                  <text:p text:style-name="P21">Samba、およびリモートCIFSサーバの管理ツール</text:p>
                </text:list-item>
              </text:list>
            </text:list-item>
            <text:list-item>
              <text:p text:style-name="P21">/usr/bin/smbpasswd</text:p>
              <text:list>
                <text:list-item>
                  <text:p text:style-name="P21">Sambaに登録されたユーザのパスワード変更用ツール</text:p>
                </text:list-item>
              </text:list>
            </text:list-item>
            <text:list-item>
              <text:p text:style-name="P21">/usr/bin/nmblookup</text:p>
              <text:list>
                <text:list-item>
                  <text:p text:style-name="P21">NetBIOS名の問い合わせなどのツール</text:p>
                </text:list-item>
              </text:list>
            </text:list-item>
            <text:list-item>
              <text:p text:style-name="P21">/usr/bin/smbclient</text:p>
              <text:list>
                <text:list-item>
                  <text:p text:style-name="P21">SMB/CIFSサーバーリソースにアクセスするクライアントツール</text:p>
                </text:list-item>
              </text:list>
            </text:list-item>
            <text:list-item>
              <text:p text:style-name="P21">/usr/bin/testparm</text:p>
              <text:list>
                <text:list-item>
                  <text:p text:style-name="P21">smb.confファイルのパラメータチェック用コマンド</text:p>
                </text:list-item>
              </text:list>
            </text:list-item>
            <text:list-item>
              <text:p text:style-name="P21">/usr/bin/wbinfo</text:p>
              <text:list>
                <text:list-item>
                  <text:p text:style-name="P21">Active Directory連携機能利用時に、各種情報を取得するコマンド</text:p>
                </text:list-item>
              </text:list>
            </text:list-item>
          </text:list>
        </text:list-item>
        <text:list-item>
          <text:p text:style-name="P21">Sambaの各種デーモン類</text:p>
          <text:list>
            <text:list-item>
              <text:p text:style-name="P21">/usr/sbin/smbd</text:p>
              <text:list>
                <text:list-item>
                  <text:p text:style-name="P21">ファイルサーバ、ドメインコントローラ、プリントサーバ機能などを提供するデーモン</text:p>
                </text:list-item>
              </text:list>
            </text:list-item>
            <text:list-item>
              <text:p text:style-name="P21"><text:soft-page-break/>/usr/sbin/nmbd</text:p>
              <text:list>
                <text:list-item>
                  <text:p text:style-name="P21">NetBIOSサービスを提供するデーモン</text:p>
                </text:list-item>
              </text:list>
            </text:list-item>
            <text:list-item>
              <text:p text:style-name="P21">/usr/sbin/winbindd</text:p>
              <text:list>
                <text:list-item>
                  <text:p text:style-name="P21">Active Directory連携機能などのサービスを提供するデーモン</text:p>
                </text:list-item>
              </text:list>
            </text:list-item>
          </text:list>
        </text:list-item>
        <text:list-item>
          <text:p text:style-name="P21">SambaのVFSモジュール</text:p>
          <text:list>
            <text:list-item>
              <text:p text:style-name="P21">/usr/lib/samba/vfsディレクトリ</text:p>
            </text:list-item>
          </text:list>
        </text:list-item>
        <text:list-item>
          <text:p text:style-name="P21">Sambaの設定ファイル</text:p>
          <text:list>
            <text:list-item>
              <text:p text:style-name="P21">/etc/samba/smb.conf</text:p>
            </text:list-item>
          </text:list>
        </text:list-item>
        <text:list-item>
          <text:p text:style-name="P21">Sambaのキャッシュファイル</text:p>
          <text:list>
            <text:list-item>
              <text:p text:style-name="P21">/var/cache/samba</text:p>
            </text:list-item>
          </text:list>
        </text:list-item>
        <text:list-item>
          <text:p text:style-name="P21">Sambaのログファイル</text:p>
          <text:list>
            <text:list-item>
              <text:p text:style-name="P21">/var/log/samba</text:p>
            </text:list-item>
          </text:list>
        </text:list-item>
        <text:list-item>
          <text:p text:style-name="P21">Active Directory連携時のKerberos設定ファイル</text:p>
          <text:list>
            <text:list-item>
              <text:p text:style-name="P21">/opt/osstech/etc/krb5.conf</text:p>
            </text:list-item>
          </text:list>
        </text:list-item>
      </text:list>
      <text:p text:style-name="P5"/>
      <text:h text:style-name="P8" text:outline-level="1"><text:reference-mark-start text:name="Sambaのバージョンアップ"/>Sambaのバージョンアップ<text:reference-mark-end text:name="Sambaのバージョンアップ"/></text:h>
      <text:p text:style-name="P5">本章では、Sambaのバージョンアップに伴う仕様変更の内容、および、設定方法の変更について記載します。</text:p>
      <text:p text:style-name="P5">Sambaのバージョンアップを実施する場合には、本章の記載内容にしたがって、設定を変更してください。</text:p>
      <text:h text:style-name="Heading_20_2" text:outline-level="2">Samba 3.0.24からSamba 3.0.30へのバージョンアップ</text:h>
      <text:h text:style-name="Heading_20_3" text:outline-level="3">smb.confのパラメーターの仕様変更</text:h>
      <text:p text:style-name="Text_20_body">Samba 3.0.30では以下のパラメーターが変更されています。</text:p>
      <text:list text:style-name="L19">
        <text:list-item>
          <text:p text:style-name="P35">administrative share (新規パラメーター)</text:p>
          <text:list>
            <text:list-item>
              <text:p text:style-name="P35">デフォルト値 No</text:p>
            </text:list-item>
          </text:list>
        </text:list-item>
        <text:list-item>
          <text:p text:style-name="P35">debug prefix timestamp(新規パラメーター)</text:p>
          <text:list>
            <text:list-item>
              <text:p text:style-name="P35">デフォルト値 No</text:p>
            </text:list-item>
          </text:list>
        </text:list-item>
        <text:list-item>
          <text:p text:style-name="P35">directory name cache size(新規パラメーター)</text:p>
          <text:list>
            <text:list-item>
              <text:p text:style-name="P35">デフォルト値 <text:s/>100</text:p>
            </text:list-item>
          </text:list>
        </text:list-item>
        <text:list-item>
          <text:p text:style-name="P35">idmap alloc backend(新規パラメーター)</text:p>
          <text:list>
            <text:list-item>
              <text:p text:style-name="P35">デフォルト値 <text:s/>無し</text:p>
            </text:list-item>
          </text:list>
        </text:list-item>
        <text:list-item>
          <text:p text:style-name="P35">idmap cache time(新規パラメーター)</text:p>
          <text:list>
            <text:list-item>
              <text:p text:style-name="P35">デフォルト値 <text:s/>900</text:p>
            </text:list-item>
          </text:list>
        </text:list-item>
        <text:list-item>
          <text:p text:style-name="P35">idmap domains(新規パラメーター)</text:p>
          <text:list>
            <text:list-item>
              <text:p text:style-name="P35">デフォルト値 <text:s/>無し</text:p>
            </text:list-item>
          </text:list>
        </text:list-item>
        <text:list-item>
          <text:p text:style-name="P35">idmap negative cache time(新規パラメーター)</text:p>
          <text:list>
            <text:list-item>
              <text:p text:style-name="P35">デフォルト値 <text:s/>120</text:p>
            </text:list-item>
          </text:list>
        </text:list-item>
        <text:list-item>
          <text:p text:style-name="P35">ldap debug level(新規パラメーター)</text:p>
          <text:list>
            <text:list-item>
              <text:p text:style-name="P35">デフォルト値 <text:s/>0</text:p>
            </text:list-item>
          </text:list>
        </text:list-item>
        <text:list-item>
          <text:p text:style-name="P35">ldap debug threshold(新規パラメーター)</text:p>
          <text:list>
            <text:list-item>
              <text:p text:style-name="P35">デフォルト値 <text:s/>10</text:p>
            </text:list-item>
          </text:list>
        </text:list-item>
        <text:list-item>
          <text:p text:style-name="P35">lock spin count</text:p>
        </text:list-item>
        <text:list-item>
          <text:p text:style-name="P35">lock spin time</text:p>
          <text:list>
            <text:list-item>
              <text:p text:style-name="P35">デフォルト値 200</text:p>
            </text:list-item>
          </text:list>
        </text:list-item>
        <text:list-item>
          <text:p text:style-name="P35">max stat cache size(デフォルト値変更)</text:p>
          <text:list>
            <text:list-item>
              <text:p text:style-name="P35">デフォルト値 <text:s/>1024</text:p>
            </text:list-item>
          </text:list>
        </text:list-item>
        <text:list-item>
          <text:p text:style-name="P35">printjob username(新規パラメーター)</text:p>
          <text:list>
            <text:list-item>
              <text:p text:style-name="P35">デフォルト値 <text:s/>%U</text:p>
            </text:list-item>
          </text:list>
        </text:list-item>
        <text:list-item>
          <text:p text:style-name="P35"><text:soft-page-break/>winbind normalize names(新規パラメーター)</text:p>
          <text:list>
            <text:list-item>
              <text:p text:style-name="P35">デフォルト値 <text:s/>No</text:p>
            </text:list-item>
          </text:list>
        </text:list-item>
      </text:list>
      <text:p text:style-name="Text_20_body"/>
      <text:h text:style-name="Heading_20_3" text:outline-level="3">fam change notifyの設定</text:h>
      <text:p text:style-name="Text_20_body">Sambaで利用している共有ファルダ内のディレクトリやファイルが他のプロセスによって更新されたことを検知する実装として、Samba 3.0.24まで利用可能であった「change notify timeout」パラメーターによる定期的な監視機能がSamba 3.0.25で削除され、Linuxカーネルのinotify、もしくはfamによる検知機能のみが利用可能となっています。</text:p>
      <text:p text:style-name="Text_20_body">この結果、RedHat Enterprise Linux 4/Cent OS 4、およびSolarisで、Samba 3.0.30を利用する際に、gaminパッケージを導入し、以下のfam関連の設定を[global]セクションに追加する必要があります。</text:p>
      <text:p text:style-name="コード">change <text:s/>notify <text:s/>= <text:s/>yes</text:p>
      <text:p text:style-name="コード">vfs objects = notify_fam</text:p>
      <text:p text:style-name="Text_20_body"/>
      <text:p text:style-name="Text_20_body">なお、この問題は、RedHat Enterprise Linux 5/Cent OS 5には影響しません。</text:p>
      <text:p text:style-name="Text_20_body"/>
      <text:h text:style-name="Heading_20_3" text:outline-level="3">Active Directory連携時のwinbind設定</text:h>
      <text:p text:style-name="Text_20_body">Samba 3.0.30では、Active Directory連携時のwinbindの設定が変更されています。</text:p>
      <text:p text:style-name="Text_20_body">Samba 3.0.24でidmap backendパラメーターで設定していた項目の設定方法が変更されていますので、バージョンアップの際に、Samba 3.0.30の書式にしたがって変更してください。</text:p>
      <text:p text:style-name="Text_20_body"/>
      <text:p text:style-name="Text_20_body">[設定例]</text:p>
      <text:p text:style-name="Text_20_body">Samba 3.0.24</text:p>
      <text:p text:style-name="コード">idmap uid = 10000-40000</text:p>
      <text:p text:style-name="コード">idmap gid = 10000-40000</text:p>
      <text:p text:style-name="コード">idmap backend = rid:”BUILTIN=10000-19999, DOMAIN1=20000-29999, DOMAIN2=30000-39999”</text:p>
      <text:p text:style-name="Text_20_body"/>
      <text:p text:style-name="Text_20_body">以上の設定が行われていた場合、Samba 3.0.30では、次の設定に変更します。</text:p>
      <text:p text:style-name="コード">idmap uid = 10000-40000</text:p>
      <text:p text:style-name="コード">idmap gid = 10000-40000</text:p>
      <text:p text:style-name="コード">idmap domains = BUILTIN <text:s/>DOMAIN1 <text:s/>DOMAIN2</text:p>
      <text:p text:style-name="コード">idmap config BUILTIN:backend = rid</text:p>
      <text:p text:style-name="コード">idmap config BUILTIN:base_rid = 0</text:p>
      <text:p text:style-name="コード">idmap config BUILTIN:range = 10000 - 19999</text:p>
      <text:p text:style-name="コード">idmap config DOMAIN1:backend = rid</text:p>
      <text:p text:style-name="コード">idmap config DOMAIN1:base_rid <text:s/>= 0</text:p>
      <text:p text:style-name="コード"><text:soft-page-break/>idmap config DOMAIN1:range = 20000 – 29999</text:p>
      <text:p text:style-name="コード">idmap config DOMAIN2:backend = rid</text:p>
      <text:p text:style-name="コード">idmap config DOMAIN2:base_rid = 0</text:p>
      <text:p text:style-name="コード">idmap config DOMAIN2:range = 30000 – 39999</text:p>
      <text:p text:style-name="Text_20_body"/>
      <text:p text:style-name="Text_20_body">Samba 3.0.24では、idmap backendの種類は１種類しか指定することができませんでしたが、Samba 3.0.30では、ドメインごとにidmap backendの種類を指定することが可能になりました。</text:p>
      <text:p text:style-name="Text_20_body">idmap backendとして指定できる種類は、 「ad」、「ldap」、「nss」、「rid」、「tdb」の５つです。</text:p>
      <text:p text:style-name="Text_20_body">それぞれのバックエンドの詳細については、次のmanデーターを参照してください。</text:p>
      <text:list text:style-name="L25">
        <text:list-item>
          <text:p text:style-name="P36">idmap_ad(8)</text:p>
        </text:list-item>
        <text:list-item>
          <text:p text:style-name="P36">idmap_ldap(8)</text:p>
        </text:list-item>
        <text:list-item>
          <text:p text:style-name="P36">idmap_nss(8)</text:p>
        </text:list-item>
        <text:list-item>
          <text:p text:style-name="P36">idmap_rid(8)</text:p>
        </text:list-item>
        <text:list-item>
          <text:p text:style-name="P36">idmap_tdb(8)</text:p>
        </text:list-item>
      </text:list>
      <text:p text:style-name="Text_20_body"/>
      <text:p text:style-name="Text_20_body"/>
      <text:h text:style-name="P8" text:outline-level="1">インストールガイド更新履歴</text:h>
      <text:h text:style-name="Heading_20_2" text:outline-level="2">2007/02/23 初版 <text:s text:c="3"/>: Sambaインストールガイドv1.0</text:h>
      <text:list text:style-name="L20">
        <text:list-item>
          <text:p text:style-name="P11">初版</text:p>
        </text:list-item>
      </text:list>
      <text:h text:style-name="Heading_20_2" text:outline-level="2">2007/03/24 第2版 : Sambaインストールガイドv1.1</text:h>
      <text:list text:style-name="L21">
        <text:list-item>
          <text:p text:style-name="P12">Solaris版Samba関連パッケージの命名規則が「osstech-[ソフトウェア]名-[バージョン番号].sol10-[アーキテクチャ].pkg.bz2」に変更されました。</text:p>
        </text:list-item>
        <text:list-item>
          <text:p text:style-name="P12">Solaris版osstech-opensslパッケージの代わりにSolaris10付属のOpenSSLを利用するよう変更しました。そのためosstech-opensslパッケージは不要となりました。</text:p>
        </text:list-item>
        <text:list-item>
          <text:p text:style-name="P12">Solaris版osstech-saslの代わりにSolaris10付属のSASLを利用するよう変更しました。そのためosstech-saslパッケージは不要となりました。</text:p>
        </text:list-item>
        <text:list-item>
          <text:p text:style-name="P12">Solaris版Samba関連の各パッケージの圧縮方式がbzip2に変更となりました。</text:p>
        </text:list-item>
      </text:list>
      <text:p text:style-name="P9"/>
      <text:h text:style-name="Heading_20_2" text:outline-level="2">2007/06/04 <text:span text:style-name="T1">第3版 : Sambaインストールガイド v1.2</text:span></text:h>
      <text:list text:style-name="L22">
        <text:list-item>
          <text:p text:style-name="P30">Linux版 Sambaパッケージに関するインストールガイドを追加しました。</text:p>
        </text:list-item>
        <text:list-item>
          <text:p text:style-name="P30">Sambaパッケージアップデート時の注意事項を追加しました。</text:p>
        </text:list-item>
        <text:list-item>
          <text:p text:style-name="P30">修正内容の詳細については、別紙「OSSTech Samba 3.0.24に追加した修正内容について」を参照するように変更しました。</text:p>
        </text:list-item>
      </text:list>
      <text:h text:style-name="Heading_20_2" text:outline-level="2">2008/01/21 <text:span text:style-name="T1">第4版 : Sambaインストールガイド v1.3</text:span></text:h>
      <text:list text:style-name="L23">
        <text:list-item>
          <text:p text:style-name="P31">パッケージのバージョンを最新バージョンにアップデートしました。</text:p>
        </text:list-item>
      </text:list>
      <text:p text:style-name="P5"/>
      <text:h text:style-name="P6" text:outline-level="2">2008/06/10 第5版 : Sambaインストールガイド v1.4</text:h>
      <text:list text:style-name="L24">
        <text:list-item>
          <text:p text:style-name="P32">パッケージのバージョンを最新バージョンにアップデートしました。</text:p>
        </text:list-item>
        <text:list-item>
          <text:p text:style-name="P32">Solaris版パッケージアップデート時のファイルバックアップの手順を追加しました。</text:p>
        </text:list-item>
      </text:list>
      <text:p text:style-name="P5"/>
      <text:h text:style-name="Heading_20_2" text:outline-level="2">2008/07/07 第6版 : Sambaインストールガイド v1.5</text:h>
      <text:list text:style-name="L26">
        <text:list-item>
          <text:p text:style-name="P37">Samba 3.0.30へのアップデート時の注意事項を追加しました。</text:p>
        </text:list-item>
      </text:list>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styles>
    <draw:gradient draw:name="Gradient_20_7" draw:display-name="Gradient 7" draw:style="linear" draw:start-color="#000000" draw:end-color="#ffffff" draw:start-intensity="100%" draw:end-intensity="100%" draw:angle="0" draw:border="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0" draw:display-name="Hatch 13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entury Schoolbook L" fo:font-size="12pt" fo:language="en" fo:country="US" style:font-name-asian="HG P明朝L Sun" style:font-size-asian="12pt" style:language-asian="ja" style:country-asian="JP" style:font-name-complex="Lucidasans"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5pt" fo:font-weight="normal" style:font-size-asian="10.5pt"/>
    </style:style>
    <style:style style:name="Text_20_body" style:display-name="Text body" style:family="paragraph" style:parent-style-name="Standard" style:class="text">
      <style:paragraph-properties fo:margin-top="0cm" fo:margin-bottom="0.212cm"/>
      <style:text-properties fo:font-size="10.5pt" fo:font-weight="normal" style:font-size-asian="10.5pt" style:font-weight-complex="normal"/>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 style:family="paragraph" style:parent-style-name="Standard" style:next-style-name="Text_20_body" style:class="text" style:master-page-name="">
      <style:paragraph-properties fo:margin-top="0.423cm" fo:margin-bottom="0.212cm" style:page-number="auto" fo:keep-with-next="always"/>
      <style:text-properties style:font-name="Arial" fo:font-size="18pt" fo:font-weight="bold" style:font-name-asian="HG PゴシックB Sun" style:font-size-asian="18pt" style:font-weight-asian="bold" style:font-name-complex="Lucidasans" style:font-size-complex="14pt"/>
    </style:style>
    <style:style style:name="Heading_20_1" style:display-name="Heading 1" style:family="paragraph" style:parent-style-name="Heading" style:next-style-name="Text_20_body" style:class="text" style:master-page-name="" style:default-outline-level="1">
      <style:paragraph-properties style:page-number="auto"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class="text" style:master-page-name="" style:default-outline-level="2">
      <style:paragraph-properties style:page-number="auto"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Heading_20_3" style:display-name="Heading 3" style:family="paragraph" style:parent-style-name="Heading" style:next-style-name="Text_20_body" style:class="text" style:master-page-name="" style:default-outline-level="3">
      <style:paragraph-properties style:page-number="auto" style:border-line-width-left="0.088cm 0.088cm 0.088cm" fo:padding="0.199cm" fo:border-left="0.264cm double #808080" fo:border-right="none" fo:border-top="none" fo:border-bottom="none" style:shadow="none"/>
      <style:text-properties fo:font-size="12pt" fo:font-style="normal" fo:font-weight="bold" style:font-size-asian="12pt" style:font-style-asian="normal" style:font-weight-asian="bold" style:font-size-complex="14pt" style:font-weight-complex="bold"/>
    </style:style>
    <style:style style:name="List" style:family="paragraph" style:parent-style-name="Text_20_body" style:class="list">
      <style:text-properties style:font-name="Century Schoolbook L" style:font-name-asian="HG P明朝L Sun" style:font-name-complex="Lucidasans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style:font-name="Century Schoolbook L" fo:font-size="12pt" fo:font-style="italic" style:font-name-asian="HG P明朝L Sun" style:font-size-asian="12pt" style:font-style-asian="italic" style:font-name-complex="Lucidasans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entury Schoolbook L" style:font-name-asian="HG P明朝L Sun" style:font-name-complex="Lucidasans1"/>
    </style:style>
    <style:style style:name="Contents_20_Heading" style:display-name="Contents Heading" style:family="paragraph" style:parent-style-name="Heading" style:class="index" style:master-page-name="目次">
      <style:paragraph-properties fo:margin-left="0cm" fo:margin-right="0cm" fo:text-indent="0cm" style:auto-text-indent="false" style:page-number="1" fo:break-before="auto" fo:break-after="auto" style:shadow="non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fo:text-indent="0cm" style:auto-text-indent="false">
        <style:tab-stops>
          <style:tab-stop style:position="16.999cm" style:type="right" style:leader-style="dotted" style:leader-text="."/>
        </style:tab-stops>
      </style:paragraph-properties>
      <style:text-properties fo:font-size="12pt" style:text-underline-style="solid" style:text-underline-width="auto" style:text-underline-color="font-color" fo:font-weight="normal" style:font-size-asian="12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ＭＳ Ｐゴシック" style:font-size-asian="10pt" style:font-name-complex="ＭＳ Ｐゴシック" style:font-size-complex="10pt"/>
    </style:style>
    <style:style style:name="コード" style:family="paragraph" style:parent-style-name="Text_20_body" style:class="text" style:master-page-name="">
      <style:paragraph-properties fo:margin-left="0.499cm" fo:margin-right="0cm" fo:line-height="100%" fo:widows="2" fo:text-indent="0cm" style:auto-text-indent="false" style:page-number="auto" fo:background-color="#e6e6e6" fo:padding="0.049cm" fo:border="0.002cm solid #c0c0c0" style:shadow="none">
        <style:background-image/>
      </style:paragraph-properties>
      <style:text-properties style:font-name="HG ゴシックB Sun" fo:font-size="10.5pt" style:font-name-asian="HG ゴシックB Sun" style:font-size-asian="10.5pt" style:font-weight-complex="normal"/>
    </style:style>
    <style:style style:name="コード見出し" style:family="paragraph" style:parent-style-name="Text_20_body" style:next-style-name="コード" style:class="text" style:master-page-name="">
      <style:paragraph-properties fo:margin-left="0.7cm" fo:margin-right="0cm" fo:margin-top="0cm" fo:margin-bottom="0.21cm" fo:keep-together="always" fo:text-indent="0cm" style:auto-text-indent="false" style:page-number="auto" fo:background-color="transparent" fo:padding="0cm" fo:border="none" style:shadow="none" fo:keep-with-next="always">
        <style:background-image/>
      </style:paragraph-properties>
      <style:text-properties style:font-name="Arial1" fo:font-size="10.5pt" style:text-underline-style="none" fo:font-weight="bold" style:font-name-asian="HG PゴシックB Sun1" style:font-size-asian="10.5pt" style:font-weight-asian="bold" style:font-weight-complex="normal"/>
    </style:style>
    <style:style style:name="ターミナル" style:family="paragraph" style:parent-style-name="コード" style:class="text" style:master-page-name="">
      <style:paragraph-properties fo:orphans="2" style:page-number="auto" fo:background-color="#cccccc" fo:padding="0.049cm" fo:border="0.002cm solid #808080">
        <style:background-image/>
      </style:paragraph-properties>
    </style:style>
    <style:style style:name="ターミナル見出し" style:family="paragraph" style:parent-style-name="コード見出し" style:next-style-name="ターミナル"/>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dotted" style:text-underline-width="auto" style:text-underline-color="font-color"/>
    </style:style>
    <style:style style:name="Visited_20_Internet_20_Link" style:display-name="Visited Internet Link" style:family="text">
      <style:text-properties fo:color="#800000" style:text-underline-style="dotte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umberland" style:font-name-asian="HG ゴシックB Sun1" style:font-name-complex="HG ゴシックB Sun1"/>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端末" style:family="graphic">
      <style:graphic-properties svg:width="16.148cm" style:rel-width="95%" fo:min-height="0.139cm" text:anchor-type="page" svg:x="0cm" svg:y="0cm" fo:margin-top="0.101cm" fo:margin-bottom="0.101cm" style:wrap="none" style:vertical-pos="middle" style:vertical-rel="page-content" style:horizontal-pos="center" style:horizontal-rel="page-content" fo:background-color="transparent" style:background-transparency="100%" fo:padding="0.049cm" fo:border="0.002cm solid #000000" style:shadow="none">
        <style:background-image/>
        <style:columns fo:column-count="1" fo:column-gap="0cm"/>
      </style:graphic-properties>
    </style:style>
    <style:style style:name="コメント" style:family="graphic" style:parent-style-name="Frame">
      <style:graphic-properties fo:min-width="1cm" fo:min-height="1cm" text:anchor-type="paragraph" style:print-content="false" style:wrap="run-through" style:number-wrapped-paragraphs="no-limit" fo:background-color="#ffffff" style:background-transparency="30%" fo:padding="0.15cm" fo:border="0.002cm solid #808080" style:shadow="none">
        <style:background-image/>
      </style:graphic-properties>
    </style:style>
    <text:outline-style>
      <text:outline-level-style text:level="1" style:num-suffix="." style:num-format="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2" style:family="paragraph" style:parent-style-name="Footer">
      <style:paragraph-properties fo:text-align="start" style:justify-single-word="false"/>
    </style:style>
    <style:style style:name="P3" style:family="paragraph" style:parent-style-name="Footer">
      <style:text-properties fo:font-style="italic" style:font-style-asian="italic" style:font-style-complex="italic"/>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style:vertical-pos="from-top" style:vertical-rel="paragraph" style:horizontal-pos="from-left" style:horizontal-rel="paragraph" fo:padding="0cm" fo:border="none" style:shadow="none"/>
    </style:style>
    <style:page-layout style:name="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style:page-layout style:name="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layout-properties fo:page-width="21.001cm" fo:page-height="29.7cm" style:num-format="i"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pm1">
      <style:header>
        <text:p text:style-name="Header"><draw:frame draw:style-name="fr1" draw:name="グラフィックス4" text:anchor-type="as-char" svg:width="5.105cm" svg:height="0.833cm" draw:z-index="34"><draw:image xlink:href="Pictures/100002010000057F000000E617D52A5E.png" xlink:type="simple" xlink:show="embed" xlink:actuate="onLoad"/></draw:frame></text:p>
      </style:header>
      <style:footer>
        <text:p text:style-name="P1"><draw:frame draw:style-name="fr2" draw:name="枠1" text:anchor-type="paragraph" svg:x="15.55cm" svg:y="0.023cm" svg:width="2cm" draw:z-index="17"><draw:text-box fo:min-height="0.499cm"><text:p text:style-name="P2"><text:page-number text:select-page="current">1</text:page-number></text:p></draw:text-box></draw:frame><text:chapter text:display="number-and-name" text:outline-level="1">5.インストールガイド更新履歴</text:chapter></text:p>
      </style:footer>
    </style:master-page>
    <style:master-page style:name="First_20_Page" style:display-name="First Page" style:page-layout-name="pm2" style:next-style-name="Standard"/>
    <style:master-page style:name="Envelope" style:page-layout-name="pm3"/>
    <style:master-page style:name="目次" style:page-layout-name="pm4">
      <style:header>
        <text:p text:style-name="Header"><draw:frame draw:style-name="fr1" draw:name="グラフィックス1" text:anchor-type="as-char" svg:width="5.105cm" svg:height="0.833cm" draw:z-index="38"><draw:image xlink:href="Pictures/100002010000057F000000E617D52A5E.png" xlink:type="simple" xlink:show="embed" xlink:actuate="onLoad"/></draw:frame></text:p>
      </style:header>
      <style:footer>
        <text:p text:style-name="P3"><draw:frame draw:style-name="fr2" draw:name="枠2" text:anchor-type="paragraph" svg:x="15.55cm" svg:y="0.023cm" svg:width="2cm" draw:z-index="36"><draw:text-box fo:min-height="0.499cm"><text:p text:style-name="P2"><text:page-number text:select-page="current">1</text:page-number></text:p></draw:text-box></draw:frame>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Linux OpenOffice.org_project/680m17$Build-9310</meta:generator>
    <dc:title>Samba Install and Update Guide</dc:title>
    <dc:description>Copyright (c) Open Source Solution Technology Corp., Japan
http://www.osstech.co.jp/
</dc:description>
    <meta:creation-date>2007-06-01T16:38:30</meta:creation-date>
    <dc:creator>yasuma</dc:creator>
    <dc:date>2008-07-07T11:58:04</dc:date>
    <dc:language>en-US</dc:language>
    <meta:editing-cycles>64</meta:editing-cycles>
    <meta:editing-duration>PT5H8M0S</meta:editing-duration>
    <meta:user-defined meta:name="Info 1"/>
    <meta:user-defined meta:name="Info 2"/>
    <meta:user-defined meta:name="Info 3"/>
    <meta:user-defined meta:name="Info 4"/>
    <meta:document-statistic meta:table-count="0" meta:image-count="3" meta:object-count="0" meta:page-count="21" meta:paragraph-count="439" meta:word-count="4489" meta:character-count="17112"/>
  </office:meta>
</office:document-meta>
</file>