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2">
      <style:text-properties style:language-asian="ja" style:country-asian="JP"/>
    </style:style>
    <style:style style:name="P7" style:family="paragraph" style:parent-style-name="Standard" style:list-style-name="L2">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3">
      <style:text-properties fo:font-weight="bold" style:language-asian="ja" style:country-asian="JP" style:font-weight-asian="bold" style:font-weight-complex="bold"/>
    </style:style>
    <style:style style:name="P11" style:family="paragraph" style:parent-style-name="Standard" style:list-style-name="L3">
      <style:text-properties style:language-asian="ja" style:country-asian="JP"/>
    </style:style>
    <style:style style:name="P12"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13" style:family="paragraph" style:parent-style-name="Standard" style:list-style-name="L4">
      <style:text-properties style:language-asian="ja" style:country-asian="JP"/>
    </style:style>
    <style:style style:name="P14" style:family="paragraph" style:parent-style-name="Standard" style:list-style-name="L4">
      <style:paragraph-properties fo:margin-left="0cm" fo:margin-right="0cm" fo:text-indent="0cm" style:auto-text-indent="false"/>
      <style:text-properties style:language-asian="ja" style:country-asian="JP"/>
    </style:style>
    <style:style style:name="P15"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16"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17"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18"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19"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P20"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2" style:family="paragraph" style:parent-style-name="Standard">
      <style:paragraph-properties fo:margin-left="0cm" fo:margin-right="0cm" fo:text-indent="0cm" style:auto-text-indent="false"/>
    </style:style>
    <style:style style:name="P23" style:family="paragraph" style:parent-style-name="Standard">
      <style:paragraph-properties fo:margin-left="0cm" fo:margin-right="0cm" fo:text-indent="0cm" style:auto-text-indent="false"/>
      <style:text-properties fo:font-weight="bold" style:language-asian="ja" style:country-asian="JP" style:font-weight-asian="bold" style:font-weight-complex="bold"/>
    </style:style>
    <style:style style:name="P24" style:family="paragraph" style:parent-style-name="Standard">
      <style:paragraph-properties fo:margin-left="0cm" fo:margin-right="0cm" fo:text-indent="0cm" style:auto-text-indent="false"/>
      <style:text-properties style:language-asian="ja" style:country-asian="JP"/>
    </style:style>
    <style:style style:name="P25" style:family="paragraph" style:parent-style-name="Standard">
      <style:paragraph-properties fo:margin-left="0cm" fo:margin-right="0cm" fo:text-indent="0cm" style:auto-text-indent="false"/>
      <style:text-properties fo:language="ja" fo:country="JP" style:language-asian="ja" style:country-asian="JP"/>
    </style:style>
    <style:style style:name="P26"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27" style:family="paragraph" style:parent-style-name="Standard">
      <style:text-properties style:language-asian="ja" style:country-asian="JP"/>
    </style:style>
    <style:style style:name="P28" style:family="paragraph" style:parent-style-name="Standard">
      <style:paragraph-properties fo:background-color="#cccccc">
        <style:background-image/>
      </style:paragraph-properties>
      <style:text-properties style:language-asian="ja" style:country-asian="JP"/>
    </style:style>
    <style:style style:name="P29"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30" style:family="paragraph" style:parent-style-name="Standard" style:list-style-name="L1">
      <style:text-properties style:text-underline-style="none" fo:font-weight="bold" style:language-asian="ja" style:country-asian="JP" style:font-weight-asian="bold" style:font-weight-complex="bold"/>
    </style:style>
    <style:style style:name="P31" style:family="paragraph" style:parent-style-name="Standard" style:list-style-name="L1">
      <style:text-properties style:text-underline-style="none" fo:font-weight="bold" style:language-asian="ja" style:country-asian="JP" style:font-weight-asian="bold" style:font-weight-complex="bold"/>
    </style:style>
    <style:style style:name="P32" style:family="paragraph" style:parent-style-name="Standard" style:list-style-name="L1">
      <style:text-properties style:text-underline-style="none" fo:font-weight="bold" style:language-asian="ja" style:country-asian="JP" style:font-weight-asian="bold" style:font-weight-complex="bold"/>
    </style:style>
    <style:style style:name="P33" style:family="paragraph" style:parent-style-name="Standard" style:list-style-name="L1">
      <style:text-properties style:text-underline-style="none" fo:font-weight="bold" style:language-asian="ja" style:country-asian="JP" style:font-weight-asian="bold" style:font-weight-complex="bold"/>
    </style:style>
    <style:style style:name="P34" style:family="paragraph" style:parent-style-name="Standard" style:list-style-name="L1">
      <style:text-properties style:text-underline-style="none" fo:font-weight="normal" style:language-asian="ja" style:country-asian="JP" style:font-weight-asian="normal" style:font-weight-complex="normal"/>
    </style:style>
    <style:style style:name="P35" style:family="paragraph" style:parent-style-name="Standard" style:list-style-name="L1">
      <style:text-properties style:text-underline-style="none" fo:font-weight="normal" style:language-asian="ja" style:country-asian="JP" style:font-weight-asian="normal" style:font-weight-complex="normal"/>
    </style:style>
    <style:style style:name="P36" style:family="paragraph" style:parent-style-name="Standard">
      <style:text-properties style:language-asian="ja" style:country-asian="JP"/>
    </style:style>
    <style:style style:name="P37" style:family="paragraph" style:parent-style-name="Standard" style:list-style-name="L6">
      <style:text-properties style:language-asian="ja" style:country-asian="JP"/>
    </style:style>
    <style:style style:name="P38" style:family="paragraph" style:parent-style-name="Standard" style:list-style-name="L6">
      <style:text-properties style:language-asian="ja" style:country-asian="JP"/>
    </style:style>
    <style:style style:name="P39" style:family="paragraph" style:parent-style-name="Standard" style:list-style-name="L6">
      <style:text-properties style:language-asian="ja" style:country-asian="JP"/>
    </style:style>
    <style:style style:name="P40" style:family="paragraph" style:parent-style-name="Standard" style:list-style-name="L6">
      <style:text-properties style:language-asian="ja" style:country-asian="JP"/>
    </style:style>
    <style:style style:name="P41" style:family="paragraph" style:parent-style-name="Standard" style:list-style-name="L6">
      <style:text-properties style:language-asian="ja" style:country-asian="JP"/>
    </style:style>
    <style:style style:name="P42" style:family="paragraph" style:parent-style-name="Standard" style:list-style-name="L6">
      <style:text-properties style:language-asian="ja" style:country-asian="JP"/>
    </style:style>
    <style:style style:name="P43" style:family="paragraph" style:parent-style-name="Standard" style:list-style-name="L6">
      <style:text-properties style:language-asian="ja" style:country-asian="JP"/>
    </style:style>
    <style:style style:name="P44" style:family="paragraph" style:parent-style-name="Standard" style:list-style-name="L6">
      <style:text-properties style:language-asian="ja" style:country-asian="JP"/>
    </style:style>
    <style:style style:name="P45" style:family="paragraph" style:parent-style-name="Standard" style:list-style-name="L6">
      <style:text-properties style:language-asian="ja" style:country-asian="JP"/>
    </style:style>
    <style:style style:name="P46" style:family="paragraph" style:parent-style-name="Standard" style:list-style-name="L6">
      <style:text-properties style:language-asian="ja" style:country-asian="JP"/>
    </style:style>
    <style:style style:name="P47" style:family="paragraph" style:parent-style-name="Standard" style:list-style-name="L6">
      <style:text-properties style:language-asian="ja" style:country-asian="JP"/>
    </style:style>
    <style:style style:name="P48" style:family="paragraph" style:parent-style-name="Standard" style:list-style-name="L6">
      <style:text-properties style:language-asian="ja" style:country-asian="JP"/>
    </style:style>
    <style:style style:name="P49" style:family="paragraph" style:parent-style-name="Standard" style:list-style-name="L6">
      <style:text-properties style:language-asian="ja" style:country-asian="JP"/>
    </style:style>
    <style:style style:name="P50" style:family="paragraph" style:parent-style-name="Standard" style:list-style-name="L6">
      <style:text-properties style:language-asian="ja" style:country-asian="JP"/>
    </style:style>
    <style:style style:name="P51" style:family="paragraph" style:parent-style-name="Standard" style:list-style-name="L6">
      <style:text-properties style:language-asian="ja" style:country-asian="JP"/>
    </style:style>
    <style:style style:name="P52" style:family="paragraph" style:parent-style-name="Standard" style:list-style-name="L6">
      <style:text-properties style:language-asian="ja" style:country-asian="JP"/>
    </style:style>
    <style:style style:name="P53" style:family="paragraph" style:parent-style-name="Standard" style:list-style-name="L6">
      <style:text-properties style:language-asian="ja" style:country-asian="JP"/>
    </style:style>
    <style:style style:name="P54" style:family="paragraph" style:parent-style-name="Standard" style:list-style-name="L1">
      <style:text-properties style:language-asian="ja" style:country-asian="JP"/>
    </style:style>
    <style:style style:name="P55" style:family="paragraph" style:parent-style-name="Standard" style:list-style-name="L6">
      <style:text-properties style:language-asian="ja" style:country-asian="JP"/>
    </style:style>
    <style:style style:name="P56" style:family="paragraph" style:parent-style-name="Standard" style:list-style-name="L6">
      <style:text-properties style:language-asian="ja" style:country-asian="JP"/>
    </style:style>
    <style:style style:name="P57" style:family="paragraph" style:parent-style-name="Standard" style:list-style-name="L1">
      <style:text-properties style:language-asian="ja" style:country-asian="JP"/>
    </style:style>
    <style:style style:name="P58" style:family="paragraph" style:parent-style-name="Standard" style:list-style-name="L1">
      <style:text-properties style:language-asian="ja" style:country-asian="JP"/>
    </style:style>
    <style:style style:name="P59" style:family="paragraph" style:parent-style-name="Standard" style:list-style-name="L1">
      <style:text-properties style:language-asian="ja" style:country-asian="JP"/>
    </style:style>
    <style:style style:name="P60" style:family="paragraph" style:parent-style-name="Standard" style:list-style-name="L1">
      <style:text-properties style:language-asian="ja" style:country-asian="JP"/>
    </style:style>
    <style:style style:name="P61" style:family="paragraph" style:parent-style-name="Standard" style:list-style-name="L7">
      <style:text-properties style:language-asian="ja" style:country-asian="JP"/>
    </style:style>
    <style:style style:name="P62" style:family="paragraph" style:parent-style-name="Standard" style:list-style-name="L7">
      <style:text-properties style:language-asian="ja" style:country-asian="JP"/>
    </style:style>
    <style:style style:name="P63" style:family="paragraph" style:parent-style-name="Standard" style:list-style-name="L7">
      <style:text-properties style:language-asian="ja" style:country-asian="JP"/>
    </style:style>
    <style:style style:name="P64" style:family="paragraph" style:parent-style-name="Standard" style:list-style-name="L7">
      <style:text-properties style:language-asian="ja" style:country-asian="JP"/>
    </style:style>
    <style:style style:name="P65" style:family="paragraph" style:parent-style-name="Standard" style:list-style-name="L7">
      <style:text-properties style:language-asian="ja" style:country-asian="JP"/>
    </style:style>
    <style:style style:name="P66" style:family="paragraph" style:parent-style-name="Standard" style:list-style-name="L2">
      <style:text-properties style:language-asian="ja" style:country-asian="JP"/>
    </style:style>
    <style:style style:name="P67" style:family="paragraph" style:parent-style-name="Standard" style:list-style-name="L2">
      <style:text-properties style:language-asian="ja" style:country-asian="JP"/>
    </style:style>
    <style:style style:name="P68" style:family="paragraph" style:parent-style-name="Standard" style:list-style-name="L2">
      <style:text-properties style:language-asian="ja" style:country-asian="JP"/>
    </style:style>
    <style:style style:name="P69" style:family="paragraph" style:parent-style-name="Standard" style:list-style-name="L2">
      <style:text-properties style:language-asian="ja" style:country-asian="JP"/>
    </style:style>
    <style:style style:name="P70" style:family="paragraph" style:parent-style-name="Standard" style:list-style-name="L2">
      <style:text-properties style:language-asian="ja" style:country-asian="JP"/>
    </style:style>
    <style:style style:name="P71" style:family="paragraph" style:parent-style-name="Standard" style:list-style-name="L2">
      <style:text-properties style:language-asian="ja" style:country-asian="JP"/>
    </style:style>
    <style:style style:name="P72" style:family="paragraph" style:parent-style-name="Standard" style:list-style-name="L2">
      <style:text-properties style:language-asian="ja" style:country-asian="JP"/>
    </style:style>
    <style:style style:name="P73" style:family="paragraph" style:parent-style-name="Standard" style:list-style-name="L2">
      <style:text-properties style:language-asian="ja" style:country-asian="JP"/>
    </style:style>
    <style:style style:name="P74" style:family="paragraph" style:parent-style-name="Standard" style:list-style-name="L2">
      <style:text-properties style:language-asian="ja" style:country-asian="JP"/>
    </style:style>
    <style:style style:name="P75" style:family="paragraph" style:parent-style-name="Standard" style:list-style-name="L2">
      <style:text-properties style:language-asian="ja" style:country-asian="JP"/>
    </style:style>
    <style:style style:name="P76" style:family="paragraph" style:parent-style-name="Standard" style:list-style-name="L2">
      <style:text-properties style:language-asian="ja" style:country-asian="JP"/>
    </style:style>
    <style:style style:name="P77" style:family="paragraph" style:parent-style-name="Standard" style:list-style-name="L2">
      <style:text-properties style:language-asian="ja" style:country-asian="JP"/>
    </style:style>
    <style:style style:name="P78" style:family="paragraph" style:parent-style-name="Standard" style:list-style-name="L2">
      <style:text-properties style:language-asian="ja" style:country-asian="JP"/>
    </style:style>
    <style:style style:name="P79" style:family="paragraph" style:parent-style-name="Standard" style:list-style-name="L2">
      <style:text-properties style:language-asian="ja" style:country-asian="JP"/>
    </style:style>
    <style:style style:name="P80" style:family="paragraph" style:parent-style-name="Standard" style:list-style-name="L2">
      <style:text-properties style:language-asian="ja" style:country-asian="JP"/>
    </style:style>
    <style:style style:name="P81" style:family="paragraph" style:parent-style-name="Standard" style:list-style-name="L2">
      <style:text-properties style:language-asian="ja" style:country-asian="JP"/>
    </style:style>
    <style:style style:name="P82" style:family="paragraph" style:parent-style-name="Standard" style:list-style-name="L2">
      <style:text-properties style:language-asian="ja" style:country-asian="JP"/>
    </style:style>
    <style:style style:name="P83" style:family="paragraph" style:parent-style-name="Standard" style:list-style-name="L2">
      <style:text-properties style:language-asian="ja" style:country-asian="JP"/>
    </style:style>
    <style:style style:name="P84" style:family="paragraph" style:parent-style-name="Standard" style:list-style-name="L2">
      <style:text-properties style:language-asian="ja" style:country-asian="JP"/>
    </style:style>
    <style:style style:name="P85" style:family="paragraph" style:parent-style-name="Standard" style:list-style-name="L2">
      <style:text-properties style:language-asian="ja" style:country-asian="JP"/>
    </style:style>
    <style:style style:name="P86" style:family="paragraph" style:parent-style-name="Standard" style:list-style-name="L2">
      <style:text-properties style:language-asian="ja" style:country-asian="JP"/>
    </style:style>
    <style:style style:name="P87" style:family="paragraph" style:parent-style-name="Standard" style:list-style-name="L2">
      <style:text-properties style:language-asian="ja" style:country-asian="JP"/>
    </style:style>
    <style:style style:name="P88" style:family="paragraph" style:parent-style-name="Standard" style:list-style-name="L2">
      <style:text-properties style:language-asian="ja" style:country-asian="JP"/>
    </style:style>
    <style:style style:name="P89" style:family="paragraph" style:parent-style-name="Standard" style:list-style-name="L2">
      <style:text-properties style:language-asian="ja" style:country-asian="JP"/>
    </style:style>
    <style:style style:name="P90" style:family="paragraph" style:parent-style-name="Standard" style:list-style-name="L2">
      <style:text-properties style:language-asian="ja" style:country-asian="JP"/>
    </style:style>
    <style:style style:name="P91" style:family="paragraph" style:parent-style-name="Standard" style:list-style-name="L2">
      <style:text-properties style:language-asian="ja" style:country-asian="JP"/>
    </style:style>
    <style:style style:name="P92" style:family="paragraph" style:parent-style-name="Standard" style:list-style-name="L2">
      <style:text-properties style:language-asian="ja" style:country-asian="JP"/>
    </style:style>
    <style:style style:name="P93" style:family="paragraph" style:parent-style-name="Standard" style:list-style-name="L2">
      <style:text-properties style:language-asian="ja" style:country-asian="JP"/>
    </style:style>
    <style:style style:name="P94" style:family="paragraph" style:parent-style-name="Standard" style:list-style-name="L2">
      <style:text-properties style:language-asian="ja" style:country-asian="JP"/>
    </style:style>
    <style:style style:name="P95" style:family="paragraph" style:parent-style-name="Standard" style:list-style-name="L2">
      <style:text-properties style:language-asian="ja" style:country-asian="JP"/>
    </style:style>
    <style:style style:name="P96" style:family="paragraph" style:parent-style-name="Standard" style:list-style-name="L2">
      <style:text-properties style:language-asian="ja" style:country-asian="JP"/>
    </style:style>
    <style:style style:name="P97" style:family="paragraph" style:parent-style-name="Standard" style:list-style-name="L2">
      <style:text-properties style:language-asian="ja" style:country-asian="JP"/>
    </style:style>
    <style:style style:name="P98" style:family="paragraph" style:parent-style-name="Standard" style:list-style-name="L2">
      <style:text-properties style:language-asian="ja" style:country-asian="JP"/>
    </style:style>
    <style:style style:name="P99" style:family="paragraph" style:parent-style-name="Standard" style:list-style-name="L2">
      <style:text-properties style:language-asian="ja" style:country-asian="JP"/>
    </style:style>
    <style:style style:name="P100" style:family="paragraph" style:parent-style-name="Standard" style:list-style-name="L2">
      <style:text-properties style:language-asian="ja" style:country-asian="JP"/>
    </style:style>
    <style:style style:name="P101" style:family="paragraph" style:parent-style-name="Standard" style:list-style-name="L3">
      <style:text-properties style:language-asian="ja" style:country-asian="JP"/>
    </style:style>
    <style:style style:name="P102" style:family="paragraph" style:parent-style-name="Standard" style:list-style-name="L3">
      <style:text-properties style:language-asian="ja" style:country-asian="JP"/>
    </style:style>
    <style:style style:name="P103" style:family="paragraph" style:parent-style-name="Standard" style:list-style-name="L3">
      <style:text-properties style:language-asian="ja" style:country-asian="JP"/>
    </style:style>
    <style:style style:name="P104" style:family="paragraph" style:parent-style-name="Standard" style:list-style-name="L3">
      <style:text-properties style:language-asian="ja" style:country-asian="JP"/>
    </style:style>
    <style:style style:name="P105" style:family="paragraph" style:parent-style-name="Standard" style:list-style-name="L3">
      <style:text-properties style:language-asian="ja" style:country-asian="JP"/>
    </style:style>
    <style:style style:name="P106" style:family="paragraph" style:parent-style-name="Standard" style:list-style-name="L3">
      <style:text-properties style:language-asian="ja" style:country-asian="JP"/>
    </style:style>
    <style:style style:name="P107" style:family="paragraph" style:parent-style-name="Standard" style:list-style-name="L3">
      <style:text-properties style:language-asian="ja" style:country-asian="JP"/>
    </style:style>
    <style:style style:name="P108" style:family="paragraph" style:parent-style-name="Standard" style:list-style-name="L3">
      <style:text-properties style:language-asian="ja" style:country-asian="JP"/>
    </style:style>
    <style:style style:name="P109" style:family="paragraph" style:parent-style-name="Standard" style:list-style-name="L3">
      <style:text-properties style:language-asian="ja" style:country-asian="JP"/>
    </style:style>
    <style:style style:name="P110" style:family="paragraph" style:parent-style-name="Standard" style:list-style-name="L8">
      <style:text-properties style:language-asian="ja" style:country-asian="JP"/>
    </style:style>
    <style:style style:name="P111" style:family="paragraph" style:parent-style-name="Standard" style:list-style-name="L8">
      <style:text-properties style:language-asian="ja" style:country-asian="JP"/>
    </style:style>
    <style:style style:name="P112" style:family="paragraph" style:parent-style-name="Standard" style:list-style-name="L8">
      <style:text-properties style:language-asian="ja" style:country-asian="JP"/>
    </style:style>
    <style:style style:name="P113" style:family="paragraph" style:parent-style-name="Standard" style:list-style-name="L8">
      <style:text-properties style:language-asian="ja" style:country-asian="JP"/>
    </style:style>
    <style:style style:name="P114" style:family="paragraph" style:parent-style-name="Standard" style:list-style-name="L8">
      <style:text-properties style:language-asian="ja" style:country-asian="JP"/>
    </style:style>
    <style:style style:name="P115" style:family="paragraph" style:parent-style-name="Standard" style:list-style-name="L8">
      <style:text-properties style:language-asian="ja" style:country-asian="JP"/>
    </style:style>
    <style:style style:name="P116" style:family="paragraph" style:parent-style-name="Standard" style:list-style-name="L8">
      <style:text-properties style:language-asian="ja" style:country-asian="JP"/>
    </style:style>
    <style:style style:name="P117" style:family="paragraph" style:parent-style-name="Standard" style:list-style-name="L8">
      <style:text-properties style:language-asian="ja" style:country-asian="JP"/>
    </style:style>
    <style:style style:name="P118" style:family="paragraph" style:parent-style-name="Standard" style:list-style-name="L8">
      <style:text-properties style:language-asian="ja" style:country-asian="JP"/>
    </style:style>
    <style:style style:name="P119" style:family="paragraph" style:parent-style-name="Standard" style:list-style-name="L8">
      <style:text-properties style:language-asian="ja" style:country-asian="JP"/>
    </style:style>
    <style:style style:name="P120" style:family="paragraph" style:parent-style-name="Standard" style:list-style-name="L8">
      <style:text-properties style:language-asian="ja" style:country-asian="JP"/>
    </style:style>
    <style:style style:name="P121" style:family="paragraph" style:parent-style-name="Standard" style:list-style-name="L8">
      <style:text-properties style:language-asian="ja" style:country-asian="JP"/>
    </style:style>
    <style:style style:name="P122" style:family="paragraph" style:parent-style-name="Standard" style:list-style-name="L8">
      <style:text-properties style:language-asian="ja" style:country-asian="JP"/>
    </style:style>
    <style:style style:name="P123" style:family="paragraph" style:parent-style-name="Standard" style:list-style-name="L8">
      <style:text-properties style:language-asian="ja" style:country-asian="JP"/>
    </style:style>
    <style:style style:name="P124" style:family="paragraph" style:parent-style-name="Standard" style:list-style-name="L8">
      <style:text-properties style:language-asian="ja" style:country-asian="JP"/>
    </style:style>
    <style:style style:name="P125" style:family="paragraph" style:parent-style-name="Standard" style:list-style-name="L8">
      <style:text-properties style:language-asian="ja" style:country-asian="JP"/>
    </style:style>
    <style:style style:name="P126" style:family="paragraph" style:parent-style-name="Standard" style:list-style-name="L8">
      <style:text-properties style:language-asian="ja" style:country-asian="JP"/>
    </style:style>
    <style:style style:name="P127" style:family="paragraph" style:parent-style-name="Standard" style:list-style-name="L8">
      <style:text-properties style:language-asian="ja" style:country-asian="JP"/>
    </style:style>
    <style:style style:name="P128" style:family="paragraph" style:parent-style-name="Standard" style:list-style-name="L8">
      <style:text-properties style:language-asian="ja" style:country-asian="JP"/>
    </style:style>
    <style:style style:name="P129" style:family="paragraph" style:parent-style-name="Standard" style:list-style-name="L8">
      <style:text-properties style:language-asian="ja" style:country-asian="JP"/>
    </style:style>
    <style:style style:name="P130" style:family="paragraph" style:parent-style-name="Standard" style:list-style-name="L8">
      <style:text-properties style:language-asian="ja" style:country-asian="JP"/>
    </style:style>
    <style:style style:name="P131" style:family="paragraph" style:parent-style-name="Standard" style:list-style-name="L8">
      <style:text-properties style:language-asian="ja" style:country-asian="JP"/>
    </style:style>
    <style:style style:name="P132" style:family="paragraph" style:parent-style-name="Standard" style:list-style-name="L8">
      <style:text-properties style:language-asian="ja" style:country-asian="JP"/>
    </style:style>
    <style:style style:name="P133" style:family="paragraph" style:parent-style-name="Standard" style:list-style-name="L8">
      <style:text-properties style:language-asian="ja" style:country-asian="JP"/>
    </style:style>
    <style:style style:name="P134" style:family="paragraph" style:parent-style-name="Standard" style:list-style-name="L8">
      <style:text-properties style:language-asian="ja" style:country-asian="JP"/>
    </style:style>
    <style:style style:name="P135" style:family="paragraph" style:parent-style-name="Standard" style:list-style-name="L8">
      <style:text-properties style:language-asian="ja" style:country-asian="JP"/>
    </style:style>
    <style:style style:name="P136" style:family="paragraph" style:parent-style-name="Standard" style:list-style-name="L8">
      <style:text-properties style:language-asian="ja" style:country-asian="JP"/>
    </style:style>
    <style:style style:name="P137" style:family="paragraph" style:parent-style-name="Standard" style:list-style-name="L9">
      <style:text-properties style:language-asian="ja" style:country-asian="JP"/>
    </style:style>
    <style:style style:name="P138" style:family="paragraph" style:parent-style-name="Standard" style:list-style-name="L9">
      <style:text-properties style:language-asian="ja" style:country-asian="JP"/>
    </style:style>
    <style:style style:name="P139" style:family="paragraph" style:parent-style-name="Standard" style:list-style-name="L4">
      <style:text-properties style:language-asian="ja" style:country-asian="JP"/>
    </style:style>
    <style:style style:name="P140" style:family="paragraph" style:parent-style-name="Standard" style:list-style-name="L4">
      <style:text-properties style:language-asian="ja" style:country-asian="JP"/>
    </style:style>
    <style:style style:name="P141" style:family="paragraph" style:parent-style-name="Standard" style:list-style-name="L4">
      <style:text-properties style:language-asian="ja" style:country-asian="JP"/>
    </style:style>
    <style:style style:name="P142" style:family="paragraph" style:parent-style-name="Standard" style:list-style-name="L4">
      <style:text-properties style:language-asian="ja" style:country-asian="JP"/>
    </style:style>
    <style:style style:name="P143" style:family="paragraph" style:parent-style-name="Standard" style:list-style-name="L4">
      <style:text-properties style:language-asian="ja" style:country-asian="JP"/>
    </style:style>
    <style:style style:name="P144" style:family="paragraph" style:parent-style-name="Standard" style:list-style-name="L4">
      <style:text-properties style:language-asian="ja" style:country-asian="JP"/>
    </style:style>
    <style:style style:name="P145" style:family="paragraph" style:parent-style-name="Standard" style:list-style-name="L4">
      <style:text-properties style:language-asian="ja" style:country-asian="JP"/>
    </style:style>
    <style:style style:name="P146" style:family="paragraph" style:parent-style-name="Standard" style:list-style-name="L4">
      <style:text-properties style:language-asian="ja" style:country-asian="JP"/>
    </style:style>
    <style:style style:name="P147" style:family="paragraph" style:parent-style-name="Standard" style:list-style-name="L4">
      <style:text-properties style:language-asian="ja" style:country-asian="JP"/>
    </style:style>
    <style:style style:name="P148" style:family="paragraph" style:parent-style-name="Standard" style:list-style-name="L4">
      <style:text-properties style:language-asian="ja" style:country-asian="JP"/>
    </style:style>
    <style:style style:name="P149" style:family="paragraph" style:parent-style-name="Standard" style:list-style-name="L4">
      <style:text-properties style:language-asian="ja" style:country-asian="JP"/>
    </style:style>
    <style:style style:name="P150" style:family="paragraph" style:parent-style-name="Standard" style:list-style-name="L4">
      <style:text-properties style:language-asian="ja" style:country-asian="JP"/>
    </style:style>
    <style:style style:name="P151" style:family="paragraph" style:parent-style-name="Standard" style:list-style-name="L4">
      <style:text-properties style:language-asian="ja" style:country-asian="JP"/>
    </style:style>
    <style:style style:name="P152" style:family="paragraph" style:parent-style-name="Standard" style:list-style-name="L4">
      <style:text-properties style:language-asian="ja" style:country-asian="JP"/>
    </style:style>
    <style:style style:name="P153" style:family="paragraph" style:parent-style-name="Standard" style:list-style-name="L4">
      <style:text-properties style:language-asian="ja" style:country-asian="JP"/>
    </style:style>
    <style:style style:name="P154" style:family="paragraph" style:parent-style-name="Standard" style:list-style-name="L4">
      <style:text-properties style:language-asian="ja" style:country-asian="JP"/>
    </style:style>
    <style:style style:name="P155" style:family="paragraph" style:parent-style-name="Standard" style:list-style-name="L4">
      <style:text-properties style:language-asian="ja" style:country-asian="JP"/>
    </style:style>
    <style:style style:name="P156" style:family="paragraph" style:parent-style-name="Standard" style:list-style-name="L4">
      <style:text-properties style:language-asian="ja" style:country-asian="JP"/>
    </style:style>
    <style:style style:name="P157" style:family="paragraph" style:parent-style-name="Standard" style:list-style-name="L4">
      <style:text-properties style:language-asian="ja" style:country-asian="JP"/>
    </style:style>
    <style:style style:name="P158" style:family="paragraph" style:parent-style-name="Standard" style:list-style-name="L4">
      <style:text-properties style:language-asian="ja" style:country-asian="JP"/>
    </style:style>
    <style:style style:name="P159" style:family="paragraph" style:parent-style-name="Standard" style:list-style-name="L4">
      <style:text-properties style:language-asian="ja" style:country-asian="JP"/>
    </style:style>
    <style:style style:name="P160" style:family="paragraph" style:parent-style-name="Standard" style:list-style-name="L4">
      <style:text-properties style:language-asian="ja" style:country-asian="JP"/>
    </style:style>
    <style:style style:name="P161" style:family="paragraph" style:parent-style-name="Standard" style:list-style-name="L4">
      <style:text-properties style:language-asian="ja" style:country-asian="JP"/>
    </style:style>
    <style:style style:name="P162" style:family="paragraph" style:parent-style-name="Standard" style:list-style-name="L4">
      <style:text-properties style:language-asian="ja" style:country-asian="JP"/>
    </style:style>
    <style:style style:name="P163" style:family="paragraph" style:parent-style-name="Standard" style:list-style-name="L4">
      <style:text-properties style:language-asian="ja" style:country-asian="JP"/>
    </style:style>
    <style:style style:name="P164" style:family="paragraph" style:parent-style-name="Standard" style:list-style-name="L4">
      <style:text-properties style:language-asian="ja" style:country-asian="JP"/>
    </style:style>
    <style:style style:name="P165" style:family="paragraph" style:parent-style-name="Standard" style:list-style-name="L4">
      <style:text-properties style:language-asian="ja" style:country-asian="JP"/>
    </style:style>
    <style:style style:name="P166" style:family="paragraph" style:parent-style-name="Standard" style:list-style-name="L4">
      <style:text-properties style:language-asian="ja" style:country-asian="JP"/>
    </style:style>
    <style:style style:name="P167" style:family="paragraph" style:parent-style-name="Standard" style:list-style-name="L4">
      <style:text-properties style:language-asian="ja" style:country-asian="JP"/>
    </style:style>
    <style:style style:name="P168" style:family="paragraph" style:parent-style-name="Standard" style:list-style-name="L4">
      <style:text-properties style:language-asian="ja" style:country-asian="JP"/>
    </style:style>
    <style:style style:name="P169" style:family="paragraph" style:parent-style-name="Standard" style:list-style-name="L4">
      <style:text-properties style:language-asian="ja" style:country-asian="JP"/>
    </style:style>
    <style:style style:name="P170" style:family="paragraph" style:parent-style-name="Standard" style:list-style-name="L4">
      <style:text-properties style:language-asian="ja" style:country-asian="JP"/>
    </style:style>
    <style:style style:name="P171" style:family="paragraph" style:parent-style-name="Standard" style:list-style-name="L4">
      <style:text-properties style:language-asian="ja" style:country-asian="JP"/>
    </style:style>
    <style:style style:name="P172" style:family="paragraph" style:parent-style-name="Standard" style:list-style-name="L4">
      <style:text-properties style:language-asian="ja" style:country-asian="JP"/>
    </style:style>
    <style:style style:name="P173" style:family="paragraph" style:parent-style-name="Standard" style:list-style-name="L4">
      <style:text-properties style:language-asian="ja" style:country-asian="JP"/>
    </style:style>
    <style:style style:name="P174" style:family="paragraph" style:parent-style-name="Standard" style:list-style-name="L4">
      <style:text-properties style:language-asian="ja" style:country-asian="JP"/>
    </style:style>
    <style:style style:name="P175" style:family="paragraph" style:parent-style-name="Standard" style:list-style-name="L4">
      <style:text-properties style:language-asian="ja" style:country-asian="JP"/>
    </style:style>
    <style:style style:name="P176" style:family="paragraph" style:parent-style-name="Standard" style:list-style-name="L4">
      <style:text-properties style:language-asian="ja" style:country-asian="JP"/>
    </style:style>
    <style:style style:name="P177" style:family="paragraph" style:parent-style-name="Standard" style:list-style-name="L4">
      <style:text-properties style:language-asian="ja" style:country-asian="JP"/>
    </style:style>
    <style:style style:name="P178" style:family="paragraph" style:parent-style-name="Standard" style:list-style-name="L4">
      <style:text-properties style:language-asian="ja" style:country-asian="JP"/>
    </style:style>
    <style:style style:name="P179" style:family="paragraph" style:parent-style-name="Standard" style:list-style-name="L2">
      <style:text-properties style:language-asian="ja" style:country-asian="JP"/>
    </style:style>
    <style:style style:name="P180" style:family="paragraph" style:parent-style-name="Standard" style:list-style-name="L4">
      <style:text-properties style:language-asian="ja" style:country-asian="JP"/>
    </style:style>
    <style:style style:name="P181" style:family="paragraph" style:parent-style-name="Standard" style:list-style-name="L2">
      <style:text-properties style:language-asian="ja" style:country-asian="JP"/>
    </style:style>
    <style:style style:name="P182" style:family="paragraph" style:parent-style-name="Standard" style:list-style-name="L3">
      <style:text-properties style:language-asian="ja" style:country-asian="JP"/>
    </style:style>
    <style:style style:name="P183" style:family="paragraph" style:parent-style-name="Standard" style:list-style-name="L4">
      <style:text-properties style:language-asian="ja" style:country-asian="JP"/>
    </style:style>
    <style:style style:name="P184" style:family="paragraph" style:parent-style-name="Standard">
      <style:text-properties fo:font-weight="bold" style:language-asian="ja" style:country-asian="JP" style:font-weight-asian="bold" style:font-weight-complex="bold"/>
    </style:style>
    <style:style style:name="P185" style:family="paragraph" style:parent-style-name="Standard" style:list-style-name="L6">
      <style:text-properties fo:font-weight="bold" style:language-asian="ja" style:country-asian="JP" style:font-weight-asian="bold" style:font-weight-complex="bold"/>
    </style:style>
    <style:style style:name="P186" style:family="paragraph" style:parent-style-name="Standard" style:list-style-name="L7">
      <style:text-properties fo:font-weight="bold" style:language-asian="ja" style:country-asian="JP" style:font-weight-asian="bold" style:font-weight-complex="bold"/>
    </style:style>
    <style:style style:name="P187" style:family="paragraph" style:parent-style-name="Standard" style:list-style-name="L7">
      <style:text-properties fo:font-weight="bold" style:language-asian="ja" style:country-asian="JP" style:font-weight-asian="bold" style:font-weight-complex="bold"/>
    </style:style>
    <style:style style:name="P188" style:family="paragraph" style:parent-style-name="Standard" style:list-style-name="L7">
      <style:text-properties fo:font-weight="bold" style:language-asian="ja" style:country-asian="JP" style:font-weight-asian="bold" style:font-weight-complex="bold"/>
    </style:style>
    <style:style style:name="P189" style:family="paragraph" style:parent-style-name="Standard" style:list-style-name="L7">
      <style:text-properties fo:font-weight="bold" style:language-asian="ja" style:country-asian="JP" style:font-weight-asian="bold" style:font-weight-complex="bold"/>
    </style:style>
    <style:style style:name="P190" style:family="paragraph" style:parent-style-name="Standard" style:list-style-name="L7">
      <style:text-properties fo:font-weight="bold" style:language-asian="ja" style:country-asian="JP" style:font-weight-asian="bold" style:font-weight-complex="bold"/>
    </style:style>
    <style:style style:name="P191" style:family="paragraph" style:parent-style-name="Standard" style:list-style-name="L7">
      <style:text-properties fo:font-weight="bold" style:language-asian="ja" style:country-asian="JP" style:font-weight-asian="bold" style:font-weight-complex="bold"/>
    </style:style>
    <style:style style:name="P192" style:family="paragraph" style:parent-style-name="Standard" style:list-style-name="L2">
      <style:text-properties fo:font-weight="bold" style:language-asian="ja" style:country-asian="JP" style:font-weight-asian="bold" style:font-weight-complex="bold"/>
    </style:style>
    <style:style style:name="P193" style:family="paragraph" style:parent-style-name="Standard" style:list-style-name="L2">
      <style:text-properties fo:font-weight="bold" style:language-asian="ja" style:country-asian="JP" style:font-weight-asian="bold" style:font-weight-complex="bold"/>
    </style:style>
    <style:style style:name="P194" style:family="paragraph" style:parent-style-name="Standard" style:list-style-name="L2">
      <style:text-properties fo:font-weight="bold" style:language-asian="ja" style:country-asian="JP" style:font-weight-asian="bold" style:font-weight-complex="bold"/>
    </style:style>
    <style:style style:name="P195" style:family="paragraph" style:parent-style-name="Standard" style:list-style-name="L2">
      <style:text-properties fo:font-weight="bold" style:language-asian="ja" style:country-asian="JP" style:font-weight-asian="bold" style:font-weight-complex="bold"/>
    </style:style>
    <style:style style:name="P196" style:family="paragraph" style:parent-style-name="Standard" style:list-style-name="L2">
      <style:text-properties fo:font-weight="bold" style:language-asian="ja" style:country-asian="JP" style:font-weight-asian="bold" style:font-weight-complex="bold"/>
    </style:style>
    <style:style style:name="P197" style:family="paragraph" style:parent-style-name="Standard" style:list-style-name="L2">
      <style:text-properties fo:font-weight="bold" style:language-asian="ja" style:country-asian="JP" style:font-weight-asian="bold" style:font-weight-complex="bold"/>
    </style:style>
    <style:style style:name="P198" style:family="paragraph" style:parent-style-name="Standard" style:list-style-name="L2">
      <style:text-properties fo:font-weight="bold" style:language-asian="ja" style:country-asian="JP" style:font-weight-asian="bold" style:font-weight-complex="bold"/>
    </style:style>
    <style:style style:name="P199" style:family="paragraph" style:parent-style-name="Standard" style:list-style-name="L2">
      <style:text-properties fo:font-weight="bold" style:language-asian="ja" style:country-asian="JP" style:font-weight-asian="bold" style:font-weight-complex="bold"/>
    </style:style>
    <style:style style:name="P200" style:family="paragraph" style:parent-style-name="Standard" style:list-style-name="L2">
      <style:text-properties fo:font-weight="bold" style:language-asian="ja" style:country-asian="JP" style:font-weight-asian="bold" style:font-weight-complex="bold"/>
    </style:style>
    <style:style style:name="P201" style:family="paragraph" style:parent-style-name="Standard" style:list-style-name="L2">
      <style:text-properties fo:font-weight="bold" style:language-asian="ja" style:country-asian="JP" style:font-weight-asian="bold" style:font-weight-complex="bold"/>
    </style:style>
    <style:style style:name="P202" style:family="paragraph" style:parent-style-name="Standard" style:list-style-name="L2">
      <style:text-properties fo:font-weight="bold" style:language-asian="ja" style:country-asian="JP" style:font-weight-asian="bold" style:font-weight-complex="bold"/>
    </style:style>
    <style:style style:name="P203" style:family="paragraph" style:parent-style-name="Standard" style:list-style-name="L2">
      <style:text-properties fo:font-weight="bold" style:language-asian="ja" style:country-asian="JP" style:font-weight-asian="bold" style:font-weight-complex="bold"/>
    </style:style>
    <style:style style:name="P204" style:family="paragraph" style:parent-style-name="Standard" style:list-style-name="L2">
      <style:text-properties fo:font-weight="bold" style:language-asian="ja" style:country-asian="JP" style:font-weight-asian="bold" style:font-weight-complex="bold"/>
    </style:style>
    <style:style style:name="P205" style:family="paragraph" style:parent-style-name="Standard" style:list-style-name="L2">
      <style:text-properties fo:font-weight="bold" style:language-asian="ja" style:country-asian="JP" style:font-weight-asian="bold" style:font-weight-complex="bold"/>
    </style:style>
    <style:style style:name="P206" style:family="paragraph" style:parent-style-name="Standard" style:list-style-name="L2">
      <style:text-properties fo:font-weight="bold" style:language-asian="ja" style:country-asian="JP" style:font-weight-asian="bold" style:font-weight-complex="bold"/>
    </style:style>
    <style:style style:name="P207" style:family="paragraph" style:parent-style-name="Standard" style:list-style-name="L2">
      <style:text-properties fo:font-weight="bold" style:language-asian="ja" style:country-asian="JP" style:font-weight-asian="bold" style:font-weight-complex="bold"/>
    </style:style>
    <style:style style:name="P208" style:family="paragraph" style:parent-style-name="Standard" style:list-style-name="L2">
      <style:text-properties fo:font-weight="bold" style:language-asian="ja" style:country-asian="JP" style:font-weight-asian="bold" style:font-weight-complex="bold"/>
    </style:style>
    <style:style style:name="P209" style:family="paragraph" style:parent-style-name="Standard" style:list-style-name="L2">
      <style:text-properties fo:font-weight="bold" style:language-asian="ja" style:country-asian="JP" style:font-weight-asian="bold" style:font-weight-complex="bold"/>
    </style:style>
    <style:style style:name="P210" style:family="paragraph" style:parent-style-name="Standard" style:list-style-name="L2">
      <style:text-properties fo:font-weight="bold" style:language-asian="ja" style:country-asian="JP" style:font-weight-asian="bold" style:font-weight-complex="bold"/>
    </style:style>
    <style:style style:name="P211" style:family="paragraph" style:parent-style-name="Standard" style:list-style-name="L2">
      <style:text-properties fo:font-weight="bold" style:language-asian="ja" style:country-asian="JP" style:font-weight-asian="bold" style:font-weight-complex="bold"/>
    </style:style>
    <style:style style:name="P212" style:family="paragraph" style:parent-style-name="Standard" style:list-style-name="L2">
      <style:text-properties fo:font-weight="bold" style:language-asian="ja" style:country-asian="JP" style:font-weight-asian="bold" style:font-weight-complex="bold"/>
    </style:style>
    <style:style style:name="P213" style:family="paragraph" style:parent-style-name="Standard" style:list-style-name="L4">
      <style:text-properties fo:font-weight="bold" style:language-asian="ja" style:country-asian="JP" style:font-weight-asian="bold" style:font-weight-complex="bold"/>
    </style:style>
    <style:style style:name="P214" style:family="paragraph" style:parent-style-name="Standard" style:list-style-name="L2">
      <style:text-properties fo:font-weight="bold" style:language-asian="ja" style:country-asian="JP" style:font-weight-asian="bold" style:font-weight-complex="bold"/>
    </style:style>
    <style:style style:name="P215" style:family="paragraph" style:parent-style-name="Standard" style:list-style-name="L2">
      <style:text-properties fo:font-weight="bold" style:language-asian="ja" style:country-asian="JP" style:font-weight-asian="bold" style:font-weight-complex="bold"/>
    </style:style>
    <style:style style:name="P216" style:family="paragraph" style:parent-style-name="Standard" style:list-style-name="L2">
      <style:text-properties fo:font-weight="bold" style:language-asian="ja" style:country-asian="JP" style:font-weight-asian="bold" style:font-weight-complex="bold"/>
    </style:style>
    <style:style style:name="P217" style:family="paragraph" style:parent-style-name="Standard" style:list-style-name="L2">
      <style:text-properties fo:font-weight="bold" style:language-asian="ja" style:country-asian="JP" style:font-weight-asian="bold" style:font-weight-complex="bold"/>
    </style:style>
    <style:style style:name="P218" style:family="paragraph" style:parent-style-name="Standard" style:list-style-name="L2">
      <style:text-properties fo:font-weight="bold" style:language-asian="ja" style:country-asian="JP" style:font-weight-asian="bold" style:font-weight-complex="bold"/>
    </style:style>
    <style:style style:name="P219" style:family="paragraph" style:parent-style-name="Standard" style:list-style-name="L2">
      <style:text-properties fo:font-weight="bold" style:language-asian="ja" style:country-asian="JP" style:font-weight-asian="bold" style:font-weight-complex="bold"/>
    </style:style>
    <style:style style:name="P220" style:family="paragraph" style:parent-style-name="Standard" style:list-style-name="L2">
      <style:text-properties fo:font-weight="bold" style:language-asian="ja" style:country-asian="JP" style:font-weight-asian="bold" style:font-weight-complex="bold"/>
    </style:style>
    <style:style style:name="P221" style:family="paragraph" style:parent-style-name="Standard" style:list-style-name="L2">
      <style:text-properties fo:font-weight="bold" style:language-asian="ja" style:country-asian="JP" style:font-weight-asian="bold" style:font-weight-complex="bold"/>
    </style:style>
    <style:style style:name="P222" style:family="paragraph" style:parent-style-name="Standard" style:list-style-name="L2">
      <style:text-properties fo:font-weight="bold" style:language-asian="ja" style:country-asian="JP" style:font-weight-asian="bold" style:font-weight-complex="bold"/>
    </style:style>
    <style:style style:name="P223" style:family="paragraph" style:parent-style-name="Standard" style:list-style-name="L2">
      <style:text-properties fo:font-weight="bold" style:language-asian="ja" style:country-asian="JP" style:font-weight-asian="bold" style:font-weight-complex="bold"/>
    </style:style>
    <style:style style:name="P224" style:family="paragraph" style:parent-style-name="Standard" style:list-style-name="L2">
      <style:text-properties fo:font-weight="bold" style:language-asian="ja" style:country-asian="JP" style:font-weight-asian="bold" style:font-weight-complex="bold"/>
    </style:style>
    <style:style style:name="P225" style:family="paragraph" style:parent-style-name="Standard" style:list-style-name="L2">
      <style:text-properties fo:font-weight="bold" style:language-asian="ja" style:country-asian="JP" style:font-weight-asian="bold" style:font-weight-complex="bold"/>
    </style:style>
    <style:style style:name="P226" style:family="paragraph" style:parent-style-name="Standard" style:list-style-name="L2">
      <style:text-properties fo:font-weight="bold" style:language-asian="ja" style:country-asian="JP" style:font-weight-asian="bold" style:font-weight-complex="bold"/>
    </style:style>
    <style:style style:name="P227" style:family="paragraph" style:parent-style-name="Standard" style:list-style-name="L2">
      <style:text-properties fo:font-weight="bold" style:language-asian="ja" style:country-asian="JP" style:font-weight-asian="bold" style:font-weight-complex="bold"/>
    </style:style>
    <style:style style:name="P228" style:family="paragraph" style:parent-style-name="Standard" style:list-style-name="L2">
      <style:text-properties fo:font-weight="bold" style:language-asian="ja" style:country-asian="JP" style:font-weight-asian="bold" style:font-weight-complex="bold"/>
    </style:style>
    <style:style style:name="P229" style:family="paragraph" style:parent-style-name="Standard" style:list-style-name="L3">
      <style:text-properties fo:font-weight="bold" style:language-asian="ja" style:country-asian="JP" style:font-weight-asian="bold" style:font-weight-complex="bold"/>
    </style:style>
    <style:style style:name="P230" style:family="paragraph" style:parent-style-name="Standard" style:list-style-name="L3">
      <style:text-properties fo:font-weight="bold" style:language-asian="ja" style:country-asian="JP" style:font-weight-asian="bold" style:font-weight-complex="bold"/>
    </style:style>
    <style:style style:name="P231" style:family="paragraph" style:parent-style-name="Standard" style:list-style-name="L3">
      <style:text-properties fo:font-weight="bold" style:language-asian="ja" style:country-asian="JP" style:font-weight-asian="bold" style:font-weight-complex="bold"/>
    </style:style>
    <style:style style:name="P232" style:family="paragraph" style:parent-style-name="Standard" style:list-style-name="L3">
      <style:text-properties fo:font-weight="bold" style:language-asian="ja" style:country-asian="JP" style:font-weight-asian="bold" style:font-weight-complex="bold"/>
    </style:style>
    <style:style style:name="P233" style:family="paragraph" style:parent-style-name="Standard" style:list-style-name="L3">
      <style:text-properties fo:font-weight="bold" style:language-asian="ja" style:country-asian="JP" style:font-weight-asian="bold" style:font-weight-complex="bold"/>
    </style:style>
    <style:style style:name="P234" style:family="paragraph" style:parent-style-name="Standard" style:list-style-name="L3">
      <style:text-properties fo:font-weight="bold" style:language-asian="ja" style:country-asian="JP" style:font-weight-asian="bold" style:font-weight-complex="bold"/>
    </style:style>
    <style:style style:name="P235" style:family="paragraph" style:parent-style-name="Standard" style:list-style-name="L3">
      <style:text-properties fo:font-weight="bold" style:language-asian="ja" style:country-asian="JP" style:font-weight-asian="bold" style:font-weight-complex="bold"/>
    </style:style>
    <style:style style:name="P236" style:family="paragraph" style:parent-style-name="Standard" style:list-style-name="L3">
      <style:text-properties fo:font-weight="bold" style:language-asian="ja" style:country-asian="JP" style:font-weight-asian="bold" style:font-weight-complex="bold"/>
    </style:style>
    <style:style style:name="P237" style:family="paragraph" style:parent-style-name="Standard" style:list-style-name="L3">
      <style:text-properties fo:font-weight="bold" style:language-asian="ja" style:country-asian="JP" style:font-weight-asian="bold" style:font-weight-complex="bold"/>
    </style:style>
    <style:style style:name="P238" style:family="paragraph" style:parent-style-name="Standard" style:list-style-name="L3">
      <style:text-properties fo:font-weight="bold" style:language-asian="ja" style:country-asian="JP" style:font-weight-asian="bold" style:font-weight-complex="bold"/>
    </style:style>
    <style:style style:name="P239" style:family="paragraph" style:parent-style-name="Standard" style:list-style-name="L3">
      <style:text-properties fo:font-weight="bold" style:language-asian="ja" style:country-asian="JP" style:font-weight-asian="bold" style:font-weight-complex="bold"/>
    </style:style>
    <style:style style:name="P240" style:family="paragraph" style:parent-style-name="Standard" style:list-style-name="L2">
      <style:text-properties fo:font-weight="bold" style:language-asian="ja" style:country-asian="JP" style:font-weight-asian="bold" style:font-weight-complex="bold"/>
    </style:style>
    <style:style style:name="P241" style:family="paragraph" style:parent-style-name="Standard" style:list-style-name="L3">
      <style:text-properties fo:font-weight="bold" style:language-asian="ja" style:country-asian="JP" style:font-weight-asian="bold" style:font-weight-complex="bold"/>
    </style:style>
    <style:style style:name="P242" style:family="paragraph" style:parent-style-name="Standard" style:list-style-name="L2">
      <style:text-properties fo:font-weight="bold" style:font-weight-asian="bold" style:font-weight-complex="bold"/>
    </style:style>
    <style:style style:name="P243" style:family="paragraph" style:parent-style-name="Standard">
      <style:text-properties fo:font-weight="normal" style:language-asian="ja" style:country-asian="JP" style:font-weight-asian="normal" style:font-weight-complex="normal"/>
    </style:style>
    <style:style style:name="P244" style:family="paragraph" style:parent-style-name="Standard" style:list-style-name="L7">
      <style:text-properties fo:font-weight="normal" style:language-asian="ja" style:country-asian="JP" style:font-weight-asian="normal" style:font-weight-complex="normal"/>
    </style:style>
    <style:style style:name="P245" style:family="paragraph" style:parent-style-name="Standard" style:list-style-name="L7">
      <style:text-properties fo:font-weight="normal" style:language-asian="ja" style:country-asian="JP" style:font-weight-asian="normal" style:font-weight-complex="normal"/>
    </style:style>
    <style:style style:name="P246" style:family="paragraph" style:parent-style-name="Standard" style:list-style-name="L7">
      <style:text-properties fo:font-weight="normal" style:language-asian="ja" style:country-asian="JP" style:font-weight-asian="normal" style:font-weight-complex="normal"/>
    </style:style>
    <style:style style:name="P247" style:family="paragraph" style:parent-style-name="Standard" style:list-style-name="L7">
      <style:text-properties fo:font-weight="normal" style:language-asian="ja" style:country-asian="JP" style:font-weight-asian="normal" style:font-weight-complex="normal"/>
    </style:style>
    <style:style style:name="P248" style:family="paragraph" style:parent-style-name="Standard" style:list-style-name="L7">
      <style:text-properties fo:font-weight="normal" style:language-asian="ja" style:country-asian="JP" style:font-weight-asian="normal" style:font-weight-complex="normal"/>
    </style:style>
    <style:style style:name="P249" style:family="paragraph" style:parent-style-name="Standard" style:list-style-name="L2">
      <style:text-properties fo:font-weight="normal" style:language-asian="ja" style:country-asian="JP" style:font-weight-asian="normal" style:font-weight-complex="normal"/>
    </style:style>
    <style:style style:name="P250" style:family="paragraph" style:parent-style-name="Standard" style:list-style-name="L2">
      <style:text-properties fo:font-weight="normal" style:language-asian="ja" style:country-asian="JP" style:font-weight-asian="normal" style:font-weight-complex="normal"/>
    </style:style>
    <style:style style:name="P251" style:family="paragraph" style:parent-style-name="Standard" style:list-style-name="L2">
      <style:text-properties fo:font-weight="normal" style:language-asian="ja" style:country-asian="JP" style:font-weight-asian="normal" style:font-weight-complex="normal"/>
    </style:style>
    <style:style style:name="P252" style:family="paragraph" style:parent-style-name="Standard" style:list-style-name="L2">
      <style:text-properties fo:font-weight="normal" style:language-asian="ja" style:country-asian="JP" style:font-weight-asian="normal" style:font-weight-complex="normal"/>
    </style:style>
    <style:style style:name="P253" style:family="paragraph" style:parent-style-name="Standard" style:list-style-name="L2">
      <style:text-properties fo:font-weight="normal" style:language-asian="ja" style:country-asian="JP" style:font-weight-asian="normal" style:font-weight-complex="normal"/>
    </style:style>
    <style:style style:name="P254" style:family="paragraph" style:parent-style-name="Standard" style:list-style-name="L2">
      <style:text-properties fo:font-weight="normal" style:language-asian="ja" style:country-asian="JP" style:font-weight-asian="normal" style:font-weight-complex="normal"/>
    </style:style>
    <style:style style:name="P255" style:family="paragraph" style:parent-style-name="Standard" style:list-style-name="L2">
      <style:text-properties fo:font-weight="normal" style:language-asian="ja" style:country-asian="JP" style:font-weight-asian="normal" style:font-weight-complex="normal"/>
    </style:style>
    <style:style style:name="P256" style:family="paragraph" style:parent-style-name="Standard" style:list-style-name="L2">
      <style:text-properties fo:font-weight="normal" style:language-asian="ja" style:country-asian="JP" style:font-weight-asian="normal" style:font-weight-complex="normal"/>
    </style:style>
    <style:style style:name="P257" style:family="paragraph" style:parent-style-name="Standard" style:list-style-name="L2">
      <style:text-properties fo:font-weight="normal" style:language-asian="ja" style:country-asian="JP" style:font-weight-asian="normal" style:font-weight-complex="normal"/>
    </style:style>
    <style:style style:name="P258" style:family="paragraph" style:parent-style-name="Standard" style:list-style-name="L2">
      <style:text-properties fo:font-weight="normal" style:language-asian="ja" style:country-asian="JP" style:font-weight-asian="normal" style:font-weight-complex="normal"/>
    </style:style>
    <style:style style:name="P259" style:family="paragraph" style:parent-style-name="Standard" style:list-style-name="L2">
      <style:text-properties fo:font-weight="normal" style:language-asian="ja" style:country-asian="JP" style:font-weight-asian="normal" style:font-weight-complex="normal"/>
    </style:style>
    <style:style style:name="P260" style:family="paragraph" style:parent-style-name="Standard" style:list-style-name="L2">
      <style:text-properties fo:font-weight="normal" style:language-asian="ja" style:country-asian="JP" style:font-weight-asian="normal" style:font-weight-complex="normal"/>
    </style:style>
    <style:style style:name="P261" style:family="paragraph" style:parent-style-name="Standard" style:list-style-name="L2">
      <style:text-properties fo:font-weight="normal" style:language-asian="ja" style:country-asian="JP" style:font-weight-asian="normal" style:font-weight-complex="normal"/>
    </style:style>
    <style:style style:name="P262" style:family="paragraph" style:parent-style-name="Standard" style:list-style-name="L2">
      <style:text-properties fo:font-weight="normal" style:language-asian="ja" style:country-asian="JP" style:font-weight-asian="normal" style:font-weight-complex="normal"/>
    </style:style>
    <style:style style:name="P263" style:family="paragraph" style:parent-style-name="Standard" style:list-style-name="L2">
      <style:text-properties fo:font-weight="normal" style:language-asian="ja" style:country-asian="JP" style:font-weight-asian="normal" style:font-weight-complex="normal"/>
    </style:style>
    <style:style style:name="P264" style:family="paragraph" style:parent-style-name="Standard" style:list-style-name="L2">
      <style:text-properties fo:font-weight="normal" style:language-asian="ja" style:country-asian="JP" style:font-weight-asian="normal" style:font-weight-complex="normal"/>
    </style:style>
    <style:style style:name="P265" style:family="paragraph" style:parent-style-name="Standard" style:list-style-name="L2">
      <style:text-properties fo:font-weight="normal" style:language-asian="ja" style:country-asian="JP" style:font-weight-asian="normal" style:font-weight-complex="normal"/>
    </style:style>
    <style:style style:name="P266" style:family="paragraph" style:parent-style-name="Standard" style:list-style-name="L2">
      <style:text-properties fo:font-weight="normal" style:language-asian="ja" style:country-asian="JP" style:font-weight-asian="normal" style:font-weight-complex="normal"/>
    </style:style>
    <style:style style:name="P267" style:family="paragraph" style:parent-style-name="Standard" style:list-style-name="L3">
      <style:text-properties fo:font-weight="normal" style:language-asian="ja" style:country-asian="JP" style:font-weight-asian="normal" style:font-weight-complex="normal"/>
    </style:style>
    <style:style style:name="P268" style:family="paragraph" style:parent-style-name="Standard" style:list-style-name="L3">
      <style:text-properties fo:font-weight="normal" style:language-asian="ja" style:country-asian="JP" style:font-weight-asian="normal" style:font-weight-complex="normal"/>
    </style:style>
    <style:style style:name="P269" style:family="paragraph" style:parent-style-name="Standard" style:list-style-name="L3">
      <style:text-properties fo:font-weight="normal" style:language-asian="ja" style:country-asian="JP" style:font-weight-asian="normal" style:font-weight-complex="normal"/>
    </style:style>
    <style:style style:name="P270" style:family="paragraph" style:parent-style-name="Standard" style:list-style-name="L2">
      <style:text-properties fo:font-weight="normal" style:language-asian="ja" style:country-asian="JP" style:font-weight-asian="normal" style:font-weight-complex="normal"/>
    </style:style>
    <style:style style:name="P271" style:family="paragraph" style:parent-style-name="Standard" style:list-style-name="L2">
      <style:text-properties fo:font-weight="normal" style:language-asian="ja" style:country-asian="JP" style:font-weight-asian="normal" style:font-weight-complex="normal"/>
    </style:style>
    <style:style style:name="P272" style:family="paragraph" style:parent-style-name="Standard" style:list-style-name="L2">
      <style:text-properties fo:font-weight="normal" style:language-asian="ja" style:country-asian="JP" style:font-weight-asian="normal" style:font-weight-complex="normal"/>
    </style:style>
    <style:style style:name="P273" style:family="paragraph" style:parent-style-name="Standard" style:list-style-name="L2">
      <style:text-properties fo:font-weight="normal" style:language-asian="ja" style:country-asian="JP" style:font-weight-asian="normal" style:font-weight-complex="normal"/>
    </style:style>
    <style:style style:name="P274" style:family="paragraph" style:parent-style-name="Standard" style:list-style-name="L2">
      <style:text-properties fo:font-weight="normal" style:language-asian="ja" style:country-asian="JP" style:font-weight-asian="normal" style:font-weight-complex="normal"/>
    </style:style>
    <style:style style:name="P275" style:family="paragraph" style:parent-style-name="Standard" style:list-style-name="L2">
      <style:text-properties fo:font-weight="normal" style:language-asian="ja" style:country-asian="JP" style:font-weight-asian="normal" style:font-weight-complex="normal"/>
    </style:style>
    <style:style style:name="P276" style:family="paragraph" style:parent-style-name="Standard" style:list-style-name="L2">
      <style:text-properties fo:font-weight="normal" style:language-asian="ja" style:country-asian="JP" style:font-weight-asian="normal" style:font-weight-complex="normal"/>
    </style:style>
    <style:style style:name="P277" style:family="paragraph" style:parent-style-name="Standard" style:list-style-name="L2">
      <style:text-properties fo:font-weight="normal" style:language-asian="ja" style:country-asian="JP" style:font-weight-asian="normal" style:font-weight-complex="normal"/>
    </style:style>
    <style:style style:name="P278" style:family="paragraph" style:parent-style-name="Standard" style:list-style-name="L2">
      <style:text-properties fo:font-weight="normal" style:language-asian="ja" style:country-asian="JP" style:font-weight-asian="normal" style:font-weight-complex="normal"/>
    </style:style>
    <style:style style:name="P279" style:family="paragraph" style:parent-style-name="Standard" style:list-style-name="L2">
      <style:text-properties fo:font-weight="normal" style:language-asian="ja" style:country-asian="JP" style:font-weight-asian="normal" style:font-weight-complex="normal"/>
    </style:style>
    <style:style style:name="P280" style:family="paragraph" style:parent-style-name="Standard" style:list-style-name="L2">
      <style:text-properties fo:font-weight="normal" style:language-asian="ja" style:country-asian="JP" style:font-weight-asian="normal" style:font-weight-complex="normal"/>
    </style:style>
    <style:style style:name="P281" style:family="paragraph" style:parent-style-name="Standard" style:list-style-name="L2">
      <style:text-properties fo:font-weight="normal" style:language-asian="ja" style:country-asian="JP" style:font-weight-asian="normal" style:font-weight-complex="normal"/>
    </style:style>
    <style:style style:name="P282" style:family="paragraph" style:parent-style-name="Standard" style:list-style-name="L2">
      <style:text-properties fo:font-weight="normal" style:language-asian="ja" style:country-asian="JP" style:font-weight-asian="normal" style:font-weight-complex="normal"/>
    </style:style>
    <style:style style:name="P283" style:family="paragraph" style:parent-style-name="Standard" style:list-style-name="L2">
      <style:text-properties fo:font-weight="normal" style:language-asian="ja" style:country-asian="JP" style:font-weight-asian="normal" style:font-weight-complex="normal"/>
    </style:style>
    <style:style style:name="P284" style:family="paragraph" style:parent-style-name="Standard" style:list-style-name="L2">
      <style:text-properties fo:font-weight="normal" style:language-asian="ja" style:country-asian="JP" style:font-weight-asian="normal" style:font-weight-complex="normal"/>
    </style:style>
    <style:style style:name="P285" style:family="paragraph" style:parent-style-name="Standard" style:list-style-name="L2">
      <style:text-properties fo:font-weight="normal" style:language-asian="ja" style:country-asian="JP" style:font-weight-asian="normal" style:font-weight-complex="normal"/>
    </style:style>
    <style:style style:name="P286"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87"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88"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89"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90" style:family="paragraph" style:parent-style-name="Standard" style:list-style-name="L4">
      <style:paragraph-properties fo:margin-left="0cm" fo:margin-right="0cm" fo:text-indent="0cm" style:auto-text-indent="false"/>
      <style:text-properties style:language-asian="ja" style:country-asian="JP"/>
    </style:style>
    <style:style style:name="P291" style:family="paragraph" style:parent-style-name="Standard">
      <style:paragraph-properties fo:background-color="#cccccc">
        <style:background-image/>
      </style:paragraph-properties>
      <style:text-properties style:language-asian="ja" style:country-asian="JP"/>
    </style:style>
    <style:style style:name="P292"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93" style:family="paragraph" style:parent-style-name="Heading_20_1" style:list-style-name="L5"/>
    <style:style style:name="P294" style:family="paragraph" style:parent-style-name="Heading_20_1">
      <style:text-properties style:language-asian="ja" style:country-asian="JP"/>
    </style:style>
    <style:style style:name="P295" style:family="paragraph" style:parent-style-name="Heading_20_1" style:list-style-name="L5">
      <style:text-properties style:language-asian="ja" style:country-asian="JP"/>
    </style:style>
    <style:style style:name="P296" style:family="paragraph" style:parent-style-name="Heading_20_1" style:list-style-name="L5">
      <style:text-properties style:language-asian="ja" style:country-asian="JP"/>
    </style:style>
    <style:style style:name="P297" style:family="paragraph" style:parent-style-name="Heading_20_1" style:list-style-name="L5"/>
    <style:style style:name="P298" style:family="paragraph" style:parent-style-name="Heading_20_1" style:list-style-name="L5" style:master-page-name="Standard">
      <style:paragraph-properties style:page-number="auto"/>
    </style:style>
    <style:style style:name="P299" style:family="paragraph" style:parent-style-name="Heading_20_1" style:list-style-name="L5" style:master-page-name="_31__20_を変換">
      <style:paragraph-properties style:page-number="1"/>
      <style:text-properties style:language-asian="ja" style:country-asian="JP"/>
    </style:style>
    <style:style style:name="P300" style:family="paragraph" style:parent-style-name="Heading_20_1" style:list-style-name="L5">
      <style:paragraph-properties fo:margin-left="0cm" fo:margin-right="0cm" fo:text-indent="0cm" style:auto-text-indent="false"/>
      <style:text-properties style:language-asian="ja" style:country-asian="JP"/>
    </style:style>
    <style:style style:name="P301" style:family="paragraph" style:parent-style-name="Contents_20_1">
      <style:paragraph-properties>
        <style:tab-stops>
          <style:tab-stop style:position="15.764cm" style:type="right" style:leader-style="dotted" style:leader-text="."/>
        </style:tab-stops>
      </style:paragraph-properties>
    </style:style>
    <style:style style:name="P302" style:family="paragraph" style:parent-style-name="Preformatted_20_Text" style:list-style-name="L2">
      <style:text-properties fo:font-weight="normal" style:language-asian="ja" style:country-asian="JP" style:font-weight-asian="normal" style:font-weight-complex="normal"/>
    </style:style>
    <style:style style:name="P303" style:family="paragraph" style:parent-style-name="Preformatted_20_Text" style:list-style-name="L2">
      <style:text-properties fo:font-weight="normal" style:language-asian="ja" style:country-asian="JP" style:font-weight-asian="normal" style:font-weight-complex="normal"/>
    </style:style>
    <style:style style:name="P304" style:family="paragraph">
      <style:paragraph-properties fo:text-align="center" style:writing-mode="lr-tb"/>
      <style:text-properties fo:font-size="24pt"/>
    </style:style>
    <style:style style:name="T1" style:family="text">
      <style:text-properties style:language-asian="ja" style:country-asian="JP"/>
    </style:style>
    <style:style style:name="T2" style:family="text"/>
    <style:style style:name="T3" style:family="text">
      <style:text-properties fo:font-weight="bold"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style:language-asian="ja" style:country-asian="JP"/>
    </style:style>
    <style:style style:name="T6" style:family="text">
      <style:text-properties fo:font-weight="bold" style:font-weight-asian="bold" style:font-weight-complex="bold"/>
    </style:style>
    <style:style style:name="T7" style:family="text">
      <style:text-properties fo:font-weight="bold" style:language-asian="ja" style:country-asian="JP" style:font-weight-asian="bold" style:font-weight-complex="bold"/>
    </style:style>
    <style:style style:name="T8" style:family="text">
      <style:text-properties style:font-name="ＭＳ Ｐ明朝" style:font-name-asian="ＭＳ Ｐ明朝" style:language-asian="ja" style:country-asian="JP"/>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tracked-changes>
        <text:changed-region text:id="ct125433392">
          <text:deletion>
            <office:change-info>
              <dc:creator>不明</dc:creator>
              <dc:date>2008-01-18T17:36:00</dc:date>
            </office:change-info>
            <text:p text:style-name="P1">7</text:p>
          </text:deletion>
        </text:changed-region>
        <text:changed-region text:id="ct125433256">
          <text:insertion>
            <office:change-info>
              <dc:creator>不明</dc:creator>
              <dc:date>2008-01-18T17:36:00</dc:date>
            </office:change-info>
          </text:insertion>
        </text:changed-region>
        <text:changed-region text:id="ct125433120">
          <text:deletion>
            <office:change-info>
              <dc:creator>不明</dc:creator>
              <dc:date>2007-05-15T13:30:00</dc:date>
            </office:change-info>
            <text:p text:style-name="P1"><text:span text:style-name="T1">4</text:span></text:p>
          </text:deletion>
        </text:changed-region>
        <text:changed-region text:id="ct125432848">
          <text:insertion>
            <office:change-info>
              <dc:creator>不明</dc:creator>
              <dc:date>2008-06-04T17:56:00</dc:date>
            </office:change-info>
          </text:insertion>
        </text:changed-region>
        <text:changed-region text:id="ct125258672">
          <text:deletion>
            <office:change-info>
              <dc:creator>不明</dc:creator>
              <dc:date>2007-04-11T13:15:00</dc:date>
            </office:change-info>
            <text:p text:style-name="P1"><text:span text:style-name="T1">9</text:span></text:p>
          </text:deletion>
        </text:changed-region>
        <text:changed-region text:id="ct73830176">
          <text:deletion>
            <office:change-info>
              <dc:creator>文優 佐藤</dc:creator>
              <dc:date>2007-04-09T02:24:00</dc:date>
            </office:change-info>
            <text:p text:style-name="P1"><text:span text:style-name="T1">5</text:span></text:p>
          </text:deletion>
        </text:changed-region>
        <text:changed-region text:id="ct125556064">
          <text:deletion>
            <office:change-info>
              <dc:creator>不明</dc:creator>
              <dc:date>2007-05-15T13:30:00</dc:date>
            </office:change-info>
            <text:p text:style-name="P1"><text:span text:style-name="T1">2</text:span></text:p>
          </text:deletion>
        </text:changed-region>
        <text:changed-region text:id="ct125432984">
          <text:deletion>
            <office:change-info>
              <dc:creator>文優 佐藤</dc:creator>
              <dc:date>2007-04-12T00:08:00</dc:date>
            </office:change-info>
            <text:p text:style-name="P1"><text:span text:style-name="T1">1</text:span></text:p>
          </text:deletion>
        </text:changed-region>
        <text:changed-region text:id="ct125258808">
          <text:insertion>
            <office:change-info>
              <dc:creator>不明</dc:creator>
              <dc:date>2008-03-04T13:34:00</dc:date>
            </office:change-info>
          </text:insertion>
        </text:changed-region>
        <text:changed-region text:id="ct125258944">
          <text:deletion>
            <office:change-info>
              <dc:creator>文優 佐藤</dc:creator>
              <dc:date>2007-04-09T02:24:00</dc:date>
            </office:change-info>
            <text:p text:style-name="P1"><text:span text:style-name="T1">初</text:span></text:p>
          </text:deletion>
        </text:changed-region>
        <text:changed-region text:id="ct125433528">
          <text:insertion>
            <office:change-info>
              <dc:creator>文優 佐藤</dc:creator>
              <dc:date>2007-04-09T02:24:00</dc:date>
            </office:change-info>
          </text:insertion>
        </text:changed-region>
        <text:changed-region text:id="ct125433936">
          <text:deletion>
            <office:change-info>
              <dc:creator>不明</dc:creator>
              <dc:date>2007-05-15T13:30:00</dc:date>
            </office:change-info>
            <text:p text:style-name="P1"><text:span text:style-name="T1">4</text:span></text:p>
          </text:deletion>
        </text:changed-region>
        <text:changed-region text:id="ct125433800">
          <text:deletion>
            <office:change-info>
              <dc:creator>不明</dc:creator>
              <dc:date>2007-04-11T13:15:00</dc:date>
            </office:change-info>
            <text:p text:style-name="P1"><text:span text:style-name="T1">2</text:span></text:p>
          </text:deletion>
        </text:changed-region>
        <text:changed-region text:id="ct125433664">
          <text:deletion>
            <office:change-info>
              <dc:creator>文優 佐藤</dc:creator>
              <dc:date>2007-04-12T00:08:00</dc:date>
            </office:change-info>
            <text:p text:style-name="P1"><text:span text:style-name="T1">3</text:span></text:p>
          </text:deletion>
        </text:changed-region>
        <text:changed-region text:id="ct125363544">
          <text:insertion>
            <office:change-info>
              <dc:creator>不明</dc:creator>
              <dc:date>2008-01-18T17:36:00</dc:date>
            </office:change-info>
          </text:insertion>
        </text:changed-region>
        <text:changed-region text:id="ct125363800">
          <text:insertion>
            <office:change-info>
              <dc:creator>不明</dc:creator>
              <dc:date>2008-06-04T17:56:00</dc:date>
            </office:change-info>
          </text:insertion>
        </text:changed-region>
        <text:changed-region text:id="ct125348248">
          <text:deletion>
            <office:change-info>
              <dc:creator>不明</dc:creator>
              <dc:date>2007-05-15T13:30:00</dc:date>
            </office:change-info>
            <text:p text:style-name="P2">1</text:p>
          </text:deletion>
        </text:changed-region>
        <text:changed-region text:id="ct125348352">
          <text:deletion>
            <office:change-info>
              <dc:creator>不明</dc:creator>
              <dc:date>2007-07-09T16:53:00</dc:date>
            </office:change-info>
            <text:p text:style-name="P2">1</text:p>
          </text:deletion>
        </text:changed-region>
        <text:changed-region text:id="ct125348456">
          <text:deletion>
            <office:change-info>
              <dc:creator>文優 佐藤</dc:creator>
              <dc:date>2007-04-09T02:20:00</dc:date>
            </office:change-info>
            <text:p text:style-name="P2">9</text:p>
          </text:deletion>
        </text:changed-region>
        <text:changed-region text:id="ct125352760">
          <text:insertion>
            <office:change-info>
              <dc:creator>不明</dc:creator>
              <dc:date>2008-06-04T17:56:00</dc:date>
            </office:change-info>
          </text:insertion>
        </text:changed-region>
        <text:changed-region text:id="ct128874512">
          <text:insertion>
            <office:change-info>
              <dc:creator>不明</dc:creator>
              <dc:date>2008-06-04T19:53:00</dc:date>
            </office:change-info>
          </text:insertion>
        </text:changed-region>
        <text:changed-region text:id="ct125352352">
          <text:deletion>
            <office:change-info>
              <dc:creator>不明</dc:creator>
              <dc:date>2007-05-15T13:30:00</dc:date>
            </office:change-info>
            <text:p text:style-name="P3">1</text:p>
          </text:deletion>
        </text:changed-region>
        <text:changed-region text:id="ct125352488">
          <text:deletion>
            <office:change-info>
              <dc:creator>不明</dc:creator>
              <dc:date>2007-07-09T16:53:00</dc:date>
            </office:change-info>
            <text:p text:style-name="P3">1</text:p>
          </text:deletion>
        </text:changed-region>
        <text:changed-region text:id="ct125352624">
          <text:deletion>
            <office:change-info>
              <dc:creator>文優 佐藤</dc:creator>
              <dc:date>2007-04-09T02:20:00</dc:date>
            </office:change-info>
            <text:p text:style-name="P3">9</text:p>
          </text:deletion>
        </text:changed-region>
        <text:changed-region text:id="ct125352248">
          <text:insertion>
            <office:change-info>
              <dc:creator>不明</dc:creator>
              <dc:date>2008-06-04T17:56:00</dc:date>
            </office:change-info>
          </text:insertion>
        </text:changed-region>
        <text:changed-region text:id="ct200645384">
          <text:insertion>
            <office:change-info>
              <dc:creator>不明</dc:creator>
              <dc:date>2008-06-04T19:53:00</dc:date>
            </office:change-info>
          </text:insertion>
        </text:changed-region>
        <text:changed-region text:id="ct125312432">
          <text:deletion>
            <office:change-info>
              <dc:creator>文優 佐藤</dc:creator>
              <dc:date>2007-04-09T01:43:00</dc:date>
            </office:change-info>
            <text:p text:style-name="P2">(詳細は下記URLに記載あり)</text:p>
          </text:deletion>
        </text:changed-region>
        <text:changed-region text:id="ct125575840">
          <text:deletion>
            <office:change-info>
              <dc:creator>文優 佐藤</dc:creator>
              <dc:date>2007-04-09T01:43:00</dc:date>
            </office:change-info>
            <text:p text:style-name="P2">（詳細は下記URLに記載あり)</text:p>
          </text:deletion>
        </text:changed-region>
        <text:changed-region text:id="ct73539728">
          <text:deletion>
            <office:change-info>
              <dc:creator>文優 佐藤</dc:creator>
              <dc:date>2007-04-09T01:43:00</dc:date>
            </office:change-info>
            <text:p text:style-name="P2">(詳細は下記URLに記載あり)</text:p>
          </text:deletion>
        </text:changed-region>
        <text:changed-region text:id="ct73608424">
          <text:deletion>
            <office:change-info>
              <dc:creator>文優 佐藤</dc:creator>
              <dc:date>2007-04-09T01:43:00</dc:date>
            </office:change-info>
            <text:p text:style-name="P2">(詳細は下記URLに記載あり)</text:p>
          </text:deletion>
        </text:changed-region>
        <text:changed-region text:id="ct73814888">
          <text:format-change>
            <office:change-info>
              <dc:creator>不明</dc:creator>
              <dc:date>2007-04-11T13:16:00</dc:date>
            </office:change-info>
          </text:format-change>
        </text:changed-region>
        <text:changed-region text:id="ct73725584">
          <text:insertion>
            <office:change-info>
              <dc:creator>不明</dc:creator>
              <dc:date>2007-04-11T13:16:00</dc:date>
            </office:change-info>
          </text:insertion>
        </text:changed-region>
        <text:changed-region text:id="ct73725688">
          <text:deletion>
            <office:change-info>
              <dc:creator>文優 佐藤</dc:creator>
              <dc:date>2007-04-09T02:22:00</dc:date>
            </office:change-info>
            <text:p text:style-name="P2"><text:a xlink:type="simple" xlink:href="https://bugzilla.samba.org/show_bug.cgi?id=4188">用</text:a></text:p>
            <text:p text:style-name="P2"><text:a xlink:type="simple" xlink:href="https://bugzilla.samba.org/show_bug.cgi?id=4188">smbcli</text:a></text:p>
          </text:deletion>
        </text:changed-region>
        <text:changed-region text:id="ct73725792">
          <text:insertion>
            <office:change-info>
              <dc:creator>不明</dc:creator>
              <dc:date>2007-04-11T13:16:00</dc:date>
            </office:change-info>
          </text:insertion>
        </text:changed-region>
        <text:changed-region text:id="ct73725936">
          <text:insertion>
            <office:change-info>
              <dc:creator>不明</dc:creator>
              <dc:date>2007-04-11T13:17:00</dc:date>
            </office:change-info>
          </text:insertion>
        </text:changed-region>
        <text:changed-region text:id="ct73726104">
          <text:insertion>
            <office:change-info>
              <dc:creator>文優 佐藤</dc:creator>
              <dc:date>2007-04-09T02:22:00</dc:date>
            </office:change-info>
          </text:insertion>
        </text:changed-region>
        <text:changed-region text:id="ct73726448">
          <text:deletion>
            <office:change-info>
              <dc:creator>文優 佐藤</dc:creator>
              <dc:date>2007-04-09T01:42:00</dc:date>
            </office:change-info>
            <text:p text:style-name="P2">(詳細は下記URLに記載あり)</text:p>
          </text:deletion>
        </text:changed-region>
        <text:changed-region text:id="ct73727896">
          <text:format-change>
            <office:change-info>
              <dc:creator>不明</dc:creator>
              <dc:date>2007-04-11T13:19:00</dc:date>
            </office:change-info>
          </text:format-change>
        </text:changed-region>
        <text:changed-region text:id="ct73799464">
          <text:insertion>
            <office:change-info>
              <dc:creator>不明</dc:creator>
              <dc:date>2007-04-11T13:20:00</dc:date>
            </office:change-info>
          </text:insertion>
        </text:changed-region>
        <text:changed-region text:id="ct73801056">
          <text:insertion>
            <office:change-info>
              <dc:creator>不明</dc:creator>
              <dc:date>2007-04-11T13:22:00</dc:date>
            </office:change-info>
          </text:insertion>
        </text:changed-region>
        <text:changed-region text:id="ct73737704">
          <text:insertion>
            <office:change-info>
              <dc:creator>不明</dc:creator>
              <dc:date>2007-04-11T13:19:00</dc:date>
            </office:change-info>
          </text:insertion>
        </text:changed-region>
        <text:changed-region text:id="ct73737808">
          <text:deletion>
            <office:change-info>
              <dc:creator>不明</dc:creator>
              <dc:date>2007-04-11T13:19:00</dc:date>
            </office:change-info>
            <text:p text:style-name="P2">s </text:p>
          </text:deletion>
        </text:changed-region>
        <text:changed-region text:id="ct73737992">
          <text:insertion>
            <office:change-info>
              <dc:creator>文優 佐藤</dc:creator>
              <dc:date>2007-04-09T02:12:00</dc:date>
            </office:change-info>
          </text:insertion>
        </text:changed-region>
        <text:changed-region text:id="ct73739448">
          <text:insertion>
            <office:change-info>
              <dc:creator>文優 佐藤</dc:creator>
              <dc:date>2007-04-09T02:13:00</dc:date>
            </office:change-info>
          </text:insertion>
        </text:changed-region>
        <text:changed-region text:id="ct73811480">
          <text:insertion>
            <office:change-info>
              <dc:creator>不明</dc:creator>
              <dc:date>2007-04-11T13:26:00</dc:date>
            </office:change-info>
          </text:insertion>
        </text:changed-region>
        <text:changed-region text:id="ct73812768">
          <text:insertion>
            <office:change-info>
              <dc:creator>文優 佐藤</dc:creator>
              <dc:date>2007-04-09T02:03:00</dc:date>
            </office:change-info>
          </text:insertion>
        </text:changed-region>
        <text:changed-region text:id="ct73812872">
          <text:deletion>
            <office:change-info>
              <dc:creator>文優 佐藤</dc:creator>
              <dc:date>2007-04-09T02:00:00</dc:date>
            </office:change-info>
            <text:p text:style-name="P2">(変更箇所は下記URLにて確認可能)</text:p>
          </text:deletion>
        </text:changed-region>
        <text:changed-region text:id="ct73812976">
          <text:insertion>
            <office:change-info>
              <dc:creator>文優 佐藤</dc:creator>
              <dc:date>2007-04-09T02:00:00</dc:date>
            </office:change-info>
          </text:insertion>
        </text:changed-region>
        <text:changed-region text:id="ct73813080">
          <text:insertion>
            <office:change-info>
              <dc:creator>文優 佐藤</dc:creator>
              <dc:date>2007-04-09T02:01:00</dc:date>
            </office:change-info>
          </text:insertion>
        </text:changed-region>
        <text:changed-region text:id="ct73663328">
          <text:format-change>
            <office:change-info>
              <dc:creator>不明</dc:creator>
              <dc:date>2007-04-11T13:17:00</dc:date>
            </office:change-info>
          </text:format-change>
        </text:changed-region>
        <text:changed-region text:id="ct73664784">
          <text:insertion>
            <office:change-info>
              <dc:creator>不明</dc:creator>
              <dc:date>2007-04-11T13:17:00</dc:date>
            </office:change-info>
          </text:insertion>
        </text:changed-region>
        <text:changed-region text:id="ct73664928">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p>
                      </text:list-item>
                      <text:list-item>
                        <text:p text:style-name="P4"><text:a xlink:type="simple" xlink:href="http://www.samba.org/samba/patches/のspoolss.diffの">Windows Vista対応のspoolss.diffパッチの適用漏れの修正</text:a></text:p>
                      </text:list-item>
                    </text:list>
                  </text:list-item>
                </text:list>
              </text:list-item>
            </text:list>
          </text:deletion>
        </text:changed-region>
        <text:changed-region text:id="ct73665072">
          <text:insertion>
            <office:change-info>
              <dc:creator>不明</dc:creator>
              <dc:date>2007-04-11T13:17:00</dc:date>
            </office:change-info>
          </text:insertion>
        </text:changed-region>
        <text:changed-region text:id="ct73665216">
          <text:insertion>
            <office:change-info>
              <dc:creator>不明</dc:creator>
              <dc:date>2007-04-11T13:18:00</dc:date>
            </office:change-info>
          </text:insertion>
        </text:changed-region>
        <text:changed-region text:id="ct73478968">
          <text:insertion>
            <office:change-info>
              <dc:creator>不明</dc:creator>
              <dc:date>2008-06-04T17:56:00</dc:date>
            </office:change-info>
          </text:insertion>
        </text:changed-region>
        <text:changed-region text:id="ct73480512">
          <text:insertion>
            <office:change-info>
              <dc:creator>不明</dc:creator>
              <dc:date>2008-06-04T17:57:00</dc:date>
            </office:change-info>
          </text:insertion>
        </text:changed-region>
        <text:changed-region text:id="ct73706440">
          <text:insertion>
            <office:change-info>
              <dc:creator>不明</dc:creator>
              <dc:date>2008-06-04T17:59:00</dc:date>
            </office:change-info>
          </text:insertion>
        </text:changed-region>
        <text:changed-region text:id="ct73707656">
          <text:deletion>
            <office:change-info>
              <dc:creator>不明</dc:creator>
              <dc:date>2007-05-15T13:55:00</dc:date>
            </office:change-info>
            <text:list text:style-name="Outline">
              <text:list-item>
                <text:h text:style-name="P5" text:outline-level="1">OSSTech提供Sambaに適用しているその他のパッチ</text:h>
              </text:list-item>
            </text:list>
          </text:deletion>
        </text:changed-region>
        <text:changed-region text:id="ct125463896">
          <text:insertion>
            <office:change-info>
              <dc:creator>不明</dc:creator>
              <dc:date>2007-05-15T13:55:00</dc:date>
            </office:change-info>
          </text:insertion>
        </text:changed-region>
        <text:changed-region text:id="ct125814496">
          <text:insertion>
            <office:change-info>
              <dc:creator>不明</dc:creator>
              <dc:date>2007-05-15T13:58:00</dc:date>
            </office:change-info>
          </text:insertion>
        </text:changed-region>
        <text:changed-region text:id="ct125445832">
          <text:insertion>
            <office:change-info>
              <dc:creator>不明</dc:creator>
              <dc:date>2007-05-15T13:59:00</dc:date>
            </office:change-info>
          </text:insertion>
        </text:changed-region>
        <text:changed-region text:id="ct125447080">
          <text:insertion>
            <office:change-info>
              <dc:creator>不明</dc:creator>
              <dc:date>2007-05-15T14:00:00</dc:date>
            </office:change-info>
          </text:insertion>
        </text:changed-region>
        <text:changed-region text:id="ct125447224">
          <text:insertion>
            <office:change-info>
              <dc:creator>不明</dc:creator>
              <dc:date>2007-05-15T14:01:00</dc:date>
            </office:change-info>
          </text:insertion>
        </text:changed-region>
        <text:changed-region text:id="ct73602960">
          <text:insertion>
            <office:change-info>
              <dc:creator>不明</dc:creator>
              <dc:date>2007-05-15T14:02:00</dc:date>
            </office:change-info>
          </text:insertion>
        </text:changed-region>
        <text:changed-region text:id="ct73646032">
          <text:insertion>
            <office:change-info>
              <dc:creator>不明</dc:creator>
              <dc:date>2008-01-18T17:38:00</dc:date>
            </office:change-info>
          </text:insertion>
        </text:changed-region>
        <text:changed-region text:id="ct73646176">
          <text:insertion>
            <office:change-info>
              <dc:creator>不明</dc:creator>
              <dc:date>2008-01-18T17:39:00</dc:date>
            </office:change-info>
          </text:insertion>
        </text:changed-region>
        <text:changed-region text:id="ct73647392">
          <text:insertion>
            <office:change-info>
              <dc:creator>不明</dc:creator>
              <dc:date>2008-01-18T17:40:00</dc:date>
            </office:change-info>
          </text:insertion>
        </text:changed-region>
        <text:changed-region text:id="ct73648968">
          <text:insertion>
            <office:change-info>
              <dc:creator>不明</dc:creator>
              <dc:date>2008-01-18T17:41:00</dc:date>
            </office:change-info>
          </text:insertion>
        </text:changed-region>
        <text:changed-region text:id="ct73649112">
          <text:insertion>
            <office:change-info>
              <dc:creator>不明</dc:creator>
              <dc:date>2008-01-18T17:42:00</dc:date>
            </office:change-info>
          </text:insertion>
        </text:changed-region>
        <text:changed-region text:id="ct125556608">
          <text:insertion>
            <office:change-info>
              <dc:creator>不明</dc:creator>
              <dc:date>2008-06-04T18:04:00</dc:date>
            </office:change-info>
          </text:insertion>
        </text:changed-region>
        <text:changed-region text:id="ct125556752">
          <text:insertion>
            <office:change-info>
              <dc:creator>不明</dc:creator>
              <dc:date>2008-06-04T18:54:00</dc:date>
            </office:change-info>
          </text:insertion>
        </text:changed-region>
        <text:changed-region text:id="ct125558328">
          <text:insertion>
            <office:change-info>
              <dc:creator>不明</dc:creator>
              <dc:date>2008-06-04T18:55:00</dc:date>
            </office:change-info>
          </text:insertion>
        </text:changed-region>
        <text:changed-region text:id="ct125559536">
          <text:insertion>
            <office:change-info>
              <dc:creator>不明</dc:creator>
              <dc:date>2007-06-04T14:22:00</dc:date>
            </office:change-info>
          </text:insertion>
        </text:changed-region>
        <text:changed-region text:id="ct125559752">
          <text:insertion>
            <office:change-info>
              <dc:creator>不明</dc:creator>
              <dc:date>2007-05-15T13:54:00</dc:date>
            </office:change-info>
          </text:insertion>
        </text:changed-region>
        <text:changed-region text:id="ct125561072">
          <text:format-change>
            <office:change-info>
              <dc:creator>不明</dc:creator>
              <dc:date>2007-04-11T13:27:00</dc:date>
            </office:change-info>
          </text:format-change>
        </text:changed-region>
        <text:changed-region text:id="ct125560936">
          <text:insertion>
            <office:change-info>
              <dc:creator>不明</dc:creator>
              <dc:date>2007-04-11T13:27:00</dc:date>
            </office:change-info>
          </text:insertion>
        </text:changed-region>
        <text:changed-region text:id="ct125560800">
          <text:insertion>
            <office:change-info>
              <dc:creator>不明</dc:creator>
              <dc:date>2007-04-11T13:28:00</dc:date>
            </office:change-info>
          </text:insertion>
        </text:changed-region>
        <text:changed-region text:id="ct125560664">
          <text:format-change>
            <office:change-info>
              <dc:creator>不明</dc:creator>
              <dc:date>2007-04-11T13:28:00</dc:date>
            </office:change-info>
          </text:format-change>
        </text:changed-region>
        <text:changed-region text:id="ct125560528">
          <text:insertion>
            <office:change-info>
              <dc:creator>不明</dc:creator>
              <dc:date>2007-04-11T13:28:00</dc:date>
            </office:change-info>
          </text:insertion>
        </text:changed-region>
        <text:changed-region text:id="ct125560392">
          <text:insertion>
            <office:change-info>
              <dc:creator>文優 佐藤</dc:creator>
              <dc:date>2007-04-12T00:04:00</dc:date>
            </office:change-info>
          </text:insertion>
        </text:changed-region>
        <text:changed-region text:id="ct125560256">
          <text:deletion>
            <office:change-info>
              <dc:creator>文優 佐藤</dc:creator>
              <dc:date>2007-04-12T00:04:00</dc:date>
            </office:change-info>
            <text:p text:style-name="P2">IDMAP_RID機能</text:p>
          </text:deletion>
        </text:changed-region>
        <text:changed-region text:id="ct125560152">
          <text:insertion>
            <office:change-info>
              <dc:creator>文優 佐藤</dc:creator>
              <dc:date>2007-04-12T00:04:00</dc:date>
            </office:change-info>
          </text:insertion>
        </text:changed-region>
        <text:changed-region text:id="ct125560048">
          <text:insertion>
            <office:change-info>
              <dc:creator>不明</dc:creator>
              <dc:date>2007-04-11T13:29:00</dc:date>
            </office:change-info>
          </text:insertion>
        </text:changed-region>
        <text:changed-region text:id="ct125559944">
          <text:insertion>
            <office:change-info>
              <dc:creator>不明</dc:creator>
              <dc:date>2007-04-11T13:30:00</dc:date>
            </office:change-info>
          </text:insertion>
        </text:changed-region>
        <text:changed-region text:id="ct125529976">
          <text:deletion>
            <office:change-info>
              <dc:creator>文優 佐藤</dc:creator>
              <dc:date>2007-04-09T02:23:00</dc:date>
            </office:change-info>
            <text:p text:style-name="P2">、</text:p>
          </text:deletion>
        </text:changed-region>
        <text:changed-region text:id="ct125530120">
          <text:insertion>
            <office:change-info>
              <dc:creator>文優 佐藤</dc:creator>
              <dc:date>2007-04-09T02:23:00</dc:date>
            </office:change-info>
          </text:insertion>
        </text:changed-region>
        <text:changed-region text:id="ct125531624">
          <text:format-change>
            <office:change-info>
              <dc:creator>不明</dc:creator>
              <dc:date>2007-04-11T13:30:00</dc:date>
            </office:change-info>
          </text:format-change>
        </text:changed-region>
        <text:changed-region text:id="ct73696632">
          <text:insertion>
            <office:change-info>
              <dc:creator>不明</dc:creator>
              <dc:date>2007-04-11T13:30:00</dc:date>
            </office:change-info>
          </text:insertion>
        </text:changed-region>
        <text:changed-region text:id="ct73699312">
          <text:insertion>
            <office:change-info>
              <dc:creator>不明</dc:creator>
              <dc:date>2007-04-11T13:30:00</dc:date>
            </office:change-info>
          </text:insertion>
        </text:changed-region>
        <text:changed-region text:id="ct73699456">
          <text:insertion>
            <office:change-info>
              <dc:creator>不明</dc:creator>
              <dc:date>2007-04-11T13:31:00</dc:date>
            </office:change-info>
          </text:insertion>
        </text:changed-region>
        <text:changed-region text:id="ct73700704">
          <text:deletion>
            <office:change-info>
              <dc:creator>文優 佐藤</dc:creator>
              <dc:date>2007-04-12T00:04:00</dc:date>
            </office:change-info>
            <text:p text:style-name="P2">下記URLのスレッドを参照</text:p>
          </text:deletion>
        </text:changed-region>
        <text:changed-region text:id="ct73700848">
          <text:insertion>
            <office:change-info>
              <dc:creator>文優 佐藤</dc:creator>
              <dc:date>2007-04-12T00:04:00</dc:date>
            </office:change-info>
          </text:insertion>
        </text:changed-region>
        <text:changed-region text:id="ct73702464">
          <text:format-change>
            <office:change-info>
              <dc:creator>不明</dc:creator>
              <dc:date>2007-04-11T13:31:00</dc:date>
            </office:change-info>
          </text:format-change>
        </text:changed-region>
        <text:changed-region text:id="ct73703920">
          <text:insertion>
            <office:change-info>
              <dc:creator>不明</dc:creator>
              <dc:date>2007-04-11T13:31:00</dc:date>
            </office:change-info>
          </text:insertion>
        </text:changed-region>
        <text:changed-region text:id="ct73650200">
          <text:insertion>
            <office:change-info>
              <dc:creator>文優 佐藤</dc:creator>
              <dc:date>2007-04-12T00:05:00</dc:date>
            </office:change-info>
          </text:insertion>
        </text:changed-region>
        <text:changed-region text:id="ct73653072">
          <text:insertion>
            <office:change-info>
              <dc:creator>文優 佐藤</dc:creator>
              <dc:date>2007-04-12T00:06:00</dc:date>
            </office:change-info>
          </text:insertion>
        </text:changed-region>
        <text:changed-region text:id="ct73654520">
          <text:insertion>
            <office:change-info>
              <dc:creator>文優 佐藤</dc:creator>
              <dc:date>2007-04-09T01:39:00</dc:date>
            </office:change-info>
          </text:insertion>
        </text:changed-region>
        <text:changed-region text:id="ct73654664">
          <text:deletion>
            <office:change-info>
              <dc:creator>文優 佐藤</dc:creator>
              <dc:date>2007-04-12T00:05:00</dc:date>
            </office:change-info>
            <text:list text:style-name="L2">
              <text:list-item>
                <text:p text:style-name="P6"><text:a xlink:type="simple" xlink:href="http://lists.samba.org/archive/samba-technical/2007-March/052606.html"><text:span text:style-name="T3">samba-svn-winbindd_group-memoryleak.patch</text:span></text:a></text:p>
                <text:list>
                  <text:list-item>
                    <text:p text:style-name="P7"><text:a xlink:type="simple" xlink:href="http://lists.samba.org/archive/samba-technical/2007-March/052606.html"><text:span text:style-name="T3"/></text:a></text:p>
                  </text:list-item>
                </text:list>
              </text:list-item>
            </text:list>
          </text:deletion>
        </text:changed-region>
        <text:changed-region text:id="ct73656176">
          <text:insertion>
            <office:change-info>
              <dc:creator>不明</dc:creator>
              <dc:date>2007-04-11T13:36:00</dc:date>
            </office:change-info>
          </text:insertion>
        </text:changed-region>
        <text:changed-region text:id="ct73657424">
          <text:insertion>
            <office:change-info>
              <dc:creator>文優 佐藤</dc:creator>
              <dc:date>2007-04-09T01:38:00</dc:date>
            </office:change-info>
          </text:insertion>
        </text:changed-region>
        <text:changed-region text:id="ct73657568">
          <text:insertion>
            <office:change-info>
              <dc:creator>文優 佐藤</dc:creator>
              <dc:date>2007-04-12T00:04:00</dc:date>
            </office:change-info>
          </text:insertion>
        </text:changed-region>
        <text:changed-region text:id="ct73659128">
          <text:format-change>
            <office:change-info>
              <dc:creator>不明</dc:creator>
              <dc:date>2007-04-11T13:33:00</dc:date>
            </office:change-info>
          </text:format-change>
        </text:changed-region>
        <text:changed-region text:id="ct73660584">
          <text:insertion>
            <office:change-info>
              <dc:creator>不明</dc:creator>
              <dc:date>2007-04-11T13:33:00</dc:date>
            </office:change-info>
          </text:insertion>
        </text:changed-region>
        <text:changed-region text:id="ct73661832">
          <text:deletion>
            <office:change-info>
              <dc:creator>文優 佐藤</dc:creator>
              <dc:date>2007-04-12T00:03:00</dc:date>
            </office:change-info>
            <text:p text:style-name="P2">IDMAP_AD</text:p>
          </text:deletion>
        </text:changed-region>
        <text:changed-region text:id="ct73661976">
          <text:insertion>
            <office:change-info>
              <dc:creator>文優 佐藤</dc:creator>
              <dc:date>2007-04-12T00:03:00</dc:date>
            </office:change-info>
          </text:insertion>
        </text:changed-region>
        <text:changed-region text:id="ct73662120">
          <text:deletion>
            <office:change-info>
              <dc:creator>文優 佐藤</dc:creator>
              <dc:date>2007-04-12T00:03:00</dc:date>
            </office:change-info>
            <text:p text:style-name="P2">機能</text:p>
          </text:deletion>
        </text:changed-region>
        <text:changed-region text:id="ct73662264">
          <text:insertion>
            <office:change-info>
              <dc:creator>文優 佐藤</dc:creator>
              <dc:date>2007-04-12T00:03:00</dc:date>
            </office:change-info>
          </text:insertion>
        </text:changed-region>
        <text:changed-region text:id="ct125534216">
          <text:insertion>
            <office:change-info>
              <dc:creator>文優 佐藤</dc:creator>
              <dc:date>2007-04-12T00:01:00</dc:date>
            </office:change-info>
          </text:insertion>
        </text:changed-region>
        <text:changed-region text:id="ct125535712">
          <text:format-change>
            <office:change-info>
              <dc:creator>不明</dc:creator>
              <dc:date>2007-04-11T13:33:00</dc:date>
            </office:change-info>
          </text:format-change>
        </text:changed-region>
        <text:changed-region text:id="ct125537168">
          <text:insertion>
            <office:change-info>
              <dc:creator>不明</dc:creator>
              <dc:date>2007-04-11T13:33:00</dc:date>
            </office:change-info>
          </text:insertion>
        </text:changed-region>
        <text:changed-region text:id="ct125539792">
          <text:insertion>
            <office:change-info>
              <dc:creator>不明</dc:creator>
              <dc:date>2007-04-11T13:34:00</dc:date>
            </office:change-info>
          </text:insertion>
        </text:changed-region>
        <text:changed-region text:id="ct125541040">
          <text:insertion>
            <office:change-info>
              <dc:creator>文優 佐藤</dc:creator>
              <dc:date>2007-04-09T01:53:00</dc:date>
            </office:change-info>
          </text:insertion>
        </text:changed-region>
        <text:changed-region text:id="ct125541184">
          <text:insertion>
            <office:change-info>
              <dc:creator>文優 佐藤</dc:creator>
              <dc:date>2007-04-09T01:54:00</dc:date>
            </office:change-info>
          </text:insertion>
        </text:changed-region>
        <text:changed-region text:id="ct125542760">
          <text:insertion>
            <office:change-info>
              <dc:creator>不明</dc:creator>
              <dc:date>2007-04-11T13:34:00</dc:date>
            </office:change-info>
          </text:insertion>
        </text:changed-region>
        <text:changed-region text:id="ct125542904">
          <text:deletion>
            <office:change-info>
              <dc:creator>文優 佐藤</dc:creator>
              <dc:date>2007-04-12</dc:date>
            </office:change-info>
            <text:p text:style-name="P8">samba-3.0.24-report-ldapconnecterror.patch</text:p>
          </text:deletion>
        </text:changed-region>
        <text:changed-region text:id="ct125543128">
          <text:insertion>
            <office:change-info>
              <dc:creator>文優 佐藤</dc:creator>
              <dc:date>2007-04-12</dc:date>
            </office:change-info>
          </text:insertion>
        </text:changed-region>
        <text:changed-region text:id="ct125544448">
          <text:insertion>
            <office:change-info>
              <dc:creator>文優 佐藤</dc:creator>
              <dc:date>2007-04-09T01:55:00</dc:date>
            </office:change-info>
          </text:insertion>
        </text:changed-region>
        <text:changed-region text:id="ct125544552">
          <text:insertion>
            <office:change-info>
              <dc:creator>文優 佐藤</dc:creator>
              <dc:date>2007-04-09T01:56:00</dc:date>
            </office:change-info>
          </text:insertion>
        </text:changed-region>
        <text:changed-region text:id="ct125545912">
          <text:insertion>
            <office:change-info>
              <dc:creator>不明</dc:creator>
              <dc:date>2007-04-11T13:34:00</dc:date>
            </office:change-info>
          </text:insertion>
        </text:changed-region>
        <text:changed-region text:id="ct125547120">
          <text:insertion>
            <office:change-info>
              <dc:creator>文優 佐藤</dc:creator>
              <dc:date>2007-04-09T01:56:00</dc:date>
            </office:change-info>
          </text:insertion>
        </text:changed-region>
        <text:changed-region text:id="ct125547264">
          <text:insertion>
            <office:change-info>
              <dc:creator>文優 佐藤</dc:creator>
              <dc:date>2007-04-09T01:57:00</dc:date>
            </office:change-info>
          </text:insertion>
        </text:changed-region>
        <text:changed-region text:id="ct125547368">
          <text:insertion>
            <office:change-info>
              <dc:creator>文優 佐藤</dc:creator>
              <dc:date>2007-04-09T01:58:00</dc:date>
            </office:change-info>
          </text:insertion>
        </text:changed-region>
        <text:changed-region text:id="ct125548840">
          <text:insertion>
            <office:change-info>
              <dc:creator>不明</dc:creator>
              <dc:date>2007-04-11T13:35:00</dc:date>
            </office:change-info>
          </text:insertion>
        </text:changed-region>
        <text:changed-region text:id="ct125548984">
          <text:insertion>
            <office:change-info>
              <dc:creator>文優 佐藤</dc:creator>
              <dc:date>2007-04-12</dc:date>
            </office:change-info>
          </text:insertion>
        </text:changed-region>
        <text:changed-region text:id="ct125550192">
          <text:insertion>
            <office:change-info>
              <dc:creator>不明</dc:creator>
              <dc:date>2007-05-15T14:38:00</dc:date>
            </office:change-info>
          </text:insertion>
        </text:changed-region>
        <text:changed-region text:id="ct125550296">
          <text:insertion>
            <office:change-info>
              <dc:creator>不明</dc:creator>
              <dc:date>2007-05-15T14:39:00</dc:date>
            </office:change-info>
          </text:insertion>
        </text:changed-region>
        <text:changed-region text:id="ct125550400">
          <text:insertion>
            <office:change-info>
              <dc:creator>不明</dc:creator>
              <dc:date>2007-05-15T14:40:00</dc:date>
            </office:change-info>
          </text:insertion>
        </text:changed-region>
        <text:changed-region text:id="ct125553224">
          <text:insertion>
            <office:change-info>
              <dc:creator>不明</dc:creator>
              <dc:date>2007-05-15T14:41:00</dc:date>
            </office:change-info>
          </text:insertion>
        </text:changed-region>
        <text:changed-region text:id="ct125553368">
          <text:insertion>
            <office:change-info>
              <dc:creator>不明</dc:creator>
              <dc:date>2007-05-15T14:47:00</dc:date>
            </office:change-info>
          </text:insertion>
        </text:changed-region>
        <text:changed-region text:id="ct125379008">
          <text:insertion>
            <office:change-info>
              <dc:creator>不明</dc:creator>
              <dc:date>2007-05-15T14:51:00</dc:date>
            </office:change-info>
          </text:insertion>
        </text:changed-region>
        <text:changed-region text:id="ct125665288">
          <text:insertion>
            <office:change-info>
              <dc:creator>不明</dc:creator>
              <dc:date>2007-05-15T14:52:00</dc:date>
            </office:change-info>
          </text:insertion>
        </text:changed-region>
        <text:changed-region text:id="ct125666624">
          <text:insertion>
            <office:change-info>
              <dc:creator>不明</dc:creator>
              <dc:date>2007-05-15T14:53:00</dc:date>
            </office:change-info>
          </text:insertion>
        </text:changed-region>
        <text:changed-region text:id="ct125666808">
          <text:insertion>
            <office:change-info>
              <dc:creator>不明</dc:creator>
              <dc:date>2007-05-15T14:54:00</dc:date>
            </office:change-info>
          </text:insertion>
        </text:changed-region>
        <text:changed-region text:id="ct125668016">
          <text:insertion>
            <office:change-info>
              <dc:creator>不明</dc:creator>
              <dc:date>2007-05-15T14:11:00</dc:date>
            </office:change-info>
          </text:insertion>
        </text:changed-region>
        <text:changed-region text:id="ct125668120">
          <text:deletion>
            <office:change-info>
              <dc:creator>文優 佐藤</dc:creator>
              <dc:date>2007-04-12</dc:date>
            </office:change-info>
            <text:p text:style-name="P9"><text:span text:style-name="T3">samba-3.0.24-algorithmic-rid-revival.patch</text:span></text:p>
          </text:deletion>
        </text:changed-region>
        <text:changed-region text:id="ct125668224">
          <text:insertion>
            <office:change-info>
              <dc:creator>不明</dc:creator>
              <dc:date>2007-05-15T14:11:00</dc:date>
            </office:change-info>
          </text:insertion>
        </text:changed-region>
        <text:changed-region text:id="ct125668328">
          <text:insertion>
            <office:change-info>
              <dc:creator>不明</dc:creator>
              <dc:date>2007-05-15T14:12:00</dc:date>
            </office:change-info>
          </text:insertion>
        </text:changed-region>
        <text:changed-region text:id="ct125668432">
          <text:insertion>
            <office:change-info>
              <dc:creator>不明</dc:creator>
              <dc:date>2007-05-15T14:14:00</dc:date>
            </office:change-info>
          </text:insertion>
        </text:changed-region>
        <text:changed-region text:id="ct125669840">
          <text:insertion>
            <office:change-info>
              <dc:creator>不明</dc:creator>
              <dc:date>2007-05-15T14:13:00</dc:date>
            </office:change-info>
          </text:insertion>
        </text:changed-region>
        <text:changed-region text:id="ct125671336">
          <text:insertion>
            <office:change-info>
              <dc:creator>不明</dc:creator>
              <dc:date>2007-05-15T14:14:00</dc:date>
            </office:change-info>
          </text:insertion>
        </text:changed-region>
        <text:changed-region text:id="ct125672544">
          <text:insertion>
            <office:change-info>
              <dc:creator>不明</dc:creator>
              <dc:date>2007-05-15T14:56:00</dc:date>
            </office:change-info>
          </text:insertion>
        </text:changed-region>
        <text:changed-region text:id="ct125680168">
          <text:insertion>
            <office:change-info>
              <dc:creator>不明</dc:creator>
              <dc:date>2007-05-15T14:58:00</dc:date>
            </office:change-info>
          </text:insertion>
        </text:changed-region>
        <text:changed-region text:id="ct125680312">
          <text:insertion>
            <office:change-info>
              <dc:creator>不明</dc:creator>
              <dc:date>2007-05-15T14:59:00</dc:date>
            </office:change-info>
          </text:insertion>
        </text:changed-region>
        <text:changed-region text:id="ct125681520">
          <text:insertion>
            <office:change-info>
              <dc:creator>不明</dc:creator>
              <dc:date>2007-06-04T14:28:00</dc:date>
            </office:change-info>
          </text:insertion>
        </text:changed-region>
        <text:changed-region text:id="ct125684288">
          <text:insertion>
            <office:change-info>
              <dc:creator>不明</dc:creator>
              <dc:date>2007-06-04T14:29:00</dc:date>
            </office:change-info>
          </text:insertion>
        </text:changed-region>
        <text:changed-region text:id="ct125684392">
          <text:insertion>
            <office:change-info>
              <dc:creator>不明</dc:creator>
              <dc:date>2007-06-04T14:30:00</dc:date>
            </office:change-info>
          </text:insertion>
        </text:changed-region>
        <text:changed-region text:id="ct125685656">
          <text:insertion>
            <office:change-info>
              <dc:creator>不明</dc:creator>
              <dc:date>2007-07-09T17:04:00</dc:date>
            </office:change-info>
          </text:insertion>
        </text:changed-region>
        <text:changed-region text:id="ct125687072">
          <text:insertion>
            <office:change-info>
              <dc:creator>不明</dc:creator>
              <dc:date>2007-07-09T17:07:00</dc:date>
            </office:change-info>
          </text:insertion>
        </text:changed-region>
        <text:changed-region text:id="ct125688664">
          <text:insertion>
            <office:change-info>
              <dc:creator>不明</dc:creator>
              <dc:date>2007-07-09T17:16:00</dc:date>
            </office:change-info>
          </text:insertion>
        </text:changed-region>
        <text:changed-region text:id="ct125693992">
          <text:insertion>
            <office:change-info>
              <dc:creator>不明</dc:creator>
              <dc:date>2007-07-09T17:06:00</dc:date>
            </office:change-info>
          </text:insertion>
        </text:changed-region>
        <text:changed-region text:id="ct125695408">
          <text:insertion>
            <office:change-info>
              <dc:creator>不明</dc:creator>
              <dc:date>2007-07-09T17:17:00</dc:date>
            </office:change-info>
          </text:insertion>
        </text:changed-region>
        <text:changed-region text:id="ct125847304">
          <text:insertion>
            <office:change-info>
              <dc:creator>不明</dc:creator>
              <dc:date>2007-10-25T17:56:00</dc:date>
            </office:change-info>
          </text:insertion>
        </text:changed-region>
        <text:changed-region text:id="ct125847448">
          <text:insertion>
            <office:change-info>
              <dc:creator>不明</dc:creator>
              <dc:date>2007-05-15T13:53:00</dc:date>
            </office:change-info>
          </text:insertion>
        </text:changed-region>
        <text:changed-region text:id="ct125848768">
          <text:deletion>
            <office:change-info>
              <dc:creator>文優 佐藤</dc:creator>
              <dc:date>2007-04-09T02:17:00</dc:date>
            </office:change-info>
            <text:p text:style-name="P2">3c</text:p>
          </text:deletion>
        </text:changed-region>
        <text:changed-region text:id="ct125848632">
          <text:insertion>
            <office:change-info>
              <dc:creator>文優 佐藤</dc:creator>
              <dc:date>2007-04-09T02:17:00</dc:date>
            </office:change-info>
          </text:insertion>
        </text:changed-region>
        <text:changed-region text:id="ct125848496">
          <text:deletion>
            <office:change-info>
              <dc:creator>文優 佐藤</dc:creator>
              <dc:date>2007-04-09T02:17:00</dc:date>
            </office:change-info>
            <text:p text:style-name="P2">2</text:p>
          </text:deletion>
        </text:changed-region>
        <text:changed-region text:id="ct125848360">
          <text:insertion>
            <office:change-info>
              <dc:creator>文優 佐藤</dc:creator>
              <dc:date>2007-04-09T02:17:00</dc:date>
            </office:change-info>
          </text:insertion>
        </text:changed-region>
        <text:changed-region text:id="ct125848224">
          <text:deletion>
            <office:change-info>
              <dc:creator>不明</dc:creator>
              <dc:date>2007-05-15T13:41:00</dc:date>
            </office:change-info>
            <text:p text:style-name="P2">0</text:p>
          </text:deletion>
        </text:changed-region>
        <text:changed-region text:id="ct125848088">
          <text:insertion>
            <office:change-info>
              <dc:creator>不明</dc:creator>
              <dc:date>2007-05-15T13:41:00</dc:date>
            </office:change-info>
          </text:insertion>
        </text:changed-region>
        <text:changed-region text:id="ct125847952">
          <text:insertion>
            <office:change-info>
              <dc:creator>文優 佐藤</dc:creator>
              <dc:date>2007-04-09T02:17:00</dc:date>
            </office:change-info>
          </text:insertion>
        </text:changed-region>
        <text:changed-region text:id="ct125847848">
          <text:insertion>
            <office:change-info>
              <dc:creator>不明</dc:creator>
              <dc:date>2007-04-11T13:37:00</dc:date>
            </office:change-info>
          </text:insertion>
        </text:changed-region>
        <text:changed-region text:id="ct125847744">
          <text:insertion>
            <office:change-info>
              <dc:creator>不明</dc:creator>
              <dc:date>2007-04-11T13:38:00</dc:date>
            </office:change-info>
          </text:insertion>
        </text:changed-region>
        <text:changed-region text:id="ct125847640">
          <text:insertion>
            <office:change-info>
              <dc:creator>不明</dc:creator>
              <dc:date>2007-04-11T13:38:00</dc:date>
            </office:change-info>
          </text:insertion>
        </text:changed-region>
        <text:changed-region text:id="ct125859032">
          <text:insertion>
            <office:change-info>
              <dc:creator>不明</dc:creator>
              <dc:date>2007-04-11T13:38:00</dc:date>
            </office:change-info>
          </text:insertion>
        </text:changed-region>
        <text:changed-region text:id="ct125861648">
          <text:insertion>
            <office:change-info>
              <dc:creator>不明</dc:creator>
              <dc:date>2007-04-11T13:38:00</dc:date>
            </office:change-info>
          </text:insertion>
        </text:changed-region>
        <text:changed-region text:id="ct125861792">
          <text:insertion>
            <office:change-info>
              <dc:creator>不明</dc:creator>
              <dc:date>2007-04-11T13:39:00</dc:date>
            </office:change-info>
          </text:insertion>
        </text:changed-region>
        <text:changed-region text:id="ct125864344">
          <text:insertion>
            <office:change-info>
              <dc:creator>不明</dc:creator>
              <dc:date>2007-04-11T13:39:00</dc:date>
            </office:change-info>
          </text:insertion>
        </text:changed-region>
        <text:changed-region text:id="ct125865552">
          <text:insertion>
            <office:change-info>
              <dc:creator>文優 佐藤</dc:creator>
              <dc:date>2007-04-09T01:50:00</dc:date>
            </office:change-info>
          </text:insertion>
        </text:changed-region>
        <text:changed-region text:id="ct125867088">
          <text:insertion>
            <office:change-info>
              <dc:creator>不明</dc:creator>
              <dc:date>2007-04-11T13:39:00</dc:date>
            </office:change-info>
          </text:insertion>
        </text:changed-region>
        <text:changed-region text:id="ct125869744">
          <text:insertion>
            <office:change-info>
              <dc:creator>文優 佐藤</dc:creator>
              <dc:date>2007-04-09T01:50:00</dc:date>
            </office:change-info>
          </text:insertion>
        </text:changed-region>
        <text:changed-region text:id="ct125871200">
          <text:insertion>
            <office:change-info>
              <dc:creator>不明</dc:creator>
              <dc:date>2007-04-11T13:39:00</dc:date>
            </office:change-info>
          </text:insertion>
        </text:changed-region>
        <text:changed-region text:id="ct125871488">
          <text:deletion>
            <office:change-info>
              <dc:creator>文優 佐藤</dc:creator>
              <dc:date>2007-04-09T01:40:00</dc:date>
            </office:change-info>
            <text:list text:style-name="L3">
              <text:list-item>
                <text:p text:style-name="P10"><text:a xlink:type="simple" xlink:href="https://bugzilla.redhat.com/bugzilla/show_bug.cgi?id=106483"/></text:p>
              </text:list-item>
              <text:list-item>
                <text:p text:style-name="P11">smbclientの-Nオプションが正常に動作しない問題を修正</text:p>
                <text:list>
                  <text:list-item>
                    <text:list>
                      <text:list-item>
                        <text:p text:style-name="P12"><text:a xlink:type="simple" xlink:href="https://bugzilla.redhat.com/bugzilla/show_bug.cgi?id=106483">https://bugzilla.redhat.com/bugzilla/show_bug.cgi?id=106483</text:a></text:p>
                      </text:list-item>
                    </text:list>
                  </text:list-item>
                </text:list>
              </text:list-item>
            </text:list>
          </text:deletion>
        </text:changed-region>
        <text:changed-region text:id="ct125871344">
          <text:deletion>
            <office:change-info>
              <dc:creator>不明</dc:creator>
              <dc:date>2007-07-09T17:04:00</dc:date>
            </office:change-info>
            <text:list text:style-name="L3">
              <text:list-item>
                <text:p text:style-name="P12"><text:a xlink:type="simple" xlink:href="https://bugzilla.redhat.com/bugzilla/show_bug.cgi?id=176649">https://bugzilla.redhat.com/bugzilla/show_bug.cgi?id=176649</text:a></text:p>
                <text:list>
                  <text:list-item>
                    <text:list>
                      <text:list-item>
                        <text:p text:style-name="P12"><text:a xlink:type="simple" xlink:href="https://bugzilla.redhat.com/bugzilla/show_bug.cgi?id=176649"><text:span text:style-name="T4"/></text:a></text:p>
                      </text:list-item>
                      <text:list-item>
                        <text:p text:style-name="P12">smbclient の tar アーカイブ作成モードにおいてログインに失敗する問題の修正</text:p>
                      </text:list-item>
                    </text:list>
                  </text:list-item>
                </text:list>
              </text:list-item>
            </text:list>
          </text:deletion>
        </text:changed-region>
        <text:changed-region text:id="ct125872632">
          <text:insertion>
            <office:change-info>
              <dc:creator>不明</dc:creator>
              <dc:date>2007-05-15T13:41:00</dc:date>
            </office:change-info>
          </text:insertion>
        </text:changed-region>
        <text:changed-region text:id="ct125872736">
          <text:insertion>
            <office:change-info>
              <dc:creator>不明</dc:creator>
              <dc:date>2007-05-15T13:44:00</dc:date>
            </office:change-info>
          </text:insertion>
        </text:changed-region>
        <text:changed-region text:id="ct125872840">
          <text:insertion>
            <office:change-info>
              <dc:creator>不明</dc:creator>
              <dc:date>2007-05-15T13:43:00</dc:date>
            </office:change-info>
          </text:insertion>
        </text:changed-region>
        <text:changed-region text:id="ct125874128">
          <text:insertion>
            <office:change-info>
              <dc:creator>不明</dc:creator>
              <dc:date>2007-05-15T13:44:00</dc:date>
            </office:change-info>
          </text:insertion>
        </text:changed-region>
        <text:changed-region text:id="ct125877848">
          <text:insertion>
            <office:change-info>
              <dc:creator>不明</dc:creator>
              <dc:date>2007-05-15T13:48:00</dc:date>
            </office:change-info>
          </text:insertion>
        </text:changed-region>
        <text:changed-region text:id="ct125879344">
          <text:insertion>
            <office:change-info>
              <dc:creator>不明</dc:creator>
              <dc:date>2007-05-15T13:50:00</dc:date>
            </office:change-info>
          </text:insertion>
        </text:changed-region>
        <text:changed-region text:id="ct125879528">
          <text:insertion>
            <office:change-info>
              <dc:creator>不明</dc:creator>
              <dc:date>2007-05-15T13:51:00</dc:date>
            </office:change-info>
          </text:insertion>
        </text:changed-region>
        <text:changed-region text:id="ct125908232">
          <text:insertion>
            <office:change-info>
              <dc:creator>不明</dc:creator>
              <dc:date>2008-01-18T17:39:00</dc:date>
            </office:change-info>
          </text:insertion>
        </text:changed-region>
        <text:changed-region text:id="ct125911016">
          <text:insertion>
            <office:change-info>
              <dc:creator>不明</dc:creator>
              <dc:date>2008-01-18T17:40:00</dc:date>
            </office:change-info>
          </text:insertion>
        </text:changed-region>
        <text:changed-region text:id="ct125916048">
          <text:insertion>
            <office:change-info>
              <dc:creator>不明</dc:creator>
              <dc:date>2008-01-18T18:06:00</dc:date>
            </office:change-info>
          </text:insertion>
        </text:changed-region>
        <text:changed-region text:id="ct125917592">
          <text:insertion>
            <office:change-info>
              <dc:creator>不明</dc:creator>
              <dc:date>2008-01-18T18:07:00</dc:date>
            </office:change-info>
          </text:insertion>
        </text:changed-region>
        <text:changed-region text:id="ct125922888">
          <text:insertion>
            <office:change-info>
              <dc:creator>不明</dc:creator>
              <dc:date>2007-10-25T17:54:00</dc:date>
            </office:change-info>
          </text:insertion>
        </text:changed-region>
        <text:changed-region text:id="ct125924240">
          <text:insertion>
            <office:change-info>
              <dc:creator>不明</dc:creator>
              <dc:date>2007-10-25T18:21:00</dc:date>
            </office:change-info>
          </text:insertion>
        </text:changed-region>
        <text:changed-region text:id="ct125925816">
          <text:insertion>
            <office:change-info>
              <dc:creator>不明</dc:creator>
              <dc:date>2007-10-25T18:22:00</dc:date>
            </office:change-info>
          </text:insertion>
        </text:changed-region>
        <text:changed-region text:id="ct125927472">
          <text:insertion>
            <office:change-info>
              <dc:creator>不明</dc:creator>
              <dc:date>2007-10-25T18:23:00</dc:date>
            </office:change-info>
          </text:insertion>
        </text:changed-region>
        <text:changed-region text:id="ct125928856">
          <text:insertion>
            <office:change-info>
              <dc:creator>不明</dc:creator>
              <dc:date>2007-10-25T18:24:00</dc:date>
            </office:change-info>
          </text:insertion>
        </text:changed-region>
        <text:changed-region text:id="ct125930048">
          <text:insertion>
            <office:change-info>
              <dc:creator>不明</dc:creator>
              <dc:date>2007-10-25T18:25:00</dc:date>
            </office:change-info>
          </text:insertion>
        </text:changed-region>
        <text:changed-region text:id="ct125931312">
          <text:insertion>
            <office:change-info>
              <dc:creator>不明</dc:creator>
              <dc:date>2007-10-25T18:26:00</dc:date>
            </office:change-info>
          </text:insertion>
        </text:changed-region>
        <text:changed-region text:id="ct125932856">
          <text:insertion>
            <office:change-info>
              <dc:creator>不明</dc:creator>
              <dc:date>2007-10-25T18:27:00</dc:date>
            </office:change-info>
          </text:insertion>
        </text:changed-region>
        <text:changed-region text:id="ct125934184">
          <text:insertion>
            <office:change-info>
              <dc:creator>不明</dc:creator>
              <dc:date>2007-10-25T18:28:00</dc:date>
            </office:change-info>
          </text:insertion>
        </text:changed-region>
        <text:changed-region text:id="ct125935520">
          <text:insertion>
            <office:change-info>
              <dc:creator>不明</dc:creator>
              <dc:date>2007-10-25T18:29:00</dc:date>
            </office:change-info>
          </text:insertion>
        </text:changed-region>
        <text:changed-region text:id="ct125936896">
          <text:insertion>
            <office:change-info>
              <dc:creator>不明</dc:creator>
              <dc:date>2007-10-25T18:30:00</dc:date>
            </office:change-info>
          </text:insertion>
        </text:changed-region>
        <text:changed-region text:id="ct125937000">
          <text:insertion>
            <office:change-info>
              <dc:creator>不明</dc:creator>
              <dc:date>2007-10-25T18:31:00</dc:date>
            </office:change-info>
          </text:insertion>
        </text:changed-region>
        <text:changed-region text:id="ct125939400">
          <text:insertion>
            <office:change-info>
              <dc:creator>不明</dc:creator>
              <dc:date>2007-10-25T18:32:00</dc:date>
            </office:change-info>
          </text:insertion>
        </text:changed-region>
        <text:changed-region text:id="ct125943304">
          <text:insertion>
            <office:change-info>
              <dc:creator>不明</dc:creator>
              <dc:date>2007-10-25T18:33:00</dc:date>
            </office:change-info>
          </text:insertion>
        </text:changed-region>
        <text:changed-region text:id="ct125943624">
          <text:insertion>
            <office:change-info>
              <dc:creator>不明</dc:creator>
              <dc:date>2007-10-25T18:34:00</dc:date>
            </office:change-info>
          </text:insertion>
        </text:changed-region>
        <text:changed-region text:id="ct125945224">
          <text:insertion>
            <office:change-info>
              <dc:creator>不明</dc:creator>
              <dc:date>2007-10-25T18:35:00</dc:date>
            </office:change-info>
          </text:insertion>
        </text:changed-region>
        <text:changed-region text:id="ct125963312">
          <text:insertion>
            <office:change-info>
              <dc:creator>不明</dc:creator>
              <dc:date>2007-07-09T16:58:00</dc:date>
            </office:change-info>
          </text:insertion>
        </text:changed-region>
        <text:changed-region text:id="ct125969656">
          <text:insertion>
            <office:change-info>
              <dc:creator>不明</dc:creator>
              <dc:date>2007-06-04T14:23:00</dc:date>
            </office:change-info>
          </text:insertion>
        </text:changed-region>
        <text:changed-region text:id="ct125989424">
          <text:insertion>
            <office:change-info>
              <dc:creator>不明</dc:creator>
              <dc:date>2007-05-15T13:32:00</dc:date>
            </office:change-info>
          </text:insertion>
        </text:changed-region>
        <text:changed-region text:id="ct125994240">
          <text:insertion>
            <office:change-info>
              <dc:creator>文優 佐藤</dc:creator>
              <dc:date>2007-04-12T00:08:00</dc:date>
            </office:change-info>
          </text:insertion>
        </text:changed-region>
        <text:changed-region text:id="ct125996808">
          <text:insertion>
            <office:change-info>
              <dc:creator>不明</dc:creator>
              <dc:date>2007-04-11T13:40:00</dc:date>
            </office:change-info>
          </text:insertion>
        </text:changed-region>
        <text:changed-region text:id="ct125998168">
          <text:insertion>
            <office:change-info>
              <dc:creator>文優 佐藤</dc:creator>
              <dc:date>2007-04-09T01:40:00</dc:date>
            </office:change-info>
          </text:insertion>
        </text:changed-region>
        <text:changed-region text:id="ct125998352">
          <text:deletion>
            <office:change-info>
              <dc:creator>文優 佐藤</dc:creator>
              <dc:date>2007-04-09T02:14:00</dc:date>
            </office:change-info>
            <text:list text:style-name="L4">
              <text:list-item>
                <text:p text:style-name="P13"/>
              </text:list-item>
              <text:list-item>
                <text:p text:style-name="P14"/>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5">
        <text:list-header>
          <text:h text:style-name="P298" text:outline-level="1" text:is-list-header="true"/>
        </text:list-header>
      </text:list>
      <text:p text:style-name="Standard"/>
      <text:p text:style-name="Standard"/>
      <text:p text:style-name="Standard"/>
      <text:p text:style-name="Standard"/>
      <text:p text:style-name="Standard"/>
      <text:p text:style-name="P29">OSSTech Samba 3.0.24 に追加した修正内容について</text:p>
      <text:p text:style-name="P22"/>
      <text:p text:style-name="P22"/>
      <text:p text:style-name="P22"/>
      <text:p text:style-name="P22"/>
      <text:p text:style-name="P25"><draw:frame draw:style-name="fr2" draw:name="グラフィックス5" text:anchor-type="char" svg:y="0.282cm" svg:width="6.085cm" svg:height="7.726cm" draw:z-index="0"><draw:image xlink:href="Pictures/100002010000034600000428E8C10668.png" xlink:type="simple" xlink:show="embed" xlink:actuate="onLoad"/></draw:frame></text:p>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6">オープンソース・ソリューション・テクノロジ株式会社</text:p>
      <text:p text:style-name="P1">200<text:change text:change-id="ct125433392"/><text:change-start text:change-id="ct125433256"/>8<text:change-end text:change-id="ct125433256"/><text:span text:style-name="T1">年</text:span><text:change text:change-id="ct125433120"/><text:change-start text:change-id="ct125432848"/><text:span text:style-name="T1">6</text:span><text:change-end text:change-id="ct125432848"/><text:span text:style-name="T1">月</text:span><text:change text:change-id="ct125258672"/><text:change text:change-id="ct73830176"/><text:change text:change-id="ct125556064"/><text:change text:change-id="ct125432984"/><text:change-start text:change-id="ct125258808"/><text:span text:style-name="T1">4</text:span><text:change-end text:change-id="ct125258808"/><text:span text:style-name="T1">日 </text:span><text:change text:change-id="ct125258944"/><text:change-start text:change-id="ct125433528"/><text:span text:style-name="T1">第</text:span><text:change-end text:change-id="ct125433528"/><text:change text:change-id="ct125433936"/><text:change text:change-id="ct125433800"/><text:change text:change-id="ct125433664"/><text:change-start text:change-id="ct125363544"/><text:span text:style-name="T8">1</text:span><text:change-end text:change-id="ct125363544"/><text:change-start text:change-id="ct125363800"/><text:span text:style-name="T8">2</text:span><text:change-end text:change-id="ct125363800"/><text:span text:style-name="T1">版</text:span></text:p>
      <text:p text:style-name="P20"/>
      <text:p text:style-name="P20"/>
      <text:p text:style-name="P20"/>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text:soft-page-break/>目次</text:p>
          </text:index-title>
          <text:p text:style-name="P301">1.概要<text:tab/>1</text:p>
          <text:p text:style-name="P301">2.Windows Vista対応パッチ<text:tab/>1</text:p>
          <text:p text:style-name="P301">3.セキュリティ修正パッチ<text:tab/>2</text:p>
          <text:p text:style-name="P301">4.OSSTech提供Sambaに適用しているその他のパッチ<text:tab/>2</text:p>
          <text:p text:style-name="P301">5.OSSTechパッケージのベースとしたFedora Core用RPMパッケージで適用されていたパッチ<text:tab/>5</text:p>
          <text:p text:style-name="P301">6.更新履歴<text:tab/>6</text:p>
        </text:index-body>
      </text:table-of-content>
      <text:list text:style-name="L5" text:continue-numbering="true">
        <text:list-item>
          <text:h text:style-name="P299"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125348248"/><text:change text:change-id="ct125348352"/><text:change text:change-id="ct125348456"/><text:change-start text:change-id="ct125352760"/>4<text:change-end text:change-id="ct125352760"/><text:change-start text:change-id="ct128874512"/>6<text:change-end text:change-id="ct128874512"/>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125352352"/><text:change text:change-id="ct125352488"/><text:change text:change-id="ct125352624"/><text:change-start text:change-id="ct125352248"/>4<text:change-end text:change-id="ct125352248"/><text:change-start text:change-id="ct200645384"/>6<text:change-end text:change-id="ct200645384"/>_OSSTECH</text:p>
      <text:p text:style-name="P2"/>
      <text:list text:style-name="L5" text:continue-numbering="true">
        <text:list-item>
          <text:h text:style-name="P293" text:outline-level="1">Windows Vista<text:span text:style-name="T1">対応パッチ</text:span></text:h>
        </text:list-item>
      </text:list>
      <text:p text:style-name="P2"><text:a xlink:type="simple" xlink:href="http://www.samba.org/samba/patches/">http://www.samba.org/samba/patches/</text:a> にて提供されている samba 3.0.24用パッチの適用</text:p>
      <text:list text:style-name="L6">
        <text:list-item text:start-value="1">
          <text:p text:style-name="P37">share_security_ntlmv2.diff</text:p>
          <text:list>
            <text:list-item>
              <text:p text:style-name="P37">smb.confで”security = share”の共有認証モードにおいて、Windows VistaクライアントがNTLMv2認証で、ワークグループ情報を利用するための修正</text:p>
            </text:list-item>
          </text:list>
        </text:list-item>
        <text:list-item>
          <text:p text:style-name="P37">spoolss.diff</text:p>
          <text:list>
            <text:list-item>
              <text:p text:style-name="P37">Windows VistaクライアントからSambaのプリントサーバ機能を利用するときに正常に動作しない問題を修正</text:p>
            </text:list-item>
            <text:list-item>
              <text:p text:style-name="P37">Windows VistaクライアントからSambaサーバにプリンタドライバをアップロードする機能が動作しない問題を修正</text:p>
            </text:list-item>
          </text:list>
        </text:list-item>
        <text:list-item>
          <text:p text:style-name="P37">vista_backup_acl.diff</text:p>
          <text:list>
            <text:list-item>
              <text:p text:style-name="P37">Windows Vistaのバックアップ機能でSambaサーバの共有フォルダにバックアップを行う際に、エラーとなる問題の修正<text:change text:change-id="ct125312432"/></text:p>
            </text:list-item>
            <text:list-item>
              <text:p text:style-name="P37"><text:a xlink:type="simple" xlink:href="https://bugzilla.samba.org/show_bug.cgi?id=4361">https://bugzilla.samba.org/show_bug.cgi?id=4361</text:a></text:p>
            </text:list-item>
          </text:list>
        </text:list-item>
        <text:list-item>
          <text:p text:style-name="P37">variable_os_expansion.diff</text:p>
          <text:list>
            <text:list-item>
              <text:p text:style-name="P37">smb.confのクライアントOSマクロ “%a”で、Windows Vistaを判定可能にするための修正<text:change text:change-id="ct125575840"/></text:p>
            </text:list-item>
            <text:list-item>
              <text:p text:style-name="P37"><text:a xlink:type="simple" xlink:href="https://bugzilla.samba.org/show_bug.cgi?id=4093">https://bugzilla.samba.org/show_bug.cgi?id=4093</text:a></text:p>
            </text:list-item>
          </text:list>
        </text:list-item>
        <text:list-item>
          <text:p text:style-name="P37">dfs_referral.diff</text:p>
          <text:list>
            <text:list-item>
              <text:p text:style-name="P37">Sambaサーバのある共有フォルダに複数のMS-DFSリンクを作成した場合に、Windows VistaクライアントからMS-DFSリンクが正常に動作しない問題の修正<text:change text:change-id="ct73539728"/></text:p>
            </text:list-item>
            <text:list-item>
              <text:p text:style-name="P37"><text:a xlink:type="simple" xlink:href="https://bugzilla.samba.org/show_bug.cgi?id=4356">https://bugzilla.samba.org/show_bug.cgi?id=4356</text:a></text:p>
            </text:list-item>
          </text:list>
        </text:list-item>
        <text:list-item>
          <text:p text:style-name="P37">directory_delete.diff</text:p>
          <text:list>
            <text:list-item>
              <text:p text:style-name="P37">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73608424"/></text:p>
            </text:list-item>
            <text:list-item>
              <text:p text:style-name="P37"><text:change-start text:change-id="ct73814888"/><text:a xlink:type="simple" xlink:href="https://bugzilla.samba.org/show_bug.cgi?id=4188">https://bugzilla.samba.org/show_bug.cgi?id=4188</text:a><text:change-end text:change-id="ct73814888"/><text:change-start text:change-id="ct73725584"/></text:p>
            </text:list-item>
          </text:list>
        </text:list-item>
      </text:list>
      <text:p text:style-name="P2"><text:change-end text:change-id="ct73725584"/><text:change text:change-id="ct73725688"/><text:change-start text:change-id="ct73725792"/>以上のパッチをまとめたものが<text:span text:style-name="T3">samba-3.0.24-vista-patchset.patch</text:span><text:change-end text:change-id="ct73725792"/><text:change-start text:change-id="ct73725936"/>です。<text:change-end text:change-id="ct73725936"/></text:p>
      <text:p text:style-name="Standard"><text:change-start text:change-id="ct73726104"/></text:p>
      <text:p text:style-name="P2"><text:change-end text:change-id="ct73726104"/><text:a xlink:type="simple" xlink:href="http://www.samba.org/samba/patches/">http://www.samba.org/samba/patches/</text:a> にて提供されている samba 3.0.24用以外のWindows Vistaパッチの適用</text:p>
      <text:list text:style-name="L1">
        <text:list-item text:start-value="1">
          <text:p text:style-name="P54">smbclientからSambaサーバに接続したときに、%aマクロがWindows Vistaクライアントとして扱われる問題の修正<text:change text:change-id="ct73726448"/></text:p>
        </text:list-item>
      </text:list>
      <text:list text:style-name="L6">
        <text:list-item text:start-value="1">
          <text:list>
            <text:list-item text:start-value="1">
              <text:p text:style-name="P37"><text:change-start text:change-id="ct73727896"/><text:a xlink:type="simple" xlink:href="http://lists.samba.org/archive/samba-technical/2007-Feburary/052008.html">http://lists.samba.org/archive/samba-technical/</text:a><text:change-end text:change-id="ct73727896"/><text:change-start text:change-id="ct73799464"/><text:a xlink:type="simple" xlink:href="http://lists.samba.org/archive/samba-technical/2007-Feburary/052008.html">2007-Feburary/052008.html</text:a><text:change-end text:change-id="ct73799464"/><text:change-start text:change-id="ct73801056"/></text:p>
              <text:list>
                <text:list-item>
                  <text:p text:style-name="P185">samba-3.0.24-arch_macro.patch<text:change-end text:change-id="ct73801056"/><text:change-start text:change-id="ct73737704"/></text:p>
                </text:list-item>
              </text:list>
            </text:list-item>
          </text:list>
        </text:list-item>
        <text:list-item>
          <text:p text:style-name="P37"><text:change-end text:change-id="ct73737704"/><text:change text:change-id="ct73737808"/><text:change-start text:change-id="ct73737992"/><text:soft-page-break/>Vista クライアントから接続したときに %a マクロが <text:change-end text:change-id="ct73737992"/><text:change-start text:change-id="ct73739448"/>Windows 2000 と同等になってしまう問題の修正</text:p>
        </text:list-item>
      </text:list>
      <text:list text:style-name="L1">
        <text:list-item text:start-value="1">
          <text:list>
            <text:list-item text:start-value="1">
              <text:p text:style-name="P54"><text:a xlink:type="simple" xlink:href="https://bugzilla.samba.org/show_bug.cgi?id=4484">https://bugzilla.samba.org/show_bug.cgi?id=4484</text:a><text:change-end text:change-id="ct73739448"/><text:change-start text:change-id="ct73811480"/></text:p>
              <text:list>
                <text:list-item>
                  <text:p text:style-name="P54"><text:span text:style-name="T3">samba-3.0.24-vista-patchset.patch</text:span>に修正内容が含まれます。<text:change-end text:change-id="ct73811480"/><text:change-start text:change-id="ct73812768"/></text:p>
                </text:list-item>
              </text:list>
            </text:list-item>
          </text:list>
        </text:list-item>
        <text:list-item>
          <text:p text:style-name="P54"><text:change-end text:change-id="ct73812768"/>Windows VistaクライアントからSambaサーバにプリンタドライバのアップロード機能が正常に動作しない問題を修正<text:change text:change-id="ct73812872"/><text:change-start text:change-id="ct73812976"/> <text:change-end text:change-id="ct73812976"/><text:change-start text:change-id="ct73813080"/>(Windows Vista対応のspoolss.diffパッチの適用漏れの修正)<text:change-end text:change-id="ct73813080"/></text:p>
          <text:list>
            <text:list-item>
              <text:p text:style-name="P54"><text:change-start text:change-id="ct73663328"/><text:a xlink:type="simple" xlink:href="http://websvn.samba.org/cgi-bin/viewcvs.cgi?view=rev&amp;root=samba&amp;rev=21100">http://websvn.samba.org/cgi-bin/viewcvs.cgi?view=rev&amp;root=samba&amp;rev=21100</text:a><text:change-end text:change-id="ct73663328"/><text:change-start text:change-id="ct73664784"/></text:p>
              <text:list>
                <text:list-item>
                  <text:p text:style-name="P4"><text:change-end text:change-id="ct73664784"/><text:change text:change-id="ct73664928"/><text:change-start text:change-id="ct73665072"/>s<text:change-end text:change-id="ct73665072"/><text:change-start text:change-id="ct73665216"/>amba-3.0.24-vista-patchset-misc.patch<text:change-end text:change-id="ct73665216"/><text:change-start text:change-id="ct73478968"/></text:p>
                </text:list-item>
              </text:list>
            </text:list-item>
          </text:list>
        </text:list-item>
        <text:list-item>
          <text:p text:style-name="P34">Windows Vista SP1<text:change-end text:change-id="ct73478968"/><text:change-start text:change-id="ct73480512"/>でActive DirectoryのドメインメンバーとなっているSambaサーバーのファイル共有にアクセスできない問題を修正</text:p>
          <text:list>
            <text:list-item>
              <text:p text:style-name="P34"><text:change-end text:change-id="ct73480512"/><text:change-start text:change-id="ct73706440"/><text:a xlink:type="simple" xlink:href="http://git.samba.org/?p=samba.git;a=commitdiff;h=f652ce4ab63ba24b298142099efd751d270d1e07">http://git.samba.org/?p=samba.git;a=commitdiff;h=f652ce4ab63ba24b298142099efd751d270d1e07</text:a></text:p>
              <text:list>
                <text:list-item>
                  <text:p text:style-name="P4">samba-3.0.24-vistasp1_krb5.patch<text:change-end text:change-id="ct73706440"/></text:p>
                </text:list-item>
              </text:list>
            </text:list-item>
          </text:list>
        </text:list-item>
      </text:list>
      <text:list text:style-name="L5" text:continue-numbering="true">
        <text:list-item>
          <text:h text:style-name="P295" text:outline-level="1"><text:change text:change-id="ct73707656"/><text:change-start text:change-id="ct125463896"/>セキュリティ修正パッチ</text:h>
        </text:list-item>
      </text:list>
      <text:list text:style-name="L7">
        <text:list-item>
          <text:p text:style-name="P61"><text:change-end text:change-id="ct125463896"/><text:change-start text:change-id="ct125814496"/>smbdのSID変換ルーチンに含まれる脆弱性のため、一般ユーザがroot権限を取得できる可能性がある問題を修正(CVE-2007-2444)</text:p>
        </text:list-item>
        <text:list-item>
          <text:p text:style-name="P61">CVE-2007-2444の修正パッチにおいて、シェルで有効な文字のリストに「c」が抜けていた問題の修正</text:p>
          <text:list>
            <text:list-item>
              <text:list>
                <text:list-item>
                  <text:p text:style-name="P186">samba-3.0.24-CVE-2007-2444_v2.patch</text:p>
                </text:list-item>
              </text:list>
            </text:list-item>
          </text:list>
        </text:list-item>
        <text:list-item>
          <text:p text:style-name="P61"><text:change-end text:change-id="ct125814496"/><text:change-start text:change-id="ct125445832"/>リモートからのコード実行を可能にするヒープオーバーフローの脆弱性の修正(CVE-2007-2446)</text:p>
        </text:list-item>
        <text:list-item>
          <text:p text:style-name="P61">CVE-2007-2446の修正に伴って、ドメインメンバーサーバの共有にアクセスできなくなる問題の修正</text:p>
          <text:list>
            <text:list-item>
              <text:p text:style-name="P61"><text:a xlink:type="simple" xlink:href="https://bugzilla.samba.org/show_bug.cgi?id=4637">https://bugzilla.samba.org/show_bug.cgi?id=4637</text:a></text:p>
              <text:list>
                <text:list-item>
                  <text:p text:style-name="P186">samba-3.0.<text:change-end text:change-id="ct125445832"/><text:change-start text:change-id="ct125447080"/>24-CVE-2007-2446_v2.patch</text:p>
                </text:list-item>
              </text:list>
            </text:list-item>
          </text:list>
        </text:list-item>
        <text:list-item>
          <text:p text:style-name="P244"><text:change-end text:change-id="ct125447080"/><text:change-start text:change-id="ct125447224"/>正しくエスケープされていない文字が/bin/shに渡されることによってリモートからコマンドを実行できる可能性がある<text:change-end text:change-id="ct125447224"/><text:change-start text:change-id="ct73602960"/>脆弱性の修正</text:p>
        </text:list-item>
        <text:list-item>
          <text:p text:style-name="P244">CVE-2007-2444の修正に伴って、”force group”機能が正常に動作しなくなる問題を修正</text:p>
          <text:list>
            <text:list-item>
              <text:list>
                <text:list-item>
                  <text:p text:style-name="P186">samba-3.0.24-CVE-2007-2447_v2.patch<text:change-end text:change-id="ct73602960"/><text:change-start text:change-id="ct73646032"/></text:p>
                </text:list-item>
              </text:list>
            </text:list-item>
          </text:list>
        </text:list-item>
        <text:list-item>
          <text:p text:style-name="P244">nmbdの<text:span text:style-name="T1">ドメインログオン処理に含まれるバッファオーバーフローの脆弱性を修正(CVE-2007-6015)</text:span></text:p>
          <text:list>
            <text:list-item>
              <text:list>
                <text:list-item>
                  <text:p text:style-name="P186"><text:change-end text:change-id="ct73646032"/><text:change-start text:change-id="ct73646176"/>samba-3.0.27a-CVE-2007-6015.patch<text:change-end text:change-id="ct73646176"/><text:change-start text:change-id="ct73647392"/></text:p>
                </text:list-item>
              </text:list>
            </text:list-item>
          </text:list>
        </text:list-item>
        <text:list-item>
          <text:p text:style-name="P244"><text:change-end text:change-id="ct73647392"/><text:change-start text:change-id="ct73648968"/>nmbdのWINSサーバー機能の名前解決処理に含まれる脆弱性を修正(CVE-2007-5398)</text:p>
          <text:list>
            <text:list-item>
              <text:list>
                <text:list-item>
                  <text:p text:style-name="P186"><text:change-end text:change-id="ct73648968"/><text:change-start text:change-id="ct73649112"/>samba-3.0.26a-CVE-2007-5398.patch<text:change-end text:change-id="ct73649112"/><text:change-start text:change-id="ct125556608"/></text:p>
                </text:list-item>
              </text:list>
            </text:list-item>
          </text:list>
        </text:list-item>
        <text:list-item>
          <text:p text:style-name="P244"><text:change-end text:change-id="ct125556608"/><text:change-start text:change-id="ct125556752"/>Sambaの受信パケットの処理に含まれるヒープオーバーフローの脆弱性を修正(<text:change-end text:change-id="ct125556752"/><text:change-start text:change-id="ct125558328"/>CVE-2008-1105)</text:p>
          <text:list>
            <text:list-item>
              <text:list>
                <text:list-item>
                  <text:p text:style-name="P186">samba-3.0.24-CVE-2008-1105.patch<text:change-end text:change-id="ct125558328"/><text:change-start text:change-id="ct125559536"/></text:p>
                </text:list-item>
              </text:list>
            </text:list-item>
          </text:list>
        </text:list-item>
      </text:list>
      <text:p text:style-name="P23"><text:change-end text:change-id="ct125559536"/><text:change-start text:change-id="ct125559752"/></text:p>
      <text:list text:style-name="L5" text:continue-numbering="true">
        <text:list-item>
          <text:h text:style-name="P293" text:outline-level="1">OSSTech提供Sambaに適用しているその他のパッチ<text:change-end text:change-id="ct125559752"/></text:h>
        </text:list-item>
      </text:list>
      <text:list text:style-name="L2">
        <text:list-item text:start-value="1">
          <text:p text:style-name="P6">共有フォルダに “hide unreadable = yes”を設定すると、MS-DFSリンクが表示されなくなる問題の修正</text:p>
          <text:list>
            <text:list-item>
              <text:p text:style-name="P6"><text:change-start text:change-id="ct125561072"/><text:a xlink:type="simple" xlink:href="https://bugzilla.samba.org/show_bug.cgi?id=3319">https://bugzilla.samba.org/show_bug.cgi?id=3319</text:a><text:change-end text:change-id="ct125561072"/><text:change-start text:change-id="ct125560936"/></text:p>
              <text:list>
                <text:list-item>
                  <text:p text:style-name="P7"><text:soft-page-break/>samba-3.0.23d-ignore-hide_xxxx-for-msdfs.patch<text:change-end text:change-id="ct125560936"/></text:p>
                </text:list-item>
              </text:list>
            </text:list-item>
          </text:list>
        </text:list-item>
        <text:list-item>
          <text:p text:style-name="P6">Sambaの提供するコマンド(smbclientなど)に設定されているタイムアウト時間(10秒)を60秒に変更する修正<text:change-start text:change-id="ct125560800"/></text:p>
          <text:list>
            <text:list-item>
              <text:list>
                <text:list-item>
                  <text:p text:style-name="P7">samba-3.0.11-timeout.patch<text:change-end text:change-id="ct125560800"/></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125560664"/><text:a xlink:type="simple" xlink:href="https://bugzilla.samba.org/show_bug.cgi?id=2346">https://bugzilla.samba.org/show_bug.cgi?id=234</text:a><text:a xlink:type="simple" xlink:href="https://bugzilla.samba.org/show_bug.cgi?id=2346"><text:span text:style-name="T1">6</text:span></text:a><text:change-end text:change-id="ct125560664"/><text:change-start text:change-id="ct125560528"/></text:p>
              <text:list>
                <text:list-item>
                  <text:p text:style-name="P7">samba-3.0.20a-try_chown.patch</text:p>
                </text:list-item>
                <text:list-item>
                  <text:p text:style-name="P7">samba-3.0.23d-bug-2239.patch<text:change-end text:change-id="ct125560528"/></text:p>
                </text:list-item>
              </text:list>
            </text:list-item>
          </text:list>
        </text:list-item>
        <text:list-item>
          <text:p text:style-name="P6">WinbindによるActive Directory/NTドメイン連携時に<text:change-start text:change-id="ct125560392"/> ID マップバックエンド rid<text:change-end text:change-id="ct125560392"/><text:change text:change-id="ct125560256"/><text:change-start text:change-id="ct125560152"/> <text:change-end text:change-id="ct125560152"/>を利用しているとき、信頼関係を結んだドメインのユーザアカウントも利用するための修正<text:change-start text:change-id="ct125560048"/></text:p>
          <text:list>
            <text:list-item>
              <text:list>
                <text:list-item>
                  <text:p text:style-name="P7">samba-3.0.23d-idmap_rid_multipledomain_support.patch<text:change-end text:change-id="ct125560048"/></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125559944"/></text:p>
          <text:list>
            <text:list-item>
              <text:p text:style-name="P7">samba-3.0.24-winbind-groupname.patch<text:change-end text:change-id="ct125559944"/></text:p>
            </text:list-item>
          </text:list>
        </text:list-item>
        <text:list-item>
          <text:p text:style-name="P6">unix charset = EUCJP-MS 環境下で、ローマ数字の大文字(Ⅰ、Ⅱ、Ⅲ)などを大文字<text:change text:change-id="ct125529976"/><text:change-start text:change-id="ct125530120"/>・<text:change-end text:change-id="ct125530120"/>小文字変換した際に、バイト数が異なるため共有フォルダへのアクセスなどに失敗する問題の修正</text:p>
          <text:list>
            <text:list-item>
              <text:p text:style-name="P6"><text:change-start text:change-id="ct125531624"/><text:a xlink:type="simple" xlink:href="https://bugzilla.samba.org/show_bug.cgi?id=1029">https://bugzilla.samba.org/show_bug.cgi?id=1029</text:a><text:change-end text:change-id="ct125531624"/><text:change-start text:change-id="ct73696632"/></text:p>
              <text:list>
                <text:list-item>
                  <text:p text:style-name="P7">samba-3.0.23d-strupper_m.patch</text:p>
                </text:list-item>
                <text:list-item>
                  <text:p text:style-name="P7">samba-3.0.23d-struplower.patch<text:change-end text:change-id="ct73696632"/></text:p>
                </text:list-item>
              </text:list>
            </text:list-item>
          </text:list>
        </text:list-item>
        <text:list-item>
          <text:p text:style-name="P6">日本語manページの追加、および日本語manページのインストール処理の追加<text:change-start text:change-id="ct73699312"/></text:p>
          <text:list>
            <text:list-item>
              <text:list>
                <text:list-item>
                  <text:p text:style-name="P7">sa<text:change-end text:change-id="ct73699312"/><text:change-start text:change-id="ct73699456"/>mba-3.0.23d-i18nman.patch<text:change-end text:change-id="ct73699456"/></text:p>
                </text:list-item>
              </text:list>
            </text:list-item>
          </text:list>
        </text:list-item>
        <text:list-item>
          <text:p text:style-name="P6">Linux以外のプラットフォーム(Solarisなど)でmlock()の際のメモリアライン処理の修正(<text:change text:change-id="ct73700704"/><text:change-start text:change-id="ct73700848"/>Samba 3.0.25 からのバックポート<text:change-end text:change-id="ct73700848"/>)</text:p>
          <text:list>
            <text:list-item>
              <text:p text:style-name="P6"><text:change-start text:change-id="ct73702464"/><text:a xlink:type="simple" xlink:href="http://lists.samba.org/archive/samba-technical/2007-February/051863.html">http://lists.samba.org/archive/samba-technical/2007-February/051863.html</text:a><text:change-end text:change-id="ct73702464"/><text:change-start text:change-id="ct73703920"/></text:p>
              <text:list>
                <text:list-item>
                  <text:p text:style-name="P7">samba-3.0.24-memalign-for-mlock.patch<text:change-end text:change-id="ct73703920"/></text:p>
                </text:list-item>
              </text:list>
            </text:list-item>
          </text:list>
        </text:list-item>
        <text:list-item>
          <text:p text:style-name="P6">winbinddのメモリリークの修正<text:change-start text:change-id="ct73650200"/> (Samba 3.0.25 からのバックポート)<text:change-end text:change-id="ct73650200"/></text:p>
          <text:list>
            <text:list-item>
              <text:p text:style-name="P6"><text:a xlink:type="simple" xlink:href="http://lists.samba.org/archive/samba-technical/2007-February/051849.html">http://lists.samba.org/archive/samba-technical/2007-February/051849.html</text:a><text:change-start text:change-id="ct73653072"/></text:p>
              <text:list>
                <text:list-item>
                  <text:p text:style-name="P242">samba-3.0.25svn-winbindd_group-memoryleak.patch<text:change-end text:change-id="ct73653072"/></text:p>
                </text:list-item>
              </text:list>
            </text:list-item>
            <text:list-item>
              <text:p text:style-name="P6"><text:change-start text:change-id="ct73654520"/><text:a xlink:type="simple" xlink:href="http://lists.samba.org/archive/samba-technical/2007-March/052606.html">http://lists.samba.org/archive/samba-technical/2007-March/052606.html</text:a><text:change-end text:change-id="ct73654520"/><text:change text:change-id="ct73654664"/><text:change-start text:change-id="ct73656176"/></text:p>
              <text:list>
                <text:list-item>
                  <text:p text:style-name="P7">samba-3.0.24-winbind-ads-enum-groupmembers.patch<text:change-end text:change-id="ct73656176"/><text:change-start text:change-id="ct73657424"/></text:p>
                </text:list-item>
              </text:list>
            </text:list-item>
          </text:list>
        </text:list-item>
        <text:list-item>
          <text:p text:style-name="P6"><text:change-end text:change-id="ct73657424"/>LDAP連携時に、LDAPにアクセスする際に適切なパーミッションが設定されていない問題の修正<text:change-start text:change-id="ct73657568"/> (Samba 3.0.25 からのバックポート)<text:change-end text:change-id="ct73657568"/></text:p>
          <text:list>
            <text:list-item>
              <text:p text:style-name="P6"><text:change-start text:change-id="ct73659128"/><text:a xlink:type="simple" xlink:href="http://websvn.samba.org/cgi-bin/viewcvs.cgi?view=rev&amp;rev=21507">http://websvn.samba.org/cgi-bin/viewcvs.cgi?view=rev&amp;rev=21507</text:a><text:change-end text:change-id="ct73659128"/><text:change-start text:change-id="ct73660584"/></text:p>
              <text:list>
                <text:list-item>
                  <text:p text:style-name="P7">samba-3.0.25svn-become_root-to-access-ldap.patch<text:change-end text:change-id="ct73660584"/></text:p>
                </text:list-item>
              </text:list>
            </text:list-item>
          </text:list>
        </text:list-item>
        <text:list-item>
          <text:p text:style-name="P6">WinbindによるActive Directory連携時に<text:change text:change-id="ct73661832"/><text:change-start text:change-id="ct73661976"/> ID マップバックエンド ad<text:change-end text:change-id="ct73661976"/><text:change text:change-id="ct73662120"/><text:change-start text:change-id="ct73662264"/> ID<text:change-end text:change-id="ct73662264"/>を利用した際に、winbinddが異常終了する問題の修正<text:change-start text:change-id="ct125534216"/> (samba 3.0.25 からのバックポート)<text:change-end text:change-id="ct125534216"/></text:p>
          <text:list>
            <text:list-item>
              <text:p text:style-name="P6"><text:change-start text:change-id="ct125535712"/><text:a xlink:type="simple" xlink:href="http://lists.samba.org/archive/samba-cvs/2007-January/073777.html">http://lists.samba.org/archive/samba-cvs/2007-January/073777.html</text:a><text:change-end text:change-id="ct125535712"/><text:change-start text:change-id="ct125537168"/></text:p>
              <text:list>
                <text:list-item>
                  <text:p text:style-name="P7">samba-3.0.24-idmap_ad-use-attr_uidnumber.patch<text:change-end text:change-id="ct125537168"/></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125539792"/></text:p>
          <text:list>
            <text:list-item>
              <text:list>
                <text:list-item>
                  <text:p text:style-name="P7">samba-3.0.25svn-wbinfo-groupinfo.patch<text:change-end text:change-id="ct125539792"/><text:change-start text:change-id="ct125541040"/></text:p>
                </text:list-item>
              </text:list>
            </text:list-item>
          </text:list>
        </text:list-item>
        <text:list-item>
          <text:p text:style-name="P6">AD サーバへの接続失敗時に ldap_open() の失敗理由をエラーログに出力するための修正 (samba 3.0.25 <text:change-end text:change-id="ct125541040"/><text:change-start text:change-id="ct125541184"/>からのバックポート)<text:change-end text:change-id="ct125541184"/><text:change-start text:change-id="ct125542760"/></text:p>
          <text:list>
            <text:list-item>
              <text:list>
                <text:list-item>
                  <text:p text:style-name="P7"><text:change-end text:change-id="ct125542760"/><text:change text:change-id="ct125542904"/><text:change-start text:change-id="ct125543128"/><text:soft-page-break/>samba-3.0.24-ldap_open-debug.patch<text:change-end text:change-id="ct125543128"/><text:change-start text:change-id="ct125544448"/></text:p>
                </text:list-item>
              </text:list>
            </text:list-item>
          </text:list>
        </text:list-item>
        <text:list-item>
          <text:p text:style-name="P6">Solaris において krb5_locate_kdc() が衝突しクラッシュ<text:change-end text:change-id="ct125544448"/><text:change-start text:change-id="ct125544552"/>する問題の修正 (samba 3.0.25 からのバックポート)<text:change-end text:change-id="ct125544552"/><text:change-start text:change-id="ct125545912"/></text:p>
          <text:list>
            <text:list-item>
              <text:list>
                <text:list-item>
                  <text:p text:style-name="P7">samba-3.0.24-krb5_locate_kdc.patch<text:change-end text:change-id="ct125545912"/><text:change-start text:change-id="ct125547120"/></text:p>
                </text:list-item>
              </text:list>
            </text:list-item>
          </text:list>
        </text:list-item>
        <text:list-item>
          <text:p text:style-name="P6">パスワードバックエンド ldapsam において、LDAP DIT に <text:change-end text:change-id="ct125547120"/><text:change-start text:change-id="ct125547264"/>sambaAlgorithmicRidBase 属性がある場合、もしくは sambaNextRid 属性がない場合に algorithmic rid にフォールバック<text:change-end text:change-id="ct125547264"/><text:change-start text:change-id="ct125547368"/>するための修正 (旧バージョンとの互換性確保)<text:change-end text:change-id="ct125547368"/><text:change-start text:change-id="ct125548840"/></text:p>
          <text:list>
            <text:list-item>
              <text:list>
                <text:list-item>
                  <text:p text:style-name="P7"><text:change-end text:change-id="ct125548840"/><text:change-start text:change-id="ct125548984"/>samba-3.0.24-ldapsam-algorithmic-rid.patch<text:change-end text:change-id="ct125548984"/><text:change-start text:change-id="ct125550192"/></text:p>
                </text:list-item>
              </text:list>
            </text:list-item>
          </text:list>
        </text:list-item>
        <text:list-item>
          <text:p text:style-name="P249"><text:change-end text:change-id="ct125550192"/><text:change-start text:change-id="ct125550296"/>SMBのchain reply<text:change-end text:change-id="ct125550296"/><text:change-start text:change-id="ct125550400"/>処理でバッファサイズ<text:change-end text:change-id="ct125550400"/><text:change-start text:change-id="ct125553224"/>が適切でない問題を修正</text:p>
          <text:list>
            <text:list-item>
              <text:p text:style-name="P249"><text:a xlink:type="simple" xlink:href="http://websvn.samba.org/cgi-bin/viewcvs.cgi?view=rev&amp;root=samba&amp;rev=21731">http://websvn.samba.org/cgi-bin/viewcvs.cgi?view=rev&amp;root=samba&amp;rev=21731</text:a></text:p>
              <text:list>
                <text:list-item>
                  <text:p text:style-name="P7"><text:change-end text:change-id="ct125553224"/><text:change-start text:change-id="ct125553368"/>samba-3.0.24-chain_reply-new_size.patch<text:change-end text:change-id="ct125553368"/><text:change-start text:change-id="ct125379008"/></text:p>
                </text:list-item>
              </text:list>
            </text:list-item>
          </text:list>
        </text:list-item>
        <text:list-item>
          <text:p text:style-name="P249">security=shareの設定時<text:change-end text:change-id="ct125379008"/><text:change-start text:change-id="ct125665288"/>に、SMBパケット内に格納されている共有名のバッファの<text:change-end text:change-id="ct125665288"/><text:change-start text:change-id="ct125666624"/>位置を正しく扱っていない問題の修正</text:p>
          <text:list>
            <text:list-item>
              <text:list>
                <text:list-item>
                  <text:p text:style-name="P7">samba-3.0.25svn-secu<text:change-end text:change-id="ct125666624"/><text:change-start text:change-id="ct125666808"/>rity-share.patch<text:change-end text:change-id="ct125666808"/><text:change-start text:change-id="ct125668016"/></text:p>
                </text:list-item>
              </text:list>
            </text:list-item>
          </text:list>
        </text:list-item>
        <text:list-item>
          <text:p text:style-name="P249"><text:change-end text:change-id="ct125668016"/><text:change text:change-id="ct125668120"/><text:change-start text:change-id="ct125668224"/>winbind利用時にActive Directoryに多数のユーザ/グループエントリが登録されている場合に<text:change-end text:change-id="ct125668224"/><text:change-start text:change-id="ct125668328"/>エントリの取得に<text:change-end text:change-id="ct125668328"/><text:change-start text:change-id="ct125668432"/>失敗する問題の修正<text:change-end text:change-id="ct125668432"/><text:change-start text:change-id="ct125669840"/></text:p>
          <text:list>
            <text:list-item>
              <text:p text:style-name="P249"><text:a xlink:type="simple" xlink:href="https://bugzilla.samba.org/show_bug.cgi?id=3024">https://bugzilla.samba.org/show_bug.cgi?id=3024</text:a><text:change-end text:change-id="ct125669840"/><text:change-start text:change-id="ct125671336"/></text:p>
              <text:list>
                <text:list-item>
                  <text:p text:style-name="P7">samba-3.0.25svn-winbind-ads-user-count.patch<text:change-end text:change-id="ct125671336"/><text:change-start text:change-id="ct125672544"/></text:p>
                </text:list-item>
              </text:list>
            </text:list-item>
          </text:list>
        </text:list-item>
        <text:list-item>
          <text:p text:style-name="P249"><text:change-end text:change-id="ct125672544"/><text:change-start text:change-id="ct125680168"/>パスワードの有効期限を無期限に延長することを可能にする修正</text:p>
          <text:list>
            <text:list-item>
              <text:p text:style-name="P302"><text:a xlink:type="simple" xlink:href="https://bugzilla.samba.org/show_bug.cgi?id=2836">https://bugzilla.samba.org/show_bug.cgi?id=2836</text:a></text:p>
              <text:list>
                <text:list-item>
                  <text:p text:style-name="P7"><text:change-end text:change-id="ct125680168"/><text:change-start text:change-id="ct125680312"/>samba-3.0.24-password-never-expires.patch<text:change-end text:change-id="ct125680312"/><text:change-start text:change-id="ct125681520"/></text:p>
                </text:list-item>
              </text:list>
            </text:list-item>
          </text:list>
        </text:list-item>
        <text:list-item>
          <text:p text:style-name="P249">LDAPサーバからの切断を検出せずに、既に切断されたLDAP接続で10回のリトライ(約10秒間)後<text:change-end text:change-id="ct125681520"/><text:change-start text:change-id="ct125684288"/>、LDAPサーバに再接続する問題を修正</text:p>
          <text:list>
            <text:list-item>
              <text:p text:style-name="P302"><text:a xlink:type="simple" xlink:href="https://bugzilla.samba.org/show_bug.cgi?id=4372">https://bugzilla.samba.org/show_bug.cgi?id=4372</text:a></text:p>
            </text:list-item>
          </text:list>
        </text:list-item>
      </text:list>
      <text:list text:style-name="L4">
        <text:list-item text:start-value="1">
          <text:list>
            <text:list-item text:start-value="1">
              <text:list>
                <text:list-item text:start-value="1">
                  <text:p text:style-name="P213"><text:change-end text:change-id="ct125684288"/><text:change-start text:change-id="ct125684392"/>samba-3.0.25svn-ldap-rebind-on-serverdown.patch<text:change-end text:change-id="ct125684392"/><text:change-start text:change-id="ct125685656"/></text:p>
                </text:list-item>
              </text:list>
            </text:list-item>
          </text:list>
        </text:list-item>
      </text:list>
      <text:list text:style-name="L2">
        <text:list-item text:start-value="1">
          <text:p text:style-name="P249">Solaris10のZFSでボリュームシャドウコピー機能を利用可能にするための、VFS用<text:change-end text:change-id="ct125685656"/><text:change-start text:change-id="ct125687072"/>モジュールの追加</text:p>
          <text:list>
            <text:list-item>
              <text:p text:style-name="P249"><text:change-end text:change-id="ct125687072"/><text:change-start text:change-id="ct125688664"/><text:a xlink:type="simple" xlink:href="http://lists.samba.org/archive/samba-technical/2007-February/051506.html">http://lists.samba.org/archive/samba-technical/2007-February/051506.html</text:a></text:p>
              <text:list>
                <text:list-item>
                  <text:p text:style-name="P7">samba-3.0.24-vfs_shadow_copy_zfs.patch<text:change-end text:change-id="ct125688664"/><text:change-start text:change-id="ct125693992"/></text:p>
                </text:list-item>
              </text:list>
            </text:list-item>
          </text:list>
        </text:list-item>
        <text:list-item>
          <text:p text:style-name="P249"><text:change-end text:change-id="ct125693992"/><text:change-start text:change-id="ct125695408"/>security = server設定時にドメインコントローラの探索に時間がかかるため、認証ダイアログの表示が遅延する問題の修正</text:p>
          <text:list>
            <text:list-item>
              <text:list>
                <text:list-item>
                  <text:p text:style-name="P7">samba-3.0.24-improve_security_server.patch<text:change-end text:change-id="ct125695408"/></text:p>
                </text:list-item>
              </text:list>
            </text:list-item>
          </text:list>
        </text:list-item>
        <text:list-item>
          <text:p text:style-name="P6"><text:change-start text:change-id="ct125847304"/>pam_smbpass.so<text:span text:style-name="T1">モジュールを利用して、passwdコマンドでSambaのパスワード変更を試みると、パスワード変更に失敗する問題の修正</text:span></text:p>
          <text:list>
            <text:list-item>
              <text:p text:style-name="P6"><text:a xlink:type="simple" xlink:href="https://bugzilla.samba.org/show_bug.cgi?id=4759"><text:span text:style-name="T1">https://bugzilla.samba.org/show_bug.cgi?id=4759</text:span></text:a></text:p>
              <text:list>
                <text:list-item>
                  <text:p text:style-name="P7">samba-3.0.25bsvn-pdb_ldap-ber_printf-n.patch</text:p>
                </text:list-item>
              </text:list>
            </text:list-item>
          </text:list>
        </text:list-item>
        <text:list-item>
          <text:p text:style-name="P6">LDAPサーバーのホスト名にドメイン名が設定されていないとき、DNSによる名前解決ができない場合などに、LDAPサーバーに接続できない問題を修正</text:p>
          <text:list>
            <text:list-item>
              <text:list>
                <text:list-item>
                  <text:p text:style-name="P7">samba-3.0.24-ads_connect-ip.patch</text:p>
                </text:list-item>
              </text:list>
            </text:list-item>
          </text:list>
        </text:list-item>
        <text:list-item>
          <text:p text:style-name="P6">Solaris10のPAM+Winbind環境でpam_winbindを利用したパスワード変更機能が動作しない問題を修正</text:p>
          <text:list>
            <text:list-item>
              <text:list>
                <text:list-item>
                  <text:p text:style-name="P6">samba-3.0.24-pam_winbind-chauthtok.patch</text:p>
                </text:list-item>
              </text:list>
            </text:list-item>
          </text:list>
        </text:list-item>
        <text:list-item>
          <text:p text:style-name="P6"><text:soft-page-break/>パスワード<text:span text:style-name="T1">の有効期限に近づいたアカウントに対して、Windowsと同じく14日前から警告が表示されるように修正</text:span></text:p>
          <text:list>
            <text:list-item>
              <text:list>
                <text:list-item>
                  <text:p text:style-name="P7">samba-3.0.24-pam_winbind-warn-expires.patch</text:p>
                </text:list-item>
              </text:list>
            </text:list-item>
          </text:list>
        </text:list-item>
        <text:list-item>
          <text:p text:style-name="P6">VFSのrecycleモジュールで、min sizeパラメーター以下のサイズのファイルを無視するように修正</text:p>
          <text:list>
            <text:list-item>
              <text:p text:style-name="P6"><text:a xlink:type="simple" xlink:href="https://bugzilla.samba.org/show_bug.cgi?id=4409"><text:span text:style-name="T1">https://bugzilla.samba.org/show_bug.cgi?id=4409</text:span></text:a></text:p>
              <text:list>
                <text:list-item>
                  <text:p text:style-name="P7">samba-3.0.24-vfs_recycle-minsize.patch</text:p>
                </text:list-item>
              </text:list>
            </text:list-item>
          </text:list>
        </text:list-item>
        <text:list-item>
          <text:p text:style-name="P6">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7">samba-3.0.24-vfs_recycle-touch.patch</text:p>
                </text:list-item>
              </text:list>
            </text:list-item>
          </text:list>
        </text:list-item>
        <text:list-item>
          <text:p text:style-name="P6">ユーザー<text:span text:style-name="T1">マネージャーの「パスワードの変更を禁止する」機能をバックポート</text:span></text:p>
          <text:list>
            <text:list-item>
              <text:list>
                <text:list-item>
                  <text:p text:style-name="P7">samba-3.0.24-passwdcannotchange.patch</text:p>
                </text:list-item>
              </text:list>
            </text:list-item>
          </text:list>
        </text:list-item>
        <text:list-item>
          <text:p text:style-name="P6">64bit環境で、Sambaのユーザーパスワード有効期限などに関する属性が64bitで作成されますが、適切に処理されていなかった問題を修正</text:p>
          <text:list>
            <text:list-item>
              <text:list>
                <text:list-item>
                  <text:p text:style-name="P7">samba-3.0.24-improve_64bit_time_t.patch</text:p>
                </text:list-item>
              </text:list>
            </text:list-item>
          </text:list>
        </text:list-item>
        <text:list-item>
          <text:p text:style-name="P6">Solaris8などでSambaにリンクするスレッドライブラリが原因で、コネクションが頻繁に切断される問題を修正</text:p>
          <text:list>
            <text:list-item>
              <text:p text:style-name="P6"><text:a xlink:type="simple" xlink:href="https://bugzilla.samba.org/show_bug.cgi?id=5024"><text:span text:style-name="T1">https://bugzilla.samba.org/show_bug.cgi?id=5024</text:span></text:a></text:p>
              <text:list>
                <text:list-item>
                  <text:p text:style-name="P7">samba-3.0.24-solaris-libsmbclient-mt.patch</text:p>
                </text:list-item>
              </text:list>
            </text:list-item>
          </text:list>
        </text:list-item>
        <text:list-item>
          <text:p text:style-name="P249">パスワード<text:span text:style-name="T1">変更時に、LDAPに設定されたパスワードポリシーを満たさなかった場合のエラーコードをNT_STATUS_PASSWORD_RESTRICTIONに変更</text:span></text:p>
          <text:list>
            <text:list-item>
              <text:p text:style-name="P249"><text:a xlink:type="simple" xlink:href="https://bugzilla.samba.org/show_bug.cgi?id=5163"><text:span text:style-name="T1">https://bugzilla.samba.org/show_bug.cgi?id=5163</text:span></text:a></text:p>
              <text:list>
                <text:list-item>
                  <text:p text:style-name="P7">samba-3.0.28.svn-ldap-password-policy.patch</text:p>
                </text:list-item>
              </text:list>
            </text:list-item>
          </text:list>
        </text:list-item>
        <text:list-item>
          <text:p text:style-name="P249">acl group controlパラメーターか、dos filemodeパラメーターが設定されているときに、ファイルの<text:span text:style-name="T1">書き込み権限を持つ</text:span>ユーザーがACLを変更可能にできるように修正</text:p>
          <text:list>
            <text:list-item>
              <text:p text:style-name="P249"><text:a xlink:type="simple" xlink:href="https://bugzilla.samba.org/show_bug.cgi?id=5202"><text:span text:style-name="T1">https://bugzilla.samba.org/show_bug.cgi?id=5202</text:span></text:a></text:p>
              <text:list>
                <text:list-item>
                  <text:p text:style-name="P7">samba-3.0.24-dos_filemode.patch</text:p>
                </text:list-item>
              </text:list>
            </text:list-item>
          </text:list>
        </text:list-item>
        <text:list-item>
          <text:p text:style-name="P249">nmbdの変数初期化漏れの修正</text:p>
          <text:list>
            <text:list-item>
              <text:p text:style-name="P249"><text:a xlink:type="simple" xlink:href="http://bugzilla.samba.org/show_bug.cgi?id=498">http://bugzilla.samba.org/show_bug.cgi?id=498</text:a></text:p>
              <text:list>
                <text:list-item>
                  <text:p text:style-name="P7">samba-3.0.27.svn-nmbd-bogus-interface.patch</text:p>
                </text:list-item>
              </text:list>
            </text:list-item>
          </text:list>
        </text:list-item>
        <text:list-item>
          <text:p text:style-name="P249">Solaris10でsamba-vscanモジュールをビルド可能に修正</text:p>
          <text:list>
            <text:list-item>
              <text:p text:style-name="P7">samba-vscan-buildsolaris.patch</text:p>
            </text:list-item>
          </text:list>
        </text:list-item>
        <text:list-item>
          <text:p text:style-name="P249">samba-vscanのsophieモジュールでファイル名が256バイトに制限されていた問題を修正</text:p>
          <text:list>
            <text:list-item>
              <text:p text:style-name="P7">samba-vscan-0.3.6b-sophie_pathlen.patch</text:p>
            </text:list-item>
          </text:list>
        </text:list-item>
      </text:list>
      <text:p text:style-name="P2"/>
      <text:p text:style-name="P2"><text:change-end text:change-id="ct125847304"/><text:change-start text:change-id="ct125847448"/></text:p>
      <text:list text:style-name="L5" text:continue-numbering="true">
        <text:list-item>
          <text:h text:style-name="P300" text:outline-level="1"><text:change-end text:change-id="ct125847448"/>OSSTechパッケージのベースとしたFedora Core用RPMパッケージで適用されていたパッチ</text:h>
        </text:list-item>
      </text:list>
      <text:p text:style-name="P2">OSSTech提供のパッケージは、Fedora Core用に提供されていたsamba-3.0.2<text:change text:change-id="ct125848768"/><text:change-start text:change-id="ct125848632"/>4<text:change-end text:change-id="ct125848632"/>-<text:change text:change-id="ct125848496"/><text:change-start text:change-id="ct125848360"/>1<text:change-end text:change-id="ct125848360"/><text:change text:change-id="ct125848224"/><text:change-start text:change-id="ct125848088"/>2<text:change-end text:change-id="ct125848088"/><text:change-start text:change-id="ct125847952"/>.fc7<text:change-end text:change-id="ct125847952"/>をもとに作成しています。このパッケージで適用されていた以下のパッチを、OSSTech提供のパッケージでも適用しています。</text:p>
      <text:list text:style-name="L3">
        <text:list-item text:start-value="1">
          <text:p text:style-name="P11"><text:soft-page-break/>winbinddの通信用パイプのディレクトリを”/tmp/.winbindd”から”/var/run/winbindd”に変更する修正<text:change-start text:change-id="ct125847848"/></text:p>
          <text:list>
            <text:list-item>
              <text:list>
                <text:list-item>
                  <text:p text:style-name="P10">samba-3.0.0beta1-pipedir.patch<text:change-end text:change-id="ct125847848"/></text:p>
                </text:list-item>
              </text:list>
            </text:list-item>
          </text:list>
        </text:list-item>
        <text:list-item>
          <text:p text:style-name="P11">smbd、nmbd、winbinddのログファイル名を”log.xxx”から”xxx.log”に変更する修正<text:change-start text:change-id="ct125847744"/></text:p>
          <text:list>
            <text:list-item>
              <text:list>
                <text:list-item>
                  <text:p text:style-name="P10">samba-3.0.23-logfiles.patch<text:change-end text:change-id="ct125847744"/></text:p>
                </text:list-item>
              </text:list>
            </text:list-item>
          </text:list>
        </text:list-item>
        <text:list-item>
          <text:p text:style-name="P11">nmbdなどに-nオプションでNetBIOS名を指定することを可能にする修正<text:change-start text:change-id="ct125847640"/></text:p>
          <text:list>
            <text:list-item>
              <text:list>
                <text:list-item>
                  <text:p text:style-name="P10">samba-3.0.0rc3-nmbd-netbiosname.patch<text:change-end text:change-id="ct125847640"/></text:p>
                </text:list-item>
              </text:list>
            </text:list-item>
          </text:list>
        </text:list-item>
        <text:list-item>
          <text:p text:style-name="P11">Winbind連携利用時にグループ情報のパスワードエントリを”x”の代わりに”*”を設定する修正<text:change-start text:change-id="ct125859032"/></text:p>
          <text:list>
            <text:list-item>
              <text:list>
                <text:list-item>
                  <text:p text:style-name="P10">samba-3.0.23rc3-passwd.patch<text:change-end text:change-id="ct125859032"/></text:p>
                </text:list-item>
              </text:list>
            </text:list-item>
          </text:list>
        </text:list-item>
        <text:list-item>
          <text:p text:style-name="P11">smbspoolコマンドでユーザ名が指定されていないときに、NULLの代わりに”dummy”を設定する修正<text:change-start text:change-id="ct125861648"/></text:p>
          <text:list>
            <text:list-item>
              <text:list>
                <text:list-item>
                  <text:p text:style-name="P10"><text:change-end text:change-id="ct125861648"/><text:change-start text:change-id="ct125861792"/>samba-3.0.21pre1-smbspool.patch<text:change-end text:change-id="ct125861792"/></text:p>
                </text:list-item>
              </text:list>
            </text:list-item>
          </text:list>
        </text:list-item>
        <text:list-item>
          <text:p text:style-name="P11">smbclientの-Mオプション利用時に138番ポートを利用するように変更<text:change-start text:change-id="ct125864344"/></text:p>
          <text:list>
            <text:list-item>
              <text:list>
                <text:list-item>
                  <text:p text:style-name="P10">samba-3.0.13-smbclient.patch<text:change-end text:change-id="ct125864344"/><text:change-start text:change-id="ct125865552"/></text:p>
                </text:list-item>
              </text:list>
            </text:list-item>
          </text:list>
        </text:list-item>
        <text:list-item>
          <text:p text:style-name="P11">msdfs root パラメータのデフォルト値をSamba 3.0.25 と同様に yes から no に変更<text:change-end text:change-id="ct125865552"/><text:change-start text:change-id="ct125867088"/></text:p>
          <text:list>
            <text:list-item>
              <text:list>
                <text:list-item>
                  <text:p text:style-name="P10">samba-3.0.24-msdfs-root-no.patch<text:change-end text:change-id="ct125867088"/><text:change-start text:change-id="ct125869744"/></text:p>
                </text:list-item>
              </text:list>
            </text:list-item>
          </text:list>
        </text:list-item>
        <text:list-item>
          <text:p text:style-name="P11">pam_winbind がドメインコントローラにないユーザ認証に対して常にエラーログを出力してしまう問題の修正</text:p>
          <text:list>
            <text:list-item>
              <text:p text:style-name="P11"><text:a xlink:type="simple" xlink:href="https://bugzilla.samba.org/show_bug.cgi?id=4094">https://bugzilla.samba.org/show_bug.cgi?id=4094</text:a><text:change-end text:change-id="ct125869744"/><text:change-start text:change-id="ct125871200"/></text:p>
              <text:list>
                <text:list-item>
                  <text:p text:style-name="P10">samba-3.0.24-pam_winbind-fixes.patch<text:change-end text:change-id="ct125871200"/><text:change text:change-id="ct125871488"/><text:change text:change-id="ct125871344"/><text:change-start text:change-id="ct125872632"/></text:p>
                </text:list-item>
              </text:list>
            </text:list-item>
          </text:list>
        </text:list-item>
        <text:list-item>
          <text:p text:style-name="P267"><text:change-end text:change-id="ct125872632"/><text:change-start text:change-id="ct125872736"/>ライブラリbuild時の<text:change-end text:change-id="ct125872736"/><text:change-start text:change-id="ct125872840"/>libnssモジュール<text:change-end text:change-id="ct125872840"/><text:change-start text:change-id="ct125874128"/>のチェックを追加</text:p>
          <text:list>
            <text:list-item>
              <text:list>
                <text:list-item>
                  <text:p text:style-name="P10">samba-3.0.24-enable_pam_nss_tests.patch<text:change-end text:change-id="ct125874128"/><text:change-start text:change-id="ct125877848"/></text:p>
                </text:list-item>
              </text:list>
            </text:list-item>
          </text:list>
        </text:list-item>
        <text:list-item>
          <text:p text:style-name="P267">libnss_winsのシンボル名が解決できない問題の修正</text:p>
          <text:list>
            <text:list-item>
              <text:list>
                <text:list-item>
                  <text:p text:style-name="P10">samba-3.0.24-nss_wins.patch</text:p>
                </text:list-item>
              </text:list>
            </text:list-item>
          </text:list>
        </text:list-item>
        <text:list-item>
          <text:p text:style-name="P267"><text:change-end text:change-id="ct125877848"/><text:change-start text:change-id="ct125879344"/>Windows Vistaでmsdfsのエラーが発生したときに、適切なエラーメッセージを返却するための修正</text:p>
          <text:list>
            <text:list-item>
              <text:list>
                <text:list-item>
                  <text:p text:style-name="P10"><text:change-end text:change-id="ct125879344"/><text:change-start text:change-id="ct125879528"/>samba-3.0.24-vista_msdfs_errcodes.patch<text:change-end text:change-id="ct125879528"/></text:p>
                </text:list-item>
              </text:list>
            </text:list-item>
          </text:list>
        </text:list-item>
      </text:list>
      <text:p text:style-name="P2"/>
      <text:list text:style-name="L5" text:continue-numbering="true">
        <text:list-item>
          <text:h text:style-name="P295" text:outline-level="1">更新履歴<text:change-start text:change-id="ct125908232"/></text:h>
        </text:list-item>
      </text:list>
      <text:list text:style-name="L8">
        <text:list-item>
          <text:p text:style-name="P110">2008年6月4日: 第12版 (samba 3.0.24-1.45_OSSTECH)</text:p>
          <text:list>
            <text:list-item>
              <text:p text:style-name="P110">Windows Vista SP1利用時の不具合修正</text:p>
              <text:list>
                <text:list-item>
                  <text:p text:style-name="P110">samba-3.0.24-vistasp1_krb5.patch</text:p>
                </text:list-item>
              </text:list>
            </text:list-item>
            <text:list-item>
              <text:p text:style-name="P110">samba-vscanのsophieモジュールの不具合修正</text:p>
              <text:list>
                <text:list-item>
                  <text:p text:style-name="P110">samba-vscan-0.3.6b-sophie_pathlen.patch</text:p>
                </text:list-item>
              </text:list>
            </text:list-item>
            <text:list-item>
              <text:p text:style-name="P110">セキュリティパッチの適用</text:p>
              <text:list>
                <text:list-item>
                  <text:p text:style-name="P110">CVE-2008-1105の脆弱性修正</text:p>
                  <text:list>
                    <text:list-item>
                      <text:p text:style-name="P110">samba-3.0.24-CVE-2008-1105.patch</text:p>
                    </text:list-item>
                  </text:list>
                </text:list-item>
              </text:list>
            </text:list-item>
            <text:list-item>
              <text:p text:style-name="P110">WINS複製用スクリプト追加</text:p>
              <text:list>
                <text:list-item>
                  <text:p text:style-name="P110">wins-push.pl、wins-push.conf</text:p>
                </text:list-item>
              </text:list>
            </text:list-item>
          </text:list>
        </text:list-item>
        <text:list-item>
          <text:p text:style-name="P110">2008年3月4日: 第１１版(samba 3.0.24-1.38_OSSTECH)</text:p>
          <text:list>
            <text:list-item>
              <text:p text:style-name="P110">vfs_file_quotaモジュール追加</text:p>
              <text:list>
                <text:list-item>
                  <text:p text:style-name="P110"><text:soft-page-break/>samba-3.0.24-vfs_file_quota.patch</text:p>
                </text:list-item>
              </text:list>
            </text:list-item>
            <text:list-item>
              <text:p text:style-name="P110">nmbdの変数初期化漏れの修正</text:p>
              <text:list>
                <text:list-item>
                  <text:p text:style-name="P110">samba-3.0.27.svn-nmbd-bogus-interface.patch</text:p>
                </text:list-item>
              </text:list>
            </text:list-item>
            <text:list-item>
              <text:p text:style-name="P110">Solaris10(U4)対応</text:p>
            </text:list-item>
            <text:list-item>
              <text:p text:style-name="P110">USRMGR用スクリプトの改善</text:p>
            </text:list-item>
            <text:list-item>
              <text:p text:style-name="P110">Solaris10用samba-vscanモジュール対応</text:p>
              <text:list>
                <text:list-item>
                  <text:p text:style-name="P110">samba-vscan-buildsolaris.patch</text:p>
                </text:list-item>
              </text:list>
            </text:list-item>
          </text:list>
        </text:list-item>
        <text:list-item>
          <text:p text:style-name="P110">2008<text:span text:style-name="T1">年1月18日: 第10版(samba 3.0.24</text:span><text:change-end text:change-id="ct125908232"/><text:change-start text:change-id="ct125911016"/><text:span text:style-name="T1">-1.34_OSSTECH)</text:span></text:p>
          <text:list>
            <text:list-item>
              <text:p text:style-name="P110">セキュリティ<text:span text:style-name="T1">パッチの追加</text:span></text:p>
              <text:list>
                <text:list-item>
                  <text:p text:style-name="P110">samba-3.0.24-CVE-2007-4572.patch<text:change-end text:change-id="ct125911016"/><text:change-start text:change-id="ct125916048"/></text:p>
                </text:list-item>
                <text:list-item>
                  <text:p text:style-name="P110">samba-3.0.27a-CVE-2007-6015.patch</text:p>
                </text:list-item>
              </text:list>
            </text:list-item>
            <text:list-item>
              <text:p text:style-name="P110">パスワード<text:span text:style-name="T1">変更時にLDAPのパスワードポリシーを満たさなかった場合のエラーコードを修正</text:span></text:p>
              <text:list>
                <text:list-item>
                  <text:p text:style-name="P110">samba-3.0.28.svn-ldap-password-policy.patch</text:p>
                </text:list-item>
              </text:list>
            </text:list-item>
            <text:list-item>
              <text:p text:style-name="P110"><text:change-end text:change-id="ct125916048"/><text:change-start text:change-id="ct125917592"/>acl group control<text:span text:style-name="T1">パラメーター、もしくはdos filemodeパラメーターが設定されているときに、ファイルの書き込み権限を持つユーザーがACLの設定を変更可能に修正</text:span></text:p>
              <text:list>
                <text:list-item>
                  <text:p text:style-name="P110">samba-3.0.24-dos_filemode.patch<text:change-end text:change-id="ct125917592"/><text:change-start text:change-id="ct125922888"/></text:p>
                </text:list-item>
              </text:list>
            </text:list-item>
          </text:list>
        </text:list-item>
      </text:list>
      <text:list text:style-name="L9">
        <text:list-item>
          <text:p text:style-name="P137">2007<text:span text:style-name="T1">年10月25日: 第9版 (samba 3.0.24-1.29_OSSTECH)</text:span></text:p>
          <text:list>
            <text:list-item>
              <text:p text:style-name="P137"><text:change-end text:change-id="ct125922888"/><text:change-start text:change-id="ct125924240"/>pam_smbpasswdのPAMモジュールのパスワード変更に関する問題を修正</text:p>
            </text:list-item>
          </text:list>
        </text:list-item>
      </text:list>
      <text:list text:style-name="L2">
        <text:list-item text:start-value="1">
          <text:list>
            <text:list-item text:start-value="1">
              <text:list>
                <text:list-item text:start-value="1">
                  <text:p text:style-name="P249"><text:change-end text:change-id="ct125924240"/><text:change-start text:change-id="ct125925816"/>samba-3.0.25bsvn-pdb_ldap-ber_printf-n.patch</text:p>
                </text:list-item>
              </text:list>
            </text:list-item>
            <text:list-item>
              <text:p text:style-name="P249"><text:span text:style-name="T1">参照するLDAPサーバーのホスト名にドメイン名が設定されていないとき、ADへの接続に</text:span><text:change-end text:change-id="ct125925816"/><text:change-start text:change-id="ct125927472"/><text:span text:style-name="T1">失敗する問題の修正</text:span></text:p>
              <text:list>
                <text:list-item>
                  <text:p text:style-name="P249"><text:span text:style-name="T1">samba-3.0.25bsvn-pdb_lldap-ber_pri</text:span><text:change-end text:change-id="ct125927472"/><text:change-start text:change-id="ct125928856"/><text:span text:style-name="T1">ntf-n.patch</text:span></text:p>
                </text:list-item>
              </text:list>
            </text:list-item>
            <text:list-item>
              <text:p text:style-name="P249"><text:change-end text:change-id="ct125928856"/><text:change-start text:change-id="ct125930048"/>Solaris10でPAM+Winbind構成のときに、pam_smbpassによるパスワード変更が行えない問題を修正。</text:p>
              <text:list>
                <text:list-item>
                  <text:p text:style-name="P249"><text:change-end text:change-id="ct125930048"/><text:change-start text:change-id="ct125931312"/>samba-3.0.24-pam_winbind-chauthtok.patch</text:p>
                </text:list-item>
              </text:list>
            </text:list-item>
            <text:list-item>
              <text:p text:style-name="P249">パスワード<text:span text:style-name="T1">の</text:span><text:change-end text:change-id="ct125931312"/><text:change-start text:change-id="ct125932856"/><text:span text:style-name="T1">有効期限の14日前から、有効期限が近づいていることを示すメッセージを表示するように変更</text:span></text:p>
              <text:list>
                <text:list-item>
                  <text:p text:style-name="P249"><text:span text:style-name="T1">samba-</text:span><text:change-end text:change-id="ct125932856"/><text:change-start text:change-id="ct125934184"/><text:span text:style-name="T1">3.0.24-pam_winbind-warn-expires.patch</text:span></text:p>
                </text:list-item>
              </text:list>
            </text:list-item>
            <text:list-item>
              <text:p text:style-name="P249">ごみ<text:span text:style-name="T1">箱フォルダに移動できる最小のファイル</text:span><text:change-end text:change-id="ct125934184"/><text:change-start text:change-id="ct125935520"/><text:span text:style-name="T1">サイズ制限を指定可能に改善</text:span></text:p>
              <text:list>
                <text:list-item>
                  <text:p text:style-name="P249"><text:span text:style-name="T1">samba-3.0.24-vfs_recycle-mi</text:span><text:change-end text:change-id="ct125935520"/><text:change-start text:change-id="ct125936896"/><text:span text:style-name="T1">nsize.patch</text:span></text:p>
                </text:list-item>
              </text:list>
            </text:list-item>
            <text:list-item>
              <text:p text:style-name="P249">ごみ<text:change-end text:change-id="ct125936896"/><text:change-start text:change-id="ct125937000"/><text:span text:style-name="T1">箱機能利用時に、他のユーザーによって削除されたファイル</text:span><text:change-end text:change-id="ct125937000"/><text:change-start text:change-id="ct125939400"/><text:span text:style-name="T1">にアクセス可能にするための修正<text:tab/></text:span></text:p>
              <text:list>
                <text:list-item>
                  <text:p text:style-name="P249">samba-3.0.24-vfs_recycle-touch.patch</text:p>
                </text:list-item>
              </text:list>
            </text:list-item>
            <text:list-item>
              <text:p text:style-name="P249">ユーザー<text:span text:style-name="T1">マネージャーで「パスワードの変更を禁止する」</text:span><text:change-end text:change-id="ct125939400"/><text:change-start text:change-id="ct125943304"/><text:span text:style-name="T1">機能を利用可能に改善</text:span></text:p>
              <text:list>
                <text:list-item>
                  <text:p text:style-name="P249">samba-3.0.24-passwdcannotochange.patch</text:p>
                </text:list-item>
                <text:list-item>
                  <text:p text:style-name="P249">samba-3.0.24-improve_64bit_time_t.patch</text:p>
                </text:list-item>
              </text:list>
            </text:list-item>
            <text:list-item>
              <text:p text:style-name="P249"><text:span text:style-name="T1">Solaris8</text:span><text:change-end text:change-id="ct125943304"/><text:change-start text:change-id="ct125943624"/><text:span text:style-name="T1">などでリンクされるスレッドライブラリが原因で、コネクションが一定時間を越えると切断</text:span><text:change-end text:change-id="ct125943624"/><text:change-start text:change-id="ct125945224"/><text:span text:style-name="T1">されてしまう問題を修正</text:span></text:p>
              <text:list>
                <text:list-item>
                  <text:p text:style-name="P249">samba-3.0.24-solaris-libsmbclient-mt.patch<text:change-end text:change-id="ct125945224"/></text:p>
                </text:list-item>
              </text:list>
            </text:list-item>
          </text:list>
        </text:list-item>
      </text:list>
      <text:list text:style-name="L4">
        <text:list-item text:start-value="1">
          <text:p text:style-name="P13"><text:change-start text:change-id="ct125963312"/>2007年7月9日: 第8版 (samba 3.0.24-1.22_OSSTECH)</text:p>
          <text:list>
            <text:list-item>
              <text:p text:style-name="P13">security = server設定時にクライアント側で認証ダイアログの表示が遅延する問題の改善</text:p>
              <text:list>
                <text:list-item>
                  <text:p text:style-name="P13">samba-3.0.24-improve_security_server.patch</text:p>
                </text:list-item>
              </text:list>
            </text:list-item>
            <text:list-item>
              <text:p text:style-name="P13"><text:soft-page-break/>Solaris ZFSでボリュームシャドウコピー機能を利用するためのVFSモジュールの追加</text:p>
              <text:list>
                <text:list-item>
                  <text:p text:style-name="P13">samba-3.0.24-vfs_shadow_copy_zfs.patch</text:p>
                </text:list-item>
              </text:list>
            </text:list-item>
            <text:list-item>
              <text:p text:style-name="P13">smbclientで日本語共有名が利用できない問題の修正</text:p>
              <text:list>
                <text:list-item>
                  <text:p text:style-name="P13">samba-3.0.24-tar_options.patchの削除</text:p>
                </text:list-item>
              </text:list>
            </text:list-item>
          </text:list>
        </text:list-item>
        <text:list-item>
          <text:p text:style-name="P13">2007年6月10日: 第7版(samba 3.0.24-1.19_OSSTECH)</text:p>
          <text:list>
            <text:list-item>
              <text:p text:style-name="P13">セキュリティパッチ(CVE-2007-2447)の不具合の修正</text:p>
              <text:list>
                <text:list-item>
                  <text:p text:style-name="P13">samba-3.0.24-CVE-2007-2447_v2.patch</text:p>
                </text:list-item>
              </text:list>
            </text:list-item>
            <text:list-item>
              <text:p text:style-name="P13">セキュリティパッチ(CVE-2007-2446)の不具合の修正</text:p>
              <text:list>
                <text:list-item>
                  <text:p text:style-name="P13">samba-3.0.24-CVE-2007-2446_v2.patch</text:p>
                </text:list-item>
              </text:list>
            </text:list-item>
            <text:list-item>
              <text:p text:style-name="P13">セキュリティパッチ(CVE-2007-2444)のパッチの統合</text:p>
              <text:list>
                <text:list-item>
                  <text:p text:style-name="P13">samba-3.0.24-CVE-2007-2444_v2.patch</text:p>
                </text:list-item>
              </text:list>
            </text:list-item>
          </text:list>
        </text:list-item>
        <text:list-item>
          <text:p text:style-name="P13"><text:change-end text:change-id="ct125963312"/><text:change-start text:change-id="ct125969656"/>2007年6月 4日: 第6版 (samba 3.0.24-1.17_OSSTECH)</text:p>
          <text:list>
            <text:list-item>
              <text:p text:style-name="P13">セキュリティパッチ(CVE-2007-2444)の不具合修正</text:p>
              <text:list>
                <text:list-item>
                  <text:p text:style-name="P13">samba-3.0.24-CVE-2007-2444-fix.patch</text:p>
                </text:list-item>
              </text:list>
            </text:list-item>
            <text:list-item>
              <text:p text:style-name="P13">samba-3.0.25に適用された修正のバックポート</text:p>
              <text:list>
                <text:list-item>
                  <text:p text:style-name="P13">samba-3.0.25svn-ldap-rebind-on-serverdown.patch</text:p>
                </text:list-item>
              </text:list>
            </text:list-item>
          </text:list>
        </text:list-item>
        <text:list-item>
          <text:p text:style-name="P13"><text:change-end text:change-id="ct125969656"/><text:change-start text:change-id="ct125989424"/>2007年5月15日: <text:s/>第5版(samba 3.0.24-1.15_OSSTECH)</text:p>
          <text:list>
            <text:list-item>
              <text:p text:style-name="P13">セキュリティパッチの追加</text:p>
              <text:list>
                <text:list-item>
                  <text:p text:style-name="P13">samba-3.0.24-CVE-2007-2444.patch</text:p>
                </text:list-item>
                <text:list-item>
                  <text:p text:style-name="P13">samba-3.0.24-CVE-2007-2446.patch</text:p>
                </text:list-item>
                <text:list-item>
                  <text:p text:style-name="P13">samba-3.0.24-CVE-2007-2447.patch</text:p>
                </text:list-item>
              </text:list>
            </text:list-item>
            <text:list-item>
              <text:p text:style-name="P13">Fedora Coreのパッケージに適用されたパッチの追加</text:p>
              <text:list>
                <text:list-item>
                  <text:p text:style-name="P13">samba-3.0.24-enable_pam_nss_tests.patch</text:p>
                </text:list-item>
                <text:list-item>
                  <text:p text:style-name="P13">samba-3.0.24-nss_wins.patch</text:p>
                </text:list-item>
                <text:list-item>
                  <text:p text:style-name="P13">samba-3.0.24-vista_msdfs_errcodes.patch</text:p>
                </text:list-item>
              </text:list>
            </text:list-item>
            <text:list-item>
              <text:p text:style-name="P13">samba-3.0.25に適用された修正のバックポート</text:p>
              <text:list>
                <text:list-item>
                  <text:p text:style-name="P13">samba-3.0.24-chain_reply-new_size.patch</text:p>
                </text:list-item>
                <text:list-item>
                  <text:p text:style-name="P13">samba-3.0.25svn-security-share.patch</text:p>
                </text:list-item>
                <text:list-item>
                  <text:p text:style-name="P13">samba-3.0.25svn-winbind-ads-user-count.patch</text:p>
                </text:list-item>
              </text:list>
            </text:list-item>
            <text:list-item>
              <text:p text:style-name="P13">その他のパッチ</text:p>
              <text:list>
                <text:list-item>
                  <text:p text:style-name="P13">samba-3.0.24-password-never-expires.patch</text:p>
                </text:list-item>
              </text:list>
            </text:list-item>
          </text:list>
        </text:list-item>
      </text:list>
      <text:p text:style-name="P24"/>
      <text:list text:style-name="L4">
        <text:list-item text:start-value="1">
          <text:p text:style-name="P13"><text:change-end text:change-id="ct125989424"/><text:change-start text:change-id="ct125994240"/>2007年4月12日 : 第4版 (samba 3.0.24-1.11_OSSTECH)</text:p>
        </text:list-item>
      </text:list>
      <text:list text:style-name="L4">
        <text:list-item text:start-value="1">
          <text:list>
            <text:list-item text:start-value="1">
              <text:p text:style-name="P13">一部のパッチファイル名の誤りを訂正</text:p>
            </text:list-item>
            <text:list-item>
              <text:p text:style-name="P13">「IDMAP_XX」という表現を「IDマップバックエンド XX」に変更</text:p>
            </text:list-item>
          </text:list>
        </text:list-item>
        <text:list-item>
          <text:p text:style-name="P13"><text:change-end text:change-id="ct125994240"/><text:change-start text:change-id="ct125996808"/>2007年4月11日 : 第3版 (samba 3.0.24-1.11_OSSTECH)</text:p>
          <text:list>
            <text:list-item>
              <text:p text:style-name="P13">パッチファイル名を追加</text:p>
            </text:list-item>
          </text:list>
        </text:list-item>
        <text:list-item>
          <text:p text:style-name="P13"><text:change-end text:change-id="ct125996808"/><text:change-start text:change-id="ct125998168"/>2007年4月9日 : 第2版 <text:s/>(samba 3.0.24-1.11_OSSTECH)</text:p>
        </text:list-item>
        <text:list-item>
          <text:p text:style-name="P13"><text:change-end text:change-id="ct125998168"/>2007年4月5日 : 初版 <text:s/>(samba 3.0.24-1.9_OSSTECH)<text:change text:change-id="ct125998352"/></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list-style-name="Outline"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list-style-name="Outline"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list-style-name="Outline"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list-style-name="Outline"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list-style-name="Outline"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list-style-name="Outline"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list-style-name="Outline"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list-style-name="Outline"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list-style-name="Outline"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list-style style:name="Outline">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T1"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5" draw:style-name="gr1" draw:text-style-name="P3" svg:x1="0cm" svg:y1="1.244cm" svg:x2="17.145cm" svg:y2="1.244cm"><text:p/></draw:line><draw:frame draw:style-name="fr1" draw:name="グラフィックス2" text:anchor-type="as-char" svg:width="5.105cm" svg:height="0.833cm" draw:z-index="10"><draw:image xlink:href="Pictures/100002010000057F000000E617D52A5E.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4" draw:style-name="gr1" draw:text-style-name="P3" svg:x1="0.002cm" svg:y1="0.82cm" svg:x2="17.147cm" svg:y2="0.82cm"><text:p/></draw:line><draw:frame draw:style-name="fr1" draw:name="グラフィックス3" text:anchor-type="as-char" svg:width="5.105cm" svg:height="0.833cm" draw:z-index="14"><draw:image xlink:href="Pictures/100002010000057F000000E617D52A5E.png" xlink:type="simple" xlink:show="embed" xlink:actuate="onLoad"/></draw:frame></text:p>
      </style:header>
      <style:header-left>
        <text:p text:style-name="P2"><draw:line text:anchor-type="char" draw:z-index="9" draw:style-name="gr1" draw:text-style-name="P3" svg:x1="0cm" svg:y1="1.244cm" svg:x2="17.145cm" svg:y2="1.244cm"><text:p/></draw:line><draw:frame draw:style-name="fr1" draw:name="グラフィックス4" text:anchor-type="as-char" svg:width="5.105cm" svg:height="0.833cm" draw:z-index="18"><draw:image xlink:href="Pictures/100002010000057F000000E617D52A5E.png" xlink:type="simple" xlink:show="embed" xlink:actuate="onLoad"/></draw:frame></text:p>
      </style:header-left>
      <style:footer>
        <text:p text:style-name="P4"><text:span text:style-name="Page_20_Number">-</text:span><text:span text:style-name="Page_20_Number"><text:page-number text:select-page="current">8</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8</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Suite/8$Win32 OpenOffice.org_project/680m9$Build-9238</meta:generator>
    <dc:title>OSS Technology</dc:title>
    <meta:initial-creator>OSS Technology</meta:initial-creator>
    <meta:creation-date>2006-10-17T16:21:00</meta:creation-date>
    <dc:date>2008-06-04T19:54:10</dc:date>
    <meta:print-date>2005-06-17T18:22:00</meta:print-date>
    <meta:editing-cycles>125</meta:editing-cycles>
    <meta:editing-duration>PT22H18M20S</meta:editing-duration>
    <meta:user-defined meta:name="Info 1"/>
    <meta:user-defined meta:name="Info 2"/>
    <meta:user-defined meta:name="Info 3"/>
    <meta:user-defined meta:name="Info 4"/>
    <meta:document-statistic meta:table-count="0" meta:image-count="4" meta:object-count="0" meta:page-count="10" meta:paragraph-count="319" meta:word-count="3304" meta:character-count="12647"/>
  </office:meta>
</office:document-meta>
</file>