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ＭＳ Ｐゴシック1" svg:font-family="'ＭＳ Ｐゴシック'" style:font-family-generic="modern" style:font-pitch="variable"/>
    <style:font-face style:name="Arial2" svg:font-family="Arial" style:font-family-generic="swiss"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Footer">
      <style:text-properties fo:font-style="italic" style:font-style-asian="italic" style:font-style-complex="italic"/>
    </style:style>
    <style:style style:name="P2"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3" style:family="paragraph" style:parent-style-name="Footer">
      <style:paragraph-properties fo:text-align="start" style:justify-single-word="false"/>
    </style:style>
    <style:style style:name="P4" style:family="paragraph" style:parent-style-name="Text_20_body">
      <style:paragraph-properties fo:text-align="start" style:justify-single-word="false"/>
    </style:style>
    <style:style style:name="P5" style:family="paragraph" style:parent-style-name="Text_20_body">
      <style:text-properties style:language-asian="ja" style:country-asian="JP"/>
    </style:style>
    <style:style style:name="P6" style:family="paragraph" style:parent-style-name="Text_20_body">
      <style:text-properties style:language-asian="ja" style:country-asian="JP"/>
    </style:style>
    <style:style style:name="P7" style:family="paragraph" style:parent-style-name="Text_20_body" style:list-style-name="L1">
      <style:text-properties style:language-asian="ja" style:country-asian="JP"/>
    </style:style>
    <style:style style:name="P8" style:family="paragraph" style:parent-style-name="Text_20_body" style:list-style-name="L2">
      <style:text-properties style:language-asian="ja" style:country-asian="JP"/>
    </style:style>
    <style:style style:name="P9" style:family="paragraph" style:parent-style-name="Text_20_body" style:list-style-name="L3">
      <style:text-properties style:language-asian="ja" style:country-asian="JP"/>
    </style:style>
    <style:style style:name="P10" style:family="paragraph" style:parent-style-name="Text_20_body" style:list-style-name="L8">
      <style:text-properties style:language-asian="ja" style:country-asian="JP"/>
    </style:style>
    <style:style style:name="P11" style:family="paragraph" style:parent-style-name="Text_20_body" style:list-style-name="L2"/>
    <style:style style:name="P12" style:family="paragraph" style:parent-style-name="Text_20_body" style:list-style-name="L3"/>
    <style:style style:name="P13" style:family="paragraph" style:parent-style-name="Text_20_body" style:list-style-name="L4"/>
    <style:style style:name="P14" style:family="paragraph" style:parent-style-name="Text_20_body" style:list-style-name="L5"/>
    <style:style style:name="P15" style:family="paragraph" style:parent-style-name="Text_20_body" style:list-style-name="L6"/>
    <style:style style:name="P16" style:family="paragraph" style:parent-style-name="Text_20_body" style:list-style-name="L7"/>
    <style:style style:name="P17" style:family="paragraph" style:parent-style-name="Text_20_body" style:list-style-name="L8"/>
    <style:style style:name="P18" style:family="paragraph" style:parent-style-name="Text_20_body" style:list-style-name="L9"/>
    <style:style style:name="P19" style:family="paragraph" style:parent-style-name="Contents_20_1">
      <style:paragraph-properties>
        <style:tab-stops>
          <style:tab-stop style:position="17cm" style:type="right" style:leader-style="dotted" style:leader-text="."/>
        </style:tab-stops>
      </style:paragraph-properties>
    </style:style>
    <style:style style:name="P20" style:family="paragraph" style:parent-style-name="Heading" style:master-page-name="First_20_Page">
      <style:paragraph-properties style:page-number="auto"/>
    </style:style>
    <style:style style:name="P21" style:family="paragraph" style:parent-style-name="Heading_20_2">
      <style:text-properties style:language-asian="ja" style:country-asian="JP"/>
    </style:style>
    <style:style style:name="P22" style:family="paragraph" style:parent-style-name="Heading_20_1" style:master-page-name="Standard">
      <style:paragraph-properties style:page-number="1"/>
    </style:style>
    <style:style style:name="P23" style:family="paragraph" style:parent-style-name="Standard">
      <style:text-properties style:language-asian="ja" style:country-asian="JP"/>
    </style:style>
    <style:style style:name="P24" style:family="paragraph" style:parent-style-name="Contents_20_2">
      <style:paragraph-properties>
        <style:tab-stops>
          <style:tab-stop style:position="16.501cm" style:type="right" style:leader-style="dotted" style:leader-text="."/>
        </style:tab-stops>
      </style:paragraph-properties>
    </style:style>
    <style:style style:name="T1" style:family="text">
      <style:text-properties style:language-asian="ja" style:country-asian="JP"/>
    </style:style>
    <style:style style:name="T2" style:family="text">
      <style:text-properties fo:font-weight="bold" style:font-weight-asian="bold" style:font-weight-complex="bold"/>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
      <text:p text:style-name="Heading">OSSTech Samba<text:span text:style-name="T1">パッケージ修正内容　詳細</text:span></text:p>
      <text:p text:style-name="Heading"/>
      <text:p text:style-name="Text_20_body"/>
      <text:p text:style-name="Text_20_body"/>
      <text:p text:style-name="Text_20_body"/>
      <text:p text:style-name="Text_20_body"/>
      <text:p text:style-name="Text_20_body"/>
      <text:p text:style-name="Text_20_body"><draw:frame draw:style-name="fr4" draw:name="グラフィックス5" text:anchor-type="char" svg:x="5.456cm" svg:y="1.72cm" svg:width="6.085cm" svg:height="7.726cm" draw:z-index="0"><draw:image xlink:href="Pictures/100002010000034600000428E8C10668.png" xlink:type="simple" xlink:show="embed" xlink:actuate="onLoad"/></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4">オープンソース・ソリューション・テクノロジ(株)</text:p>
      <text:p text:style-name="P4"><text:span text:style-name="T1">更新日: </text:span>2008年6月26日 </text:p>
      <text:p text:style-name="P4">リビジョン: 14.0</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9"><text:a xlink:type="simple" xlink:href="#1.概要|outline" text:style-name="標準" text:visited-style-name="標準"><text:s/>1. <text:s/>概要<text:tab/>1</text:a></text:p>
          <text:p text:style-name="P19"><text:a xlink:type="simple" xlink:href="#2.Samba 3.0.30の修正内容|outline" text:style-name="標準" text:visited-style-name="標準"><text:s/>2. <text:s/>Samba 3.0.30の修正内容<text:tab/>2</text:a></text:p>
          <text:p text:style-name="P24"><text:a xlink:type="simple" xlink:href="#2.1.Samba 3.0.31に統合予定の修正|outline" text:style-name="標準" text:visited-style-name="標準"><text:s/>2.1 <text:s/>Samba 3.0.31に統合予定の修正<text:tab/>2</text:a></text:p>
          <text:p text:style-name="P24"><text:a xlink:type="simple" xlink:href="#2.2.OSSTech提供Sambaに適用しているその他のパッチ|outline" text:style-name="標準" text:visited-style-name="標準"><text:s/>2.2 <text:s/>OSSTech提供Sambaに適用しているその他のパッチ<text:tab/>4</text:a></text:p>
          <text:p text:style-name="P24"><text:a xlink:type="simple" xlink:href="#2.3.OSSTechパッケージのベースとしたFedora Core用RPMパッケージで適用されていたパッチ|outline" text:style-name="標準" text:visited-style-name="標準"><text:s/>2.3 <text:s/>OSSTechパッケージのベースとしたFedora Core用RPMパッケージで適用されていたパッチ<text:tab/>6</text:a></text:p>
          <text:p text:style-name="P19"><text:a xlink:type="simple" xlink:href="#3.Samba 3.0.24の修正内容|outline" text:style-name="標準" text:visited-style-name="標準"><text:s/>3. <text:s/>Samba 3.0.24の修正内容<text:tab/>7</text:a></text:p>
          <text:p text:style-name="P24"><text:a xlink:type="simple" xlink:href="#3.1.Windows Vista対応パッチ|outline" text:style-name="標準" text:visited-style-name="標準"><text:s/>3.1 <text:s/>Windows Vista対応パッチ<text:tab/>7</text:a></text:p>
          <text:p text:style-name="P24"><text:a xlink:type="simple" xlink:href="#3.2.セキュリティ修正パッチ|outline" text:style-name="標準" text:visited-style-name="標準"><text:s/>3.2 <text:s/>セキュリティ修正パッチ<text:tab/>8</text:a></text:p>
          <text:p text:style-name="P24"><text:a xlink:type="simple" xlink:href="#3.3.OSSTech提供Sambaに適用しているその他のパッチ|outline" text:style-name="標準" text:visited-style-name="標準"><text:s/>3.3 <text:s/>OSSTech提供Sambaに適用しているその他のパッチ<text:tab/>9</text:a></text:p>
          <text:p text:style-name="P24"><text:a xlink:type="simple" xlink:href="#3.4.OSSTechパッケージのベースとしたFedora Core用RPMパッケージで適用されていたパッチ|outline" text:style-name="標準" text:visited-style-name="標準"><text:s/>3.4 <text:s/>OSSTechパッケージのベースとしたFedora Core用RPMパッケージで適用されていたパッチ<text:tab/>12</text:a></text:p>
          <text:p text:style-name="P19"><text:a xlink:type="simple" xlink:href="#4.更新履歴|outline" text:style-name="標準" text:visited-style-name="標準"><text:s/>4. <text:s/>更新履歴<text:tab/>14</text:a></text:p>
        </text:index-body>
      </text:table-of-content>
      <text:p text:style-name="Text_20_body"/>
      <text:h text:style-name="P22" text:outline-level="1">概要</text:h>
      <text:p text:style-name="Text_20_body">本ドキュメントは、OSSテクノロジ提供のSambaパッケージに独自に適用している修正内容について記載しています。本ドキュメントの対象となるSambaパッケージは、<text:span text:style-name="T2">samba-3.0.30-1.4_OSSTECH</text:span>、および<text:span text:style-name="T2">samba 3.0.24-1.47_OSSTECH</text:span>です。</text:p>
      <text:p text:style-name="Text_20_body">ご利用のSambaパッケージのバージョンの確認は、次のコマンドで確認することができます。</text:p>
      <text:p text:style-name="Text_20_body"/>
      <text:p text:style-name="ターミナル">$ /usr/sbin/smbd -V</text:p>
      <text:p text:style-name="ターミナル">Version 3.0.30-1.4_OSSTECH</text:p>
      <text:p text:style-name="Text_20_body"/>
      <text:p text:style-name="Text_20_body"/>
      <text:p text:style-name="Standard"/>
      <text:h text:style-name="Heading_20_1" text:outline-level="1">Samba 3.0.30<text:span text:style-name="T1">の修正内容</text:span></text:h>
      <text:p text:style-name="P5">OSSテクノロジ提供のSamba 3.0.30-1.4_OSSTECHには、以下のパッチが適用されています。</text:p>
      <text:h text:style-name="P21" text:outline-level="2">Samba 3.0.31に統合予定の修正</text:h>
      <text:list text:style-name="L1">
        <text:list-item>
          <text:p text:style-name="P7">信頼関係を結んだADドメインに対して、wbinfo -uが動作しない問題の修正</text:p>
          <text:list>
            <text:list-item>
              <text:p text:style-name="P7"><text:a xlink:type="simple" xlink:href="http://gitweb.samba.org/?p=samba.git;a=commitdiff;h=0e407e77ad5af4bb78b1e6da247398f2677618ee;hp=8f076ca8538df1fe7bba1e3c5497076141849e8c">http://gitweb.samba.org/?p=samba.git;a=commitdiff;h=0e407e77ad5af4bb78b1e6da247398f2677618ee;hp=8f076ca8538df1fe7bba1e3c5497076141849e8c</text:a></text:p>
              <text:list>
                <text:list-item>
                  <text:p text:style-name="P7">samba-3.0.30-winbindd_pdc_reverting.patch</text:p>
                </text:list-item>
              </text:list>
            </text:list-item>
          </text:list>
        </text:list-item>
        <text:list-item>
          <text:p text:style-name="P7">NT4.0ドメインへのドメイン参加に失敗する問題の修正</text:p>
          <text:list>
            <text:list-item>
              <text:p text:style-name="P7"><text:a xlink:type="simple" xlink:href="http://gitweb.samba.org/?p=samba.git;a=commitdiff;h=6cb775d5b46dd091739ced9fde92e5620a4373dd;hp=0e407e77ad5af4bb78b1e6da247398f2677618ee">http://gitweb.samba.org/?p=samba.git;a=commitdiff;h=6cb775d5b46dd091739ced9fde92e5620a4373dd;hp=0e407e77ad5af4bb78b1e6da247398f2677618ee</text:a></text:p>
              <text:list>
                <text:list-item>
                  <text:p text:style-name="P7">samba-3.0.30-joinNT4domain.patch</text:p>
                </text:list-item>
              </text:list>
            </text:list-item>
          </text:list>
        </text:list-item>
        <text:list-item>
          <text:p text:style-name="P7">winbinddのシグナル処理を改善</text:p>
          <text:list>
            <text:list-item>
              <text:p text:style-name="P7"><text:a xlink:type="simple" xlink:href="http://gitweb.samba.org/?p=samba.git;a=commitdiff;h=d740f5cc0677ae285dcae1729a194d775a6560ff;hp=94148384a5d6890c0534c3baebee1a1c61a7705b">http://gitweb.samba.org/?p=samba.git;a=commitdiff;h=d740f5cc0677ae285dcae1729a194d775a6560ff;hp=94148384a5d6890c0534c3baebee1a1c61a7705b</text:a></text:p>
              <text:list>
                <text:list-item>
                  <text:p text:style-name="P7">samba-3.0.30-bug5504.patch</text:p>
                </text:list-item>
              </text:list>
            </text:list-item>
          </text:list>
        </text:list-item>
        <text:list-item>
          <text:p text:style-name="P7">idmapの未初期化メモリの利用を修正</text:p>
          <text:list>
            <text:list-item>
              <text:p text:style-name="P7"><text:a xlink:type="simple" xlink:href="http://gitweb.samba.org/?p=samba.git;a=commitdiff;h=afce2cd242b1cbfb9d7e837a9f6d3879112b72e3;hp=d740f5cc0677ae285dcae1729a194d775a6560ff">http://gitweb.samba.org/?p=samba.git;a=commitdiff;h=afce2cd242b1cbfb9d7e837a9f6d3879112b72e3;hp=d740f5cc0677ae285dcae1729a194d775a6560ff</text:a></text:p>
              <text:list>
                <text:list-item>
                  <text:p text:style-name="P7">samba-3.0.30-idmap_memleak.patch</text:p>
                </text:list-item>
              </text:list>
            </text:list-item>
          </text:list>
        </text:list-item>
        <text:list-item>
          <text:p text:style-name="P7">PDC上でwinbinddを実行した場合のwbinfo -uの処理の改善</text:p>
          <text:list>
            <text:list-item>
              <text:p text:style-name="P7"><text:a xlink:type="simple" xlink:href="http://gitweb.samba.org/?p=samba.git;a=commitdiff;h=92d067497c60c5eab43bae11e6c1236e6cf760bb;hp=afce2cd242b1cbfb9d7e837a9f6d3879112b72e3">http://gitweb.samba.org/?p=samba.git;a=commitdiff;h=92d067497c60c5eab43bae11e6c1236e6cf760bb;hp=afce2cd242b1cbfb9d7e837a9f6d3879112b72e3</text:a></text:p>
              <text:list>
                <text:list-item>
                  <text:p text:style-name="P7">samba-3.0.30-split_winbindd_passdb.patch</text:p>
                </text:list-item>
              </text:list>
            </text:list-item>
          </text:list>
        </text:list-item>
        <text:list-item>
          <text:p text:style-name="P7">winbinddがグループ情報取得時に異常終了する問題の修正</text:p>
          <text:list>
            <text:list-item>
              <text:p text:style-name="P7"><text:a xlink:type="simple" xlink:href="http://gitweb.samba.org/?p=samba.git;a=commitdiff;h=89b771ea2dc90e3017f1aa26f352afce9d0c0b65;hp=c31b83d503289a4ec337c128d63adfcb32087fbe">http://gitweb.samba.org/?p=samba.git;a=commitdiff;h=89b771ea2dc90e3017f1aa26f352afce9d0c0b65;hp=c31b83d503289a4ec337c128d63adfcb32087fbe</text:a></text:p>
              <text:list>
                <text:list-item>
                  <text:p text:style-name="P7">samba-3.0.30-winbind_getgroups.patch</text:p>
                </text:list-item>
              </text:list>
            </text:list-item>
          </text:list>
        </text:list-item>
        <text:list-item>
          <text:p text:style-name="P7">SMBのヘッダサイズの計算間違いを修正</text:p>
          <text:list>
            <text:list-item>
              <text:p text:style-name="P7"><text:a xlink:type="simple" xlink:href="http://gitweb.samba.org/?p=samba.git;a=commitdiff;h=c537b4376db8eb17904d2cf5fa3ec1fa32548742;hp=89b771ea2dc90e3017f1aa26f352afce9d0c0b65">http://gitweb.samba.org/?p=samba.git;a=commitdiff;h=c537b4376db8eb17904d2cf5fa3ec1fa32548742;hp=89b771ea2dc90e3017f1aa26f352afce9d0c0b65</text:a></text:p>
              <text:list>
                <text:list-item>
                  <text:p text:style-name="P7"><text:soft-page-break/>samba-3.0.30-clibuffers_headersize.patch</text:p>
                </text:list-item>
              </text:list>
            </text:list-item>
          </text:list>
        </text:list-item>
        <text:list-item>
          <text:p text:style-name="P7">winbinddで信頼関係先のドメインとのオンライン/オフラインのステータス処理の誤りを修正</text:p>
          <text:list>
            <text:list-item>
              <text:p text:style-name="P7"><text:a xlink:type="simple" xlink:href="http://gitweb.samba.org/?p=samba.git;a=commit;h=ad29a26c4226aa4d4a6a586413dcb0749bfea6b3">http://gitweb.samba.org/?p=samba.git;a=commit;h=ad29a26c4226aa4d4a6a586413dcb0749bfea6b3</text:a></text:p>
              <text:list>
                <text:list-item>
                  <text:p text:style-name="P7">samba-3.0.30-trusted_domain_online.patch</text:p>
                </text:list-item>
              </text:list>
            </text:list-item>
          </text:list>
        </text:list-item>
        <text:list-item>
          <text:p text:style-name="P7">NTドメイン参加時のパスワードレベルの設定処理を改善</text:p>
          <text:list>
            <text:list-item>
              <text:p text:style-name="P7"><text:a xlink:type="simple" xlink:href="http://gitweb.samba.org/?p=samba.git;a=commitdiff;h=008c7535b4bbd804952ac3d3c51da4223000ce60;hp=ad29a26c4226aa4d4a6a586413dcb0749bfea6b3">http://gitweb.samba.org/?p=samba.git;a=commitdiff;h=008c7535b4bbd804952ac3d3c51da4223000ce60;hp=ad29a26c4226aa4d4a6a586413dcb0749bfea6b3</text:a></text:p>
              <text:list>
                <text:list-item>
                  <text:p text:style-name="P7">samba-3.0.30-domain_join_setpwd_level.patch</text:p>
                </text:list-item>
              </text:list>
            </text:list-item>
          </text:list>
        </text:list-item>
        <text:list-item>
          <text:p text:style-name="P7">Windows 2000 ServerのADドメインに参加できない問題の修正</text:p>
          <text:list>
            <text:list-item>
              <text:p text:style-name="P7"><text:a xlink:type="simple" xlink:href="http://gitweb.samba.org/?p=samba.git;a=commitdiff;h=52f916c611dfb53b38b15ee01ffce120e9fd3e43;hp=7fdb5eb6d7dd42fa036edf216d66fea582b6a3f4">http://gitweb.samba.org/?p=samba.git;a=commitdiff;h=52f916c611dfb53b38b15ee01ffce120e9fd3e43;hp=7fdb5eb6d7dd42fa036edf216d66fea582b6a3f4</text:a></text:p>
              <text:list>
                <text:list-item>
                  <text:p text:style-name="P7">samba-3.0.30-w2k_adsjoin.patch</text:p>
                </text:list-item>
              </text:list>
            </text:list-item>
          </text:list>
        </text:list-item>
        <text:list-item>
          <text:p text:style-name="P7">pam_winbindでキャッシュの認証情報の扱いを改善</text:p>
          <text:list>
            <text:list-item>
              <text:p text:style-name="P7"><text:a xlink:type="simple" xlink:href="http://gitweb.samba.org/?p=samba.git;a=commitdiff;h=36729f6f1680310d51f126aa4b7760f11e405a9c;hp=db528addf9fa8b0a4ce3b1270cd492725e6cd4d2">http://gitweb.samba.org/?p=samba.git;a=commitdiff;h=36729f6f1680310d51f126aa4b7760f11e405a9c;hp=db528addf9fa8b0a4ce3b1270cd492725e6cd4d2</text:a></text:p>
              <text:list>
                <text:list-item>
                  <text:p text:style-name="P7">samba-3.0.30-pam_sm_chauthtok.patch</text:p>
                </text:list-item>
              </text:list>
            </text:list-item>
          </text:list>
        </text:list-item>
        <text:list-item>
          <text:p text:style-name="P7">複数のドメインコントローラーが存在するときにwinbinddが適切にドメインコントローラーを探索できない問題を修正</text:p>
          <text:list>
            <text:list-item>
              <text:p text:style-name="P7"><text:a xlink:type="simple" xlink:href="http://gitweb.samba.org/?p=samba.git;a=commitdiff;h=1061773401a2d9e0c7c73b7818cf16dcf2f018d6;hp=36729f6f1680310d51f126aa4b7760f11e405a9c">http://gitweb.samba.org/?p=samba.git;a=commitdiff;h=1061773401a2d9e0c7c73b7818cf16dcf2f018d6;hp=36729f6f1680310d51f126aa4b7760f11e405a9c</text:a></text:p>
              <text:list>
                <text:list-item>
                  <text:p text:style-name="P7">samba-3.0.30-winbindd_clear_dc.patch</text:p>
                </text:list-item>
              </text:list>
            </text:list-item>
          </text:list>
        </text:list-item>
        <text:list-item>
          <text:p text:style-name="P7">パスワードの有効期限が切れた際に、「password last set time」をクリアしないように修正</text:p>
          <text:list>
            <text:list-item>
              <text:p text:style-name="P7"><text:a xlink:type="simple" xlink:href="http://gitweb.samba.org/?p=samba.git;a=commitdiff;h=c2e96cf6c32a646cdcf803144f115680690e15a8;hp=c51dc21e651849f373ea8059381c83f41d99ecac">http://gitweb.samba.org/?p=samba.git;a=commitdiff;h=c2e96cf6c32a646cdcf803144f115680690e15a8;hp=c51dc21e651849f373ea8059381c83f41d99ecac</text:a></text:p>
              <text:list>
                <text:list-item>
                  <text:p text:style-name="P7">samba-3.0.30-notreset_pwdlastsettime.patch</text:p>
                </text:list-item>
              </text:list>
            </text:list-item>
          </text:list>
        </text:list-item>
        <text:list-item>
          <text:p text:style-name="P7">pam_winbindでパスワード変更時のキャッシュ情報の扱いを改善</text:p>
          <text:list>
            <text:list-item>
              <text:p text:style-name="P7"><text:a xlink:type="simple" xlink:href="http://gitweb.samba.org/?p=samba.git;a=commitdiff;h=5ec31972e05b0479c615bf64f8fa147ab501345b;hp=80c39eefffe0ad43d3498ae2eae3aaeb9c259c79">http://gitweb.samba.org/?p=samba.git;a=commitdiff;h=5ec31972e05b0479c615bf64f8fa147ab501345b;hp=80c39eefffe0ad43d3498ae2eae3aaeb9c259c79</text:a></text:p>
              <text:list>
                <text:list-item>
                  <text:p text:style-name="P7">samba-3.0.30-pam_winbind_update_passwd.patch</text:p>
                </text:list-item>
              </text:list>
            </text:list-item>
          </text:list>
        </text:list-item>
        <text:list-item>
          <text:p text:style-name="P7">winbinddのオフライン機能の切り替え処理を修正</text:p>
          <text:list>
            <text:list-item>
              <text:p text:style-name="P7"><text:a xlink:type="simple" xlink:href="http://gitweb.samba.org/?p=samba.git;a=commitdiff;h=1ad5cd93e69d8b82a71690d16df7e5cb2078bb65;hp=3fa483a54d68fcebb204f532eaff01e1dff19f76">http://gitweb.samba.org/?p=samba.git;a=commitdiff;h=1ad5cd93e69d8b82a71690d16df7e5cb2078bb65;hp=3fa483a54d68fcebb204f532eaff01e1dff19f76</text:a></text:p>
              <text:list>
                <text:list-item>
                  <text:p text:style-name="P7">samba-3.0.30-winbind_set_domain_offline.patch</text:p>
                </text:list-item>
              </text:list>
            </text:list-item>
          </text:list>
        </text:list-item>
        <text:list-item>
          <text:p text:style-name="P7"><text:soft-page-break/>ドメイン名に「.(ドット)」を含む場合にwinbinddが正常動作しない問題を修正</text:p>
          <text:list>
            <text:list-item>
              <text:p text:style-name="P7"><text:a xlink:type="simple" xlink:href="http://gitweb.samba.org/?p=samba.git;a=commitdiff;h=3e0a19a9494dd7ce95e563476d0d2af81aa196e8;hp=48ce0e68353c42296ed6a3b59fa3430f80bde236">http://gitweb.samba.org/?p=samba.git;a=commitdiff;h=3e0a19a9494dd7ce95e563476d0d2af81aa196e8;hp=48ce0e68353c42296ed6a3b59fa3430f80bde236</text:a></text:p>
              <text:list>
                <text:list-item>
                  <text:p text:style-name="P7">samba-3.0.30-winbindd_dotworkgroup.patch</text:p>
                </text:list-item>
              </text:list>
            </text:list-item>
          </text:list>
        </text:list-item>
        <text:list-item>
          <text:p text:style-name="P7">時間の単位を変換する処理を改善</text:p>
          <text:list>
            <text:list-item>
              <text:p text:style-name="P7"><text:a xlink:type="simple" xlink:href="http://gitweb.samba.org/?p=samba.git;a=commitdiff;h=d183dc676db0d91ae6b0759c8fd094c4a888d29d;hp=3e0a19a9494dd7ce95e563476d0d2af81aa196e8">http://gitweb.samba.org/?p=samba.git;a=commitdiff;h=d183dc676db0d91ae6b0759c8fd094c4a888d29d;hp=3e0a19a9494dd7ce95e563476d0d2af81aa196e8</text:a></text:p>
              <text:list>
                <text:list-item>
                  <text:p text:style-name="P7">samba-3.0.30-bug5531</text:p>
                </text:list-item>
              </text:list>
            </text:list-item>
          </text:list>
        </text:list-item>
        <text:list-item>
          <text:p text:style-name="P7">マシンアカウントでのパスワード次回変更フラグのチェックを改善</text:p>
          <text:list>
            <text:list-item>
              <text:p text:style-name="P7"><text:a xlink:type="simple" xlink:href="http://gitweb.samba.org/?p=samba.git;a=commitdiff;h=2a3e2c9550acb1c55c0c55e4bfb0faaadad2f6fd;hp=c11cde5187c5f71f08700955bb45caee9d4e8059">http://gitweb.samba.org/?p=samba.git;a=commitdiff;h=2a3e2c9550acb1c55c0c55e4bfb0faaadad2f6fd;hp=c11cde5187c5f71f08700955bb45caee9d4e8059</text:a></text:p>
              <text:list>
                <text:list-item>
                  <text:p text:style-name="P7">samba-3.0.30-bug5555.patch</text:p>
                </text:list-item>
              </text:list>
            </text:list-item>
          </text:list>
        </text:list-item>
        <text:list-item>
          <text:p text:style-name="P7">winbinddの処理が無限ループする問題を修正</text:p>
          <text:list>
            <text:list-item>
              <text:p text:style-name="P7"><text:a xlink:type="simple" xlink:href="http://gitweb.samba.org/?p=samba.git;a=commitdiff;h=132a5f4a5740f8a4e3bd634af654c9761c11aa1a;hp=2a3e2c9550acb1c55c0c55e4bfb0faaadad2f6fd">http://gitweb.samba.org/?p=samba.git;a=commitdiff;h=132a5f4a5740f8a4e3bd634af654c9761c11aa1a;hp=2a3e2c9550acb1c55c0c55e4bfb0faaadad2f6fd</text:a></text:p>
              <text:list>
                <text:list-item>
                  <text:p text:style-name="P7">samba-3.0.30-bug5551.patch</text:p>
                </text:list-item>
              </text:list>
            </text:list-item>
            <text:list-item>
              <text:p text:style-name="P7"><text:a xlink:type="simple" xlink:href="http://gitweb.samba.org/?p=samba.git;a=commit;h=269521ee08b962040afe63ea74130ba27f29e092">http://gitweb.samba.org/?p=samba.git;a=commit;h=269521ee08b962040afe63ea74130ba27f29e092</text:a></text:p>
              <text:list>
                <text:list-item>
                  <text:p text:style-name="P7">samba-3.0.30-bug5551_2.patch</text:p>
                </text:list-item>
              </text:list>
            </text:list-item>
            <text:list-item>
              <text:p text:style-name="P7"><text:a xlink:type="simple" xlink:href="http://gitweb.samba.org/?p=samba.git;a=commit;h=ee7af33ec6e752b1b1898b50aebc96e66ea423db">http://gitweb.samba.org/?p=samba.git;a=commit;h=ee7af33ec6e752b1b1898b50aebc96e66ea423db</text:a></text:p>
              <text:list>
                <text:list-item>
                  <text:p text:style-name="P7">samba-3.0.30-bug5551_3.patch</text:p>
                </text:list-item>
              </text:list>
            </text:list-item>
          </text:list>
        </text:list-item>
      </text:list>
      <text:p text:style-name="P5"/>
      <text:h text:style-name="P21" text:outline-level="2">OSSTech提供Sambaに適用しているその他のパッチ</text:h>
      <text:list text:style-name="L2">
        <text:list-item>
          <text:p text:style-name="P11">日本語manページの追加、および日本語manページのインストール処理の追加</text:p>
          <text:list>
            <text:list-item>
              <text:list>
                <text:list-item>
                  <text:p text:style-name="P8">samba-3.0.23d-i18nman.patch</text:p>
                </text:list-item>
              </text:list>
            </text:list-item>
          </text:list>
        </text:list-item>
        <text:list-item>
          <text:p text:style-name="P11">LDAPサーバーのホスト名にドメイン名が設定されていないとき、DNSによる名前解決ができない場合などに、LDAPサーバーに接続できない問題を修正</text:p>
          <text:list>
            <text:list-item>
              <text:list>
                <text:list-item>
                  <text:p text:style-name="P11">samba-3.0.24-ads_connect-ip.patch</text:p>
                </text:list-item>
              </text:list>
            </text:list-item>
          </text:list>
        </text:list-item>
        <text:list-item>
          <text:p text:style-name="P11">Solaris10<text:span text:style-name="T1">のAD連携環境でパスワード変更ができない問題を修正</text:span></text:p>
          <text:list>
            <text:list-item>
              <text:p text:style-name="P11"><text:a xlink:type="simple" xlink:href="https://bugzilla.samba.org/show_bug.cgi?id=5432"><text:span text:style-name="T1">https://bugzilla.samba.org/show_bug.cgi?id=5432</text:span></text:a></text:p>
              <text:list>
                <text:list-item>
                  <text:p text:style-name="P8">samba-3.0.28-pam_winbind-chauthtok.patch</text:p>
                </text:list-item>
              </text:list>
            </text:list-item>
          </text:list>
        </text:list-item>
        <text:list-item>
          <text:p text:style-name="P11">パスワードの有効期限に近づいたアカウントに対して、Windowsと同じく14日前から警告が表示されるように修正</text:p>
          <text:list>
            <text:list-item>
              <text:list>
                <text:list-item>
                  <text:p text:style-name="P11">samba-3.0.24-pam_winbind-warn-expires.patch</text:p>
                </text:list-item>
              </text:list>
            </text:list-item>
          </text:list>
        </text:list-item>
        <text:list-item>
          <text:p text:style-name="P11"><text:soft-page-break/>Solaris8などでSambaにリンクするスレッドライブラリが原因で、コネクションが頻繁に切断される問題を修正</text:p>
          <text:list>
            <text:list-item>
              <text:p text:style-name="P11"><text:a xlink:type="simple" xlink:href="https://bugzilla.samba.org/show_bug.cgi?id=5024">https://bugzilla.samba.org/show_bug.cgi?id=5024</text:a></text:p>
              <text:list>
                <text:list-item>
                  <text:p text:style-name="P11">samba-3.0.24-solaris-libsmbclient-mt.patch</text:p>
                </text:list-item>
              </text:list>
            </text:list-item>
          </text:list>
        </text:list-item>
        <text:list-item>
          <text:p text:style-name="P11">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11"><text:a xlink:type="simple" xlink:href="https://bugzilla.samba.org/show_bug.cgi?id=5202"><text:span text:style-name="T1">https://bugzilla.samba.org/show_bug.cgi?id=5202</text:span></text:a></text:p>
              <text:list>
                <text:list-item>
                  <text:p text:style-name="P11">samba-3.0.24-dos_filemode.patch</text:p>
                </text:list-item>
              </text:list>
            </text:list-item>
          </text:list>
        </text:list-item>
        <text:list-item>
          <text:p text:style-name="P11">Sambaの提供するコマンド(smbclientなど)に設定されているタイムアウト時間(10秒)を60秒に変更する修正</text:p>
          <text:list>
            <text:list-item>
              <text:list>
                <text:list-item>
                  <text:p text:style-name="P11">samba-3.0.11-timeout.patch</text:p>
                </text:list-item>
              </text:list>
            </text:list-item>
          </text:list>
        </text:list-item>
        <text:list-item>
          <text:p text:style-name="P11">パスワードバックエンド ldapsam において、LDAP DIT に sambaAlgorithmicRidBase 属性がある場合、もしくは sambaNextRid 属性がない場合に algorithmic rid にフォールバックするための修正 (旧バージョンとの互換性確保)</text:p>
          <text:list>
            <text:list-item>
              <text:list>
                <text:list-item>
                  <text:p text:style-name="P11">samba-3.0.24-ldapsam-algorithmic-rid.patch</text:p>
                </text:list-item>
              </text:list>
            </text:list-item>
          </text:list>
        </text:list-item>
      </text:list>
      <text:list text:style-name="L2">
        <text:list-item text:start-value="1">
          <text:p text:style-name="P11">Solaris10のZFSでボリュームシャドウコピー機能を利用可能にするための、VFS用モジュールの追加</text:p>
          <text:list>
            <text:list-item>
              <text:p text:style-name="P11"><text:a xlink:type="simple" xlink:href="http://lists.samba.org/archive/samba-technical/2007-February/051506.html">http://lists.samba.org/archive/samba-technical/2007-February/051506.html</text:a></text:p>
              <text:list>
                <text:list-item>
                  <text:p text:style-name="P11">samba-3.0.24-vfs_shadow_copy_zfs.patch</text:p>
                </text:list-item>
              </text:list>
            </text:list-item>
          </text:list>
        </text:list-item>
        <text:list-item>
          <text:p text:style-name="P11">ファイル種別ごとに最大サイズを制限するvfs file_quotaモジュールの追加</text:p>
          <text:list>
            <text:list-item>
              <text:list>
                <text:list-item>
                  <text:p text:style-name="P11">samba-3.0.30-vfs_file_quota.patch</text:p>
                </text:list-item>
              </text:list>
            </text:list-item>
          </text:list>
        </text:list-item>
        <text:list-item>
          <text:p text:style-name="P11">Microsoft Officeなどで、ACL(アクセス制御)がかかったExcelファイルなどを上書き保存すると、ACLの設定が正しく反映されない問題の修正</text:p>
          <text:list>
            <text:list-item>
              <text:list>
                <text:list-item>
                  <text:p text:style-name="P11">samba-3.0.30-improve_msofficeacl.patch</text:p>
                </text:list-item>
              </text:list>
            </text:list-item>
          </text:list>
        </text:list-item>
        <text:list-item>
          <text:p text:style-name="P11">security = server設定時にドメインコントローラの探索に時間がかかるため、認証ダイアログの表示が遅延する問題の修正</text:p>
          <text:list>
            <text:list-item>
              <text:list>
                <text:list-item>
                  <text:p text:style-name="P11">samba-3.0.30-improve_security_server.patch</text:p>
                </text:list-item>
              </text:list>
            </text:list-item>
          </text:list>
        </text:list-item>
        <text:list-item>
          <text:p text:style-name="P11">WinbindによるActive Directory/NTドメイン連携時に、smb.confのtemplate homedirパラメータなどに%Gマクロを利用したときに、グループ名が変換されずGIDが利用される問題の修正</text:p>
          <text:list>
            <text:list-item>
              <text:p text:style-name="P11">samba-3.0.30-winbind-groupname.patch</text:p>
            </text:list-item>
          </text:list>
        </text:list-item>
        <text:list-item>
          <text:p text:style-name="P11">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11">samba-3.0.28a-vfs_recycle-touch.patch</text:p>
                </text:list-item>
              </text:list>
            </text:list-item>
          </text:list>
        </text:list-item>
        <text:list-item>
          <text:p text:style-name="P11">autoconf 2.60<text:span text:style-name="T1">でビルドできない問題を修正</text:span></text:p>
          <text:list>
            <text:list-item>
              <text:p text:style-name="P11"><text:a xlink:type="simple" xlink:href="https://bugs.gentoo.org/show_bug.cgi?id=217272"><text:span text:style-name="T1">https://bugs.gentoo.org/show_bug.cgi?id=217272</text:span></text:a></text:p>
              <text:list>
                <text:list-item>
                  <text:p text:style-name="P8">samba-3.0.28a-AC_USE_SYSTEM_EXTENSIONS.patch</text:p>
                </text:list-item>
              </text:list>
            </text:list-item>
          </text:list>
        </text:list-item>
        <text:list-item>
          <text:p text:style-name="P8">Solaris10でsamba-vscanをビルドできるように修正</text:p>
          <text:list>
            <text:list-item>
              <text:list>
                <text:list-item>
                  <text:p text:style-name="P8"><text:soft-page-break/>samba-vscan-0.3.6c-buildsolaris.patch</text:p>
                </text:list-item>
              </text:list>
            </text:list-item>
          </text:list>
        </text:list-item>
      </text:list>
      <text:p text:style-name="P23"/>
      <text:p text:style-name="P5"/>
      <text:p text:style-name="P5"/>
      <text:h text:style-name="P21" text:outline-level="2">OSSTechパッケージのベースとしたFedora Core用RPMパッケージで適用されていたパッチ</text:h>
      <text:p text:style-name="Text_20_body">OSS<text:span text:style-name="T1">テクノロジ</text:span>提供のパッケージは、Fedora Core用に提供されていたsamba-3.0.24-12.fc7をもとに作成しています。このパッケージで適用されていた以下のパッチを、OSSTech提供のパッケージでも適用しています。</text:p>
      <text:list text:style-name="L3">
        <text:list-item text:start-value="1">
          <text:p text:style-name="P12">winbinddの通信用パイプのディレクトリを”/tmp/.winbindd”から”/var/run/winbindd”に変更する修正</text:p>
          <text:list>
            <text:list-item>
              <text:list>
                <text:list-item>
                  <text:p text:style-name="P12">samba-3.0.0beta1-pipedir.patch</text:p>
                </text:list-item>
              </text:list>
            </text:list-item>
          </text:list>
        </text:list-item>
        <text:list-item>
          <text:p text:style-name="P12">smbd、nmbd、winbinddのログファイル名を”log.xxx”から”xxx.log”に変更する修正</text:p>
          <text:list>
            <text:list-item>
              <text:list>
                <text:list-item>
                  <text:p text:style-name="P12">samba-3.0.23-logfiles.patch</text:p>
                </text:list-item>
              </text:list>
            </text:list-item>
          </text:list>
        </text:list-item>
        <text:list-item>
          <text:p text:style-name="P12">nmbdなどに-nオプションでNetBIOS名を指定することを可能にする修正</text:p>
          <text:list>
            <text:list-item>
              <text:list>
                <text:list-item>
                  <text:p text:style-name="P12">samba-3.0.0rc3-nmbd-netbiosname.patch</text:p>
                </text:list-item>
              </text:list>
            </text:list-item>
          </text:list>
        </text:list-item>
        <text:list-item>
          <text:p text:style-name="P12">Winbind連携利用時にグループ情報のパスワードエントリを”x”の代わりに”*”を設定する修正</text:p>
          <text:list>
            <text:list-item>
              <text:list>
                <text:list-item>
                  <text:p text:style-name="P12">samba-3.0.23rc3-passwd.patch</text:p>
                </text:list-item>
              </text:list>
            </text:list-item>
          </text:list>
        </text:list-item>
        <text:list-item>
          <text:p text:style-name="P12">smbspoolコマンドでユーザ名が指定されていないときに、NULLの代わりに”dummy”を設定する修正</text:p>
          <text:list>
            <text:list-item>
              <text:list>
                <text:list-item>
                  <text:p text:style-name="P12">samba-3.0.21pre1-smbspool.patch</text:p>
                </text:list-item>
              </text:list>
            </text:list-item>
          </text:list>
        </text:list-item>
        <text:list-item>
          <text:p text:style-name="P12">smbclientの-Mオプション利用時に138番ポートを利用するように変更</text:p>
          <text:list>
            <text:list-item>
              <text:list>
                <text:list-item>
                  <text:p text:style-name="P9">samba-3.0.13-smbclient.patch</text:p>
                </text:list-item>
              </text:list>
            </text:list-item>
          </text:list>
        </text:list-item>
      </text:list>
      <text:h text:style-name="Heading_20_1" text:outline-level="1">Samba 3.0.24<text:span text:style-name="T1">の修正内容</text:span></text:h>
      <text:p text:style-name="Text_20_body"><text:span text:style-name="T1">OSSテクノロジ提供のSamba 3.0.24-1.47_OSSTECHには、以下のパッチが適用されています。</text:span></text:p>
      <text:h text:style-name="Heading_20_2" text:outline-level="2">Windows Vista<text:span text:style-name="T1">対応パッチ</text:span></text:h>
      <text:p text:style-name="Text_20_body"><text:a xlink:type="simple" xlink:href="http://www.samba.org/samba/patches/">http://www.samba.org/samba/patches/</text:a> にて提供されている samba 3.0.24用パッチの適用</text:p>
      <text:list text:style-name="L4">
        <text:list-item text:start-value="1">
          <text:p text:style-name="P13">share_security_ntlmv2.diff</text:p>
          <text:list>
            <text:list-item>
              <text:p text:style-name="P13">smb.confで”security = share”の共有認証モードにおいて、Windows VistaクライアントがNTLMv2認証で、ワークグループ情報を利用するための修正</text:p>
            </text:list-item>
          </text:list>
        </text:list-item>
        <text:list-item>
          <text:p text:style-name="P13">spoolss.diff</text:p>
          <text:list>
            <text:list-item>
              <text:p text:style-name="P13">Windows VistaクライアントからSambaのプリントサーバ機能を利用するときに正常に動作しない問題を修正</text:p>
            </text:list-item>
            <text:list-item>
              <text:p text:style-name="P13">Windows VistaクライアントからSambaサーバにプリンタドライバをアップロードする機能が動作しない問題を修正</text:p>
            </text:list-item>
          </text:list>
        </text:list-item>
        <text:list-item>
          <text:p text:style-name="P13">vista_backup_acl.diff</text:p>
          <text:list>
            <text:list-item>
              <text:p text:style-name="P13">Windows Vistaのバックアップ機能でSambaサーバの共有フォルダにバックアップを行う際に、エラーとなる問題の修正</text:p>
            </text:list-item>
            <text:list-item>
              <text:p text:style-name="P13"><text:a xlink:type="simple" xlink:href="https://bugzilla.samba.org/show_bug.cgi?id=4361">https://bugzilla.samba.org/show_bug.cgi?id=4361</text:a></text:p>
            </text:list-item>
          </text:list>
        </text:list-item>
        <text:list-item>
          <text:p text:style-name="P13">variable_os_expansion.diff</text:p>
          <text:list>
            <text:list-item>
              <text:p text:style-name="P13">smb.confのクライアントOSマクロ “%a”で、Windows Vistaを判定可能にするための修正</text:p>
            </text:list-item>
            <text:list-item>
              <text:p text:style-name="P13"><text:a xlink:type="simple" xlink:href="https://bugzilla.samba.org/show_bug.cgi?id=4093">https://bugzilla.samba.org/show_bug.cgi?id=4093</text:a></text:p>
            </text:list-item>
          </text:list>
        </text:list-item>
        <text:list-item>
          <text:p text:style-name="P13">dfs_referral.diff</text:p>
          <text:list>
            <text:list-item>
              <text:p text:style-name="P13">Sambaサーバのある共有フォルダに複数のMS-DFSリンクを作成した場合に、Windows VistaクライアントからMS-DFSリンクが正常に動作しない問題の修正</text:p>
            </text:list-item>
            <text:list-item>
              <text:p text:style-name="P13"><text:a xlink:type="simple" xlink:href="https://bugzilla.samba.org/show_bug.cgi?id=4356">https://bugzilla.samba.org/show_bug.cgi?id=4356</text:a></text:p>
            </text:list-item>
          </text:list>
        </text:list-item>
        <text:list-item>
          <text:p text:style-name="P13">directory_delete.diff</text:p>
          <text:list>
            <text:list-item>
              <text:p text:style-name="P13">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p>
            </text:list-item>
            <text:list-item>
              <text:p text:style-name="P13"><text:a xlink:type="simple" xlink:href="https://bugzilla.samba.org/show_bug.cgi?id=4188">https://bugzilla.samba.org/show_bug.cgi?id=4188</text:a></text:p>
            </text:list-item>
          </text:list>
        </text:list-item>
      </text:list>
      <text:p text:style-name="Text_20_body">以上のパッチをまとめたものが<text:span text:style-name="T2">samba-3.0.24-vista-patchset.patch</text:span>です。</text:p>
      <text:p text:style-name="Text_20_body"/>
      <text:p text:style-name="Text_20_body"><text:a xlink:type="simple" xlink:href="http://www.samba.org/samba/patches/">http://www.samba.org/samba/patches/</text:a> にて提供されている samba 3.0.24用以外のWindows Vistaパッチの適用</text:p>
      <text:list text:style-name="L5">
        <text:list-item text:start-value="1">
          <text:p text:style-name="P14">smbclientからSambaサーバに接続したときに、%aマクロがWindows Vistaクライアントとして扱われる問題の修正</text:p>
        </text:list-item>
      </text:list>
      <text:list text:style-name="L4">
        <text:list-item text:start-value="1">
          <text:list>
            <text:list-item text:start-value="1">
              <text:p text:style-name="P13"><text:soft-page-break/><text:a xlink:type="simple" xlink:href="http://lists.samba.org/archive/samba-technical/2007-Feburary/052008.html">http://lists.samba.org/archive/samba-technical/</text:a><text:a xlink:type="simple" xlink:href="http://lists.samba.org/archive/samba-technical/2007-Feburary/052008.html">2007-Feburary/052008.html</text:a></text:p>
              <text:list>
                <text:list-item>
                  <text:p text:style-name="P13">samba-3.0.24-arch_macro.patch</text:p>
                </text:list-item>
              </text:list>
            </text:list-item>
          </text:list>
        </text:list-item>
        <text:list-item>
          <text:p text:style-name="P13">Vista クライアントから接続したときに %a マクロが Windows 2000 と同等になってしまう問題の修正</text:p>
        </text:list-item>
      </text:list>
      <text:list text:style-name="L5">
        <text:list-item text:start-value="1">
          <text:list>
            <text:list-item text:start-value="1">
              <text:p text:style-name="P14"><text:a xlink:type="simple" xlink:href="https://bugzilla.samba.org/show_bug.cgi?id=4484">https://bugzilla.samba.org/show_bug.cgi?id=4484</text:a></text:p>
              <text:list>
                <text:list-item>
                  <text:p text:style-name="P14"><text:span text:style-name="T2">samba-3.0.24-vista-patchset.patch</text:span>に修正内容が含まれます。</text:p>
                </text:list-item>
              </text:list>
            </text:list-item>
          </text:list>
        </text:list-item>
        <text:list-item>
          <text:p text:style-name="P14">Windows VistaクライアントからSambaサーバにプリンタドライバのアップロード機能が正常に動作しない問題を修正 (Windows Vista対応のspoolss.diffパッチの適用漏れの修正)</text:p>
          <text:list>
            <text:list-item>
              <text:p text:style-name="P14"><text:a xlink:type="simple" xlink:href="http://websvn.samba.org/cgi-bin/viewcvs.cgi?view=rev&amp;root=samba&amp;rev=21100">http://websvn.samba.org/cgi-bin/viewcvs.cgi?view=rev&amp;root=samba&amp;rev=21100</text:a></text:p>
              <text:list>
                <text:list-item>
                  <text:p text:style-name="P14">samba-3.0.24-vista-patchset-misc.patch</text:p>
                </text:list-item>
              </text:list>
            </text:list-item>
          </text:list>
        </text:list-item>
        <text:list-item>
          <text:p text:style-name="P14">Windows Vista SP1でActive DirectoryのドメインメンバーとなっているSambaサーバーのファイル共有にアクセスできない問題を修正</text:p>
          <text:list>
            <text:list-item>
              <text:p text:style-name="P14"><text:a xlink:type="simple" xlink:href="http://git.samba.org/?p=samba.git;a=commitdiff;h=f652ce4ab63ba24b298142099efd751d270d1e07">http://git.samba.org/?p=samba.git;a=commitdiff;h=f652ce4ab63ba24b298142099efd751d270d1e07</text:a></text:p>
              <text:list>
                <text:list-item>
                  <text:p text:style-name="P14">samba-3.0.24-vistasp1_krb5.patch</text:p>
                  <text:p text:style-name="P14"/>
                </text:list-item>
              </text:list>
            </text:list-item>
          </text:list>
        </text:list-item>
      </text:list>
      <text:h text:style-name="Heading_20_2" text:outline-level="2">セキュリティ修正パッチ</text:h>
      <text:list text:style-name="L6">
        <text:list-item>
          <text:p text:style-name="P15">smbdのSID変換ルーチンに含まれる脆弱性のため、一般ユーザがroot権限を取得できる可能性がある問題を修正(CVE-2007-2444)</text:p>
        </text:list-item>
        <text:list-item>
          <text:p text:style-name="P15">CVE-2007-2444の修正パッチにおいて、シェルで有効な文字のリストに「c」が抜けていた問題の修正</text:p>
          <text:list>
            <text:list-item>
              <text:list>
                <text:list-item>
                  <text:p text:style-name="P15">samba-3.0.24-CVE-2007-2444_v2.patch</text:p>
                </text:list-item>
              </text:list>
            </text:list-item>
          </text:list>
        </text:list-item>
        <text:list-item>
          <text:p text:style-name="P15">リモートからのコード実行を可能にするヒープオーバーフローの脆弱性の修正(CVE-2007-2446)</text:p>
        </text:list-item>
        <text:list-item>
          <text:p text:style-name="P15">CVE-2007-2446の修正に伴って、ドメインメンバーサーバの共有にアクセスできなくなる問題の修正</text:p>
          <text:list>
            <text:list-item>
              <text:p text:style-name="P15"><text:a xlink:type="simple" xlink:href="https://bugzilla.samba.org/show_bug.cgi?id=4637">https://bugzilla.samba.org/show_bug.cgi?id=4637</text:a></text:p>
              <text:list>
                <text:list-item>
                  <text:p text:style-name="P15">samba-3.0.24-CVE-2007-2446_v2.patch</text:p>
                </text:list-item>
              </text:list>
            </text:list-item>
          </text:list>
        </text:list-item>
        <text:list-item>
          <text:p text:style-name="P15">正しくエスケープされていない文字が/bin/shに渡されることによってリモートからコマンドを実行できる可能性がある脆弱性の修正</text:p>
        </text:list-item>
        <text:list-item>
          <text:p text:style-name="P15">CVE-2007-2444の修正に伴って、”force group”機能が正常に動作しなくなる問題を修正</text:p>
          <text:list>
            <text:list-item>
              <text:list>
                <text:list-item>
                  <text:p text:style-name="P15">samba-3.0.24-CVE-2007-2447_v2.patch</text:p>
                </text:list-item>
              </text:list>
            </text:list-item>
          </text:list>
        </text:list-item>
        <text:list-item>
          <text:p text:style-name="P15">nmbdのドメインログオン処理に含まれるバッファオーバーフローの脆弱性を修正(CVE-2007-6015)</text:p>
          <text:list>
            <text:list-item>
              <text:list>
                <text:list-item>
                  <text:p text:style-name="P15">samba-3.0.27a-CVE-2007-6015.patch</text:p>
                </text:list-item>
              </text:list>
            </text:list-item>
          </text:list>
        </text:list-item>
        <text:list-item>
          <text:p text:style-name="P15">nmbdのWINSサーバー機能の名前解決処理に含まれる脆弱性を修正(CVE-2007-5398)</text:p>
          <text:list>
            <text:list-item>
              <text:list>
                <text:list-item>
                  <text:p text:style-name="P15">samba-3.0.26a-CVE-2007-5398.patch</text:p>
                </text:list-item>
              </text:list>
            </text:list-item>
          </text:list>
        </text:list-item>
        <text:list-item>
          <text:p text:style-name="P15">Sambaの受信パケットの処理に含まれるヒープオーバーフローの脆弱性を修正(CVE-2008-1105)</text:p>
          <text:list>
            <text:list-item>
              <text:list>
                <text:list-item>
                  <text:p text:style-name="P15">samba-3.0.24-CVE-2008-1105.patch</text:p>
                </text:list-item>
              </text:list>
            </text:list-item>
          </text:list>
        </text:list-item>
      </text:list>
      <text:p text:style-name="Text_20_body"/>
      <text:h text:style-name="Heading_20_2" text:outline-level="2"><text:soft-page-break/>OSSTech提供Sambaに適用しているその他のパッチ</text:h>
      <text:list text:style-name="L2">
        <text:list-item text:start-value="1">
          <text:p text:style-name="P11">共有フォルダに “hide unreadable = yes”を設定すると、MS-DFSリンクが表示されなくなる問題の修正</text:p>
          <text:list>
            <text:list-item>
              <text:p text:style-name="P11"><text:a xlink:type="simple" xlink:href="https://bugzilla.samba.org/show_bug.cgi?id=3319">https://bugzilla.samba.org/show_bug.cgi?id=3319</text:a></text:p>
              <text:list>
                <text:list-item>
                  <text:p text:style-name="P11">samba-3.0.23d-ignore-hide_xxxx-for-msdfs.patch</text:p>
                </text:list-item>
              </text:list>
            </text:list-item>
          </text:list>
        </text:list-item>
        <text:list-item>
          <text:p text:style-name="P11">Sambaの提供するコマンド(smbclientなど)に設定されているタイムアウト時間(10秒)を60秒に変更する修正</text:p>
          <text:list>
            <text:list-item>
              <text:list>
                <text:list-item>
                  <text:p text:style-name="P11">samba-3.0.11-timeout.patch</text:p>
                </text:list-item>
              </text:list>
            </text:list-item>
          </text:list>
        </text:list-item>
        <text:list-item>
          <text:p text:style-name="P11">Office 2000、Office XP、Office 2003などで、ACL(アクセス制御)がかかったExcelファイルなどを開くと、ACLの設定が正しく反映されず、更新不可(参照のみ可能)となってしまう問題の修正</text:p>
          <text:list>
            <text:list-item>
              <text:p text:style-name="P11"><text:a xlink:type="simple" xlink:href="https://bugzilla.samba.org/show_bug.cgi?id=2346">https://bugzilla.samba.org/show_bug.cgi?id=234</text:a><text:a xlink:type="simple" xlink:href="https://bugzilla.samba.org/show_bug.cgi?id=2346">6</text:a></text:p>
              <text:list>
                <text:list-item>
                  <text:p text:style-name="P11">samba-3.0.20a-try_chown.patch</text:p>
                </text:list-item>
                <text:list-item>
                  <text:p text:style-name="P11">samba-3.0.23d-bug-2239.patch</text:p>
                </text:list-item>
              </text:list>
            </text:list-item>
          </text:list>
        </text:list-item>
        <text:list-item>
          <text:p text:style-name="P11">WinbindによるActive Directory/NTドメイン連携時に ID マップバックエンド rid を利用しているとき、信頼関係を結んだドメインのユーザアカウントも利用するための修正</text:p>
          <text:list>
            <text:list-item>
              <text:list>
                <text:list-item>
                  <text:p text:style-name="P11">samba-3.0.23d-idmap_rid_multipledomain_support.patch</text:p>
                </text:list-item>
              </text:list>
            </text:list-item>
          </text:list>
        </text:list-item>
        <text:list-item>
          <text:p text:style-name="P11">WinbindによるActive Directory/NTドメイン連携時に、smb.confのtemplate homedirパラメータなどに%Gマクロを利用したときに、グループ名が変換されずGIDが利用される問題の修正</text:p>
          <text:list>
            <text:list-item>
              <text:p text:style-name="P11">samba-3.0.24-winbind-groupname.patch</text:p>
            </text:list-item>
          </text:list>
        </text:list-item>
        <text:list-item>
          <text:p text:style-name="P11">unix charset = EUCJP-MS 環境下で、ローマ数字の大文字(Ⅰ、Ⅱ、Ⅲ)などを大文字・小文字変換した際に、バイト数が異なるため共有フォルダへのアクセスなどに失敗する問題の修正</text:p>
          <text:list>
            <text:list-item>
              <text:p text:style-name="P11"><text:a xlink:type="simple" xlink:href="https://bugzilla.samba.org/show_bug.cgi?id=1029">https://bugzilla.samba.org/show_bug.cgi?id=1029</text:a></text:p>
              <text:list>
                <text:list-item>
                  <text:p text:style-name="P11">samba-3.0.23d-strupper_m.patch</text:p>
                </text:list-item>
                <text:list-item>
                  <text:p text:style-name="P11">samba-3.0.23d-struplower.patch</text:p>
                </text:list-item>
              </text:list>
            </text:list-item>
          </text:list>
        </text:list-item>
        <text:list-item>
          <text:p text:style-name="P11">日本語manページの追加、および日本語manページのインストール処理の追加</text:p>
          <text:list>
            <text:list-item>
              <text:list>
                <text:list-item>
                  <text:p text:style-name="P11">samba-3.0.23d-i18nman.patch</text:p>
                </text:list-item>
              </text:list>
            </text:list-item>
          </text:list>
        </text:list-item>
        <text:list-item>
          <text:p text:style-name="P11">Linux以外のプラットフォーム(Solarisなど)でmlock()の際のメモリアライン処理の修正(Samba 3.0.25 からのバックポート)</text:p>
          <text:list>
            <text:list-item>
              <text:p text:style-name="P11"><text:a xlink:type="simple" xlink:href="http://lists.samba.org/archive/samba-technical/2007-February/051863.html">http://lists.samba.org/archive/samba-technical/2007-February/051863.html</text:a></text:p>
              <text:list>
                <text:list-item>
                  <text:p text:style-name="P11">samba-3.0.24-memalign-for-mlock.patch</text:p>
                </text:list-item>
              </text:list>
            </text:list-item>
          </text:list>
        </text:list-item>
        <text:list-item>
          <text:p text:style-name="P11">winbinddのメモリリークの修正 (Samba 3.0.25 からのバックポート)</text:p>
          <text:list>
            <text:list-item>
              <text:p text:style-name="P11"><text:a xlink:type="simple" xlink:href="http://lists.samba.org/archive/samba-technical/2007-February/051849.html">http://lists.samba.org/archive/samba-technical/2007-February/051849.html</text:a></text:p>
              <text:list>
                <text:list-item>
                  <text:p text:style-name="P11">samba-3.0.25svn-winbindd_group-memoryleak.patch</text:p>
                </text:list-item>
              </text:list>
            </text:list-item>
            <text:list-item>
              <text:p text:style-name="P11"><text:a xlink:type="simple" xlink:href="http://lists.samba.org/archive/samba-technical/2007-March/052606.html">http://lists.samba.org/archive/samba-technical/2007-March/052606.html</text:a></text:p>
              <text:list>
                <text:list-item>
                  <text:p text:style-name="P11">samba-3.0.24-winbind-ads-enum-groupmembers.patch</text:p>
                </text:list-item>
              </text:list>
            </text:list-item>
          </text:list>
        </text:list-item>
        <text:list-item>
          <text:p text:style-name="P11">LDAP連携時に、LDAPにアクセスする際に適切なパーミッションが設定されていない問題の修正 (Samba 3.0.25 からのバックポート)</text:p>
          <text:list>
            <text:list-item>
              <text:p text:style-name="P11"><text:soft-page-break/><text:a xlink:type="simple" xlink:href="http://websvn.samba.org/cgi-bin/viewcvs.cgi?view=rev&amp;rev=21507">http://websvn.samba.org/cgi-bin/viewcvs.cgi?view=rev&amp;rev=21507</text:a></text:p>
              <text:list>
                <text:list-item>
                  <text:p text:style-name="P11">samba-3.0.25svn-become_root-to-access-ldap.patch</text:p>
                </text:list-item>
              </text:list>
            </text:list-item>
          </text:list>
        </text:list-item>
        <text:list-item>
          <text:p text:style-name="P11">WinbindによるActive Directory連携時に ID マップバックエンド ad IDを利用した際に、winbinddが異常終了する問題の修正 (samba 3.0.25 からのバックポート)</text:p>
          <text:list>
            <text:list-item>
              <text:p text:style-name="P11"><text:a xlink:type="simple" xlink:href="http://lists.samba.org/archive/samba-cvs/2007-January/073777.html">http://lists.samba.org/archive/samba-cvs/2007-January/073777.html</text:a></text:p>
              <text:list>
                <text:list-item>
                  <text:p text:style-name="P11">samba-3.0.24-idmap_ad-use-attr_uidnumber.patch</text:p>
                </text:list-item>
              </text:list>
            </text:list-item>
          </text:list>
        </text:list-item>
        <text:list-item>
          <text:p text:style-name="P11">WinbindによるActive Directory連携時にwbinfoのオプションとして—group-infoを利用可能にするための修正(samba 3.0.25からのバックポート)</text:p>
          <text:list>
            <text:list-item>
              <text:list>
                <text:list-item>
                  <text:p text:style-name="P11">samba-3.0.25svn-wbinfo-groupinfo.patch</text:p>
                </text:list-item>
              </text:list>
            </text:list-item>
          </text:list>
        </text:list-item>
        <text:list-item>
          <text:p text:style-name="P11">AD サーバへの接続失敗時に ldap_open() の失敗理由をエラーログに出力するための修正 (samba 3.0.25 からのバックポート)</text:p>
          <text:list>
            <text:list-item>
              <text:list>
                <text:list-item>
                  <text:p text:style-name="P11">samba-3.0.24-ldap_open-debug.patch</text:p>
                </text:list-item>
              </text:list>
            </text:list-item>
          </text:list>
        </text:list-item>
        <text:list-item>
          <text:p text:style-name="P11">Solaris において krb5_locate_kdc() が衝突しクラッシュする問題の修正 (samba 3.0.25 からのバックポート)</text:p>
          <text:list>
            <text:list-item>
              <text:list>
                <text:list-item>
                  <text:p text:style-name="P11">samba-3.0.24-krb5_locate_kdc.patch</text:p>
                </text:list-item>
              </text:list>
            </text:list-item>
          </text:list>
        </text:list-item>
        <text:list-item>
          <text:p text:style-name="P11">パスワードバックエンド ldapsam において、LDAP DIT に sambaAlgorithmicRidBase 属性がある場合、もしくは sambaNextRid 属性がない場合に algorithmic rid にフォールバックするための修正 (旧バージョンとの互換性確保)</text:p>
          <text:list>
            <text:list-item>
              <text:list>
                <text:list-item>
                  <text:p text:style-name="P11">samba-3.0.24-ldapsam-algorithmic-rid.patch</text:p>
                </text:list-item>
              </text:list>
            </text:list-item>
          </text:list>
        </text:list-item>
        <text:list-item>
          <text:p text:style-name="P11">SMBのchain reply処理でバッファサイズが適切でない問題を修正</text:p>
          <text:list>
            <text:list-item>
              <text:p text:style-name="P11"><text:a xlink:type="simple" xlink:href="http://websvn.samba.org/cgi-bin/viewcvs.cgi?view=rev&amp;root=samba&amp;rev=21731">http://websvn.samba.org/cgi-bin/viewcvs.cgi?view=rev&amp;root=samba&amp;rev=21731</text:a></text:p>
              <text:list>
                <text:list-item>
                  <text:p text:style-name="P11">samba-3.0.24-chain_reply-new_size.patch</text:p>
                </text:list-item>
              </text:list>
            </text:list-item>
          </text:list>
        </text:list-item>
        <text:list-item>
          <text:p text:style-name="P11">security=shareの設定時に、SMBパケット内に格納されている共有名のバッファの位置を正しく扱っていない問題の修正</text:p>
          <text:list>
            <text:list-item>
              <text:list>
                <text:list-item>
                  <text:p text:style-name="P11">samba-3.0.25svn-security-share.patch</text:p>
                </text:list-item>
              </text:list>
            </text:list-item>
          </text:list>
        </text:list-item>
        <text:list-item>
          <text:p text:style-name="P11">winbind利用時にActive Directoryに多数のユーザ/グループエントリが登録されている場合にエントリの取得に失敗する問題の修正</text:p>
          <text:list>
            <text:list-item>
              <text:p text:style-name="P11"><text:a xlink:type="simple" xlink:href="https://bugzilla.samba.org/show_bug.cgi?id=3024">https://bugzilla.samba.org/show_bug.cgi?id=3024</text:a></text:p>
              <text:list>
                <text:list-item>
                  <text:p text:style-name="P11">samba-3.0.25svn-winbind-ads-user-count.patch</text:p>
                </text:list-item>
              </text:list>
            </text:list-item>
          </text:list>
        </text:list-item>
        <text:list-item>
          <text:p text:style-name="P11">パスワードの有効期限を無期限に延長することを可能にする修正</text:p>
          <text:list>
            <text:list-item>
              <text:p text:style-name="P11"><text:a xlink:type="simple" xlink:href="https://bugzilla.samba.org/show_bug.cgi?id=2836">https://bugzilla.samba.org/show_bug.cgi?id=2836</text:a></text:p>
              <text:list>
                <text:list-item>
                  <text:p text:style-name="P11">samba-3.0.24-password-never-expires.patch</text:p>
                </text:list-item>
              </text:list>
            </text:list-item>
          </text:list>
        </text:list-item>
        <text:list-item>
          <text:p text:style-name="P11">LDAPサーバからの切断を検出せずに、既に切断されたLDAP接続で10回のリトライ(約10秒間)後、LDAPサーバに再接続する問題を修正</text:p>
          <text:list>
            <text:list-item>
              <text:p text:style-name="P11"><text:a xlink:type="simple" xlink:href="https://bugzilla.samba.org/show_bug.cgi?id=4372">https://bugzilla.samba.org/show_bug.cgi?id=4372</text:a></text:p>
            </text:list-item>
          </text:list>
        </text:list-item>
      </text:list>
      <text:list text:style-name="L7">
        <text:list-item text:start-value="1">
          <text:list>
            <text:list-item text:start-value="1">
              <text:list>
                <text:list-item text:start-value="1">
                  <text:p text:style-name="P16">samba-3.0.25svn-ldap-rebind-on-serverdown.patch</text:p>
                </text:list-item>
              </text:list>
            </text:list-item>
          </text:list>
        </text:list-item>
      </text:list>
      <text:list text:style-name="L2">
        <text:list-item text:start-value="1">
          <text:p text:style-name="P11"><text:soft-page-break/>Solaris10のZFSでボリュームシャドウコピー機能を利用可能にするための、VFS用モジュールの追加</text:p>
          <text:list>
            <text:list-item>
              <text:p text:style-name="P11"><text:a xlink:type="simple" xlink:href="http://lists.samba.org/archive/samba-technical/2007-February/051506.html">http://lists.samba.org/archive/samba-technical/2007-February/051506.html</text:a></text:p>
              <text:list>
                <text:list-item>
                  <text:p text:style-name="P11">samba-3.0.24-vfs_shadow_copy_zfs.patch</text:p>
                </text:list-item>
              </text:list>
            </text:list-item>
          </text:list>
        </text:list-item>
        <text:list-item>
          <text:p text:style-name="P11">security = server設定時にドメインコントローラの探索に時間がかかるため、認証ダイアログの表示が遅延する問題の修正</text:p>
          <text:list>
            <text:list-item>
              <text:list>
                <text:list-item>
                  <text:p text:style-name="P11">samba-3.0.24-improve_security_server.patch</text:p>
                </text:list-item>
              </text:list>
            </text:list-item>
          </text:list>
        </text:list-item>
        <text:list-item>
          <text:p text:style-name="P11">pam_smbpass.soモジュールを利用して、passwdコマンドでSambaのパスワード変更を試みると、パスワード変更に失敗する問題の修正</text:p>
          <text:list>
            <text:list-item>
              <text:p text:style-name="P11"><text:a xlink:type="simple" xlink:href="https://bugzilla.samba.org/show_bug.cgi?id=4759">https://bugzilla.samba.org/show_bug.cgi?id=4759</text:a></text:p>
              <text:list>
                <text:list-item>
                  <text:p text:style-name="P11">samba-3.0.25bsvn-pdb_ldap-ber_printf-n.patch</text:p>
                </text:list-item>
              </text:list>
            </text:list-item>
          </text:list>
        </text:list-item>
        <text:list-item>
          <text:p text:style-name="P11">LDAPサーバーのホスト名にドメイン名が設定されていないとき、DNSによる名前解決ができない場合などに、LDAPサーバーに接続できない問題を修正</text:p>
          <text:list>
            <text:list-item>
              <text:list>
                <text:list-item>
                  <text:p text:style-name="P11">samba-3.0.24-ads_connect-ip.patch</text:p>
                </text:list-item>
              </text:list>
            </text:list-item>
          </text:list>
        </text:list-item>
        <text:list-item>
          <text:p text:style-name="P11">Solaris10のPAM+Winbind環境でpam_winbindを利用したパスワード変更機能が動作しない問題を修正</text:p>
          <text:list>
            <text:list-item>
              <text:list>
                <text:list-item>
                  <text:p text:style-name="P11">samba-3.0.24-pam_winbind-chauthtok.patch</text:p>
                </text:list-item>
              </text:list>
            </text:list-item>
          </text:list>
        </text:list-item>
        <text:list-item>
          <text:p text:style-name="P11">パスワードの有効期限に近づいたアカウントに対して、Windowsと同じく14日前から警告が表示されるように修正</text:p>
          <text:list>
            <text:list-item>
              <text:list>
                <text:list-item>
                  <text:p text:style-name="P11">samba-3.0.24-pam_winbind-warn-expires.patch</text:p>
                </text:list-item>
              </text:list>
            </text:list-item>
          </text:list>
        </text:list-item>
        <text:list-item>
          <text:p text:style-name="P11">VFSのrecycleモジュールで、min sizeパラメーター以下のサイズのファイルを無視するように修正</text:p>
          <text:list>
            <text:list-item>
              <text:p text:style-name="P11"><text:a xlink:type="simple" xlink:href="https://bugzilla.samba.org/show_bug.cgi?id=4409">https://bugzilla.samba.org/show_bug.cgi?id=4409</text:a></text:p>
              <text:list>
                <text:list-item>
                  <text:p text:style-name="P11">samba-3.0.24-vfs_recycle-minsize.patch</text:p>
                </text:list-item>
              </text:list>
            </text:list-item>
          </text:list>
        </text:list-item>
        <text:list-item>
          <text:p text:style-name="P11">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11">samba-3.0.24-vfs_recycle-touch.patch</text:p>
                </text:list-item>
              </text:list>
            </text:list-item>
          </text:list>
        </text:list-item>
        <text:list-item>
          <text:p text:style-name="P11">ユーザーマネージャーの「パスワードの変更を禁止する」機能をバックポート</text:p>
          <text:list>
            <text:list-item>
              <text:list>
                <text:list-item>
                  <text:p text:style-name="P11">samba-3.0.24-passwdcannotchange.patch</text:p>
                </text:list-item>
              </text:list>
            </text:list-item>
          </text:list>
        </text:list-item>
        <text:list-item>
          <text:p text:style-name="P11">64bit環境で、Sambaのユーザーパスワード有効期限などに関する属性が64bitで作成されますが、適切に処理されていなかった問題を修正</text:p>
          <text:list>
            <text:list-item>
              <text:list>
                <text:list-item>
                  <text:p text:style-name="P11">samba-3.0.24-improve_64bit_time_t.patch</text:p>
                </text:list-item>
              </text:list>
            </text:list-item>
          </text:list>
        </text:list-item>
        <text:list-item>
          <text:p text:style-name="P11">Solaris8などでSambaにリンクするスレッドライブラリが原因で、コネクションが頻繁に切断される問題を修正</text:p>
          <text:list>
            <text:list-item>
              <text:p text:style-name="P11"><text:a xlink:type="simple" xlink:href="https://bugzilla.samba.org/show_bug.cgi?id=5024">https://bugzilla.samba.org/show_bug.cgi?id=5024</text:a></text:p>
              <text:list>
                <text:list-item>
                  <text:p text:style-name="P11">samba-3.0.24-solaris-libsmbclient-mt.patch</text:p>
                </text:list-item>
              </text:list>
            </text:list-item>
          </text:list>
        </text:list-item>
        <text:list-item>
          <text:p text:style-name="P11">パスワード<text:span text:style-name="T1">変更時に、LDAPに設定されたパスワードポリシーを満たさなかった場合のエラーコードをNT_STATUS_PASSWORD_RESTRICTIONに変更</text:span></text:p>
          <text:list>
            <text:list-item>
              <text:p text:style-name="P11"><text:soft-page-break/><text:a xlink:type="simple" xlink:href="https://bugzilla.samba.org/show_bug.cgi?id=5163"><text:span text:style-name="T1">https://bugzilla.samba.org/show_bug.cgi?id=5163</text:span></text:a></text:p>
              <text:list>
                <text:list-item>
                  <text:p text:style-name="P11">samba-3.0.28.svn-ldap-password-policy.patch</text:p>
                </text:list-item>
              </text:list>
            </text:list-item>
          </text:list>
        </text:list-item>
        <text:list-item>
          <text:p text:style-name="P11">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11"><text:a xlink:type="simple" xlink:href="https://bugzilla.samba.org/show_bug.cgi?id=5202"><text:span text:style-name="T1">https://bugzilla.samba.org/show_bug.cgi?id=5202</text:span></text:a></text:p>
              <text:list>
                <text:list-item>
                  <text:p text:style-name="P11">samba-3.0.24-dos_filemode.patch</text:p>
                </text:list-item>
              </text:list>
            </text:list-item>
          </text:list>
        </text:list-item>
        <text:list-item>
          <text:p text:style-name="P11">nmbdの変数初期化漏れの修正</text:p>
          <text:list>
            <text:list-item>
              <text:p text:style-name="P11"><text:a xlink:type="simple" xlink:href="http://bugzilla.samba.org/show_bug.cgi?id=498">http://bugzilla.samba.org/show_bug.cgi?id=498</text:a></text:p>
              <text:list>
                <text:list-item>
                  <text:p text:style-name="P11">samba-3.0.27.svn-nmbd-bogus-interface.patch</text:p>
                </text:list-item>
              </text:list>
            </text:list-item>
          </text:list>
        </text:list-item>
        <text:list-item>
          <text:p text:style-name="P11">Solaris10でsamba-vscanモジュールをビルド可能に修正</text:p>
          <text:list>
            <text:list-item>
              <text:p text:style-name="P11">samba-vscan-buildsolaris.patch</text:p>
            </text:list-item>
          </text:list>
        </text:list-item>
        <text:list-item>
          <text:p text:style-name="P11">samba-vscanのsophieモジュールでファイル名が256バイトに制限されていた問題を修正</text:p>
          <text:list>
            <text:list-item>
              <text:p text:style-name="P11">samba-vscan-0.3.6b-sophie_pathlen.patch</text:p>
            </text:list-item>
          </text:list>
        </text:list-item>
      </text:list>
      <text:p text:style-name="Text_20_body"/>
      <text:p text:style-name="Text_20_body"/>
      <text:h text:style-name="Heading_20_2" text:outline-level="2">OSSTechパッケージのベースとしたFedora Core用RPMパッケージで適用されていたパッチ</text:h>
      <text:p text:style-name="Text_20_body">OSS<text:span text:style-name="T1">テクノロジ</text:span>提供のパッケージは、Fedora Core用に提供されていたsamba-3.0.24-12.fc7をもとに作成しています。このパッケージで適用されていた以下のパッチを、OSSTech提供のパッケージでも適用しています。</text:p>
      <text:list text:style-name="L3">
        <text:list-item text:start-value="1">
          <text:p text:style-name="P12">winbinddの通信用パイプのディレクトリを”/tmp/.winbindd”から”/var/run/winbindd”に変更する修正</text:p>
          <text:list>
            <text:list-item>
              <text:list>
                <text:list-item>
                  <text:p text:style-name="P12">samba-3.0.0beta1-pipedir.patch</text:p>
                </text:list-item>
              </text:list>
            </text:list-item>
          </text:list>
        </text:list-item>
        <text:list-item>
          <text:p text:style-name="P12">smbd、nmbd、winbinddのログファイル名を”log.xxx”から”xxx.log”に変更する修正</text:p>
          <text:list>
            <text:list-item>
              <text:list>
                <text:list-item>
                  <text:p text:style-name="P12">samba-3.0.23-logfiles.patch</text:p>
                </text:list-item>
              </text:list>
            </text:list-item>
          </text:list>
        </text:list-item>
        <text:list-item>
          <text:p text:style-name="P12">nmbdなどに-nオプションでNetBIOS名を指定することを可能にする修正</text:p>
          <text:list>
            <text:list-item>
              <text:list>
                <text:list-item>
                  <text:p text:style-name="P12">samba-3.0.0rc3-nmbd-netbiosname.patch</text:p>
                </text:list-item>
              </text:list>
            </text:list-item>
          </text:list>
        </text:list-item>
        <text:list-item>
          <text:p text:style-name="P12">Winbind連携利用時にグループ情報のパスワードエントリを”x”の代わりに”*”を設定する修正</text:p>
          <text:list>
            <text:list-item>
              <text:list>
                <text:list-item>
                  <text:p text:style-name="P12">samba-3.0.23rc3-passwd.patch</text:p>
                </text:list-item>
              </text:list>
            </text:list-item>
          </text:list>
        </text:list-item>
        <text:list-item>
          <text:p text:style-name="P12">smbspoolコマンドでユーザ名が指定されていないときに、NULLの代わりに”dummy”を設定する修正</text:p>
          <text:list>
            <text:list-item>
              <text:list>
                <text:list-item>
                  <text:p text:style-name="P12">samba-3.0.21pre1-smbspool.patch</text:p>
                </text:list-item>
              </text:list>
            </text:list-item>
          </text:list>
        </text:list-item>
        <text:list-item>
          <text:p text:style-name="P12">smbclientの-Mオプション利用時に138番ポートを利用するように変更</text:p>
          <text:list>
            <text:list-item>
              <text:list>
                <text:list-item>
                  <text:p text:style-name="P12">samba-3.0.13-smbclient.patch</text:p>
                </text:list-item>
              </text:list>
            </text:list-item>
          </text:list>
        </text:list-item>
        <text:list-item>
          <text:p text:style-name="P12">msdfs root パラメータのデフォルト値をSamba 3.0.25 と同様に yes から no に変更</text:p>
          <text:list>
            <text:list-item>
              <text:list>
                <text:list-item>
                  <text:p text:style-name="P12">samba-3.0.24-msdfs-root-no.patch</text:p>
                </text:list-item>
              </text:list>
            </text:list-item>
          </text:list>
        </text:list-item>
        <text:list-item>
          <text:p text:style-name="P12"><text:soft-page-break/>pam_winbind がドメインコントローラにないユーザ認証に対して常にエラーログを出力してしまう問題の修正</text:p>
          <text:list>
            <text:list-item>
              <text:p text:style-name="P12"><text:a xlink:type="simple" xlink:href="https://bugzilla.samba.org/show_bug.cgi?id=4094">https://bugzilla.samba.org/show_bug.cgi?id=4094</text:a></text:p>
              <text:list>
                <text:list-item>
                  <text:p text:style-name="P12">samba-3.0.24-pam_winbind-fixes.patch</text:p>
                </text:list-item>
              </text:list>
            </text:list-item>
          </text:list>
        </text:list-item>
        <text:list-item>
          <text:p text:style-name="P12">ライブラリbuild時のlibnssモジュールのチェックを追加</text:p>
          <text:list>
            <text:list-item>
              <text:list>
                <text:list-item>
                  <text:p text:style-name="P12">samba-3.0.24-enable_pam_nss_tests.patch</text:p>
                </text:list-item>
              </text:list>
            </text:list-item>
          </text:list>
        </text:list-item>
        <text:list-item>
          <text:p text:style-name="P12">libnss_winsのシンボル名が解決できない問題の修正</text:p>
          <text:list>
            <text:list-item>
              <text:list>
                <text:list-item>
                  <text:p text:style-name="P12">samba-3.0.24-nss_wins.patch</text:p>
                </text:list-item>
              </text:list>
            </text:list-item>
          </text:list>
        </text:list-item>
        <text:list-item>
          <text:p text:style-name="P12">Windows Vistaでmsdfsのエラーが発生したときに、適切なエラーメッセージを返却するための修正</text:p>
          <text:list>
            <text:list-item>
              <text:list>
                <text:list-item>
                  <text:p text:style-name="P12">samba-3.0.24-vista_msdfs_errcodes.patch</text:p>
                </text:list-item>
              </text:list>
            </text:list-item>
          </text:list>
        </text:list-item>
      </text:list>
      <text:p text:style-name="Text_20_body"/>
      <text:h text:style-name="Heading_20_1" text:outline-level="1">更新履歴</text:h>
      <text:list text:style-name="L8">
        <text:list-item>
          <text:p text:style-name="P17">2008<text:span text:style-name="T1">年6月26日: 第14版 (samba 3.0.30-1.4_OSSTECH)</text:span></text:p>
          <text:list>
            <text:list-item>
              <text:p text:style-name="P10">samba 3.0.30ベースにアップデート</text:p>
            </text:list-item>
            <text:list-item>
              <text:p text:style-name="P10">samba 3.0.24に適用されていたパッチのうち、必要なパッチを適用</text:p>
            </text:list-item>
          </text:list>
        </text:list-item>
        <text:list-item>
          <text:p text:style-name="P17">2008年6月10日: 第13版 (samba 3.0.24-1.47_OSSTECH)</text:p>
          <text:list>
            <text:list-item>
              <text:p text:style-name="P17">vfs file_quotaモジュールの容量チェック時の不具合を修正</text:p>
            </text:list-item>
            <text:list-item>
              <text:p text:style-name="P17">sambaパッケージからsmbldap-tools関連ファイルを削除</text:p>
            </text:list-item>
          </text:list>
        </text:list-item>
        <text:list-item>
          <text:p text:style-name="P17">2008年6月4日: 第12版 (samba 3.0.24-1.45_OSSTECH)</text:p>
          <text:list>
            <text:list-item>
              <text:p text:style-name="P17">Windows Vista SP1利用時の不具合修正</text:p>
              <text:list>
                <text:list-item>
                  <text:p text:style-name="P17">samba-3.0.24-vistasp1_krb5.patch</text:p>
                </text:list-item>
              </text:list>
            </text:list-item>
            <text:list-item>
              <text:p text:style-name="P17">samba-vscanのsophieモジュールの不具合修正</text:p>
              <text:list>
                <text:list-item>
                  <text:p text:style-name="P17">samba-vscan-0.3.6b-sophie_pathlen.patch</text:p>
                </text:list-item>
              </text:list>
            </text:list-item>
            <text:list-item>
              <text:p text:style-name="P17">セキュリティパッチの適用</text:p>
              <text:list>
                <text:list-item>
                  <text:p text:style-name="P17">CVE-2008-1105の脆弱性修正</text:p>
                  <text:list>
                    <text:list-item>
                      <text:p text:style-name="P17">samba-3.0.24-CVE-2008-1105.patch</text:p>
                    </text:list-item>
                  </text:list>
                </text:list-item>
              </text:list>
            </text:list-item>
            <text:list-item>
              <text:p text:style-name="P17">WINS複製用スクリプト追加</text:p>
              <text:list>
                <text:list-item>
                  <text:p text:style-name="P17">wins-push.pl、wins-push.conf</text:p>
                </text:list-item>
              </text:list>
            </text:list-item>
          </text:list>
        </text:list-item>
        <text:list-item>
          <text:p text:style-name="P17">2008年3月4日: 第１１版(samba 3.0.24-1.38_OSSTECH)</text:p>
          <text:list>
            <text:list-item>
              <text:p text:style-name="P17">vfs_file_quotaモジュール追加</text:p>
              <text:list>
                <text:list-item>
                  <text:p text:style-name="P17">samba-3.0.24-vfs_file_quota.patch</text:p>
                </text:list-item>
              </text:list>
            </text:list-item>
            <text:list-item>
              <text:p text:style-name="P17">nmbdの変数初期化漏れの修正</text:p>
              <text:list>
                <text:list-item>
                  <text:p text:style-name="P17">samba-3.0.27.svn-nmbd-bogus-interface.patch</text:p>
                </text:list-item>
              </text:list>
            </text:list-item>
            <text:list-item>
              <text:p text:style-name="P17">Solaris10(U4)対応</text:p>
            </text:list-item>
            <text:list-item>
              <text:p text:style-name="P17">USRMGR用スクリプトの改善</text:p>
            </text:list-item>
            <text:list-item>
              <text:p text:style-name="P17">Solaris10用samba-vscanモジュール対応</text:p>
              <text:list>
                <text:list-item>
                  <text:p text:style-name="P17">samba-vscan-buildsolaris.patch</text:p>
                </text:list-item>
              </text:list>
            </text:list-item>
          </text:list>
        </text:list-item>
        <text:list-item>
          <text:p text:style-name="P17">2008年1月18日: 第10版(samba 3.0.24-1.34_OSSTECH)</text:p>
          <text:list>
            <text:list-item>
              <text:p text:style-name="P17">セキュリティパッチの追加</text:p>
              <text:list>
                <text:list-item>
                  <text:p text:style-name="P17">samba-3.0.24-CVE-2007-4572.patch</text:p>
                </text:list-item>
                <text:list-item>
                  <text:p text:style-name="P17">samba-3.0.27a-CVE-2007-6015.patch</text:p>
                </text:list-item>
              </text:list>
            </text:list-item>
            <text:list-item>
              <text:p text:style-name="P17">パスワード変更時にLDAPのパスワードポリシーを満たさなかった場合のエラーコードを修正</text:p>
              <text:list>
                <text:list-item>
                  <text:p text:style-name="P17"><text:soft-page-break/>samba-3.0.28.svn-ldap-password-policy.patch</text:p>
                </text:list-item>
              </text:list>
            </text:list-item>
            <text:list-item>
              <text:p text:style-name="P17">acl group controlパラメーター、もしくはdos filemodeパラメーターが設定されているときに、ファイルの書き込み権限を持つユーザーがACLの設定を変更可能に修正</text:p>
              <text:list>
                <text:list-item>
                  <text:p text:style-name="P17">samba-3.0.24-dos_filemode.patch</text:p>
                </text:list-item>
              </text:list>
            </text:list-item>
          </text:list>
        </text:list-item>
      </text:list>
      <text:list text:style-name="L9">
        <text:list-item>
          <text:p text:style-name="P18">2007年10月25日: 第9版 (samba 3.0.24-1.29_OSSTECH)</text:p>
          <text:list>
            <text:list-item>
              <text:p text:style-name="P18">pam_smbpasswdのPAMモジュールのパスワード変更に関する問題を修正</text:p>
            </text:list-item>
          </text:list>
        </text:list-item>
      </text:list>
      <text:list text:style-name="L2">
        <text:list-item text:start-value="1">
          <text:list>
            <text:list-item text:start-value="1">
              <text:list>
                <text:list-item text:start-value="1">
                  <text:p text:style-name="P11">samba-3.0.25bsvn-pdb_ldap-ber_printf-n.patch</text:p>
                </text:list-item>
              </text:list>
            </text:list-item>
            <text:list-item>
              <text:p text:style-name="P8">参照するLDAPサーバーのホスト名にドメイン名が設定されていないとき、ADへの接続に失敗する問題の修正</text:p>
              <text:list>
                <text:list-item>
                  <text:p text:style-name="P8">samba-3.0.25bsvn-pdb_lldap-ber_printf-n.patch</text:p>
                </text:list-item>
              </text:list>
            </text:list-item>
            <text:list-item>
              <text:p text:style-name="P11">Solaris10でPAM+Winbind構成のときに、pam_smbpassによるパスワード変更が行えない問題を修正。</text:p>
              <text:list>
                <text:list-item>
                  <text:p text:style-name="P11">samba-3.0.24-pam_winbind-chauthtok.patch</text:p>
                </text:list-item>
              </text:list>
            </text:list-item>
            <text:list-item>
              <text:p text:style-name="P11">パスワード<text:span text:style-name="T1">の有効期限の14日前から、有効期限が近づいていることを示すメッセージを表示するように変更</text:span></text:p>
              <text:list>
                <text:list-item>
                  <text:p text:style-name="P8">samba-3.0.24-pam_winbind-warn-expires.patch</text:p>
                </text:list-item>
              </text:list>
            </text:list-item>
            <text:list-item>
              <text:p text:style-name="P11">ごみ<text:span text:style-name="T1">箱フォルダに移動できる最小のファイルサイズ制限を指定可能に改善</text:span></text:p>
              <text:list>
                <text:list-item>
                  <text:p text:style-name="P8">samba-3.0.24-vfs_recycle-minsize.patch</text:p>
                </text:list-item>
              </text:list>
            </text:list-item>
            <text:list-item>
              <text:p text:style-name="P11">ごみ<text:span text:style-name="T1">箱機能利用時に、他のユーザーによって削除されたファイルにアクセス可能にするための修正<text:tab/></text:span></text:p>
              <text:list>
                <text:list-item>
                  <text:p text:style-name="P11">samba-3.0.24-vfs_recycle-touch.patch</text:p>
                </text:list-item>
              </text:list>
            </text:list-item>
            <text:list-item>
              <text:p text:style-name="P11">ユーザー<text:span text:style-name="T1">マネージャーで「パスワードの変更を禁止する」機能を利用可能に改善</text:span></text:p>
              <text:list>
                <text:list-item>
                  <text:p text:style-name="P11">samba-3.0.24-passwdcannotochange.patch</text:p>
                </text:list-item>
                <text:list-item>
                  <text:p text:style-name="P11">samba-3.0.24-improve_64bit_time_t.patch</text:p>
                </text:list-item>
              </text:list>
            </text:list-item>
            <text:list-item>
              <text:p text:style-name="P8">Solaris8などでリンクされるスレッドライブラリが原因で、コネクションが一定時間を越えると切断されてしまう問題を修正</text:p>
              <text:list>
                <text:list-item>
                  <text:p text:style-name="P11">samba-3.0.24-solaris-libsmbclient-mt.patch</text:p>
                </text:list-item>
              </text:list>
            </text:list-item>
          </text:list>
        </text:list-item>
      </text:list>
      <text:list text:style-name="L7">
        <text:list-item text:start-value="1">
          <text:p text:style-name="P16">2007年7月9日: 第8版 (samba 3.0.24-1.22_OSSTECH)</text:p>
          <text:list>
            <text:list-item>
              <text:p text:style-name="P16">security = server設定時にクライアント側で認証ダイアログの表示が遅延する問題の改善</text:p>
              <text:list>
                <text:list-item>
                  <text:p text:style-name="P16">samba-3.0.24-improve_security_server.patch</text:p>
                </text:list-item>
              </text:list>
            </text:list-item>
            <text:list-item>
              <text:p text:style-name="P16">Solaris ZFSでボリュームシャドウコピー機能を利用するためのVFSモジュールの追加</text:p>
              <text:list>
                <text:list-item>
                  <text:p text:style-name="P16">samba-3.0.24-vfs_shadow_copy_zfs.patch</text:p>
                </text:list-item>
              </text:list>
            </text:list-item>
            <text:list-item>
              <text:p text:style-name="P16">smbclientで日本語共有名が利用できない問題の修正</text:p>
              <text:list>
                <text:list-item>
                  <text:p text:style-name="P16">samba-3.0.24-tar_options.patchの削除</text:p>
                </text:list-item>
              </text:list>
            </text:list-item>
          </text:list>
        </text:list-item>
        <text:list-item>
          <text:p text:style-name="P16">2007年6月10日: 第7版(samba 3.0.24-1.19_OSSTECH)</text:p>
          <text:list>
            <text:list-item>
              <text:p text:style-name="P16"><text:soft-page-break/>セキュリティパッチ(CVE-2007-2447)の不具合の修正</text:p>
              <text:list>
                <text:list-item>
                  <text:p text:style-name="P16">samba-3.0.24-CVE-2007-2447_v2.patch</text:p>
                </text:list-item>
              </text:list>
            </text:list-item>
            <text:list-item>
              <text:p text:style-name="P16">セキュリティパッチ(CVE-2007-2446)の不具合の修正</text:p>
              <text:list>
                <text:list-item>
                  <text:p text:style-name="P16">samba-3.0.24-CVE-2007-2446_v2.patch</text:p>
                </text:list-item>
              </text:list>
            </text:list-item>
            <text:list-item>
              <text:p text:style-name="P16">セキュリティパッチ(CVE-2007-2444)のパッチの統合</text:p>
              <text:list>
                <text:list-item>
                  <text:p text:style-name="P16">samba-3.0.24-CVE-2007-2444_v2.patch</text:p>
                </text:list-item>
              </text:list>
            </text:list-item>
          </text:list>
        </text:list-item>
        <text:list-item>
          <text:p text:style-name="P16">2007年6月 4日: 第6版 (samba 3.0.24-1.17_OSSTECH)</text:p>
          <text:list>
            <text:list-item>
              <text:p text:style-name="P16">セキュリティパッチ(CVE-2007-2444)の不具合修正</text:p>
              <text:list>
                <text:list-item>
                  <text:p text:style-name="P16">samba-3.0.24-CVE-2007-2444-fix.patch</text:p>
                </text:list-item>
              </text:list>
            </text:list-item>
            <text:list-item>
              <text:p text:style-name="P16">samba-3.0.25に適用された修正のバックポート</text:p>
              <text:list>
                <text:list-item>
                  <text:p text:style-name="P16">samba-3.0.25svn-ldap-rebind-on-serverdown.patch</text:p>
                </text:list-item>
              </text:list>
            </text:list-item>
          </text:list>
        </text:list-item>
        <text:list-item>
          <text:p text:style-name="P16">2007年5月15日: <text:s/>第5版(samba 3.0.24-1.15_OSSTECH)</text:p>
          <text:list>
            <text:list-item>
              <text:p text:style-name="P16">セキュリティパッチの追加</text:p>
              <text:list>
                <text:list-item>
                  <text:p text:style-name="P16">samba-3.0.24-CVE-2007-2444.patch</text:p>
                </text:list-item>
                <text:list-item>
                  <text:p text:style-name="P16">samba-3.0.24-CVE-2007-2446.patch</text:p>
                </text:list-item>
                <text:list-item>
                  <text:p text:style-name="P16">samba-3.0.24-CVE-2007-2447.patch</text:p>
                </text:list-item>
              </text:list>
            </text:list-item>
            <text:list-item>
              <text:p text:style-name="P16">Fedora Coreのパッケージに適用されたパッチの追加</text:p>
              <text:list>
                <text:list-item>
                  <text:p text:style-name="P16">samba-3.0.24-enable_pam_nss_tests.patch</text:p>
                </text:list-item>
                <text:list-item>
                  <text:p text:style-name="P16">samba-3.0.24-nss_wins.patch</text:p>
                </text:list-item>
                <text:list-item>
                  <text:p text:style-name="P16">samba-3.0.24-vista_msdfs_errcodes.patch</text:p>
                </text:list-item>
              </text:list>
            </text:list-item>
            <text:list-item>
              <text:p text:style-name="P16">samba-3.0.25に適用された修正のバックポート</text:p>
              <text:list>
                <text:list-item>
                  <text:p text:style-name="P16">samba-3.0.24-chain_reply-new_size.patch</text:p>
                </text:list-item>
                <text:list-item>
                  <text:p text:style-name="P16">samba-3.0.25svn-security-share.patch</text:p>
                </text:list-item>
                <text:list-item>
                  <text:p text:style-name="P16">samba-3.0.25svn-winbind-ads-user-count.patch</text:p>
                </text:list-item>
              </text:list>
            </text:list-item>
            <text:list-item>
              <text:p text:style-name="P16">その他のパッチ</text:p>
              <text:list>
                <text:list-item>
                  <text:p text:style-name="P16">samba-3.0.24-password-never-expires.patch</text:p>
                </text:list-item>
              </text:list>
            </text:list-item>
          </text:list>
        </text:list-item>
      </text:list>
      <text:p text:style-name="Text_20_body"/>
      <text:list text:style-name="L7">
        <text:list-item text:start-value="1">
          <text:p text:style-name="P16">2007年4月12日 : 第4版 (samba 3.0.24-1.11_OSSTECH)</text:p>
        </text:list-item>
      </text:list>
      <text:list text:style-name="L7">
        <text:list-item text:start-value="1">
          <text:list>
            <text:list-item text:start-value="1">
              <text:p text:style-name="P16">一部のパッチファイル名の誤りを訂正</text:p>
            </text:list-item>
            <text:list-item>
              <text:p text:style-name="P16">「IDMAP_XX」という表現を「IDマップバックエンド XX」に変更</text:p>
            </text:list-item>
          </text:list>
        </text:list-item>
        <text:list-item>
          <text:p text:style-name="P16">2007年4月11日 : 第3版 (samba 3.0.24-1.11_OSSTECH)</text:p>
          <text:list>
            <text:list-item>
              <text:p text:style-name="P16">パッチファイル名を追加</text:p>
            </text:list-item>
          </text:list>
        </text:list-item>
        <text:list-item>
          <text:p text:style-name="P16">2007年4月9日 : 第2版 <text:s/>(samba 3.0.24-1.11_OSSTECH)</text:p>
        </text:list-item>
        <text:list-item>
          <text:p text:style-name="P16"><text:soft-page-break/>2007年4月5日 : 初版 <text:s/>(samba 3.0.24-1.9_OSSTECH)</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ＭＳ Ｐゴシック1" svg:font-family="'ＭＳ Ｐゴシック'" style:font-family-generic="modern" style:font-pitch="variable"/>
    <style:font-face style:name="Arial2" svg:font-family="Arial" style:font-family-generic="swiss"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style:page-number="auto"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page-number="auto"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style:page-number="auto"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style:page-number="auto"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style:page-number="auto"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WW8Num29z0" style:family="text">
      <style:text-properties style:font-name="Arial2" fo:font-size="20pt" fo:font-style="normal" fo:font-weight="bold" style:font-name-asian="ＭＳ Ｐゴシック1" style:font-size-asian="20pt" style:font-style-asian="normal" style:font-weight-asian="bold" style:font-size-complex="20pt"/>
    </style:style>
    <style:style style:name="WW8Num29z1" style:family="text">
      <style:text-properties style:font-name="Arial2" fo:font-size="16pt" fo:font-style="normal" fo:font-weight="bold" style:font-name-asian="ＭＳ Ｐゴシック1"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text:style-name="Numbering_20_Symbols" style:num-prefix=" " style:num-suffix=". " style:num-format="1">
        <style:list-level-properties text:min-label-distance="0.381cm"/>
      </text:outline-level-style>
      <text:outline-level-style text:level="2" text:style-name="Numbering_20_Symbols" style:num-prefix=" " style:num-suffix=" " style:num-format="1" text:display-levels="2">
        <style:list-level-properties text:min-label-distance="0.381cm"/>
      </text:outline-level-style>
      <text:outline-level-style text:level="3" text:style-name="Numbering_20_Symbols" style:num-prefix=" " style:num-suffix=" " style:num-format="1" text:display-levels="3">
        <style:list-level-properties text:min-label-distance="0.381cm"/>
      </text:outline-level-style>
      <text:outline-level-style text:level="4" text:style-name="Numbering_20_Symbols" style:num-prefix=" " style:num-suffix=" " style:num-format="1" text:display-levels="4">
        <style:list-level-properties text:min-label-distance="0.381cm"/>
      </text:outline-level-style>
      <text:outline-level-style text:level="5" text:style-name="Numbering_20_Symbols" style:num-prefix=" " style:num-suffix=" " style:num-format="1" text:display-levels="5">
        <style:list-level-properties text:min-label-distance="0.381cm"/>
      </text:outline-level-style>
      <text:outline-level-style text:level="6" text:style-name="Numbering_20_Symbols" style:num-prefix=" " style:num-suffix=" " style:num-format="1" text:display-levels="6">
        <style:list-level-properties text:min-label-distance="0.381cm"/>
      </text:outline-level-style>
      <text:outline-level-style text:level="7" text:style-name="Numbering_20_Symbols" style:num-prefix=" " style:num-suffix=" " style:num-format="1" text:display-levels="7">
        <style:list-level-properties text:min-label-distance="0.381cm"/>
      </text:outline-level-style>
      <text:outline-level-style text:level="8" text:style-name="Numbering_20_Symbols" style:num-prefix=" " style:num-suffix=" " style:num-format="1" text:display-levels="8">
        <style:list-level-properties text:min-label-distance="0.381cm"/>
      </text:outline-level-style>
      <text:outline-level-style text:level="9" text:style-name="Numbering_20_Symbols" style:num-prefix=" " style:num-suffix=" " style:num-format="1" text:display-levels="9">
        <style:list-level-properties text:min-label-distance="0.381cm"/>
      </text:outline-level-style>
      <text:outline-level-style text:level="10" text:style-name="Numbering_20_Symbols" style:num-prefix=" " style:num-suffix=" " style:num-format="1" text:display-levels="10">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37"><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20"><draw:text-box fo:min-height="0.499cm"><text:p text:style-name="P2"><text:page-number text:select-page="current">3</text:page-number></text:p></draw:text-box></draw:frame><text:chapter text:display="number-and-name" text:outline-level="1"> 2. Samba 3.0.30の修正内容</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1"><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3"><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2"><draw:text-box fo:min-height="0.499cm"><text:p text:style-name="P2"><text:page-number text:select-page="current">3</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13$Build-9292</meta:generator>
    <dc:title>OSSTechドキュメント</dc:title>
    <dc:description>Copyright (c) Open Source Solution Technology Corp., Japan
http://www.osstech.co.jp/
</dc:description>
    <meta:creation-date>2008-06-25T15:14:47</meta:creation-date>
    <dc:date>2008-06-26T18:21:20</dc:date>
    <dc:language>en-US</dc:language>
    <meta:editing-cycles>22</meta:editing-cycles>
    <meta:editing-duration>PT2H22M18S</meta:editing-duration>
    <meta:user-defined meta:name="Info 1"/>
    <meta:user-defined meta:name="Info 2"/>
    <meta:user-defined meta:name="Info 3"/>
    <meta:user-defined meta:name="Info 4"/>
    <meta:document-statistic meta:table-count="0" meta:image-count="3" meta:object-count="0" meta:page-count="21" meta:paragraph-count="409" meta:word-count="4574" meta:character-count="19354"/>
  </office:meta>
</office:document-meta>
</file>