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DFB34180.png"/>
  <manifest:file-entry manifest:media-type="image/png" manifest:full-path="Pictures/100002010000057F000000E668468379.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 style:family="paragraph" style:parent-style-name="Standard">
      <style:text-properties style:language-asian="ja" style:country-asian="JP"/>
    </style:style>
    <style:style style:name="P3" style:family="paragraph" style:parent-style-name="Standard">
      <style:paragraph-properties fo:background-color="#cccccc">
        <style:background-image/>
      </style:paragraph-properties>
      <style:text-properties style:language-asian="ja" style:country-asian="JP"/>
    </style:style>
    <style:style style:name="P4" style:family="paragraph" style:parent-style-name="Standard" style:list-style-name="L1">
      <style:text-properties style:text-underline-style="none" fo:font-weight="bold" style:language-asian="ja" style:country-asian="JP" style:font-weight-asian="bold" style:font-weight-complex="bold"/>
    </style:style>
    <style:style style:name="P5" style:family="paragraph" style:parent-style-name="Heading_20_1">
      <style:text-properties style:language-asian="ja" style:country-asian="JP"/>
    </style:style>
    <style:style style:name="P6" style:family="paragraph" style:parent-style-name="Standard" style:list-style-name="L3">
      <style:text-properties style:language-asian="ja" style:country-asian="JP"/>
    </style:style>
    <style:style style:name="P7" style:family="paragraph" style:parent-style-name="Standard" style:list-style-name="L3">
      <style:text-properties fo:font-weight="bold" style:language-asian="ja" style:country-asian="JP" style:font-weight-asian="bold" style:font-weight-complex="bold"/>
    </style:style>
    <style:style style:name="P8" style:family="paragraph" style:parent-style-name="Standard">
      <style:text-properties fo:font-weight="bold" style:language-asian="ja" style:country-asian="JP" style:font-weight-asian="bold" style:font-weight-complex="bold"/>
    </style:style>
    <style:style style:name="P9" style:family="paragraph" style:parent-style-name="Standard">
      <style:text-properties fo:font-weight="normal" style:language-asian="ja" style:country-asian="JP" style:font-weight-asian="normal" style:font-weight-complex="normal"/>
    </style:style>
    <style:style style:name="P10" style:family="paragraph" style:parent-style-name="Standard" style:list-style-name="L4">
      <style:text-properties fo:font-weight="bold" style:language-asian="ja" style:country-asian="JP" style:font-weight-asian="bold" style:font-weight-complex="bold"/>
    </style:style>
    <style:style style:name="P11" style:family="paragraph" style:parent-style-name="Standard" style:list-style-name="L4">
      <style:text-properties style:language-asian="ja" style:country-asian="JP"/>
    </style:style>
    <style:style style:name="P12" style:family="paragraph" style:parent-style-name="Standard" style:list-style-name="L5">
      <style:text-properties style:language-asian="ja" style:country-asian="JP"/>
    </style:style>
    <style:style style:name="P13" style:family="paragraph" style:parent-style-name="Standard" style:list-style-name="L5">
      <style:paragraph-properties fo:margin-left="0cm" fo:margin-right="0cm" fo:text-indent="0cm" style:auto-text-indent="false"/>
      <style:text-properties style:language-asian="ja" style:country-asian="JP"/>
    </style:style>
    <style:style style:name="P14" style:family="paragraph" style:parent-style-name="Heading_20_1" style:list-style-name="L6" style:master-page-name="Standard"/>
    <style:style style:name="P15" style:family="paragraph" style:parent-style-name="扉文字">
      <style:text-properties style:font-name="ＭＳ Ｐゴシック" fo:font-size="20pt" fo:font-weight="normal" style:font-size-asian="20pt" style:language-asian="ja" style:country-asian="JP" style:font-weight-asian="normal" style:font-size-complex="20pt" style:font-weight-complex="bold"/>
    </style:style>
    <style:style style:name="P16" style:family="paragraph" style:parent-style-name="Standard">
      <style:paragraph-properties fo:margin-left="0cm" fo:margin-right="0cm" fo:text-indent="0cm" style:auto-text-indent="false"/>
    </style:style>
    <style:style style:name="P17" style:family="paragraph" style:parent-style-name="Standard">
      <style:paragraph-properties fo:margin-left="0cm" fo:margin-right="0cm" fo:text-indent="0cm" style:auto-text-indent="false"/>
      <style:text-properties fo:language="ja" fo:country="JP" style:language-asian="ja" style:country-asian="JP"/>
    </style:style>
    <style:style style:name="P18" style:family="paragraph" style:parent-style-name="Standard">
      <style:paragraph-properties fo:margin-left="0cm" fo:margin-right="0cm" fo:text-align="end" style:justify-single-word="false" fo:text-indent="0cm" style:auto-text-indent="false"/>
      <style:text-properties style:font-name="ＭＳ Ｐ明朝" style:font-name-asian="ＭＳ Ｐ明朝"/>
    </style:style>
    <style:style style:name="P19"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20" style:family="paragraph" style:parent-style-name="Contents_20_1">
      <style:paragraph-properties>
        <style:tab-stops>
          <style:tab-stop style:position="15.764cm" style:type="right" style:leader-style="dotted" style:leader-text="."/>
        </style:tab-stops>
      </style:paragraph-properties>
    </style:style>
    <style:style style:name="P21" style:family="paragraph" style:parent-style-name="Heading_20_1" style:list-style-name="L6" style:master-page-name="_31__20_を変換">
      <style:paragraph-properties style:page-number="1"/>
      <style:text-properties style:language-asian="ja" style:country-asian="JP"/>
    </style:style>
    <style:style style:name="P22" style:family="paragraph" style:parent-style-name="Heading_20_1" style:list-style-name="L6"/>
    <style:style style:name="P23" style:family="paragraph" style:parent-style-name="Standard" style:list-style-name="L7">
      <style:text-properties style:language-asian="ja" style:country-asian="JP"/>
    </style:style>
    <style:style style:name="P24" style:family="paragraph" style:parent-style-name="Standard" style:list-style-name="L1">
      <style:text-properties style:language-asian="ja" style:country-asian="JP"/>
    </style:style>
    <style:style style:name="P25" style:family="paragraph" style:parent-style-name="Standard" style:list-style-name="L7">
      <style:text-properties fo:font-weight="bold" style:language-asian="ja" style:country-asian="JP" style:font-weight-asian="bold" style:font-weight-complex="bold"/>
    </style:style>
    <style:style style:name="P26" style:family="paragraph" style:parent-style-name="Heading_20_1" style:list-style-name="L6">
      <style:text-properties style:language-asian="ja" style:country-asian="JP"/>
    </style:style>
    <style:style style:name="P27" style:family="paragraph" style:parent-style-name="Standard" style:list-style-name="L8">
      <style:text-properties style:language-asian="ja" style:country-asian="JP"/>
    </style:style>
    <style:style style:name="P28" style:family="paragraph" style:parent-style-name="Standard" style:list-style-name="L8">
      <style:text-properties fo:font-weight="bold" style:language-asian="ja" style:country-asian="JP" style:font-weight-asian="bold" style:font-weight-complex="bold"/>
    </style:style>
    <style:style style:name="P29" style:family="paragraph" style:parent-style-name="Standard" style:list-style-name="L8">
      <style:text-properties fo:font-weight="normal" style:language-asian="ja" style:country-asian="JP" style:font-weight-asian="normal" style:font-weight-complex="normal"/>
    </style:style>
    <style:style style:name="P30" style:family="paragraph" style:parent-style-name="Standard" style:list-style-name="L3">
      <style:text-properties fo:font-weight="bold" style:font-weight-asian="bold" style:font-weight-complex="bold"/>
    </style:style>
    <style:style style:name="P31" style:family="paragraph" style:parent-style-name="Standard" style:list-style-name="L3">
      <style:text-properties fo:font-weight="normal" style:language-asian="ja" style:country-asian="JP" style:font-weight-asian="normal" style:font-weight-complex="normal"/>
    </style:style>
    <style:style style:name="P32" style:family="paragraph" style:parent-style-name="Preformatted_20_Text" style:list-style-name="L3">
      <style:text-properties fo:font-weight="normal" style:language-asian="ja" style:country-asian="JP" style:font-weight-asian="normal" style:font-weight-complex="normal"/>
    </style:style>
    <style:style style:name="P33" style:family="paragraph" style:parent-style-name="Heading_20_1" style:list-style-name="L6">
      <style:paragraph-properties fo:margin-left="0cm" fo:margin-right="0cm" fo:text-indent="0cm" style:auto-text-indent="false"/>
      <style:text-properties style:language-asian="ja" style:country-asian="JP"/>
    </style:style>
    <style:style style:name="P34" style:family="paragraph" style:parent-style-name="Standard" style:list-style-name="L4">
      <style:text-properties fo:font-weight="normal" style:language-asian="ja" style:country-asian="JP" style:font-weight-asian="normal" style:font-weight-complex="normal"/>
    </style:style>
    <style:style style:name="P35" style:family="paragraph" style:parent-style-name="Standard">
      <style:paragraph-properties fo:margin-left="0cm" fo:margin-right="0cm" fo:text-indent="0cm" style:auto-text-indent="false"/>
      <style:text-properties style:language-asian="ja" style:country-asian="JP"/>
    </style:style>
    <style:style style:name="T1" style:family="text">
      <style:text-properties style:language-asian="ja" style:country-asian="JP"/>
    </style:style>
    <style:style style:name="T2" style:family="text">
      <style:text-properties style:language-asian="ja" style:country-asian="JP"/>
    </style:style>
    <style:style style:name="T3" style:family="text">
      <style:text-properties style:text-underline-style="none" fo:font-weight="bold" style:language-asian="ja" style:country-asian="JP" style:font-weight-asian="bold" style:font-weight-complex="bold"/>
    </style:style>
    <style:style style:name="T4" style:family="text">
      <style:text-properties fo:font-weight="bold" style:language-asian="ja" style:country-asian="JP" style:font-weight-asian="bold" style:font-weight-complex="bold"/>
    </style:style>
    <style:style style:name="T5" style:family="text">
      <style:text-properties fo:font-weight="bold" style:font-weight-asian="bold" style:font-weight-complex="bold"/>
    </style:style>
    <style:style style:name="T6" style:family="text">
      <style:text-properties fo:font-weight="bold" style:language-asian="ja" style:country-asian="JP" style:font-weight-asian="bold" style:font-weight-complex="bold"/>
    </style:style>
    <style:style style:name="fr1"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0" fo:column-gap="0cm"/>
        <style:background-image/>
      </style:section-properties>
    </style:style>
    <style:style style:name="Sect2" style:family="section">
      <style:section-properties style:editable="false">
        <style:columns fo:column-count="0"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6">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tracked-changes>
        <text:changed-region text:id="ct124299584">
          <text:deletion>
            <office:change-info>
              <dc:creator>不明</dc:creator>
              <dc:date>2007-05-15T13:30:00</dc:date>
            </office:change-info>
            <text:p text:style-name="P1"><text:span text:style-name="T1">4</text:span></text:p>
          </text:deletion>
        </text:changed-region>
        <text:changed-region text:id="ct124337264">
          <text:insertion>
            <office:change-info>
              <dc:creator>不明</dc:creator>
              <dc:date>2007-05-15T13:30:00</dc:date>
            </office:change-info>
          </text:insertion>
        </text:changed-region>
        <text:changed-region text:id="ct80491536">
          <text:deletion>
            <office:change-info>
              <dc:creator>文優 佐藤</dc:creator>
              <dc:date>2007-04-09T02:24:00</dc:date>
            </office:change-info>
            <text:p text:style-name="P1"><text:span text:style-name="T1">5</text:span></text:p>
          </text:deletion>
        </text:changed-region>
        <text:changed-region text:id="ct80491672">
          <text:deletion>
            <office:change-info>
              <dc:creator>不明</dc:creator>
              <dc:date>2007-04-11T13:15:00</dc:date>
            </office:change-info>
            <text:p text:style-name="P1"><text:span text:style-name="T1">9</text:span></text:p>
          </text:deletion>
        </text:changed-region>
        <text:changed-region text:id="ct80491432">
          <text:insertion>
            <office:change-info>
              <dc:creator>不明</dc:creator>
              <dc:date>2007-04-11T13:15:00</dc:date>
            </office:change-info>
          </text:insertion>
        </text:changed-region>
        <text:changed-region text:id="ct80488832">
          <text:deletion>
            <office:change-info>
              <dc:creator>文優 佐藤</dc:creator>
              <dc:date>2007-04-12T00:08:00</dc:date>
            </office:change-info>
            <text:p text:style-name="P1"><text:span text:style-name="T1">1</text:span></text:p>
          </text:deletion>
        </text:changed-region>
        <text:changed-region text:id="ct114407760">
          <text:deletion>
            <office:change-info>
              <dc:creator>不明</dc:creator>
              <dc:date>2007-05-15T13:30:00</dc:date>
            </office:change-info>
            <text:p text:style-name="P1"><text:span text:style-name="T1">2</text:span></text:p>
          </text:deletion>
          <text:insertion>
            <office:change-info office:chg-author="文優 佐藤" office:chg-date-time="2007-04-12T00:08:00"/>
          </text:insertion>
        </text:changed-region>
        <text:changed-region text:id="ct114853720">
          <text:insertion>
            <office:change-info>
              <dc:creator>不明</dc:creator>
              <dc:date>2007-05-15T13:30:00</dc:date>
            </office:change-info>
          </text:insertion>
        </text:changed-region>
        <text:changed-region text:id="ct114407624">
          <text:deletion>
            <office:change-info>
              <dc:creator>文優 佐藤</dc:creator>
              <dc:date>2007-04-09T02:24:00</dc:date>
            </office:change-info>
            <text:p text:style-name="P1"><text:span text:style-name="T1">初</text:span></text:p>
          </text:deletion>
        </text:changed-region>
        <text:changed-region text:id="ct114407488">
          <text:insertion>
            <office:change-info>
              <dc:creator>文優 佐藤</dc:creator>
              <dc:date>2007-04-09T02:24:00</dc:date>
            </office:change-info>
          </text:insertion>
        </text:changed-region>
        <text:changed-region text:id="ct114407216">
          <text:deletion>
            <office:change-info>
              <dc:creator>文優 佐藤</dc:creator>
              <dc:date>2007-04-12T00:08:00</dc:date>
            </office:change-info>
            <text:p text:style-name="P1"><text:span text:style-name="T1">3</text:span></text:p>
          </text:deletion>
        </text:changed-region>
        <text:changed-region text:id="ct114407352">
          <text:deletion>
            <office:change-info>
              <dc:creator>不明</dc:creator>
              <dc:date>2007-04-11T13:15:00</dc:date>
            </office:change-info>
            <text:p text:style-name="P1"><text:span text:style-name="T1">2</text:span></text:p>
          </text:deletion>
        </text:changed-region>
        <text:changed-region text:id="ct114407080">
          <text:deletion>
            <office:change-info>
              <dc:creator>不明</dc:creator>
              <dc:date>2007-05-15T13:30:00</dc:date>
            </office:change-info>
            <text:p text:style-name="P1"><text:span text:style-name="T1">4</text:span></text:p>
          </text:deletion>
          <text:insertion>
            <office:change-info office:chg-author="文優 佐藤" office:chg-date-time="2007-04-12T00:08:00"/>
          </text:insertion>
        </text:changed-region>
        <text:changed-region text:id="ct124433824">
          <text:insertion>
            <office:change-info>
              <dc:creator>不明</dc:creator>
              <dc:date>2007-05-15T13:30:00</dc:date>
            </office:change-info>
          </text:insertion>
        </text:changed-region>
        <text:changed-region text:id="ct114700040">
          <text:deletion>
            <office:change-info>
              <dc:creator>文優 佐藤</dc:creator>
              <dc:date>2007-04-09T02:20:00</dc:date>
            </office:change-info>
            <text:p text:style-name="P2">9</text:p>
          </text:deletion>
        </text:changed-region>
        <text:changed-region text:id="ct114699904">
          <text:insertion>
            <office:change-info>
              <dc:creator>文優 佐藤</dc:creator>
              <dc:date>2007-04-09T02:20:00</dc:date>
            </office:change-info>
          </text:insertion>
        </text:changed-region>
        <text:changed-region text:id="ct124484800">
          <text:deletion>
            <office:change-info>
              <dc:creator>不明</dc:creator>
              <dc:date>2007-05-15T13:30:00</dc:date>
            </office:change-info>
            <text:p text:style-name="P2">1</text:p>
          </text:deletion>
          <text:insertion>
            <office:change-info office:chg-author="文優 佐藤" office:chg-date-time="2007-04-09T02:20:00"/>
          </text:insertion>
        </text:changed-region>
        <text:changed-region text:id="ct124433720">
          <text:insertion>
            <office:change-info>
              <dc:creator>不明</dc:creator>
              <dc:date>2007-05-15T13:30:00</dc:date>
            </office:change-info>
          </text:insertion>
        </text:changed-region>
        <text:changed-region text:id="ct80716824">
          <text:deletion>
            <office:change-info>
              <dc:creator>文優 佐藤</dc:creator>
              <dc:date>2007-04-09T02:20:00</dc:date>
            </office:change-info>
            <text:p text:style-name="P3">9</text:p>
          </text:deletion>
        </text:changed-region>
        <text:changed-region text:id="ct80716688">
          <text:insertion>
            <office:change-info>
              <dc:creator>文優 佐藤</dc:creator>
              <dc:date>2007-04-09T02:20:00</dc:date>
            </office:change-info>
          </text:insertion>
        </text:changed-region>
        <text:changed-region text:id="ct124484904">
          <text:deletion>
            <office:change-info>
              <dc:creator>不明</dc:creator>
              <dc:date>2007-05-15T13:30:00</dc:date>
            </office:change-info>
            <text:p text:style-name="P3">1</text:p>
          </text:deletion>
          <text:insertion>
            <office:change-info office:chg-author="文優 佐藤" office:chg-date-time="2007-04-09T02:20:00"/>
          </text:insertion>
        </text:changed-region>
        <text:changed-region text:id="ct124485752">
          <text:insertion>
            <office:change-info>
              <dc:creator>不明</dc:creator>
              <dc:date>2007-05-15T13:30:00</dc:date>
            </office:change-info>
          </text:insertion>
        </text:changed-region>
        <text:changed-region text:id="ct80490472">
          <text:deletion>
            <office:change-info>
              <dc:creator>文優 佐藤</dc:creator>
              <dc:date>2007-04-09T01:43:00</dc:date>
            </office:change-info>
            <text:p text:style-name="P2">(詳細は下記URLに記載あり)</text:p>
          </text:deletion>
        </text:changed-region>
        <text:changed-region text:id="ct80448552">
          <text:deletion>
            <office:change-info>
              <dc:creator>文優 佐藤</dc:creator>
              <dc:date>2007-04-09T01:43:00</dc:date>
            </office:change-info>
            <text:p text:style-name="P2">（詳細は下記URLに記載あり)</text:p>
          </text:deletion>
        </text:changed-region>
        <text:changed-region text:id="ct80345104">
          <text:deletion>
            <office:change-info>
              <dc:creator>文優 佐藤</dc:creator>
              <dc:date>2007-04-09T01:43:00</dc:date>
            </office:change-info>
            <text:p text:style-name="P2">(詳細は下記URLに記載あり)</text:p>
          </text:deletion>
        </text:changed-region>
        <text:changed-region text:id="ct80291200">
          <text:deletion>
            <office:change-info>
              <dc:creator>文優 佐藤</dc:creator>
              <dc:date>2007-04-09T01:43:00</dc:date>
            </office:change-info>
            <text:p text:style-name="P2">(詳細は下記URLに記載あり)</text:p>
          </text:deletion>
        </text:changed-region>
        <text:changed-region text:id="ct80291368">
          <text:format-change>
            <office:change-info>
              <dc:creator>不明</dc:creator>
              <dc:date>2007-04-11T13:16:00</dc:date>
            </office:change-info>
          </text:format-change>
        </text:changed-region>
        <text:changed-region text:id="ct80499784">
          <text:insertion>
            <office:change-info>
              <dc:creator>不明</dc:creator>
              <dc:date>2007-04-11T13:16:00</dc:date>
            </office:change-info>
          </text:insertion>
        </text:changed-region>
        <text:changed-region text:id="ct80499888">
          <text:deletion>
            <office:change-info>
              <dc:creator>文優 佐藤</dc:creator>
              <dc:date>2007-04-09T02:22:00</dc:date>
            </office:change-info>
            <text:p text:style-name="P2"><text:a xlink:type="simple" xlink:href="https://bugzilla.samba.org/show_bug.cgi?id=4188"><text:span text:style-name="T2">用</text:span></text:a></text:p>
            <text:p text:style-name="P2"><text:a xlink:type="simple" xlink:href="https://bugzilla.samba.org/show_bug.cgi?id=4188"><text:span text:style-name="T2">smbcli</text:span></text:a></text:p>
          </text:deletion>
        </text:changed-region>
        <text:changed-region text:id="ct80499992">
          <text:insertion>
            <office:change-info>
              <dc:creator>不明</dc:creator>
              <dc:date>2007-04-11T13:16:00</dc:date>
            </office:change-info>
          </text:insertion>
        </text:changed-region>
        <text:changed-region text:id="ct114416864">
          <text:insertion>
            <office:change-info>
              <dc:creator>不明</dc:creator>
              <dc:date>2007-04-11T13:17:00</dc:date>
            </office:change-info>
          </text:insertion>
        </text:changed-region>
        <text:changed-region text:id="ct114416968">
          <text:insertion>
            <office:change-info>
              <dc:creator>文優 佐藤</dc:creator>
              <dc:date>2007-04-09T02:22:00</dc:date>
            </office:change-info>
          </text:insertion>
        </text:changed-region>
        <text:changed-region text:id="ct80210288">
          <text:deletion>
            <office:change-info>
              <dc:creator>文優 佐藤</dc:creator>
              <dc:date>2007-04-09T01:42:00</dc:date>
            </office:change-info>
            <text:p text:style-name="P2">(詳細は下記URLに記載あり)</text:p>
          </text:deletion>
        </text:changed-region>
        <text:changed-region text:id="ct80210456">
          <text:format-change>
            <office:change-info>
              <dc:creator>不明</dc:creator>
              <dc:date>2007-04-11T13:19:00</dc:date>
            </office:change-info>
          </text:format-change>
        </text:changed-region>
        <text:changed-region text:id="ct80210560">
          <text:insertion>
            <office:change-info>
              <dc:creator>不明</dc:creator>
              <dc:date>2007-04-11T13:20:00</dc:date>
            </office:change-info>
          </text:insertion>
        </text:changed-region>
        <text:changed-region text:id="ct114716144">
          <text:insertion>
            <office:change-info>
              <dc:creator>不明</dc:creator>
              <dc:date>2007-04-11T13:22:00</dc:date>
            </office:change-info>
          </text:insertion>
        </text:changed-region>
        <text:changed-region text:id="ct114716720">
          <text:insertion>
            <office:change-info>
              <dc:creator>不明</dc:creator>
              <dc:date>2007-04-11T13:19:00</dc:date>
            </office:change-info>
          </text:insertion>
        </text:changed-region>
        <text:changed-region text:id="ct114716824">
          <text:deletion>
            <office:change-info>
              <dc:creator>不明</dc:creator>
              <dc:date>2007-04-11T13:19:00</dc:date>
            </office:change-info>
            <text:p text:style-name="P2">s </text:p>
          </text:deletion>
        </text:changed-region>
        <text:changed-region text:id="ct114716928">
          <text:insertion>
            <office:change-info>
              <dc:creator>文優 佐藤</dc:creator>
              <dc:date>2007-04-09T02:12:00</dc:date>
            </office:change-info>
          </text:insertion>
        </text:changed-region>
        <text:changed-region text:id="ct114717536">
          <text:insertion>
            <office:change-info>
              <dc:creator>文優 佐藤</dc:creator>
              <dc:date>2007-04-09T02:13:00</dc:date>
            </office:change-info>
          </text:insertion>
        </text:changed-region>
        <text:changed-region text:id="ct114718304">
          <text:insertion>
            <office:change-info>
              <dc:creator>不明</dc:creator>
              <dc:date>2007-04-11T13:26:00</dc:date>
            </office:change-info>
          </text:insertion>
        </text:changed-region>
        <text:changed-region text:id="ct114718912">
          <text:insertion>
            <office:change-info>
              <dc:creator>文優 佐藤</dc:creator>
              <dc:date>2007-04-09T02:03:00</dc:date>
            </office:change-info>
          </text:insertion>
        </text:changed-region>
        <text:changed-region text:id="ct114719016">
          <text:deletion>
            <office:change-info>
              <dc:creator>文優 佐藤</dc:creator>
              <dc:date>2007-04-09T02:00:00</dc:date>
            </office:change-info>
            <text:p text:style-name="P2">(変更箇所は下記URLにて確認可能)</text:p>
          </text:deletion>
        </text:changed-region>
        <text:changed-region text:id="ct114719120">
          <text:insertion>
            <office:change-info>
              <dc:creator>文優 佐藤</dc:creator>
              <dc:date>2007-04-09T02:00:00</dc:date>
            </office:change-info>
          </text:insertion>
        </text:changed-region>
        <text:changed-region text:id="ct114719224">
          <text:insertion>
            <office:change-info>
              <dc:creator>文優 佐藤</dc:creator>
              <dc:date>2007-04-09T02:01:00</dc:date>
            </office:change-info>
          </text:insertion>
        </text:changed-region>
        <text:changed-region text:id="ct114719824">
          <text:format-change>
            <office:change-info>
              <dc:creator>不明</dc:creator>
              <dc:date>2007-04-11T13:17:00</dc:date>
            </office:change-info>
          </text:format-change>
        </text:changed-region>
        <text:changed-region text:id="ct114720624">
          <text:insertion>
            <office:change-info>
              <dc:creator>不明</dc:creator>
              <dc:date>2007-04-11T13:17:00</dc:date>
            </office:change-info>
          </text:insertion>
        </text:changed-region>
        <text:changed-region text:id="ct114790408">
          <text:deletion>
            <office:change-info>
              <dc:creator>文優 佐藤</dc:creator>
              <dc:date>2007-04-09T02:01:00</dc:date>
            </office:change-info>
            <text:list text:style-name="L1">
              <text:list-item>
                <text:list>
                  <text:list-item>
                    <text:list>
                      <text:list-item>
                        <text:p text:style-name="P4"><text:a xlink:type="simple" xlink:href="http://www.samba.org/samba/patches/のspoolss.diffの"><text:span text:style-name="T3"/></text:a></text:p>
                      </text:list-item>
                      <text:list-item>
                        <text:p text:style-name="P4"><text:a xlink:type="simple" xlink:href="http://www.samba.org/samba/patches/のspoolss.diffの"><text:span text:style-name="T3">Windows Vista対応のspoolss.diffパッチの適用漏れの修正</text:span></text:a></text:p>
                      </text:list-item>
                    </text:list>
                  </text:list-item>
                </text:list>
              </text:list-item>
            </text:list>
          </text:deletion>
        </text:changed-region>
        <text:changed-region text:id="ct114790512">
          <text:insertion>
            <office:change-info>
              <dc:creator>不明</dc:creator>
              <dc:date>2007-04-11T13:17:00</dc:date>
            </office:change-info>
          </text:insertion>
        </text:changed-region>
        <text:changed-region text:id="ct114790616">
          <text:insertion>
            <office:change-info>
              <dc:creator>不明</dc:creator>
              <dc:date>2007-04-11T13:18:00</dc:date>
            </office:change-info>
          </text:insertion>
        </text:changed-region>
        <text:changed-region text:id="ct125512200">
          <text:deletion>
            <office:change-info>
              <dc:creator>不明</dc:creator>
              <dc:date>2007-05-15T13:55:00</dc:date>
            </office:change-info>
            <text:h text:style-name="P5" text:outline-level="1">OSSTech提供Sambaに適用しているその他のパッチ</text:h>
          </text:deletion>
        </text:changed-region>
        <text:changed-region text:id="ct125480848">
          <text:insertion>
            <office:change-info>
              <dc:creator>不明</dc:creator>
              <dc:date>2007-05-15T13:55:00</dc:date>
            </office:change-info>
          </text:insertion>
        </text:changed-region>
        <text:changed-region text:id="ct125764616">
          <text:insertion>
            <office:change-info>
              <dc:creator>不明</dc:creator>
              <dc:date>2007-05-15T13:58:00</dc:date>
            </office:change-info>
          </text:insertion>
        </text:changed-region>
        <text:changed-region text:id="ct125498616">
          <text:insertion>
            <office:change-info>
              <dc:creator>不明</dc:creator>
              <dc:date>2007-05-15T13:59:00</dc:date>
            </office:change-info>
          </text:insertion>
        </text:changed-region>
        <text:changed-region text:id="ct125608320">
          <text:insertion>
            <office:change-info>
              <dc:creator>不明</dc:creator>
              <dc:date>2007-05-15T14:00:00</dc:date>
            </office:change-info>
          </text:insertion>
        </text:changed-region>
        <text:changed-region text:id="ct125608720">
          <text:insertion>
            <office:change-info>
              <dc:creator>不明</dc:creator>
              <dc:date>2007-05-15T14:01:00</dc:date>
            </office:change-info>
          </text:insertion>
        </text:changed-region>
        <text:changed-region text:id="ct125608120">
          <text:insertion>
            <office:change-info>
              <dc:creator>不明</dc:creator>
              <dc:date>2007-05-15T14:02:00</dc:date>
            </office:change-info>
          </text:insertion>
        </text:changed-region>
        <text:changed-region text:id="ct125186104">
          <text:format-change>
            <office:change-info>
              <dc:creator>不明</dc:creator>
              <dc:date>2007-05-15T14:02:00</dc:date>
            </office:change-info>
          </text:format-change>
        </text:changed-region>
        <text:changed-region text:id="ct125190192">
          <text:insertion>
            <office:change-info>
              <dc:creator>不明</dc:creator>
              <dc:date>2007-05-15T13:54:00</dc:date>
            </office:change-info>
          </text:insertion>
        </text:changed-region>
        <text:changed-region text:id="ct114792224">
          <text:format-change>
            <office:change-info>
              <dc:creator>不明</dc:creator>
              <dc:date>2007-04-11T13:27:00</dc:date>
            </office:change-info>
          </text:format-change>
        </text:changed-region>
        <text:changed-region text:id="ct114792088">
          <text:insertion>
            <office:change-info>
              <dc:creator>不明</dc:creator>
              <dc:date>2007-04-11T13:27:00</dc:date>
            </office:change-info>
          </text:insertion>
        </text:changed-region>
        <text:changed-region text:id="ct114791952">
          <text:insertion>
            <office:change-info>
              <dc:creator>不明</dc:creator>
              <dc:date>2007-04-11T13:28:00</dc:date>
            </office:change-info>
          </text:insertion>
        </text:changed-region>
        <text:changed-region text:id="ct114791816">
          <text:format-change>
            <office:change-info>
              <dc:creator>不明</dc:creator>
              <dc:date>2007-04-11T13:28:00</dc:date>
            </office:change-info>
          </text:format-change>
        </text:changed-region>
        <text:changed-region text:id="ct114791680">
          <text:insertion>
            <office:change-info>
              <dc:creator>不明</dc:creator>
              <dc:date>2007-04-11T13:28:00</dc:date>
            </office:change-info>
          </text:insertion>
        </text:changed-region>
        <text:changed-region text:id="ct114791576">
          <text:insertion>
            <office:change-info>
              <dc:creator>文優 佐藤</dc:creator>
              <dc:date>2007-04-12T00:04:00</dc:date>
            </office:change-info>
          </text:insertion>
        </text:changed-region>
        <text:changed-region text:id="ct114791472">
          <text:deletion>
            <office:change-info>
              <dc:creator>文優 佐藤</dc:creator>
              <dc:date>2007-04-12T00:04:00</dc:date>
            </office:change-info>
            <text:p text:style-name="P2">IDMAP_RID機能</text:p>
          </text:deletion>
        </text:changed-region>
        <text:changed-region text:id="ct114791368">
          <text:insertion>
            <office:change-info>
              <dc:creator>文優 佐藤</dc:creator>
              <dc:date>2007-04-12T00:04:00</dc:date>
            </office:change-info>
          </text:insertion>
        </text:changed-region>
        <text:changed-region text:id="ct114791264">
          <text:insertion>
            <office:change-info>
              <dc:creator>不明</dc:creator>
              <dc:date>2007-04-11T13:29:00</dc:date>
            </office:change-info>
          </text:insertion>
        </text:changed-region>
        <text:changed-region text:id="ct114791160">
          <text:insertion>
            <office:change-info>
              <dc:creator>不明</dc:creator>
              <dc:date>2007-04-11T13:30:00</dc:date>
            </office:change-info>
          </text:insertion>
        </text:changed-region>
        <text:changed-region text:id="ct114804008">
          <text:deletion>
            <office:change-info>
              <dc:creator>文優 佐藤</dc:creator>
              <dc:date>2007-04-09T02:23:00</dc:date>
            </office:change-info>
            <text:p text:style-name="P2">、</text:p>
          </text:deletion>
        </text:changed-region>
        <text:changed-region text:id="ct114804112">
          <text:insertion>
            <office:change-info>
              <dc:creator>文優 佐藤</dc:creator>
              <dc:date>2007-04-09T02:23:00</dc:date>
            </office:change-info>
          </text:insertion>
        </text:changed-region>
        <text:changed-region text:id="ct114804864">
          <text:format-change>
            <office:change-info>
              <dc:creator>不明</dc:creator>
              <dc:date>2007-04-11T13:30:00</dc:date>
            </office:change-info>
          </text:format-change>
        </text:changed-region>
        <text:changed-region text:id="ct114806224">
          <text:insertion>
            <office:change-info>
              <dc:creator>不明</dc:creator>
              <dc:date>2007-04-11T13:30:00</dc:date>
            </office:change-info>
          </text:insertion>
        </text:changed-region>
        <text:changed-region text:id="ct114807424">
          <text:insertion>
            <office:change-info>
              <dc:creator>不明</dc:creator>
              <dc:date>2007-04-11T13:30:00</dc:date>
            </office:change-info>
          </text:insertion>
        </text:changed-region>
        <text:changed-region text:id="ct114807568">
          <text:insertion>
            <office:change-info>
              <dc:creator>不明</dc:creator>
              <dc:date>2007-04-11T13:31:00</dc:date>
            </office:change-info>
          </text:insertion>
        </text:changed-region>
        <text:changed-region text:id="ct114808144">
          <text:deletion>
            <office:change-info>
              <dc:creator>文優 佐藤</dc:creator>
              <dc:date>2007-04-12T00:04:00</dc:date>
            </office:change-info>
            <text:p text:style-name="P2">下記URLのスレッドを参照</text:p>
          </text:deletion>
        </text:changed-region>
        <text:changed-region text:id="ct114808384">
          <text:insertion>
            <office:change-info>
              <dc:creator>文優 佐藤</dc:creator>
              <dc:date>2007-04-12T00:04:00</dc:date>
            </office:change-info>
          </text:insertion>
        </text:changed-region>
        <text:changed-region text:id="ct114809184">
          <text:format-change>
            <office:change-info>
              <dc:creator>不明</dc:creator>
              <dc:date>2007-04-11T13:31:00</dc:date>
            </office:change-info>
          </text:format-change>
        </text:changed-region>
        <text:changed-region text:id="ct114809952">
          <text:insertion>
            <office:change-info>
              <dc:creator>不明</dc:creator>
              <dc:date>2007-04-11T13:31:00</dc:date>
            </office:change-info>
          </text:insertion>
        </text:changed-region>
        <text:changed-region text:id="ct114810568">
          <text:insertion>
            <office:change-info>
              <dc:creator>文優 佐藤</dc:creator>
              <dc:date>2007-04-12T00:05:00</dc:date>
            </office:change-info>
          </text:insertion>
        </text:changed-region>
        <text:changed-region text:id="ct114852920">
          <text:insertion>
            <office:change-info>
              <dc:creator>文優 佐藤</dc:creator>
              <dc:date>2007-04-12T00:06:00</dc:date>
            </office:change-info>
          </text:insertion>
        </text:changed-region>
        <text:changed-region text:id="ct114853576">
          <text:insertion>
            <office:change-info>
              <dc:creator>文優 佐藤</dc:creator>
              <dc:date>2007-04-09T01:39:00</dc:date>
            </office:change-info>
          </text:insertion>
        </text:changed-region>
        <text:changed-region text:id="ct114853864">
          <text:deletion>
            <office:change-info>
              <dc:creator>文優 佐藤</dc:creator>
              <dc:date>2007-04-12T00:05:00</dc:date>
            </office:change-info>
            <text:list text:style-name="L3">
              <text:list-item>
                <text:p text:style-name="P6"><text:a xlink:type="simple" xlink:href="http://lists.samba.org/archive/samba-technical/2007-March/052606.html"><text:span text:style-name="T4">samba-svn-winbindd_group-memoryleak.patch</text:span></text:a></text:p>
                <text:list>
                  <text:list-item>
                    <text:p text:style-name="P7"><text:a xlink:type="simple" xlink:href="http://lists.samba.org/archive/samba-technical/2007-March/052606.html"><text:span text:style-name="T4"/></text:a></text:p>
                  </text:list-item>
                </text:list>
              </text:list-item>
            </text:list>
          </text:deletion>
        </text:changed-region>
        <text:changed-region text:id="ct114854664">
          <text:insertion>
            <office:change-info>
              <dc:creator>不明</dc:creator>
              <dc:date>2007-04-11T13:36:00</dc:date>
            </office:change-info>
          </text:insertion>
        </text:changed-region>
        <text:changed-region text:id="ct114855240">
          <text:insertion>
            <office:change-info>
              <dc:creator>文優 佐藤</dc:creator>
              <dc:date>2007-04-09T01:38:00</dc:date>
            </office:change-info>
          </text:insertion>
        </text:changed-region>
        <text:changed-region text:id="ct114855424">
          <text:insertion>
            <office:change-info>
              <dc:creator>文優 佐藤</dc:creator>
              <dc:date>2007-04-12T00:04:00</dc:date>
            </office:change-info>
          </text:insertion>
        </text:changed-region>
        <text:changed-region text:id="ct114856168">
          <text:format-change>
            <office:change-info>
              <dc:creator>不明</dc:creator>
              <dc:date>2007-04-11T13:33:00</dc:date>
            </office:change-info>
          </text:format-change>
        </text:changed-region>
        <text:changed-region text:id="ct114856936">
          <text:insertion>
            <office:change-info>
              <dc:creator>不明</dc:creator>
              <dc:date>2007-04-11T13:33:00</dc:date>
            </office:change-info>
          </text:insertion>
        </text:changed-region>
        <text:changed-region text:id="ct114857512">
          <text:deletion>
            <office:change-info>
              <dc:creator>文優 佐藤</dc:creator>
              <dc:date>2007-04-12T00:03:00</dc:date>
            </office:change-info>
            <text:p text:style-name="P2">IDMAP_AD</text:p>
          </text:deletion>
        </text:changed-region>
        <text:changed-region text:id="ct114857616">
          <text:insertion>
            <office:change-info>
              <dc:creator>文優 佐藤</dc:creator>
              <dc:date>2007-04-12T00:03:00</dc:date>
            </office:change-info>
          </text:insertion>
        </text:changed-region>
        <text:changed-region text:id="ct114857760">
          <text:deletion>
            <office:change-info>
              <dc:creator>文優 佐藤</dc:creator>
              <dc:date>2007-04-12T00:03:00</dc:date>
            </office:change-info>
            <text:p text:style-name="P2">機能</text:p>
          </text:deletion>
        </text:changed-region>
        <text:changed-region text:id="ct114857904">
          <text:insertion>
            <office:change-info>
              <dc:creator>文優 佐藤</dc:creator>
              <dc:date>2007-04-12T00:03:00</dc:date>
            </office:change-info>
          </text:insertion>
        </text:changed-region>
        <text:changed-region text:id="ct114858128">
          <text:insertion>
            <office:change-info>
              <dc:creator>文優 佐藤</dc:creator>
              <dc:date>2007-04-12T00:01:00</dc:date>
            </office:change-info>
          </text:insertion>
        </text:changed-region>
        <text:changed-region text:id="ct114858872">
          <text:format-change>
            <office:change-info>
              <dc:creator>不明</dc:creator>
              <dc:date>2007-04-11T13:33:00</dc:date>
            </office:change-info>
          </text:format-change>
        </text:changed-region>
        <text:changed-region text:id="ct114859640">
          <text:insertion>
            <office:change-info>
              <dc:creator>不明</dc:creator>
              <dc:date>2007-04-11T13:33:00</dc:date>
            </office:change-info>
          </text:insertion>
        </text:changed-region>
        <text:changed-region text:id="ct114860784">
          <text:insertion>
            <office:change-info>
              <dc:creator>不明</dc:creator>
              <dc:date>2007-04-11T13:34:00</dc:date>
            </office:change-info>
          </text:insertion>
        </text:changed-region>
        <text:changed-region text:id="ct114861360">
          <text:insertion>
            <office:change-info>
              <dc:creator>文優 佐藤</dc:creator>
              <dc:date>2007-04-09T01:53:00</dc:date>
            </office:change-info>
          </text:insertion>
        </text:changed-region>
        <text:changed-region text:id="ct114861464">
          <text:insertion>
            <office:change-info>
              <dc:creator>文優 佐藤</dc:creator>
              <dc:date>2007-04-09T01:54:00</dc:date>
            </office:change-info>
          </text:insertion>
        </text:changed-region>
        <text:changed-region text:id="ct114862328">
          <text:insertion>
            <office:change-info>
              <dc:creator>不明</dc:creator>
              <dc:date>2007-04-11T13:34:00</dc:date>
            </office:change-info>
          </text:insertion>
        </text:changed-region>
        <text:changed-region text:id="ct114862472">
          <text:deletion>
            <office:change-info>
              <dc:creator>文優 佐藤</dc:creator>
              <dc:date>2007-04-12</dc:date>
            </office:change-info>
            <text:p text:style-name="P8">samba-3.0.24-report-ldapconnecterror.patch</text:p>
          </text:deletion>
        </text:changed-region>
        <text:changed-region text:id="ct114862616">
          <text:insertion>
            <office:change-info>
              <dc:creator>文優 佐藤</dc:creator>
              <dc:date>2007-04-12</dc:date>
            </office:change-info>
          </text:insertion>
        </text:changed-region>
        <text:changed-region text:id="ct114863192">
          <text:insertion>
            <office:change-info>
              <dc:creator>文優 佐藤</dc:creator>
              <dc:date>2007-04-09T01:55:00</dc:date>
            </office:change-info>
          </text:insertion>
        </text:changed-region>
        <text:changed-region text:id="ct114863296">
          <text:insertion>
            <office:change-info>
              <dc:creator>文優 佐藤</dc:creator>
              <dc:date>2007-04-09T01:56:00</dc:date>
            </office:change-info>
          </text:insertion>
        </text:changed-region>
        <text:changed-region text:id="ct114864160">
          <text:insertion>
            <office:change-info>
              <dc:creator>不明</dc:creator>
              <dc:date>2007-04-11T13:34:00</dc:date>
            </office:change-info>
          </text:insertion>
        </text:changed-region>
        <text:changed-region text:id="ct114864736">
          <text:insertion>
            <office:change-info>
              <dc:creator>文優 佐藤</dc:creator>
              <dc:date>2007-04-09T01:56:00</dc:date>
            </office:change-info>
          </text:insertion>
        </text:changed-region>
        <text:changed-region text:id="ct114864840">
          <text:insertion>
            <office:change-info>
              <dc:creator>文優 佐藤</dc:creator>
              <dc:date>2007-04-09T01:57:00</dc:date>
            </office:change-info>
          </text:insertion>
        </text:changed-region>
        <text:changed-region text:id="ct114864984">
          <text:insertion>
            <office:change-info>
              <dc:creator>文優 佐藤</dc:creator>
              <dc:date>2007-04-09T01:58:00</dc:date>
            </office:change-info>
          </text:insertion>
        </text:changed-region>
        <text:changed-region text:id="ct114865848">
          <text:insertion>
            <office:change-info>
              <dc:creator>不明</dc:creator>
              <dc:date>2007-04-11T13:35:00</dc:date>
            </office:change-info>
          </text:insertion>
        </text:changed-region>
        <text:changed-region text:id="ct114865992">
          <text:insertion>
            <office:change-info>
              <dc:creator>文優 佐藤</dc:creator>
              <dc:date>2007-04-12</dc:date>
            </office:change-info>
          </text:insertion>
        </text:changed-region>
        <text:changed-region text:id="ct125078088">
          <text:insertion>
            <office:change-info>
              <dc:creator>不明</dc:creator>
              <dc:date>2007-05-15T14:38:00</dc:date>
            </office:change-info>
          </text:insertion>
        </text:changed-region>
        <text:changed-region text:id="ct125358728">
          <text:insertion>
            <office:change-info>
              <dc:creator>不明</dc:creator>
              <dc:date>2007-05-15T14:39:00</dc:date>
            </office:change-info>
          </text:insertion>
        </text:changed-region>
        <text:changed-region text:id="ct125580600">
          <text:insertion>
            <office:change-info>
              <dc:creator>不明</dc:creator>
              <dc:date>2007-05-15T14:40:00</dc:date>
            </office:change-info>
          </text:insertion>
        </text:changed-region>
        <text:changed-region text:id="ct124429000">
          <text:insertion>
            <office:change-info>
              <dc:creator>不明</dc:creator>
              <dc:date>2007-05-15T14:41:00</dc:date>
            </office:change-info>
          </text:insertion>
        </text:changed-region>
        <text:changed-region text:id="ct125527832">
          <text:insertion>
            <office:change-info>
              <dc:creator>不明</dc:creator>
              <dc:date>2007-05-15T14:47:00</dc:date>
            </office:change-info>
          </text:insertion>
        </text:changed-region>
        <text:changed-region text:id="ct124495768">
          <text:insertion>
            <office:change-info>
              <dc:creator>不明</dc:creator>
              <dc:date>2007-05-15T14:51:00</dc:date>
            </office:change-info>
          </text:insertion>
        </text:changed-region>
        <text:changed-region text:id="ct125500096">
          <text:insertion>
            <office:change-info>
              <dc:creator>不明</dc:creator>
              <dc:date>2007-05-15T14:52:00</dc:date>
            </office:change-info>
          </text:insertion>
        </text:changed-region>
        <text:changed-region text:id="ct125354376">
          <text:insertion>
            <office:change-info>
              <dc:creator>不明</dc:creator>
              <dc:date>2007-05-15T14:53:00</dc:date>
            </office:change-info>
          </text:insertion>
        </text:changed-region>
        <text:changed-region text:id="ct125195376">
          <text:insertion>
            <office:change-info>
              <dc:creator>不明</dc:creator>
              <dc:date>2007-05-15T14:54:00</dc:date>
            </office:change-info>
          </text:insertion>
        </text:changed-region>
        <text:changed-region text:id="ct125608920">
          <text:insertion>
            <office:change-info>
              <dc:creator>不明</dc:creator>
              <dc:date>2007-05-15T14:11:00</dc:date>
            </office:change-info>
          </text:insertion>
        </text:changed-region>
        <text:changed-region text:id="ct114866136">
          <text:deletion>
            <office:change-info>
              <dc:creator>文優 佐藤</dc:creator>
              <dc:date>2007-04-12</dc:date>
            </office:change-info>
            <text:p text:style-name="P9"><text:span text:style-name="T5">samba-3.0.24-algorithmic-rid-revival.patch</text:span></text:p>
          </text:deletion>
        </text:changed-region>
        <text:changed-region text:id="ct125143192">
          <text:insertion>
            <office:change-info>
              <dc:creator>不明</dc:creator>
              <dc:date>2007-05-15T14:11:00</dc:date>
            </office:change-info>
          </text:insertion>
        </text:changed-region>
        <text:changed-region text:id="ct125603920">
          <text:insertion>
            <office:change-info>
              <dc:creator>不明</dc:creator>
              <dc:date>2007-05-15T14:12:00</dc:date>
            </office:change-info>
          </text:insertion>
        </text:changed-region>
        <text:changed-region text:id="ct124367744">
          <text:insertion>
            <office:change-info>
              <dc:creator>不明</dc:creator>
              <dc:date>2007-05-15T14:14:00</dc:date>
            </office:change-info>
          </text:insertion>
        </text:changed-region>
        <text:changed-region text:id="ct125471736">
          <text:insertion>
            <office:change-info>
              <dc:creator>不明</dc:creator>
              <dc:date>2007-05-15T14:13:00</dc:date>
            </office:change-info>
          </text:insertion>
        </text:changed-region>
        <text:changed-region text:id="ct125527968">
          <text:insertion>
            <office:change-info>
              <dc:creator>不明</dc:creator>
              <dc:date>2007-05-15T14:14:00</dc:date>
            </office:change-info>
          </text:insertion>
        </text:changed-region>
        <text:changed-region text:id="ct124347008">
          <text:insertion>
            <office:change-info>
              <dc:creator>不明</dc:creator>
              <dc:date>2007-05-15T14:56:00</dc:date>
            </office:change-info>
          </text:insertion>
        </text:changed-region>
        <text:changed-region text:id="ct125608520">
          <text:insertion>
            <office:change-info>
              <dc:creator>不明</dc:creator>
              <dc:date>2007-05-15T14:58:00</dc:date>
            </office:change-info>
          </text:insertion>
        </text:changed-region>
        <text:changed-region text:id="ct126151048">
          <text:insertion>
            <office:change-info>
              <dc:creator>不明</dc:creator>
              <dc:date>2007-05-15T14:59:00</dc:date>
            </office:change-info>
          </text:insertion>
        </text:changed-region>
        <text:changed-region text:id="ct125901280">
          <text:insertion>
            <office:change-info>
              <dc:creator>不明</dc:creator>
              <dc:date>2007-05-15T13:53:00</dc:date>
            </office:change-info>
          </text:insertion>
        </text:changed-region>
        <text:changed-region text:id="ct114867864">
          <text:deletion>
            <office:change-info>
              <dc:creator>文優 佐藤</dc:creator>
              <dc:date>2007-04-09T02:17:00</dc:date>
            </office:change-info>
            <text:p text:style-name="P2">3c</text:p>
          </text:deletion>
        </text:changed-region>
        <text:changed-region text:id="ct114867728">
          <text:insertion>
            <office:change-info>
              <dc:creator>文優 佐藤</dc:creator>
              <dc:date>2007-04-09T02:17:00</dc:date>
            </office:change-info>
          </text:insertion>
        </text:changed-region>
        <text:changed-region text:id="ct114867592">
          <text:deletion>
            <office:change-info>
              <dc:creator>文優 佐藤</dc:creator>
              <dc:date>2007-04-09T02:17:00</dc:date>
            </office:change-info>
            <text:p text:style-name="P2">2</text:p>
          </text:deletion>
        </text:changed-region>
        <text:changed-region text:id="ct114867456">
          <text:insertion>
            <office:change-info>
              <dc:creator>文優 佐藤</dc:creator>
              <dc:date>2007-04-09T02:17:00</dc:date>
            </office:change-info>
          </text:insertion>
        </text:changed-region>
        <text:changed-region text:id="ct124343288">
          <text:deletion>
            <office:change-info>
              <dc:creator>不明</dc:creator>
              <dc:date>2007-05-15T13:41:00</dc:date>
            </office:change-info>
            <text:p text:style-name="P2">0</text:p>
          </text:deletion>
          <text:insertion>
            <office:change-info office:chg-author="文優 佐藤" office:chg-date-time="2007-04-09T02:17:00"/>
          </text:insertion>
        </text:changed-region>
        <text:changed-region text:id="ct125378832">
          <text:insertion>
            <office:change-info>
              <dc:creator>不明</dc:creator>
              <dc:date>2007-05-15T13:41:00</dc:date>
            </office:change-info>
          </text:insertion>
        </text:changed-region>
        <text:changed-region text:id="ct125220392">
          <text:insertion>
            <office:change-info>
              <dc:creator>文優 佐藤</dc:creator>
              <dc:date>2007-04-09T02:17:00</dc:date>
            </office:change-info>
          </text:insertion>
        </text:changed-region>
        <text:changed-region text:id="ct114867320">
          <text:insertion>
            <office:change-info>
              <dc:creator>不明</dc:creator>
              <dc:date>2007-04-11T13:37:00</dc:date>
            </office:change-info>
          </text:insertion>
        </text:changed-region>
        <text:changed-region text:id="ct114867184">
          <text:insertion>
            <office:change-info>
              <dc:creator>不明</dc:creator>
              <dc:date>2007-04-11T13:38:00</dc:date>
            </office:change-info>
          </text:insertion>
        </text:changed-region>
        <text:changed-region text:id="ct114867080">
          <text:insertion>
            <office:change-info>
              <dc:creator>不明</dc:creator>
              <dc:date>2007-04-11T13:38:00</dc:date>
            </office:change-info>
          </text:insertion>
        </text:changed-region>
        <text:changed-region text:id="ct114866976">
          <text:insertion>
            <office:change-info>
              <dc:creator>不明</dc:creator>
              <dc:date>2007-04-11T13:38:00</dc:date>
            </office:change-info>
          </text:insertion>
        </text:changed-region>
        <text:changed-region text:id="ct114866872">
          <text:insertion>
            <office:change-info>
              <dc:creator>不明</dc:creator>
              <dc:date>2007-04-11T13:38:00</dc:date>
            </office:change-info>
          </text:insertion>
        </text:changed-region>
        <text:changed-region text:id="ct114866768">
          <text:insertion>
            <office:change-info>
              <dc:creator>不明</dc:creator>
              <dc:date>2007-04-11T13:39:00</dc:date>
            </office:change-info>
          </text:insertion>
        </text:changed-region>
        <text:changed-region text:id="ct114875800">
          <text:insertion>
            <office:change-info>
              <dc:creator>不明</dc:creator>
              <dc:date>2007-04-11T13:39:00</dc:date>
            </office:change-info>
          </text:insertion>
        </text:changed-region>
        <text:changed-region text:id="ct114876376">
          <text:insertion>
            <office:change-info>
              <dc:creator>文優 佐藤</dc:creator>
              <dc:date>2007-04-09T01:50:00</dc:date>
            </office:change-info>
          </text:insertion>
        </text:changed-region>
        <text:changed-region text:id="ct114877200">
          <text:insertion>
            <office:change-info>
              <dc:creator>不明</dc:creator>
              <dc:date>2007-04-11T13:39:00</dc:date>
            </office:change-info>
          </text:insertion>
        </text:changed-region>
        <text:changed-region text:id="ct114878496">
          <text:insertion>
            <office:change-info>
              <dc:creator>文優 佐藤</dc:creator>
              <dc:date>2007-04-09T01:50:00</dc:date>
            </office:change-info>
          </text:insertion>
        </text:changed-region>
        <text:changed-region text:id="ct114879296">
          <text:insertion>
            <office:change-info>
              <dc:creator>不明</dc:creator>
              <dc:date>2007-04-11T13:39:00</dc:date>
            </office:change-info>
          </text:insertion>
        </text:changed-region>
        <text:changed-region text:id="ct114879872">
          <text:insertion>
            <office:change-info>
              <dc:creator>文優 佐藤</dc:creator>
              <dc:date>2007-04-09T01:50:00</dc:date>
            </office:change-info>
          </text:insertion>
        </text:changed-region>
        <text:changed-region text:id="ct114880504">
          <text:insertion>
            <office:change-info>
              <dc:creator>文優 佐藤</dc:creator>
              <dc:date>2007-04-09T01:46:00</dc:date>
            </office:change-info>
          </text:insertion>
        </text:changed-region>
        <text:changed-region text:id="ct114880728">
          <text:insertion>
            <office:change-info>
              <dc:creator>文優 佐藤</dc:creator>
              <dc:date>2007-04-09T01:49:00</dc:date>
            </office:change-info>
          </text:insertion>
        </text:changed-region>
        <text:changed-region text:id="ct114881528">
          <text:insertion>
            <office:change-info>
              <dc:creator>不明</dc:creator>
              <dc:date>2007-04-11T13:40:00</dc:date>
            </office:change-info>
          </text:insertion>
        </text:changed-region>
        <text:changed-region text:id="ct114881632">
          <text:deletion>
            <office:change-info>
              <dc:creator>文優 佐藤</dc:creator>
              <dc:date>2007-04-09T01:40:00</dc:date>
            </office:change-info>
            <text:list text:style-name="L4">
              <text:list-item>
                <text:list>
                  <text:list-item>
                    <text:list>
                      <text:list-item>
                        <text:p text:style-name="P10"><text:a xlink:type="simple" xlink:href="https://bugzilla.redhat.com/bugzilla/show_bug.cgi?id=106483"><text:span text:style-name="T4"/></text:a></text:p>
                      </text:list-item>
                    </text:list>
                  </text:list-item>
                </text:list>
              </text:list-item>
              <text:list-item>
                <text:p text:style-name="P11">smbclientの-Nオプションが正常に動作しない問題を修正</text:p>
                <text:list>
                  <text:list-item>
                    <text:list>
                      <text:list-item>
                        <text:p text:style-name="P10"><text:a xlink:type="simple" xlink:href="https://bugzilla.redhat.com/bugzilla/show_bug.cgi?id=106483"><text:span text:style-name="T4">https://bugzilla.redhat.com/bugzilla/show_bug.cgi?id=106483</text:span></text:a></text:p>
                      </text:list-item>
                    </text:list>
                  </text:list-item>
                </text:list>
              </text:list-item>
            </text:list>
          </text:deletion>
        </text:changed-region>
        <text:changed-region text:id="ct114881776">
          <text:insertion>
            <office:change-info>
              <dc:creator>不明</dc:creator>
              <dc:date>2007-04-11T13:40:00</dc:date>
            </office:change-info>
          </text:insertion>
        </text:changed-region>
        <text:changed-region text:id="ct125351528">
          <text:insertion>
            <office:change-info>
              <dc:creator>不明</dc:creator>
              <dc:date>2007-05-15T13:41:00</dc:date>
            </office:change-info>
          </text:insertion>
        </text:changed-region>
        <text:changed-region text:id="ct125188664">
          <text:insertion>
            <office:change-info>
              <dc:creator>不明</dc:creator>
              <dc:date>2007-05-15T13:44:00</dc:date>
            </office:change-info>
          </text:insertion>
        </text:changed-region>
        <text:changed-region text:id="ct125425664">
          <text:insertion>
            <office:change-info>
              <dc:creator>不明</dc:creator>
              <dc:date>2007-05-15T13:43:00</dc:date>
            </office:change-info>
          </text:insertion>
        </text:changed-region>
        <text:changed-region text:id="ct125139928">
          <text:insertion>
            <office:change-info>
              <dc:creator>不明</dc:creator>
              <dc:date>2007-05-15T13:44:00</dc:date>
            </office:change-info>
          </text:insertion>
        </text:changed-region>
        <text:changed-region text:id="ct125475680">
          <text:insertion>
            <office:change-info>
              <dc:creator>不明</dc:creator>
              <dc:date>2007-05-15T13:48:00</dc:date>
            </office:change-info>
          </text:insertion>
        </text:changed-region>
        <text:changed-region text:id="ct125482000">
          <text:insertion>
            <office:change-info>
              <dc:creator>不明</dc:creator>
              <dc:date>2007-05-15T13:50:00</dc:date>
            </office:change-info>
          </text:insertion>
        </text:changed-region>
        <text:changed-region text:id="ct125481864">
          <text:insertion>
            <office:change-info>
              <dc:creator>不明</dc:creator>
              <dc:date>2007-05-15T13:51:00</dc:date>
            </office:change-info>
          </text:insertion>
        </text:changed-region>
        <text:changed-region text:id="ct124353504">
          <text:insertion>
            <office:change-info>
              <dc:creator>不明</dc:creator>
              <dc:date>2007-05-15T13:32:00</dc:date>
            </office:change-info>
          </text:insertion>
        </text:changed-region>
        <text:changed-region text:id="ct114883224">
          <text:insertion>
            <office:change-info>
              <dc:creator>文優 佐藤</dc:creator>
              <dc:date>2007-04-12T00:08:00</dc:date>
            </office:change-info>
          </text:insertion>
        </text:changed-region>
        <text:changed-region text:id="ct114883120">
          <text:insertion>
            <office:change-info>
              <dc:creator>不明</dc:creator>
              <dc:date>2007-04-11T13:40:00</dc:date>
            </office:change-info>
          </text:insertion>
        </text:changed-region>
        <text:changed-region text:id="ct114883016">
          <text:insertion>
            <office:change-info>
              <dc:creator>文優 佐藤</dc:creator>
              <dc:date>2007-04-09T01:40:00</dc:date>
            </office:change-info>
          </text:insertion>
        </text:changed-region>
        <text:changed-region text:id="ct114882912">
          <text:deletion>
            <office:change-info>
              <dc:creator>文優 佐藤</dc:creator>
              <dc:date>2007-04-09T02:14:00</dc:date>
            </office:change-info>
            <text:list text:style-name="L5">
              <text:list-item>
                <text:p text:style-name="P12"/>
              </text:list-item>
              <text:list-item>
                <text:p text:style-name="P13"/>
              </text:list-item>
            </text:list>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L6">
        <text:list-header>
          <text:h text:style-name="P14" text:outline-level="1" text:is-list-header="true"/>
        </text:list-header>
      </text:list>
      <text:p text:style-name="Standard"/>
      <text:p text:style-name="Standard"/>
      <text:p text:style-name="Standard"/>
      <text:p text:style-name="Standard"/>
      <text:p text:style-name="Standard"/>
      <text:p text:style-name="P15">OSSTech Samba 3.0.24 に追加した修正内容について</text:p>
      <text:p text:style-name="P16"/>
      <text:p text:style-name="P16"/>
      <text:p text:style-name="P16"/>
      <text:p text:style-name="P16"/>
      <text:p text:style-name="P17"><draw:frame draw:style-name="fr1" draw:name="グラフィックス5" text:anchor-type="char" svg:y="0.282cm" svg:width="6.085cm" svg:height="7.726cm" draw:z-index="0"><draw:image xlink:href="Pictures/100002010000034600000428DFB34180.png" xlink:type="simple" xlink:show="embed" xlink:actuate="onLoad"/></draw:frame></text:p>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8">オープンソース・ソリューション・テクノロジ株式会社</text:p>
      <text:p text:style-name="P1">2007<text:span text:style-name="T1">年</text:span><text:change text:change-id="ct124299584"/><text:change-start text:change-id="ct124337264"/><text:span text:style-name="T1">5</text:span><text:change-end text:change-id="ct124337264"/><text:span text:style-name="T1">月</text:span><text:change text:change-id="ct80491536"/><text:change text:change-id="ct80491672"/><text:change-start text:change-id="ct80491432"/><text:span text:style-name="T1">1</text:span><text:change-end text:change-id="ct80491432"/><text:change text:change-id="ct80488832"/><text:change text:change-id="ct114407760"/><text:change-start text:change-id="ct114853720"/><text:span text:style-name="T1">5</text:span><text:change-end text:change-id="ct114853720"/><text:span text:style-name="T1">日 </text:span><text:change text:change-id="ct114407624"/><text:change-start text:change-id="ct114407488"/><text:span text:style-name="T1">第</text:span><text:change-end text:change-id="ct114407488"/><text:change text:change-id="ct114407216"/><text:change text:change-id="ct114407352"/><text:change text:change-id="ct114407080"/><text:change-start text:change-id="ct124433824"/><text:span text:style-name="T1">5</text:span><text:change-end text:change-id="ct124433824"/><text:span text:style-name="T1">版</text:span></text:p>
      <text:p text:style-name="P19"/>
      <text:p text:style-name="P19"/>
      <text:p text:style-name="P19"/>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目次</text:p>
          </text:index-title>
          <text:p text:style-name="P20">1.概要<text:tab/>1</text:p>
          <text:p text:style-name="P20">2.Windows Vista対応パッチ<text:tab/>1</text:p>
          <text:p text:style-name="P20">3.セキュリティ修正パッチ<text:tab/>2</text:p>
          <text:p text:style-name="P20">4.OSSTech提供Sambaに適用しているその他のパッチ<text:tab/>2</text:p>
          <text:p text:style-name="P20">5.OSSTechパッケージのベースとしたFedora Core用RPMパッケージで適用されていたパッチ<text:tab/>4</text:p>
          <text:p text:style-name="P20">6.更新履歴<text:tab/>4</text:p>
        </text:index-body>
      </text:table-of-content>
      <text:list text:style-name="L6" text:continue-numbering="true">
        <text:list-item>
          <text:h text:style-name="P21" text:outline-level="1">概要</text:h>
        </text:list-item>
      </text:list>
      <text:p text:style-name="P2">本ドキュメントは、OSSテクノロジ提供のSambaパッケージに独自に適用している修正内容について記載しています。本ドキュメントの対象となるSambaパッケージは、samba 3.0.24-1.<text:change text:change-id="ct114700040"/><text:change-start text:change-id="ct114699904"/>1<text:change-end text:change-id="ct114699904"/><text:change text:change-id="ct124484800"/><text:change-start text:change-id="ct124433720"/>5<text:change-end text:change-id="ct124433720"/>_OSSTECHです。</text:p>
      <text:p text:style-name="P2">ご利用のSambaパッケージのバージョンの確認は、次のコマンドで確認することができます。</text:p>
      <text:p text:style-name="P2"/>
      <text:p text:style-name="P3">$ /usr/sbin/smbd -V</text:p>
      <text:p text:style-name="P3">Version 3.0.24-1.<text:change text:change-id="ct80716824"/><text:change-start text:change-id="ct80716688"/>1<text:change-end text:change-id="ct80716688"/><text:change text:change-id="ct124484904"/><text:change-start text:change-id="ct124485752"/>5<text:change-end text:change-id="ct124485752"/>_OSSTECH</text:p>
      <text:p text:style-name="P2"/>
      <text:list text:style-name="L6" text:continue-numbering="true">
        <text:list-item>
          <text:h text:style-name="P22" text:outline-level="1">Windows Vista<text:span text:style-name="T1">対応パッチ</text:span></text:h>
        </text:list-item>
      </text:list>
      <text:p text:style-name="P2"><text:a xlink:type="simple" xlink:href="http://www.samba.org/samba/patches/">http://www.samba.org/samba/patches/</text:a> にて提供されている samba 3.0.24用パッチの適用</text:p>
      <text:list text:style-name="L7">
        <text:list-item text:start-value="1">
          <text:p text:style-name="P23">share_security_ntlmv2.diff</text:p>
          <text:list>
            <text:list-item>
              <text:p text:style-name="P23">smb.confで”security = share”の共有認証モードにおいて、Windows VistaクライアントがNTLMv2認証で、ワークグループ情報を利用するための修正</text:p>
            </text:list-item>
          </text:list>
        </text:list-item>
        <text:list-item>
          <text:p text:style-name="P23">spoolss.diff</text:p>
          <text:list>
            <text:list-item>
              <text:p text:style-name="P23">Windows VistaクライアントからSambaのプリントサーバ機能を利用するときに正常に動作しない問題を修正</text:p>
            </text:list-item>
            <text:list-item>
              <text:p text:style-name="P23">Windows VistaクライアントからSambaサーバにプリンタドライバをアップロードする機能が動作しない問題を修正</text:p>
            </text:list-item>
          </text:list>
        </text:list-item>
        <text:list-item>
          <text:p text:style-name="P23">vista_backup_acl.diff</text:p>
          <text:list>
            <text:list-item>
              <text:p text:style-name="P23">Windows Vistaのバックアップ機能でSambaサーバの共有フォルダにバックアップを行う際に、エラーとなる問題の修正<text:change text:change-id="ct80490472"/></text:p>
            </text:list-item>
            <text:list-item>
              <text:p text:style-name="P23"><text:a xlink:type="simple" xlink:href="https://bugzilla.samba.org/show_bug.cgi?id=4361">https://bugzilla.samba.org/show_bug.cgi?id=4361</text:a></text:p>
            </text:list-item>
          </text:list>
        </text:list-item>
        <text:list-item>
          <text:p text:style-name="P23">variable_os_expansion.diff</text:p>
          <text:list>
            <text:list-item>
              <text:p text:style-name="P23">smb.confのクライアントOSマクロ “%a”で、Windows Vistaを判定可能にするための修正<text:change text:change-id="ct80448552"/></text:p>
            </text:list-item>
            <text:list-item>
              <text:p text:style-name="P23"><text:a xlink:type="simple" xlink:href="https://bugzilla.samba.org/show_bug.cgi?id=4093">https://bugzilla.samba.org/show_bug.cgi?id=4093</text:a></text:p>
            </text:list-item>
          </text:list>
        </text:list-item>
        <text:list-item>
          <text:p text:style-name="P23">dfs_referral.diff</text:p>
          <text:list>
            <text:list-item>
              <text:p text:style-name="P23">Sambaサーバのある共有フォルダに複数のMS-DFSリンクを作成した場合に、Windows VistaクライアントからMS-DFSリンクが正常に動作しない問題の修正<text:change text:change-id="ct80345104"/></text:p>
            </text:list-item>
            <text:list-item>
              <text:p text:style-name="P23"><text:a xlink:type="simple" xlink:href="https://bugzilla.samba.org/show_bug.cgi?id=4356">https://bugzilla.samba.org/show_bug.cgi?id=4356</text:a></text:p>
            </text:list-item>
          </text:list>
        </text:list-item>
        <text:list-item>
          <text:p text:style-name="P23">directory_delete.diff</text:p>
          <text:list>
            <text:list-item>
              <text:p text:style-name="P23">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change text:change-id="ct80291200"/></text:p>
            </text:list-item>
            <text:list-item>
              <text:p text:style-name="P23"><text:change-start text:change-id="ct80291368"/><text:a xlink:type="simple" xlink:href="https://bugzilla.samba.org/show_bug.cgi?id=4188">https://bugzilla.samba.org/show_bug.cgi?id=4188</text:a><text:change-end text:change-id="ct80291368"/><text:change-start text:change-id="ct80499784"/></text:p>
            </text:list-item>
          </text:list>
        </text:list-item>
      </text:list>
      <text:p text:style-name="P2"><text:change-end text:change-id="ct80499784"/><text:change text:change-id="ct80499888"/><text:change-start text:change-id="ct80499992"/><text:span text:style-name="T1">以上のパッチをまとめたものが</text:span><text:span text:style-name="T6">samba-3.0.24-vista-patchset.patch</text:span><text:change-end text:change-id="ct80499992"/><text:change-start text:change-id="ct114416864"/><text:span text:style-name="T1">です。</text:span><text:change-end text:change-id="ct114416864"/></text:p>
      <text:p text:style-name="Standard"><text:change-start text:change-id="ct114416968"/></text:p>
      <text:p text:style-name="P2"><text:change-end text:change-id="ct114416968"/><text:a xlink:type="simple" xlink:href="http://www.samba.org/samba/patches/">http://www.samba.org/samba/patches/</text:a> にて提供されている samba 3.0.24用以外のWindows Vistaパッチの適用</text:p>
      <text:list text:style-name="L1">
        <text:list-item text:start-value="1">
          <text:p text:style-name="P24">smbclientからSambaサーバに接続したときに、%aマクロがWindows Vistaクライアントとして扱われる問題の修正<text:change text:change-id="ct80210288"/></text:p>
        </text:list-item>
      </text:list>
      <text:list text:style-name="L7">
        <text:list-item text:start-value="1">
          <text:list>
            <text:list-item text:start-value="1">
              <text:p text:style-name="P23"><text:change-start text:change-id="ct80210456"/><text:a xlink:type="simple" xlink:href="http://lists.samba.org/archive/samba-technical/2007-Feburary/052008.html">http://lists.samba.org/archive/samba-technical/</text:a><text:change-end text:change-id="ct80210456"/><text:change-start text:change-id="ct80210560"/><text:a xlink:type="simple" xlink:href="http://lists.samba.org/archive/samba-technical/2007-Feburary/052008.html">2007-Feburary/052008.html</text:a><text:change-end text:change-id="ct80210560"/><text:change-start text:change-id="ct114716144"/></text:p>
              <text:list>
                <text:list-item>
                  <text:p text:style-name="P25">samba-3.0.24-arch_macro.patch<text:change-end text:change-id="ct114716144"/><text:change-start text:change-id="ct114716720"/></text:p>
                </text:list-item>
              </text:list>
            </text:list-item>
          </text:list>
        </text:list-item>
        <text:list-item>
          <text:p text:style-name="P23"><text:change-end text:change-id="ct114716720"/><text:change text:change-id="ct114716824"/><text:change-start text:change-id="ct114716928"/>Vista クライアントから接続したときに %a マクロが <text:change-end text:change-id="ct114716928"/><text:change-start text:change-id="ct114717536"/>Windows 2000 と同等になってしまう問題の修正</text:p>
        </text:list-item>
      </text:list>
      <text:list text:style-name="L1">
        <text:list-item text:start-value="1">
          <text:list>
            <text:list-item text:start-value="1">
              <text:p text:style-name="P24"><text:a xlink:type="simple" xlink:href="https://bugzilla.samba.org/show_bug.cgi?id=4484">https://bugzilla.samba.org/show_bug.cgi?id=4484</text:a><text:change-end text:change-id="ct114717536"/><text:change-start text:change-id="ct114718304"/></text:p>
              <text:list>
                <text:list-item>
                  <text:p text:style-name="P24"><text:span text:style-name="T5">samba-3.0.24-vista-patchset.patch</text:span>に修正内容が含まれます。<text:change-end text:change-id="ct114718304"/><text:change-start text:change-id="ct114718912"/></text:p>
                </text:list-item>
              </text:list>
            </text:list-item>
          </text:list>
        </text:list-item>
        <text:list-item>
          <text:p text:style-name="P24"><text:change-end text:change-id="ct114718912"/>Windows VistaクライアントからSambaサーバにプリンタドライバのアップロード機能が正常に動作しない問題を修正<text:change text:change-id="ct114719016"/><text:change-start text:change-id="ct114719120"/> <text:change-end text:change-id="ct114719120"/><text:change-start text:change-id="ct114719224"/>(Windows Vista対応のspoolss.diffパッチの適用漏れの修正)<text:change-end text:change-id="ct114719224"/></text:p>
          <text:list>
            <text:list-item>
              <text:p text:style-name="P24"><text:change-start text:change-id="ct114719824"/><text:a xlink:type="simple" xlink:href="http://websvn.samba.org/cgi-bin/viewcvs.cgi?view=rev&amp;root=samba&amp;rev=21100">http://websvn.samba.org/cgi-bin/viewcvs.cgi?view=rev&amp;root=samba&amp;rev=21100</text:a><text:change-end text:change-id="ct114719824"/><text:change-start text:change-id="ct114720624"/></text:p>
              <text:list>
                <text:list-item>
                  <text:p text:style-name="P4"><text:change-end text:change-id="ct114720624"/><text:change text:change-id="ct114790408"/><text:change-start text:change-id="ct114790512"/>s<text:change-end text:change-id="ct114790512"/><text:change-start text:change-id="ct114790616"/>amba-3.0.24-vista-patchset-misc.patch<text:change-end text:change-id="ct114790616"/></text:p>
                </text:list-item>
              </text:list>
            </text:list-item>
          </text:list>
        </text:list-item>
      </text:list>
      <text:list text:style-name="L6" text:continue-numbering="true">
        <text:list-item>
          <text:h text:style-name="P26" text:outline-level="1"><text:change text:change-id="ct125512200"/><text:change-start text:change-id="ct125480848"/>セキュリティ修正パッチ</text:h>
        </text:list-item>
      </text:list>
      <text:list text:style-name="L8">
        <text:list-item>
          <text:p text:style-name="P27"><text:change-end text:change-id="ct125480848"/><text:change-start text:change-id="ct125764616"/>smbdのSID変換ルーチンに含まれる脆弱性のため、一般ユーザがroot権限を取得できる可能性がある問題を修正(CVE-2007-2444)</text:p>
          <text:list>
            <text:list-item>
              <text:list>
                <text:list-item>
                  <text:p text:style-name="P28">samba-3.0.24-CVE-2007-2444.patch</text:p>
                </text:list-item>
              </text:list>
            </text:list-item>
          </text:list>
        </text:list-item>
        <text:list-item>
          <text:p text:style-name="P27"><text:change-end text:change-id="ct125764616"/><text:change-start text:change-id="ct125498616"/>リモートからのコード実行を可能にするヒープオーバーフローの脆弱性の修正(CVE-2007-2446)</text:p>
          <text:list>
            <text:list-item>
              <text:list>
                <text:list-item>
                  <text:p text:style-name="P28">samba-3.0.<text:change-end text:change-id="ct125498616"/><text:change-start text:change-id="ct125608320"/>24-CVE-2007-2446.patch</text:p>
                </text:list-item>
              </text:list>
            </text:list-item>
          </text:list>
        </text:list-item>
        <text:list-item>
          <text:p text:style-name="P29"><text:change-end text:change-id="ct125608320"/><text:change-start text:change-id="ct125608720"/>正しくエスケープされていない文字が/bin/shに渡されることによってリモートからコマンドを実行できる可能性がある<text:change-end text:change-id="ct125608720"/><text:change-start text:change-id="ct125608120"/>脆弱性の修正</text:p>
          <text:list>
            <text:list-item>
              <text:list>
                <text:list-item>
                  <text:p text:style-name="P28">samba-3.0.24-CVE-2007-2447.patch<text:change-end text:change-id="ct125608120"/><text:change-start text:change-id="ct125186104"/><text:change-end text:change-id="ct125186104"/><text:change-start text:change-id="ct125190192"/></text:p>
                </text:list-item>
              </text:list>
            </text:list-item>
          </text:list>
        </text:list-item>
      </text:list>
      <text:list text:style-name="L6" text:continue-numbering="true">
        <text:list-item>
          <text:h text:style-name="P22" text:outline-level="1">OSSTech提供Sambaに適用しているその他のパッチ<text:change-end text:change-id="ct125190192"/></text:h>
        </text:list-item>
      </text:list>
      <text:list text:style-name="L3">
        <text:list-item text:start-value="1">
          <text:p text:style-name="P6">共有フォルダに “hide unreadable = yes”を設定すると、MS-DFSリンクが表示されなくなる問題の修正</text:p>
          <text:list>
            <text:list-item>
              <text:p text:style-name="P6"><text:change-start text:change-id="ct114792224"/><text:a xlink:type="simple" xlink:href="https://bugzilla.samba.org/show_bug.cgi?id=3319">https://bugzilla.samba.org/show_bug.cgi?id=3319</text:a><text:change-end text:change-id="ct114792224"/><text:change-start text:change-id="ct114792088"/></text:p>
              <text:list>
                <text:list-item>
                  <text:p text:style-name="P7">samba-3.0.23d-ignore-hide_xxxx-for-msdfs.patch<text:change-end text:change-id="ct114792088"/></text:p>
                </text:list-item>
              </text:list>
            </text:list-item>
          </text:list>
        </text:list-item>
        <text:list-item>
          <text:p text:style-name="P6">Sambaの提供するコマンド(smbclientなど)に設定されているタイムアウト時間(10秒)を60秒に変更する修正<text:change-start text:change-id="ct114791952"/></text:p>
          <text:list>
            <text:list-item>
              <text:list>
                <text:list-item>
                  <text:p text:style-name="P7">samba-3.0.11-timeout.patch<text:change-end text:change-id="ct114791952"/></text:p>
                </text:list-item>
              </text:list>
            </text:list-item>
          </text:list>
        </text:list-item>
        <text:list-item>
          <text:p text:style-name="P6">Office 2000、Office XP、Office 2003などで、ACL(アクセス制御)がかかったExcelファイルなどを開くと、ACLの設定が正しく反映されず、更新不可(参照のみ可能)となってしまう問題の修正</text:p>
          <text:list>
            <text:list-item>
              <text:p text:style-name="P6"><text:change-start text:change-id="ct114791816"/><text:a xlink:type="simple" xlink:href="https://bugzilla.samba.org/show_bug.cgi?id=2346">https://bugzilla.samba.org/show_bug.cgi?id=234</text:a><text:a xlink:type="simple" xlink:href="https://bugzilla.samba.org/show_bug.cgi?id=2346"><text:span text:style-name="T2">6</text:span></text:a><text:change-end text:change-id="ct114791816"/><text:change-start text:change-id="ct114791680"/></text:p>
              <text:list>
                <text:list-item>
                  <text:p text:style-name="P7">samba-3.0.20a-try_chown.patch</text:p>
                </text:list-item>
                <text:list-item>
                  <text:p text:style-name="P7">samba-3.0.23d-bug-2239.patch<text:change-end text:change-id="ct114791680"/></text:p>
                </text:list-item>
              </text:list>
            </text:list-item>
          </text:list>
        </text:list-item>
        <text:list-item>
          <text:p text:style-name="P6">WinbindによるActive Directory/NTドメイン連携時に<text:change-start text:change-id="ct114791576"/> ID マップバックエンド rid<text:change-end text:change-id="ct114791576"/><text:change text:change-id="ct114791472"/><text:change-start text:change-id="ct114791368"/> <text:change-end text:change-id="ct114791368"/>を利用しているとき、信頼関係を結んだドメインのユーザアカウントも利用するための修正<text:change-start text:change-id="ct114791264"/></text:p>
          <text:list>
            <text:list-item>
              <text:list>
                <text:list-item>
                  <text:p text:style-name="P7">samba-3.0.23d-idmap_rid_multipledomain_support.patch<text:change-end text:change-id="ct114791264"/></text:p>
                </text:list-item>
              </text:list>
            </text:list-item>
          </text:list>
        </text:list-item>
        <text:list-item>
          <text:p text:style-name="P6">WinbindによるActive Directory/NTドメイン連携時に、smb.confのtemplate homedirパラメータなどに%Gマクロを利用したときに、グループ名が変換されずGIDが利用される問題の修正<text:change-start text:change-id="ct114791160"/></text:p>
          <text:list>
            <text:list-item>
              <text:p text:style-name="P7">samba-3.0.24-winbind-groupname.patch<text:change-end text:change-id="ct114791160"/></text:p>
            </text:list-item>
          </text:list>
        </text:list-item>
        <text:list-item>
          <text:p text:style-name="P6">unix charset = EUCJP-MS 環境下で、ローマ数字の大文字(Ⅰ、Ⅱ、Ⅲ)などを大文字<text:change text:change-id="ct114804008"/><text:change-start text:change-id="ct114804112"/>・<text:change-end text:change-id="ct114804112"/>小文字変換した際に、バイト数が異なるため共有フォルダへのアクセスなどに失敗する問題の修正</text:p>
          <text:list>
            <text:list-item>
              <text:p text:style-name="P6"><text:change-start text:change-id="ct114804864"/><text:a xlink:type="simple" xlink:href="https://bugzilla.samba.org/show_bug.cgi?id=1029">https://bugzilla.samba.org/show_bug.cgi?id=1029</text:a><text:change-end text:change-id="ct114804864"/><text:change-start text:change-id="ct114806224"/></text:p>
              <text:list>
                <text:list-item>
                  <text:p text:style-name="P7">samba-3.0.23d-strupper_m.patch</text:p>
                </text:list-item>
                <text:list-item>
                  <text:p text:style-name="P7">samba-3.0.23d-struplower.patch<text:change-end text:change-id="ct114806224"/></text:p>
                </text:list-item>
              </text:list>
            </text:list-item>
          </text:list>
        </text:list-item>
        <text:list-item>
          <text:p text:style-name="P6">日本語manページの追加、および日本語manページのインストール処理の追加<text:change-start text:change-id="ct114807424"/></text:p>
          <text:list>
            <text:list-item>
              <text:list>
                <text:list-item>
                  <text:p text:style-name="P7">sa<text:change-end text:change-id="ct114807424"/><text:change-start text:change-id="ct114807568"/>mba-3.0.23d-i18nman.patch<text:change-end text:change-id="ct114807568"/></text:p>
                </text:list-item>
              </text:list>
            </text:list-item>
          </text:list>
        </text:list-item>
        <text:list-item>
          <text:p text:style-name="P6">Linux以外のプラットフォーム(Solarisなど)でmlock()の際のメモリアライン処理の修正(<text:change text:change-id="ct114808144"/><text:change-start text:change-id="ct114808384"/>Samba 3.0.25 からのバックポート<text:change-end text:change-id="ct114808384"/>)</text:p>
          <text:list>
            <text:list-item>
              <text:p text:style-name="P6"><text:change-start text:change-id="ct114809184"/><text:a xlink:type="simple" xlink:href="http://lists.samba.org/archive/samba-technical/2007-February/051863.html">http://lists.samba.org/archive/samba-technical/2007-February/051863.html</text:a><text:change-end text:change-id="ct114809184"/><text:change-start text:change-id="ct114809952"/></text:p>
              <text:list>
                <text:list-item>
                  <text:p text:style-name="P7">samba-3.0.24-memalign-for-mlock.patch<text:change-end text:change-id="ct114809952"/></text:p>
                </text:list-item>
              </text:list>
            </text:list-item>
          </text:list>
        </text:list-item>
        <text:list-item>
          <text:p text:style-name="P6">winbinddのメモリリークの修正<text:change-start text:change-id="ct114810568"/> (Samba 3.0.25 からのバックポート)<text:change-end text:change-id="ct114810568"/></text:p>
          <text:list>
            <text:list-item>
              <text:p text:style-name="P6"><text:a xlink:type="simple" xlink:href="http://lists.samba.org/archive/samba-technical/2007-February/051849.html">http://lists.samba.org/archive/samba-technical/2007-February/051849.html</text:a><text:change-start text:change-id="ct114852920"/></text:p>
              <text:list>
                <text:list-item>
                  <text:p text:style-name="P30">samba-3.0.25svn-winbindd_group-memoryleak.patch<text:change-end text:change-id="ct114852920"/></text:p>
                </text:list-item>
              </text:list>
            </text:list-item>
            <text:list-item>
              <text:p text:style-name="P6"><text:change-start text:change-id="ct114853576"/><text:a xlink:type="simple" xlink:href="http://lists.samba.org/archive/samba-technical/2007-March/052606.html">http://lists.samba.org/archive/samba-technical/2007-March/052606.html</text:a><text:change-end text:change-id="ct114853576"/><text:change text:change-id="ct114853864"/><text:change-start text:change-id="ct114854664"/></text:p>
              <text:list>
                <text:list-item>
                  <text:p text:style-name="P7">samba-3.0.24-winbind-ads-enum-groupmembers.patch<text:change-end text:change-id="ct114854664"/><text:change-start text:change-id="ct114855240"/></text:p>
                </text:list-item>
              </text:list>
            </text:list-item>
          </text:list>
        </text:list-item>
        <text:list-item>
          <text:p text:style-name="P6"><text:change-end text:change-id="ct114855240"/>LDAP連携時に、LDAPにアクセスする際に適切なパーミッションが設定されていない問題の修正<text:change-start text:change-id="ct114855424"/> (Samba 3.0.25 からのバックポート)<text:change-end text:change-id="ct114855424"/></text:p>
          <text:list>
            <text:list-item>
              <text:p text:style-name="P6"><text:change-start text:change-id="ct114856168"/><text:a xlink:type="simple" xlink:href="http://websvn.samba.org/cgi-bin/viewcvs.cgi?view=rev&amp;rev=21507">http://websvn.samba.org/cgi-bin/viewcvs.cgi?view=rev&amp;rev=21507</text:a><text:change-end text:change-id="ct114856168"/><text:change-start text:change-id="ct114856936"/></text:p>
              <text:list>
                <text:list-item>
                  <text:p text:style-name="P7">samba-3.0.25svn-become_root-to-access-ldap.patch<text:change-end text:change-id="ct114856936"/></text:p>
                </text:list-item>
              </text:list>
            </text:list-item>
          </text:list>
        </text:list-item>
        <text:list-item>
          <text:p text:style-name="P6">WinbindによるActive Directory連携時に<text:change text:change-id="ct114857512"/><text:change-start text:change-id="ct114857616"/> ID マップバックエンド ad<text:change-end text:change-id="ct114857616"/><text:change text:change-id="ct114857760"/><text:change-start text:change-id="ct114857904"/> ID<text:change-end text:change-id="ct114857904"/>を利用した際に、winbinddが異常終了する問題の修正<text:change-start text:change-id="ct114858128"/> (samba 3.0.25 からのバックポート)<text:change-end text:change-id="ct114858128"/></text:p>
          <text:list>
            <text:list-item>
              <text:p text:style-name="P6"><text:change-start text:change-id="ct114858872"/><text:a xlink:type="simple" xlink:href="http://lists.samba.org/archive/samba-cvs/2007-January/073777.html">http://lists.samba.org/archive/samba-cvs/2007-January/073777.html</text:a><text:change-end text:change-id="ct114858872"/><text:change-start text:change-id="ct114859640"/></text:p>
              <text:list>
                <text:list-item>
                  <text:p text:style-name="P7">samba-3.0.24-idmap_ad-use-attr_uidnumber.patch<text:change-end text:change-id="ct114859640"/></text:p>
                </text:list-item>
              </text:list>
            </text:list-item>
          </text:list>
        </text:list-item>
        <text:list-item>
          <text:p text:style-name="P6">WinbindによるActive Directory連携時にwbinfoのオプションとして—group-infoを利用可能にするための修正(samba 3.0.25からのバックポート)<text:change-start text:change-id="ct114860784"/></text:p>
          <text:list>
            <text:list-item>
              <text:list>
                <text:list-item>
                  <text:p text:style-name="P7">samba-3.0.25svn-wbinfo-groupinfo.patch<text:change-end text:change-id="ct114860784"/><text:change-start text:change-id="ct114861360"/></text:p>
                </text:list-item>
              </text:list>
            </text:list-item>
          </text:list>
        </text:list-item>
        <text:list-item>
          <text:p text:style-name="P6">AD サーバへの接続失敗時に ldap_open() の失敗理由をエラーログに出力するための修正 (samba 3.0.25 <text:change-end text:change-id="ct114861360"/><text:change-start text:change-id="ct114861464"/>からのバックポート)<text:change-end text:change-id="ct114861464"/><text:change-start text:change-id="ct114862328"/></text:p>
          <text:list>
            <text:list-item>
              <text:list>
                <text:list-item>
                  <text:p text:style-name="P7"><text:change-end text:change-id="ct114862328"/><text:change text:change-id="ct114862472"/><text:change-start text:change-id="ct114862616"/>samba-3.0.24-ldap_open-debug.patch<text:change-end text:change-id="ct114862616"/><text:change-start text:change-id="ct114863192"/></text:p>
                </text:list-item>
              </text:list>
            </text:list-item>
          </text:list>
        </text:list-item>
        <text:list-item>
          <text:p text:style-name="P6">Solaris において krb5_locate_kdc() が衝突しクラッシュ<text:change-end text:change-id="ct114863192"/><text:change-start text:change-id="ct114863296"/>する問題の修正 (samba 3.0.25 からのバックポート)<text:change-end text:change-id="ct114863296"/><text:change-start text:change-id="ct114864160"/></text:p>
          <text:list>
            <text:list-item>
              <text:list>
                <text:list-item>
                  <text:p text:style-name="P7">samba-3.0.24-krb5_locate_kdc.patch<text:change-end text:change-id="ct114864160"/><text:change-start text:change-id="ct114864736"/></text:p>
                </text:list-item>
              </text:list>
            </text:list-item>
          </text:list>
        </text:list-item>
        <text:list-item>
          <text:p text:style-name="P6">パスワードバックエンド ldapsam において、LDAP DIT に <text:change-end text:change-id="ct114864736"/><text:change-start text:change-id="ct114864840"/>sambaAlgorithmicRidBase 属性がある場合、もしくは sambaNextRid 属性がない場合に algorithmic rid にフォールバック<text:change-end text:change-id="ct114864840"/><text:change-start text:change-id="ct114864984"/>するための修正 (旧バージョンとの互換性確保)<text:change-end text:change-id="ct114864984"/><text:change-start text:change-id="ct114865848"/></text:p>
          <text:list>
            <text:list-item>
              <text:list>
                <text:list-item>
                  <text:p text:style-name="P7"><text:change-end text:change-id="ct114865848"/><text:change-start text:change-id="ct114865992"/>samba-3.0.24-ldapsam-algorithmic-rid.patch<text:change-end text:change-id="ct114865992"/><text:change-start text:change-id="ct125078088"/></text:p>
                </text:list-item>
              </text:list>
            </text:list-item>
          </text:list>
        </text:list-item>
        <text:list-item>
          <text:p text:style-name="P31"><text:change-end text:change-id="ct125078088"/><text:change-start text:change-id="ct125358728"/>SMBのchain reply<text:change-end text:change-id="ct125358728"/><text:change-start text:change-id="ct125580600"/>処理でバッファサイズ<text:change-end text:change-id="ct125580600"/><text:change-start text:change-id="ct124429000"/>が適切でない問題を修正</text:p>
          <text:list>
            <text:list-item>
              <text:p text:style-name="P31"><text:a xlink:type="simple" xlink:href="http://websvn.samba.org/cgi-bin/viewcvs.cgi?view=rev&amp;root=samba&amp;rev=21731">http://websvn.samba.org/cgi-bin/viewcvs.cgi?view=rev&amp;root=samba&amp;rev=21731</text:a></text:p>
              <text:list>
                <text:list-item>
                  <text:p text:style-name="P7"><text:change-end text:change-id="ct124429000"/><text:change-start text:change-id="ct125527832"/>samba-3.0.24-chain_reply-new_size.patch<text:change-end text:change-id="ct125527832"/><text:change-start text:change-id="ct124495768"/></text:p>
                </text:list-item>
              </text:list>
            </text:list-item>
          </text:list>
        </text:list-item>
        <text:list-item>
          <text:p text:style-name="P31">security=shareの設定時<text:change-end text:change-id="ct124495768"/><text:change-start text:change-id="ct125500096"/>に、SMBパケット内に格納されている共有名のバッファの<text:change-end text:change-id="ct125500096"/><text:change-start text:change-id="ct125354376"/>位置を正しく扱っていない問題の修正</text:p>
          <text:list>
            <text:list-item>
              <text:list>
                <text:list-item>
                  <text:p text:style-name="P7">samba-3.0.25svn-secu<text:change-end text:change-id="ct125354376"/><text:change-start text:change-id="ct125195376"/>rity-share.patch<text:change-end text:change-id="ct125195376"/><text:change-start text:change-id="ct125608920"/></text:p>
                </text:list-item>
              </text:list>
            </text:list-item>
          </text:list>
        </text:list-item>
        <text:list-item>
          <text:p text:style-name="P31"><text:change text:change-id="ct114866136"/>w<text:change-end text:change-id="ct125608920"/><text:change-start text:change-id="ct125143192"/>inbind利用時にActive Directoryに多数のユーザ/グループエントリが登録されている場合に<text:change-end text:change-id="ct125143192"/><text:change-start text:change-id="ct125603920"/>エントリの取得に<text:change-end text:change-id="ct125603920"/><text:change-start text:change-id="ct124367744"/>失敗する問題の修正<text:change-end text:change-id="ct124367744"/><text:change-start text:change-id="ct125471736"/></text:p>
          <text:list>
            <text:list-item>
              <text:p text:style-name="P31"><text:a xlink:type="simple" xlink:href="https://bugzilla.samba.org/show_bug.cgi?id=3024">https://bugzilla.samba.org/show_bug.cgi?id=3024</text:a><text:change-end text:change-id="ct125471736"/><text:change-start text:change-id="ct125527968"/></text:p>
              <text:list>
                <text:list-item>
                  <text:p text:style-name="P7">samba-3.0.25svn-winbind-ads-user-count.patch<text:change-end text:change-id="ct125527968"/><text:change-start text:change-id="ct124347008"/></text:p>
                </text:list-item>
              </text:list>
            </text:list-item>
          </text:list>
        </text:list-item>
        <text:list-item>
          <text:p text:style-name="P31"><text:change-end text:change-id="ct124347008"/><text:change-start text:change-id="ct125608520"/>パスワードの有効期限を無期限に延長することを可能にする修正</text:p>
          <text:list>
            <text:list-item>
              <text:p text:style-name="P32"><text:a xlink:type="simple" xlink:href="https://bugzilla.samba.org/show_bug.cgi?id=2836">https://bugzilla.samba.org/show_bug.cgi?id=2836</text:a></text:p>
              <text:list>
                <text:list-item>
                  <text:p text:style-name="P7"><text:change-end text:change-id="ct125608520"/><text:change-start text:change-id="ct126151048"/>samba-3.0.24-password-never-expires.patch<text:change-end text:change-id="ct126151048"/></text:p>
                </text:list-item>
              </text:list>
            </text:list-item>
          </text:list>
        </text:list-item>
      </text:list>
      <text:p text:style-name="P2"><text:change-start text:change-id="ct125901280"/></text:p>
      <text:list text:style-name="L6" text:continue-numbering="true">
        <text:list-item>
          <text:h text:style-name="P33" text:outline-level="1"><text:change-end text:change-id="ct125901280"/>OSSTechパッケージのベースとしたFedora Core用RPMパッケージで適用されていたパッチ</text:h>
        </text:list-item>
      </text:list>
      <text:p text:style-name="P2">OSSTech提供のパッケージは、Fedora Core用に提供されていたsamba-3.0.2<text:change text:change-id="ct114867864"/><text:change-start text:change-id="ct114867728"/>4<text:change-end text:change-id="ct114867728"/>-<text:change text:change-id="ct114867592"/><text:change-start text:change-id="ct114867456"/>1<text:change-end text:change-id="ct114867456"/><text:change text:change-id="ct124343288"/><text:change-start text:change-id="ct125378832"/>2<text:change-end text:change-id="ct125378832"/><text:change-start text:change-id="ct125220392"/>.fc7<text:change-end text:change-id="ct125220392"/>をもとに作成しています。このパッケージで適用されていた以下のパッチを、OSSTech提供のパッケージでも適用しています。</text:p>
      <text:list text:style-name="L4">
        <text:list-item text:start-value="1">
          <text:p text:style-name="P11">winbinddの通信用パイプのディレクトリを”/tmp/.winbindd”から”/var/run/winbindd”に変更する修正<text:change-start text:change-id="ct114867320"/></text:p>
          <text:list>
            <text:list-item>
              <text:list>
                <text:list-item>
                  <text:p text:style-name="P10">samba-3.0.0beta1-pipedir.patch<text:change-end text:change-id="ct114867320"/></text:p>
                </text:list-item>
              </text:list>
            </text:list-item>
          </text:list>
        </text:list-item>
        <text:list-item>
          <text:p text:style-name="P11">smbd、nmbd、winbinddのログファイル名を”log.xxx”から”xxx.log”に変更する修正<text:change-start text:change-id="ct114867184"/></text:p>
          <text:list>
            <text:list-item>
              <text:list>
                <text:list-item>
                  <text:p text:style-name="P10">samba-3.0.23-logfiles.patch<text:change-end text:change-id="ct114867184"/></text:p>
                </text:list-item>
              </text:list>
            </text:list-item>
          </text:list>
        </text:list-item>
        <text:list-item>
          <text:p text:style-name="P11">nmbdなどに-nオプションでNetBIOS名を指定することを可能にする修正<text:change-start text:change-id="ct114867080"/></text:p>
          <text:list>
            <text:list-item>
              <text:list>
                <text:list-item>
                  <text:p text:style-name="P10">samba-3.0.0rc3-nmbd-netbiosname.patch<text:change-end text:change-id="ct114867080"/></text:p>
                </text:list-item>
              </text:list>
            </text:list-item>
          </text:list>
        </text:list-item>
        <text:list-item>
          <text:p text:style-name="P11">Winbind連携利用時にグループ情報のパスワードエントリを”x”の代わりに”*”を設定する修正<text:change-start text:change-id="ct114866976"/></text:p>
          <text:list>
            <text:list-item>
              <text:list>
                <text:list-item>
                  <text:p text:style-name="P10">samba-3.0.23rc3-passwd.patch<text:change-end text:change-id="ct114866976"/></text:p>
                </text:list-item>
              </text:list>
            </text:list-item>
          </text:list>
        </text:list-item>
        <text:list-item>
          <text:p text:style-name="P11">smbspoolコマンドでユーザ名が指定されていないときに、NULLの代わりに”dummy”を設定する修正<text:change-start text:change-id="ct114866872"/></text:p>
          <text:list>
            <text:list-item>
              <text:list>
                <text:list-item>
                  <text:p text:style-name="P10"><text:change-end text:change-id="ct114866872"/><text:change-start text:change-id="ct114866768"/>samba-3.0.21pre1-smbspool.patch<text:change-end text:change-id="ct114866768"/></text:p>
                </text:list-item>
              </text:list>
            </text:list-item>
          </text:list>
        </text:list-item>
        <text:list-item>
          <text:p text:style-name="P11">smbclientの-Mオプション利用時に138番ポートを利用するように変更<text:change-start text:change-id="ct114875800"/></text:p>
          <text:list>
            <text:list-item>
              <text:list>
                <text:list-item>
                  <text:p text:style-name="P10">samba-3.0.13-smbclient.patch<text:change-end text:change-id="ct114875800"/><text:change-start text:change-id="ct114876376"/></text:p>
                </text:list-item>
              </text:list>
            </text:list-item>
          </text:list>
        </text:list-item>
        <text:list-item>
          <text:p text:style-name="P11">msdfs root パラメータのデフォルト値をSamba 3.0.25 と同様に yes から no に変更<text:change-end text:change-id="ct114876376"/><text:change-start text:change-id="ct114877200"/></text:p>
          <text:list>
            <text:list-item>
              <text:list>
                <text:list-item>
                  <text:p text:style-name="P10">samba-3.0.24-msdfs-root-no.patch<text:change-end text:change-id="ct114877200"/><text:change-start text:change-id="ct114878496"/></text:p>
                </text:list-item>
              </text:list>
            </text:list-item>
          </text:list>
        </text:list-item>
        <text:list-item>
          <text:p text:style-name="P11">pam_winbind がドメインコントローラにないユーザ認証に対して常にエラーログを出力してしまう問題の修正</text:p>
          <text:list>
            <text:list-item>
              <text:p text:style-name="P11"><text:a xlink:type="simple" xlink:href="https://bugzilla.samba.org/show_bug.cgi?id=4094">https://bugzilla.samba.org/show_bug.cgi?id=4094</text:a><text:change-end text:change-id="ct114878496"/><text:change-start text:change-id="ct114879296"/></text:p>
              <text:list>
                <text:list-item>
                  <text:p text:style-name="P10">samba-3.0.24-pam_winbind-fixes.patch<text:change-end text:change-id="ct114879296"/><text:change-start text:change-id="ct114879872"/></text:p>
                </text:list-item>
              </text:list>
            </text:list-item>
          </text:list>
        </text:list-item>
        <text:list-item>
          <text:p text:style-name="P11">smbclient の tar アーカイブ作成モードにおいてログインに失敗する問題の修正<text:change-end text:change-id="ct114879872"/><text:change-start text:change-id="ct114880504"/></text:p>
          <text:list>
            <text:list-item>
              <text:p text:style-name="P11"><text:change-end text:change-id="ct114880504"/><text:change-start text:change-id="ct114880728"/><text:a xlink:type="simple" xlink:href="https://bugzilla.redhat.com/bugzilla/show_bug.cgi?id=176649">https://bugzilla.redhat.com/bugzilla/show_bug.cgi?id=176649</text:a><text:change-end text:change-id="ct114880728"/><text:change-start text:change-id="ct114881528"/></text:p>
              <text:list>
                <text:list-item>
                  <text:p text:style-name="P10"><text:change-end text:change-id="ct114881528"/><text:change text:change-id="ct114881632"/><text:change-start text:change-id="ct114881776"/>samba-3.0.24-tar_options.patch<text:change-end text:change-id="ct114881776"/><text:change-start text:change-id="ct125351528"/></text:p>
                </text:list-item>
              </text:list>
            </text:list-item>
          </text:list>
        </text:list-item>
        <text:list-item>
          <text:p text:style-name="P34"><text:change-end text:change-id="ct125351528"/><text:change-start text:change-id="ct125188664"/>ライブラリbuild時の<text:change-end text:change-id="ct125188664"/><text:change-start text:change-id="ct125425664"/>libnssモジュール<text:change-end text:change-id="ct125425664"/><text:change-start text:change-id="ct125139928"/>のチェックを追加</text:p>
          <text:list>
            <text:list-item>
              <text:list>
                <text:list-item>
                  <text:p text:style-name="P10">samba-3.0.24-enable_pam_nss_tests.patch<text:change-end text:change-id="ct125139928"/><text:change-start text:change-id="ct125475680"/></text:p>
                </text:list-item>
              </text:list>
            </text:list-item>
          </text:list>
        </text:list-item>
        <text:list-item>
          <text:p text:style-name="P34">libnss_winsのシンボル名が解決できない問題の修正</text:p>
          <text:list>
            <text:list-item>
              <text:list>
                <text:list-item>
                  <text:p text:style-name="P10">samba-3.0.24-nss_wins.patch</text:p>
                </text:list-item>
              </text:list>
            </text:list-item>
          </text:list>
        </text:list-item>
        <text:list-item>
          <text:p text:style-name="P34"><text:change-end text:change-id="ct125475680"/><text:change-start text:change-id="ct125482000"/>Windows Vistaでmsdfsのエラーが発生したときに、適切なエラーメッセージを返却するための修正</text:p>
          <text:list>
            <text:list-item>
              <text:list>
                <text:list-item>
                  <text:p text:style-name="P10"><text:change-end text:change-id="ct125482000"/><text:change-start text:change-id="ct125481864"/>samba-3.0.24-vista_msdfs_errcodes.patch<text:change-end text:change-id="ct125481864"/></text:p>
                </text:list-item>
              </text:list>
            </text:list-item>
          </text:list>
        </text:list-item>
      </text:list>
      <text:p text:style-name="P2"/>
      <text:list text:style-name="L6" text:continue-numbering="true">
        <text:list-item>
          <text:h text:style-name="P26" text:outline-level="1">更新履歴</text:h>
        </text:list-item>
      </text:list>
      <text:list text:style-name="L5">
        <text:list-item text:start-value="1">
          <text:p text:style-name="P12"><text:change-start text:change-id="ct124353504"/>2007年5月15日: <text:s/>第5版(samba 3.0.24-1.15_OSSTECH)</text:p>
          <text:list>
            <text:list-item>
              <text:p text:style-name="P12">セキュリティパッチの追加</text:p>
              <text:list>
                <text:list-item>
                  <text:p text:style-name="P12">samba-3.0.24-CVE-2007-2444.patch</text:p>
                </text:list-item>
                <text:list-item>
                  <text:p text:style-name="P12">samba-3.0.24-CVE-2007-2446.patch</text:p>
                </text:list-item>
                <text:list-item>
                  <text:p text:style-name="P12">samba-3.0.24-CVE-2007-2447.patch</text:p>
                </text:list-item>
              </text:list>
            </text:list-item>
            <text:list-item>
              <text:p text:style-name="P12">Fedora Coreのパッケージに適用されたパッチの追加</text:p>
              <text:list>
                <text:list-item>
                  <text:p text:style-name="P12">samba-3.0.24-enable_pam_nss_tests.patch</text:p>
                </text:list-item>
                <text:list-item>
                  <text:p text:style-name="P12">samba-3.0.24-nss_wins.patch</text:p>
                </text:list-item>
                <text:list-item>
                  <text:p text:style-name="P12">samba-3.0.24-vista_msdfs_errcodes.patch</text:p>
                </text:list-item>
              </text:list>
            </text:list-item>
            <text:list-item>
              <text:p text:style-name="P12">samba-3.0.25に適用された修正のバックポート</text:p>
              <text:list>
                <text:list-item>
                  <text:p text:style-name="P12">samba-3.0.24-chain_reply-new_size.patch</text:p>
                </text:list-item>
                <text:list-item>
                  <text:p text:style-name="P12">samba-3.0.25svn-security-share.patch</text:p>
                </text:list-item>
                <text:list-item>
                  <text:p text:style-name="P12">samba-3.0.25svn-winbind-ads-user-count.patch</text:p>
                </text:list-item>
              </text:list>
            </text:list-item>
            <text:list-item>
              <text:p text:style-name="P12">その他のパッチ</text:p>
              <text:list>
                <text:list-item>
                  <text:p text:style-name="P12">samba-3.0.24-password-never-expires.patch</text:p>
                </text:list-item>
              </text:list>
            </text:list-item>
          </text:list>
        </text:list-item>
      </text:list>
      <text:p text:style-name="P35"/>
      <text:list text:style-name="L5">
        <text:list-item>
          <text:p text:style-name="P12"><text:change-end text:change-id="ct124353504"/><text:change-start text:change-id="ct114883224"/>2007年4月12日 : 第4版 (samba 3.0.24-1.11_OSSTECH)</text:p>
        </text:list-item>
      </text:list>
      <text:list text:style-name="L5">
        <text:list-item text:start-value="1">
          <text:list>
            <text:list-item text:start-value="1">
              <text:p text:style-name="P12">一部のパッチファイル名の誤りを訂正</text:p>
            </text:list-item>
            <text:list-item>
              <text:p text:style-name="P12">「IDMAP_XX」という表現を「IDマップバックエンド XX」に変更</text:p>
            </text:list-item>
          </text:list>
        </text:list-item>
        <text:list-item>
          <text:p text:style-name="P12"><text:change-end text:change-id="ct114883224"/><text:change-start text:change-id="ct114883120"/>2007年4月11日 : 第3版 (samba 3.0.24-1.11_OSSTECH)</text:p>
          <text:list>
            <text:list-item>
              <text:p text:style-name="P12">パッチファイル名を追加</text:p>
            </text:list-item>
          </text:list>
        </text:list-item>
        <text:list-item>
          <text:p text:style-name="P12"><text:change-end text:change-id="ct114883120"/><text:change-start text:change-id="ct114883016"/>2007年4月9日 : 第2版 <text:s/>(samba 3.0.24-1.11_OSSTECH)</text:p>
        </text:list-item>
        <text:list-item>
          <text:p text:style-name="P12"><text:change-end text:change-id="ct114883016"/>2007年4月5日 : 初版 <text:s/>(samba 3.0.24-1.9_OSSTECH)<text:change text:change-id="ct114882912"/></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text:style-name="WW8Num29z0" style:num-suffix="." style:num-format="1"/>
      <text:outline-level-style text:level="2" text:style-name="WW8Num29z1" style:num-suffix="." style:num-format="1" text:display-levels="2"/>
      <text:outline-level-style text:level="3" text:style-name="WW8Num29z2" style:num-suffix="." style:num-format="1" text:display-levels="3"/>
      <text:outline-level-style text:level="4" style:num-suffix="." style:num-format="1" text:display-levels="4">
        <style:list-level-properties text:min-label-width="3cm"/>
      </text:outline-level-style>
      <text:outline-level-style text:level="5" style:num-prefix="(" style:num-suffix=")" style:num-format="a" style:num-letter-sync="true">
        <style:list-level-properties text:space-before="3cm" text:min-label-width="0.75cm"/>
      </text:outline-level-style>
      <text:outline-level-style text:level="6" style:num-prefix="(" style:num-suffix=")" style:num-format="i">
        <style:list-level-properties text:space-before="3.75cm" text:min-label-width="0.75cm"/>
      </text:outline-level-style>
      <text:outline-level-style text:level="7" style:num-prefix="(" style:num-suffix=")" style:num-format="1">
        <style:list-level-properties text:space-before="4.499cm" text:min-label-width="0.75cm"/>
      </text:outline-level-style>
      <text:outline-level-style text:level="8" style:num-prefix="(" style:num-suffix=")" style:num-format="a" style:num-letter-sync="true">
        <style:list-level-properties text:space-before="5.25cm" text:min-label-width="0.751cm"/>
      </text:outline-level-style>
      <text:outline-level-style text:level="9" style:num-prefix="(" style:num-suffix=")" style:num-format="i">
        <style:list-level-properties text:space-before="6cm" text:min-label-width="0.75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4" draw:style-name="gr1" draw:text-style-name="P3" svg:x1="0cm" svg:y1="1.244cm" svg:x2="17.145cm" svg:y2="1.244cm"><text:p/></draw:line><draw:frame draw:style-name="fr1" draw:name="グラフィックス2" text:anchor-type="as-char" svg:width="5.105cm" svg:height="0.833cm" draw:z-index="7"><draw:image xlink:href="Pictures/100002010000057F000000E668468379.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3" draw:style-name="gr1" draw:text-style-name="P3" svg:x1="0.002cm" svg:y1="0.82cm" svg:x2="17.147cm" svg:y2="0.82cm"><text:p/></draw:line><draw:frame draw:style-name="fr1" draw:name="グラフィックス3" text:anchor-type="as-char" svg:width="5.105cm" svg:height="0.833cm" draw:z-index="10"><draw:image xlink:href="Pictures/100002010000057F000000E668468379.png" xlink:type="simple" xlink:show="embed" xlink:actuate="onLoad"/></draw:frame></text:p>
      </style:header>
      <style:header-left>
        <text:p text:style-name="P2"><draw:line text:anchor-type="char" draw:z-index="6" draw:style-name="gr1" draw:text-style-name="P3" svg:x1="0cm" svg:y1="1.244cm" svg:x2="17.145cm" svg:y2="1.244cm"><text:p/></draw:line><draw:frame draw:style-name="fr1" draw:name="グラフィックス4" text:anchor-type="as-char" svg:width="5.105cm" svg:height="0.833cm" draw:z-index="12"><draw:image xlink:href="Pictures/100002010000057F000000E668468379.png" xlink:type="simple" xlink:show="embed" xlink:actuate="onLoad"/></draw:frame></text:p>
      </style:header-left>
      <style:footer>
        <text:p text:style-name="P4"><text:span text:style-name="Page_20_Number">-</text:span><text:span text:style-name="Page_20_Number"><text:page-number text:select-page="current">5</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5</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Win32 OpenOffice.org_project/680m7$Build-9044</meta:generator>
    <dc:title>OSS Technology</dc:title>
    <meta:initial-creator>OSS Technology</meta:initial-creator>
    <meta:creation-date>2006-10-17T16:21:00</meta:creation-date>
    <dc:date>2007-05-15T15:01:18</dc:date>
    <meta:print-date>2005-06-17T18:22:00</meta:print-date>
    <dc:language>en-US</dc:language>
    <meta:editing-cycles>104</meta:editing-cycles>
    <meta:editing-duration>PT19H12M13S</meta:editing-duration>
    <meta:user-defined meta:name="Info 1"/>
    <meta:user-defined meta:name="Info 2"/>
    <meta:user-defined meta:name="Info 3"/>
    <meta:user-defined meta:name="Info 4"/>
    <meta:document-statistic meta:table-count="0" meta:image-count="4" meta:object-count="0" meta:page-count="7" meta:paragraph-count="198" meta:word-count="1974" meta:character-count="7617"/>
  </office:meta>
</office:document-meta>
</file>