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DFB34180.png"/>
  <manifest:file-entry manifest:media-type="image/png" manifest:full-path="Pictures/100002010000057F000000E668468379.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automatic-styles>
    <style:style style:name="P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 style:family="paragraph" style:parent-style-name="Standard">
      <style:text-properties style:language-asian="ja" style:country-asian="JP"/>
    </style:style>
    <style:style style:name="P3" style:family="paragraph" style:parent-style-name="Standard">
      <style:paragraph-properties fo:background-color="#cccccc">
        <style:background-image/>
      </style:paragraph-properties>
      <style:text-properties style:language-asian="ja" style:country-asian="JP"/>
    </style:style>
    <style:style style:name="P4" style:family="paragraph" style:parent-style-name="Standard" style:list-style-name="L1">
      <style:text-properties style:text-underline-style="none" fo:font-weight="bold" style:language-asian="ja" style:country-asian="JP" style:font-weight-asian="bold" style:font-weight-complex="bold"/>
    </style:style>
    <style:style style:name="P5" style:family="paragraph" style:parent-style-name="Heading_20_1">
      <style:text-properties style:language-asian="ja" style:country-asian="JP"/>
    </style:style>
    <style:style style:name="P6" style:family="paragraph" style:parent-style-name="Standard" style:list-style-name="L3">
      <style:text-properties style:language-asian="ja" style:country-asian="JP"/>
    </style:style>
    <style:style style:name="P7" style:family="paragraph" style:parent-style-name="Standard" style:list-style-name="L3">
      <style:text-properties fo:font-weight="bold" style:language-asian="ja" style:country-asian="JP" style:font-weight-asian="bold" style:font-weight-complex="bold"/>
    </style:style>
    <style:style style:name="P8" style:family="paragraph" style:parent-style-name="Standard">
      <style:text-properties fo:font-weight="bold" style:language-asian="ja" style:country-asian="JP" style:font-weight-asian="bold" style:font-weight-complex="bold"/>
    </style:style>
    <style:style style:name="P9" style:family="paragraph" style:parent-style-name="Standard">
      <style:text-properties fo:font-weight="normal" style:language-asian="ja" style:country-asian="JP" style:font-weight-asian="normal" style:font-weight-complex="normal"/>
    </style:style>
    <style:style style:name="P10" style:family="paragraph" style:parent-style-name="Standard" style:list-style-name="L4">
      <style:text-properties fo:font-weight="bold" style:language-asian="ja" style:country-asian="JP" style:font-weight-asian="bold" style:font-weight-complex="bold"/>
    </style:style>
    <style:style style:name="P11" style:family="paragraph" style:parent-style-name="Standard" style:list-style-name="L4">
      <style:text-properties style:language-asian="ja" style:country-asian="JP"/>
    </style:style>
    <style:style style:name="P12" style:family="paragraph" style:parent-style-name="Standard" style:list-style-name="L5">
      <style:text-properties style:language-asian="ja" style:country-asian="JP"/>
    </style:style>
    <style:style style:name="P13" style:family="paragraph" style:parent-style-name="Standard" style:list-style-name="L5">
      <style:paragraph-properties fo:margin-left="0cm" fo:margin-right="0cm" fo:text-indent="0cm" style:auto-text-indent="false"/>
      <style:text-properties style:language-asian="ja" style:country-asian="JP"/>
    </style:style>
    <style:style style:name="P14" style:family="paragraph" style:parent-style-name="Heading_20_1" style:list-style-name="L6" style:master-page-name="Standard"/>
    <style:style style:name="P15" style:family="paragraph" style:parent-style-name="扉文字">
      <style:text-properties style:font-name="ＭＳ Ｐゴシック" fo:font-size="20pt" fo:font-weight="normal" style:font-size-asian="20pt" style:language-asian="ja" style:country-asian="JP" style:font-weight-asian="normal" style:font-size-complex="20pt" style:font-weight-complex="bold"/>
    </style:style>
    <style:style style:name="P16" style:family="paragraph" style:parent-style-name="Standard">
      <style:paragraph-properties fo:margin-left="0cm" fo:margin-right="0cm" fo:text-indent="0cm" style:auto-text-indent="false"/>
    </style:style>
    <style:style style:name="P17" style:family="paragraph" style:parent-style-name="Standard">
      <style:paragraph-properties fo:margin-left="0cm" fo:margin-right="0cm" fo:text-indent="0cm" style:auto-text-indent="false"/>
      <style:text-properties fo:language="ja" fo:country="JP" style:language-asian="ja" style:country-asian="JP"/>
    </style:style>
    <style:style style:name="P18" style:family="paragraph" style:parent-style-name="Standard">
      <style:paragraph-properties fo:margin-left="0cm" fo:margin-right="0cm" fo:text-align="end" style:justify-single-word="false" fo:text-indent="0cm" style:auto-text-indent="false"/>
      <style:text-properties style:font-name="ＭＳ Ｐ明朝" style:font-name-asian="ＭＳ Ｐ明朝"/>
    </style:style>
    <style:style style:name="P19" style:family="paragraph" style:parent-style-name="First_20_line_20_indent">
      <style:paragraph-properties fo:margin-left="0cm" fo:margin-right="0cm" fo:text-indent="0cm" style:auto-text-indent="false"/>
      <style:text-properties style:font-name="ＭＳ Ｐ明朝" style:font-name-asian="ＭＳ Ｐ明朝"/>
    </style:style>
    <style:style style:name="P20" style:family="paragraph" style:parent-style-name="Contents_20_1">
      <style:paragraph-properties>
        <style:tab-stops>
          <style:tab-stop style:position="15.764cm" style:type="right" style:leader-style="dotted" style:leader-text="."/>
        </style:tab-stops>
      </style:paragraph-properties>
    </style:style>
    <style:style style:name="P21" style:family="paragraph" style:parent-style-name="Heading_20_1" style:list-style-name="L6" style:master-page-name="_31__20_を変換">
      <style:paragraph-properties style:page-number="1"/>
      <style:text-properties style:language-asian="ja" style:country-asian="JP"/>
    </style:style>
    <style:style style:name="P22" style:family="paragraph" style:parent-style-name="Heading_20_1" style:list-style-name="L6"/>
    <style:style style:name="P23" style:family="paragraph" style:parent-style-name="Standard" style:list-style-name="L7">
      <style:text-properties style:language-asian="ja" style:country-asian="JP"/>
    </style:style>
    <style:style style:name="P24" style:family="paragraph" style:parent-style-name="Standard" style:list-style-name="L1">
      <style:text-properties style:language-asian="ja" style:country-asian="JP"/>
    </style:style>
    <style:style style:name="P25" style:family="paragraph" style:parent-style-name="Standard" style:list-style-name="L7">
      <style:text-properties fo:font-weight="bold" style:language-asian="ja" style:country-asian="JP" style:font-weight-asian="bold" style:font-weight-complex="bold"/>
    </style:style>
    <style:style style:name="P26" style:family="paragraph" style:parent-style-name="Heading_20_1" style:list-style-name="L6">
      <style:text-properties style:language-asian="ja" style:country-asian="JP"/>
    </style:style>
    <style:style style:name="P27" style:family="paragraph" style:parent-style-name="Standard" style:list-style-name="L8">
      <style:text-properties style:language-asian="ja" style:country-asian="JP"/>
    </style:style>
    <style:style style:name="P28" style:family="paragraph" style:parent-style-name="Standard" style:list-style-name="L8">
      <style:text-properties fo:font-weight="bold" style:language-asian="ja" style:country-asian="JP" style:font-weight-asian="bold" style:font-weight-complex="bold"/>
    </style:style>
    <style:style style:name="P29" style:family="paragraph" style:parent-style-name="Standard" style:list-style-name="L8">
      <style:text-properties fo:font-weight="normal" style:language-asian="ja" style:country-asian="JP" style:font-weight-asian="normal" style:font-weight-complex="normal"/>
    </style:style>
    <style:style style:name="P30" style:family="paragraph" style:parent-style-name="Standard" style:list-style-name="L3">
      <style:text-properties fo:font-weight="bold" style:font-weight-asian="bold" style:font-weight-complex="bold"/>
    </style:style>
    <style:style style:name="P31" style:family="paragraph" style:parent-style-name="Standard" style:list-style-name="L3">
      <style:text-properties fo:font-weight="normal" style:language-asian="ja" style:country-asian="JP" style:font-weight-asian="normal" style:font-weight-complex="normal"/>
    </style:style>
    <style:style style:name="P32" style:family="paragraph" style:parent-style-name="Preformatted_20_Text" style:list-style-name="L3">
      <style:text-properties fo:font-weight="normal" style:language-asian="ja" style:country-asian="JP" style:font-weight-asian="normal" style:font-weight-complex="normal"/>
    </style:style>
    <style:style style:name="P33" style:family="paragraph" style:parent-style-name="Standard" style:list-style-name="L5">
      <style:text-properties fo:font-weight="bold" style:language-asian="ja" style:country-asian="JP" style:font-weight-asian="bold" style:font-weight-complex="bold"/>
    </style:style>
    <style:style style:name="P34" style:family="paragraph" style:parent-style-name="Heading_20_1" style:list-style-name="L6">
      <style:paragraph-properties fo:margin-left="0cm" fo:margin-right="0cm" fo:text-indent="0cm" style:auto-text-indent="false"/>
      <style:text-properties style:language-asian="ja" style:country-asian="JP"/>
    </style:style>
    <style:style style:name="P35" style:family="paragraph" style:parent-style-name="Standard" style:list-style-name="L4">
      <style:text-properties fo:font-weight="normal" style:language-asian="ja" style:country-asian="JP" style:font-weight-asian="normal" style:font-weight-complex="normal"/>
    </style:style>
    <style:style style:name="P36" style:family="paragraph" style:parent-style-name="Standard">
      <style:paragraph-properties fo:margin-left="0cm" fo:margin-right="0cm" fo:text-indent="0cm" style:auto-text-indent="false"/>
      <style:text-properties style:language-asian="ja" style:country-asian="JP"/>
    </style:style>
    <style:style style:name="T1" style:family="text">
      <style:text-properties style:language-asian="ja" style:country-asian="JP"/>
    </style:style>
    <style:style style:name="T2" style:family="text">
      <style:text-properties style:language-asian="ja" style:country-asian="JP"/>
    </style:style>
    <style:style style:name="T3" style:family="text">
      <style:text-properties style:text-underline-style="none" fo:font-weight="bold" style:language-asian="ja" style:country-asian="JP" style:font-weight-asian="bold" style:font-weight-complex="bold"/>
    </style:style>
    <style:style style:name="T4" style:family="text">
      <style:text-properties fo:font-weight="bold" style:language-asian="ja" style:country-asian="JP" style:font-weight-asian="bold" style:font-weight-complex="bold"/>
    </style:style>
    <style:style style:name="T5" style:family="text">
      <style:text-properties fo:font-weight="bold" style:font-weight-asian="bold" style:font-weight-complex="bold"/>
    </style:style>
    <style:style style:name="T6" style:family="text">
      <style:text-properties fo:font-weight="bold" style:language-asian="ja" style:country-asian="JP" style:font-weight-asian="bold" style:font-weight-complex="bold"/>
    </style:style>
    <style:style style:name="fr1" style:family="graphic" style:parent-style-name="Graphics">
      <style:graphic-properties fo:margin-left="0.319cm" fo:margin-right="0.319cm" style:wrap="run-through" style:number-wrapped-paragraphs="no-limit"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0" fo:column-gap="0cm"/>
        <style:background-image/>
      </style:section-properties>
    </style:style>
    <style:style style:name="Sect2" style:family="section">
      <style:section-properties style:editable="false">
        <style:columns fo:column-count="0"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6">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office:forms form:automatic-focus="false" form:apply-design-mode="false"/>
      <text:tracked-changes>
        <text:changed-region text:id="ct80648928">
          <text:deletion>
            <office:change-info>
              <dc:creator>不明</dc:creator>
              <dc:date>2007-05-15T13:30:00</dc:date>
            </office:change-info>
            <text:p text:style-name="P1"><text:span text:style-name="T1">4</text:span></text:p>
          </text:deletion>
        </text:changed-region>
        <text:changed-region text:id="ct125130008">
          <text:insertion>
            <office:change-info>
              <dc:creator>不明</dc:creator>
              <dc:date>2007-06-04T14:21:00</dc:date>
            </office:change-info>
          </text:insertion>
        </text:changed-region>
        <text:changed-region text:id="ct80649376">
          <text:deletion>
            <office:change-info>
              <dc:creator>不明</dc:creator>
              <dc:date>2007-04-11T13:15:00</dc:date>
            </office:change-info>
            <text:p text:style-name="P1"><text:span text:style-name="T1">9</text:span></text:p>
          </text:deletion>
        </text:changed-region>
        <text:changed-region text:id="ct80649480">
          <text:deletion>
            <office:change-info>
              <dc:creator>文優 佐藤</dc:creator>
              <dc:date>2007-04-09T02:24:00</dc:date>
            </office:change-info>
            <text:p text:style-name="P1"><text:span text:style-name="T1">5</text:span></text:p>
          </text:deletion>
        </text:changed-region>
        <text:changed-region text:id="ct80650584">
          <text:deletion>
            <office:change-info>
              <dc:creator>不明</dc:creator>
              <dc:date>2007-05-15T13:30:00</dc:date>
            </office:change-info>
            <text:p text:style-name="P1"><text:span text:style-name="T1">2</text:span></text:p>
          </text:deletion>
        </text:changed-region>
        <text:changed-region text:id="ct80649928">
          <text:deletion>
            <office:change-info>
              <dc:creator>文優 佐藤</dc:creator>
              <dc:date>2007-04-12T00:08:00</dc:date>
            </office:change-info>
            <text:p text:style-name="P1"><text:span text:style-name="T1">1</text:span></text:p>
          </text:deletion>
        </text:changed-region>
        <text:changed-region text:id="ct80648824">
          <text:insertion>
            <office:change-info>
              <dc:creator>不明</dc:creator>
              <dc:date>2007-06-04T14:21:00</dc:date>
            </office:change-info>
          </text:insertion>
        </text:changed-region>
        <text:changed-region text:id="ct115126400">
          <text:deletion>
            <office:change-info>
              <dc:creator>文優 佐藤</dc:creator>
              <dc:date>2007-04-09T02:24:00</dc:date>
            </office:change-info>
            <text:p text:style-name="P1"><text:span text:style-name="T1">初</text:span></text:p>
          </text:deletion>
        </text:changed-region>
        <text:changed-region text:id="ct115126264">
          <text:insertion>
            <office:change-info>
              <dc:creator>文優 佐藤</dc:creator>
              <dc:date>2007-04-09T02:24:00</dc:date>
            </office:change-info>
          </text:insertion>
        </text:changed-region>
        <text:changed-region text:id="ct80785704">
          <text:deletion>
            <office:change-info>
              <dc:creator>不明</dc:creator>
              <dc:date>2007-05-15T13:30:00</dc:date>
            </office:change-info>
            <text:p text:style-name="P1"><text:span text:style-name="T1">4</text:span></text:p>
          </text:deletion>
        </text:changed-region>
        <text:changed-region text:id="ct80521248">
          <text:deletion>
            <office:change-info>
              <dc:creator>不明</dc:creator>
              <dc:date>2007-04-11T13:15:00</dc:date>
            </office:change-info>
            <text:p text:style-name="P1"><text:span text:style-name="T1">2</text:span></text:p>
          </text:deletion>
        </text:changed-region>
        <text:changed-region text:id="ct80524032">
          <text:deletion>
            <office:change-info>
              <dc:creator>文優 佐藤</dc:creator>
              <dc:date>2007-04-12T00:08:00</dc:date>
            </office:change-info>
            <text:p text:style-name="P1"><text:span text:style-name="T1">3</text:span></text:p>
          </text:deletion>
        </text:changed-region>
        <text:changed-region text:id="ct80650032">
          <text:insertion>
            <office:change-info>
              <dc:creator>不明</dc:creator>
              <dc:date>2007-06-04T14:21:00</dc:date>
            </office:change-info>
          </text:insertion>
        </text:changed-region>
        <text:changed-region text:id="ct80630192">
          <text:deletion>
            <office:change-info>
              <dc:creator>文優 佐藤</dc:creator>
              <dc:date>2007-04-09T02:20:00</dc:date>
            </office:change-info>
            <text:p text:style-name="P2">9</text:p>
          </text:deletion>
        </text:changed-region>
        <text:changed-region text:id="ct80630056">
          <text:insertion>
            <office:change-info>
              <dc:creator>文優 佐藤</dc:creator>
              <dc:date>2007-04-09T02:20:00</dc:date>
            </office:change-info>
          </text:insertion>
        </text:changed-region>
        <text:changed-region text:id="ct80630744">
          <text:deletion>
            <office:change-info>
              <dc:creator>不明</dc:creator>
              <dc:date>2007-05-15T13:30:00</dc:date>
            </office:change-info>
            <text:p text:style-name="P2">1</text:p>
          </text:deletion>
        </text:changed-region>
        <text:changed-region text:id="ct125319496">
          <text:insertion>
            <office:change-info>
              <dc:creator>不明</dc:creator>
              <dc:date>2007-06-04T14:21:00</dc:date>
            </office:change-info>
          </text:insertion>
        </text:changed-region>
        <text:changed-region text:id="ct80758040">
          <text:deletion>
            <office:change-info>
              <dc:creator>文優 佐藤</dc:creator>
              <dc:date>2007-04-09T02:20:00</dc:date>
            </office:change-info>
            <text:p text:style-name="P3">9</text:p>
          </text:deletion>
        </text:changed-region>
        <text:changed-region text:id="ct80801784">
          <text:insertion>
            <office:change-info>
              <dc:creator>文優 佐藤</dc:creator>
              <dc:date>2007-04-09T02:20:00</dc:date>
            </office:change-info>
          </text:insertion>
        </text:changed-region>
        <text:changed-region text:id="ct115089464">
          <text:deletion>
            <office:change-info>
              <dc:creator>不明</dc:creator>
              <dc:date>2007-05-15T13:30:00</dc:date>
            </office:change-info>
            <text:p text:style-name="P3">1</text:p>
          </text:deletion>
        </text:changed-region>
        <text:changed-region text:id="ct80650480">
          <text:insertion>
            <office:change-info>
              <dc:creator>不明</dc:creator>
              <dc:date>2007-06-04T14:21:00</dc:date>
            </office:change-info>
          </text:insertion>
        </text:changed-region>
        <text:changed-region text:id="ct115156920">
          <text:deletion>
            <office:change-info>
              <dc:creator>文優 佐藤</dc:creator>
              <dc:date>2007-04-09T01:43:00</dc:date>
            </office:change-info>
            <text:p text:style-name="P2">(詳細は下記URLに記載あり)</text:p>
          </text:deletion>
        </text:changed-region>
        <text:changed-region text:id="ct80448696">
          <text:deletion>
            <office:change-info>
              <dc:creator>文優 佐藤</dc:creator>
              <dc:date>2007-04-09T01:43:00</dc:date>
            </office:change-info>
            <text:p text:style-name="P2">（詳細は下記URLに記載あり)</text:p>
          </text:deletion>
        </text:changed-region>
        <text:changed-region text:id="ct80288944">
          <text:deletion>
            <office:change-info>
              <dc:creator>文優 佐藤</dc:creator>
              <dc:date>2007-04-09T01:43:00</dc:date>
            </office:change-info>
            <text:p text:style-name="P2">(詳細は下記URLに記載あり)</text:p>
          </text:deletion>
        </text:changed-region>
        <text:changed-region text:id="ct80293920">
          <text:deletion>
            <office:change-info>
              <dc:creator>文優 佐藤</dc:creator>
              <dc:date>2007-04-09T01:43:00</dc:date>
            </office:change-info>
            <text:p text:style-name="P2">(詳細は下記URLに記載あり)</text:p>
          </text:deletion>
        </text:changed-region>
        <text:changed-region text:id="ct80294024">
          <text:format-change>
            <office:change-info>
              <dc:creator>不明</dc:creator>
              <dc:date>2007-04-11T13:16:00</dc:date>
            </office:change-info>
          </text:format-change>
        </text:changed-region>
        <text:changed-region text:id="ct80289312">
          <text:insertion>
            <office:change-info>
              <dc:creator>不明</dc:creator>
              <dc:date>2007-04-11T13:16:00</dc:date>
            </office:change-info>
          </text:insertion>
        </text:changed-region>
        <text:changed-region text:id="ct80289416">
          <text:deletion>
            <office:change-info>
              <dc:creator>文優 佐藤</dc:creator>
              <dc:date>2007-04-09T02:22:00</dc:date>
            </office:change-info>
            <text:p text:style-name="P2"><text:a xlink:type="simple" xlink:href="https://bugzilla.samba.org/show_bug.cgi?id=4188"><text:span text:style-name="T2">用</text:span></text:a></text:p>
            <text:p text:style-name="P2"><text:a xlink:type="simple" xlink:href="https://bugzilla.samba.org/show_bug.cgi?id=4188"><text:span text:style-name="T2">smbcli</text:span></text:a></text:p>
          </text:deletion>
        </text:changed-region>
        <text:changed-region text:id="ct80289520">
          <text:insertion>
            <office:change-info>
              <dc:creator>不明</dc:creator>
              <dc:date>2007-04-11T13:16:00</dc:date>
            </office:change-info>
          </text:insertion>
        </text:changed-region>
        <text:changed-region text:id="ct80706688">
          <text:insertion>
            <office:change-info>
              <dc:creator>不明</dc:creator>
              <dc:date>2007-04-11T13:17:00</dc:date>
            </office:change-info>
          </text:insertion>
        </text:changed-region>
        <text:changed-region text:id="ct80706792">
          <text:insertion>
            <office:change-info>
              <dc:creator>文優 佐藤</dc:creator>
              <dc:date>2007-04-09T02:22:00</dc:date>
            </office:change-info>
          </text:insertion>
        </text:changed-region>
        <text:changed-region text:id="ct80284904">
          <text:deletion>
            <office:change-info>
              <dc:creator>文優 佐藤</dc:creator>
              <dc:date>2007-04-09T01:42:00</dc:date>
            </office:change-info>
            <text:p text:style-name="P2">(詳細は下記URLに記載あり)</text:p>
          </text:deletion>
        </text:changed-region>
        <text:changed-region text:id="ct80285136">
          <text:format-change>
            <office:change-info>
              <dc:creator>不明</dc:creator>
              <dc:date>2007-04-11T13:19:00</dc:date>
            </office:change-info>
          </text:format-change>
        </text:changed-region>
        <text:changed-region text:id="ct80689912">
          <text:insertion>
            <office:change-info>
              <dc:creator>不明</dc:creator>
              <dc:date>2007-04-11T13:20:00</dc:date>
            </office:change-info>
          </text:insertion>
        </text:changed-region>
        <text:changed-region text:id="ct80250520">
          <text:insertion>
            <office:change-info>
              <dc:creator>不明</dc:creator>
              <dc:date>2007-04-11T13:22:00</dc:date>
            </office:change-info>
          </text:insertion>
        </text:changed-region>
        <text:changed-region text:id="ct80710368">
          <text:insertion>
            <office:change-info>
              <dc:creator>不明</dc:creator>
              <dc:date>2007-04-11T13:19:00</dc:date>
            </office:change-info>
          </text:insertion>
        </text:changed-region>
        <text:changed-region text:id="ct80710472">
          <text:deletion>
            <office:change-info>
              <dc:creator>不明</dc:creator>
              <dc:date>2007-04-11T13:19:00</dc:date>
            </office:change-info>
            <text:p text:style-name="P2">s </text:p>
          </text:deletion>
        </text:changed-region>
        <text:changed-region text:id="ct80710576">
          <text:insertion>
            <office:change-info>
              <dc:creator>文優 佐藤</dc:creator>
              <dc:date>2007-04-09T02:12:00</dc:date>
            </office:change-info>
          </text:insertion>
        </text:changed-region>
        <text:changed-region text:id="ct80697104">
          <text:insertion>
            <office:change-info>
              <dc:creator>文優 佐藤</dc:creator>
              <dc:date>2007-04-09T02:13:00</dc:date>
            </office:change-info>
          </text:insertion>
        </text:changed-region>
        <text:changed-region text:id="ct80136680">
          <text:insertion>
            <office:change-info>
              <dc:creator>不明</dc:creator>
              <dc:date>2007-04-11T13:26:00</dc:date>
            </office:change-info>
          </text:insertion>
        </text:changed-region>
        <text:changed-region text:id="ct80287928">
          <text:insertion>
            <office:change-info>
              <dc:creator>文優 佐藤</dc:creator>
              <dc:date>2007-04-09T02:03:00</dc:date>
            </office:change-info>
          </text:insertion>
        </text:changed-region>
        <text:changed-region text:id="ct80288032">
          <text:deletion>
            <office:change-info>
              <dc:creator>文優 佐藤</dc:creator>
              <dc:date>2007-04-09T02:00:00</dc:date>
            </office:change-info>
            <text:p text:style-name="P2">(変更箇所は下記URLにて確認可能)</text:p>
          </text:deletion>
        </text:changed-region>
        <text:changed-region text:id="ct80288136">
          <text:insertion>
            <office:change-info>
              <dc:creator>文優 佐藤</dc:creator>
              <dc:date>2007-04-09T02:00:00</dc:date>
            </office:change-info>
          </text:insertion>
        </text:changed-region>
        <text:changed-region text:id="ct80694360">
          <text:insertion>
            <office:change-info>
              <dc:creator>文優 佐藤</dc:creator>
              <dc:date>2007-04-09T02:01:00</dc:date>
            </office:change-info>
          </text:insertion>
        </text:changed-region>
        <text:changed-region text:id="ct80694464">
          <text:format-change>
            <office:change-info>
              <dc:creator>不明</dc:creator>
              <dc:date>2007-04-11T13:17:00</dc:date>
            </office:change-info>
          </text:format-change>
        </text:changed-region>
        <text:changed-region text:id="ct79224896">
          <text:insertion>
            <office:change-info>
              <dc:creator>不明</dc:creator>
              <dc:date>2007-04-11T13:17:00</dc:date>
            </office:change-info>
          </text:insertion>
        </text:changed-region>
        <text:changed-region text:id="ct115167360">
          <text:deletion>
            <office:change-info>
              <dc:creator>文優 佐藤</dc:creator>
              <dc:date>2007-04-09T02:01:00</dc:date>
            </office:change-info>
            <text:list text:style-name="L1">
              <text:list-item>
                <text:list>
                  <text:list-item>
                    <text:list>
                      <text:list-item>
                        <text:p text:style-name="P4"><text:a xlink:type="simple" xlink:href="http://www.samba.org/samba/patches/のspoolss.diffの"><text:span text:style-name="T3"/></text:a></text:p>
                      </text:list-item>
                      <text:list-item>
                        <text:p text:style-name="P4"><text:a xlink:type="simple" xlink:href="http://www.samba.org/samba/patches/のspoolss.diffの"><text:span text:style-name="T3">Windows Vista対応のspoolss.diffパッチの適用漏れの修正</text:span></text:a></text:p>
                      </text:list-item>
                    </text:list>
                  </text:list-item>
                </text:list>
              </text:list-item>
            </text:list>
          </text:deletion>
        </text:changed-region>
        <text:changed-region text:id="ct115167464">
          <text:insertion>
            <office:change-info>
              <dc:creator>不明</dc:creator>
              <dc:date>2007-04-11T13:17:00</dc:date>
            </office:change-info>
          </text:insertion>
        </text:changed-region>
        <text:changed-region text:id="ct115167568">
          <text:insertion>
            <office:change-info>
              <dc:creator>不明</dc:creator>
              <dc:date>2007-04-11T13:18:00</dc:date>
            </office:change-info>
          </text:insertion>
        </text:changed-region>
        <text:changed-region text:id="ct80486528">
          <text:deletion>
            <office:change-info>
              <dc:creator>不明</dc:creator>
              <dc:date>2007-05-15T13:55:00</dc:date>
            </office:change-info>
            <text:h text:style-name="P5" text:outline-level="1">OSSTech提供Sambaに適用しているその他のパッチ</text:h>
          </text:deletion>
        </text:changed-region>
        <text:changed-region text:id="ct80498432">
          <text:insertion>
            <office:change-info>
              <dc:creator>不明</dc:creator>
              <dc:date>2007-05-15T13:55:00</dc:date>
            </office:change-info>
          </text:insertion>
        </text:changed-region>
        <text:changed-region text:id="ct80501296">
          <text:insertion>
            <office:change-info>
              <dc:creator>不明</dc:creator>
              <dc:date>2007-05-15T13:58:00</dc:date>
            </office:change-info>
          </text:insertion>
        </text:changed-region>
        <text:changed-region text:id="ct80504976">
          <text:insertion>
            <office:change-info>
              <dc:creator>不明</dc:creator>
              <dc:date>2007-05-15T13:59:00</dc:date>
            </office:change-info>
          </text:insertion>
        </text:changed-region>
        <text:changed-region text:id="ct80509016">
          <text:insertion>
            <office:change-info>
              <dc:creator>不明</dc:creator>
              <dc:date>2007-05-15T14:00:00</dc:date>
            </office:change-info>
          </text:insertion>
        </text:changed-region>
        <text:changed-region text:id="ct80509120">
          <text:insertion>
            <office:change-info>
              <dc:creator>不明</dc:creator>
              <dc:date>2007-05-15T14:01:00</dc:date>
            </office:change-info>
          </text:insertion>
        </text:changed-region>
        <text:changed-region text:id="ct115136936">
          <text:insertion>
            <office:change-info>
              <dc:creator>不明</dc:creator>
              <dc:date>2007-05-15T14:02:00</dc:date>
            </office:change-info>
          </text:insertion>
        </text:changed-region>
        <text:changed-region text:id="ct80630608">
          <text:insertion>
            <office:change-info>
              <dc:creator>不明</dc:creator>
              <dc:date>2007-06-04T14:22:00</dc:date>
            </office:change-info>
          </text:insertion>
        </text:changed-region>
        <text:changed-region text:id="ct125320632">
          <text:insertion>
            <office:change-info>
              <dc:creator>不明</dc:creator>
              <dc:date>2007-06-04T14:23:00</dc:date>
            </office:change-info>
          </text:insertion>
        </text:changed-region>
        <text:changed-region text:id="ct80211608">
          <text:insertion>
            <office:change-info>
              <dc:creator>不明</dc:creator>
              <dc:date>2007-05-15T13:54:00</dc:date>
            </office:change-info>
          </text:insertion>
        </text:changed-region>
        <text:changed-region text:id="ct80503544">
          <text:format-change>
            <office:change-info>
              <dc:creator>不明</dc:creator>
              <dc:date>2007-04-11T13:27:00</dc:date>
            </office:change-info>
          </text:format-change>
        </text:changed-region>
        <text:changed-region text:id="ct80503440">
          <text:insertion>
            <office:change-info>
              <dc:creator>不明</dc:creator>
              <dc:date>2007-04-11T13:27:00</dc:date>
            </office:change-info>
          </text:insertion>
        </text:changed-region>
        <text:changed-region text:id="ct80717928">
          <text:insertion>
            <office:change-info>
              <dc:creator>不明</dc:creator>
              <dc:date>2007-04-11T13:28:00</dc:date>
            </office:change-info>
          </text:insertion>
        </text:changed-region>
        <text:changed-region text:id="ct80717824">
          <text:format-change>
            <office:change-info>
              <dc:creator>不明</dc:creator>
              <dc:date>2007-04-11T13:28:00</dc:date>
            </office:change-info>
          </text:format-change>
        </text:changed-region>
        <text:changed-region text:id="ct80717720">
          <text:insertion>
            <office:change-info>
              <dc:creator>不明</dc:creator>
              <dc:date>2007-04-11T13:28:00</dc:date>
            </office:change-info>
          </text:insertion>
        </text:changed-region>
        <text:changed-region text:id="ct80206712">
          <text:insertion>
            <office:change-info>
              <dc:creator>文優 佐藤</dc:creator>
              <dc:date>2007-04-12T00:04:00</dc:date>
            </office:change-info>
          </text:insertion>
        </text:changed-region>
        <text:changed-region text:id="ct80206608">
          <text:deletion>
            <office:change-info>
              <dc:creator>文優 佐藤</dc:creator>
              <dc:date>2007-04-12T00:04:00</dc:date>
            </office:change-info>
            <text:p text:style-name="P2">IDMAP_RID機能</text:p>
          </text:deletion>
        </text:changed-region>
        <text:changed-region text:id="ct80206504">
          <text:insertion>
            <office:change-info>
              <dc:creator>文優 佐藤</dc:creator>
              <dc:date>2007-04-12T00:04:00</dc:date>
            </office:change-info>
          </text:insertion>
        </text:changed-region>
        <text:changed-region text:id="ct80211816">
          <text:insertion>
            <office:change-info>
              <dc:creator>不明</dc:creator>
              <dc:date>2007-04-11T13:29:00</dc:date>
            </office:change-info>
          </text:insertion>
        </text:changed-region>
        <text:changed-region text:id="ct80211712">
          <text:insertion>
            <office:change-info>
              <dc:creator>不明</dc:creator>
              <dc:date>2007-04-11T13:30:00</dc:date>
            </office:change-info>
          </text:insertion>
        </text:changed-region>
        <text:changed-region text:id="ct80204984">
          <text:deletion>
            <office:change-info>
              <dc:creator>文優 佐藤</dc:creator>
              <dc:date>2007-04-09T02:23:00</dc:date>
            </office:change-info>
            <text:p text:style-name="P2">、</text:p>
          </text:deletion>
        </text:changed-region>
        <text:changed-region text:id="ct80205088">
          <text:insertion>
            <office:change-info>
              <dc:creator>文優 佐藤</dc:creator>
              <dc:date>2007-04-09T02:23:00</dc:date>
            </office:change-info>
          </text:insertion>
        </text:changed-region>
        <text:changed-region text:id="ct80699960">
          <text:format-change>
            <office:change-info>
              <dc:creator>不明</dc:creator>
              <dc:date>2007-04-11T13:30:00</dc:date>
            </office:change-info>
          </text:format-change>
        </text:changed-region>
        <text:changed-region text:id="ct115409896">
          <text:insertion>
            <office:change-info>
              <dc:creator>不明</dc:creator>
              <dc:date>2007-04-11T13:30:00</dc:date>
            </office:change-info>
          </text:insertion>
        </text:changed-region>
        <text:changed-region text:id="ct115411096">
          <text:insertion>
            <office:change-info>
              <dc:creator>不明</dc:creator>
              <dc:date>2007-04-11T13:30:00</dc:date>
            </office:change-info>
          </text:insertion>
        </text:changed-region>
        <text:changed-region text:id="ct115411240">
          <text:insertion>
            <office:change-info>
              <dc:creator>不明</dc:creator>
              <dc:date>2007-04-11T13:31:00</dc:date>
            </office:change-info>
          </text:insertion>
        </text:changed-region>
        <text:changed-region text:id="ct115411816">
          <text:deletion>
            <office:change-info>
              <dc:creator>文優 佐藤</dc:creator>
              <dc:date>2007-04-12T00:04:00</dc:date>
            </office:change-info>
            <text:p text:style-name="P2">下記URLのスレッドを参照</text:p>
          </text:deletion>
        </text:changed-region>
        <text:changed-region text:id="ct115411920">
          <text:insertion>
            <office:change-info>
              <dc:creator>文優 佐藤</dc:creator>
              <dc:date>2007-04-12T00:04:00</dc:date>
            </office:change-info>
          </text:insertion>
        </text:changed-region>
        <text:changed-region text:id="ct115412824">
          <text:format-change>
            <office:change-info>
              <dc:creator>不明</dc:creator>
              <dc:date>2007-04-11T13:31:00</dc:date>
            </office:change-info>
          </text:format-change>
        </text:changed-region>
        <text:changed-region text:id="ct115413624">
          <text:insertion>
            <office:change-info>
              <dc:creator>不明</dc:creator>
              <dc:date>2007-04-11T13:31:00</dc:date>
            </office:change-info>
          </text:insertion>
        </text:changed-region>
        <text:changed-region text:id="ct115414200">
          <text:insertion>
            <office:change-info>
              <dc:creator>文優 佐藤</dc:creator>
              <dc:date>2007-04-12T00:05:00</dc:date>
            </office:change-info>
          </text:insertion>
        </text:changed-region>
        <text:changed-region text:id="ct115415608">
          <text:insertion>
            <office:change-info>
              <dc:creator>文優 佐藤</dc:creator>
              <dc:date>2007-04-12T00:06:00</dc:date>
            </office:change-info>
          </text:insertion>
        </text:changed-region>
        <text:changed-region text:id="ct115416264">
          <text:insertion>
            <office:change-info>
              <dc:creator>文優 佐藤</dc:creator>
              <dc:date>2007-04-09T01:39:00</dc:date>
            </office:change-info>
          </text:insertion>
        </text:changed-region>
        <text:changed-region text:id="ct115416408">
          <text:deletion>
            <office:change-info>
              <dc:creator>文優 佐藤</dc:creator>
              <dc:date>2007-04-12T00:05:00</dc:date>
            </office:change-info>
            <text:list text:style-name="L3">
              <text:list-item>
                <text:p text:style-name="P6"><text:a xlink:type="simple" xlink:href="http://lists.samba.org/archive/samba-technical/2007-March/052606.html"><text:span text:style-name="T4">samba-svn-winbindd_group-memoryleak.patch</text:span></text:a></text:p>
                <text:list>
                  <text:list-item>
                    <text:p text:style-name="P7"><text:a xlink:type="simple" xlink:href="http://lists.samba.org/archive/samba-technical/2007-March/052606.html"><text:span text:style-name="T4"/></text:a></text:p>
                  </text:list-item>
                </text:list>
              </text:list-item>
            </text:list>
          </text:deletion>
        </text:changed-region>
        <text:changed-region text:id="ct115417208">
          <text:insertion>
            <office:change-info>
              <dc:creator>不明</dc:creator>
              <dc:date>2007-04-11T13:36:00</dc:date>
            </office:change-info>
          </text:insertion>
        </text:changed-region>
        <text:changed-region text:id="ct115417784">
          <text:insertion>
            <office:change-info>
              <dc:creator>文優 佐藤</dc:creator>
              <dc:date>2007-04-09T01:38:00</dc:date>
            </office:change-info>
          </text:insertion>
        </text:changed-region>
        <text:changed-region text:id="ct115417888">
          <text:insertion>
            <office:change-info>
              <dc:creator>文優 佐藤</dc:creator>
              <dc:date>2007-04-12T00:04:00</dc:date>
            </office:change-info>
          </text:insertion>
        </text:changed-region>
        <text:changed-region text:id="ct115418680">
          <text:format-change>
            <office:change-info>
              <dc:creator>不明</dc:creator>
              <dc:date>2007-04-11T13:33:00</dc:date>
            </office:change-info>
          </text:format-change>
        </text:changed-region>
        <text:changed-region text:id="ct115419480">
          <text:insertion>
            <office:change-info>
              <dc:creator>不明</dc:creator>
              <dc:date>2007-04-11T13:33:00</dc:date>
            </office:change-info>
          </text:insertion>
        </text:changed-region>
        <text:changed-region text:id="ct115420056">
          <text:deletion>
            <office:change-info>
              <dc:creator>文優 佐藤</dc:creator>
              <dc:date>2007-04-12T00:03:00</dc:date>
            </office:change-info>
            <text:p text:style-name="P2">IDMAP_AD</text:p>
          </text:deletion>
        </text:changed-region>
        <text:changed-region text:id="ct115420160">
          <text:insertion>
            <office:change-info>
              <dc:creator>文優 佐藤</dc:creator>
              <dc:date>2007-04-12T00:03:00</dc:date>
            </office:change-info>
          </text:insertion>
        </text:changed-region>
        <text:changed-region text:id="ct115420304">
          <text:deletion>
            <office:change-info>
              <dc:creator>文優 佐藤</dc:creator>
              <dc:date>2007-04-12T00:03:00</dc:date>
            </office:change-info>
            <text:p text:style-name="P2">機能</text:p>
          </text:deletion>
        </text:changed-region>
        <text:changed-region text:id="ct115420448">
          <text:insertion>
            <office:change-info>
              <dc:creator>文優 佐藤</dc:creator>
              <dc:date>2007-04-12T00:03:00</dc:date>
            </office:change-info>
          </text:insertion>
        </text:changed-region>
        <text:changed-region text:id="ct115420592">
          <text:insertion>
            <office:change-info>
              <dc:creator>文優 佐藤</dc:creator>
              <dc:date>2007-04-12T00:01:00</dc:date>
            </office:change-info>
          </text:insertion>
        </text:changed-region>
        <text:changed-region text:id="ct115425504">
          <text:format-change>
            <office:change-info>
              <dc:creator>不明</dc:creator>
              <dc:date>2007-04-11T13:33:00</dc:date>
            </office:change-info>
          </text:format-change>
        </text:changed-region>
        <text:changed-region text:id="ct115426304">
          <text:insertion>
            <office:change-info>
              <dc:creator>不明</dc:creator>
              <dc:date>2007-04-11T13:33:00</dc:date>
            </office:change-info>
          </text:insertion>
        </text:changed-region>
        <text:changed-region text:id="ct115427448">
          <text:insertion>
            <office:change-info>
              <dc:creator>不明</dc:creator>
              <dc:date>2007-04-11T13:34:00</dc:date>
            </office:change-info>
          </text:insertion>
        </text:changed-region>
        <text:changed-region text:id="ct115428024">
          <text:insertion>
            <office:change-info>
              <dc:creator>文優 佐藤</dc:creator>
              <dc:date>2007-04-09T01:53:00</dc:date>
            </office:change-info>
          </text:insertion>
        </text:changed-region>
        <text:changed-region text:id="ct115428128">
          <text:insertion>
            <office:change-info>
              <dc:creator>文優 佐藤</dc:creator>
              <dc:date>2007-04-09T01:54:00</dc:date>
            </office:change-info>
          </text:insertion>
        </text:changed-region>
        <text:changed-region text:id="ct115428992">
          <text:insertion>
            <office:change-info>
              <dc:creator>不明</dc:creator>
              <dc:date>2007-04-11T13:34:00</dc:date>
            </office:change-info>
          </text:insertion>
        </text:changed-region>
        <text:changed-region text:id="ct115429136">
          <text:deletion>
            <office:change-info>
              <dc:creator>文優 佐藤</dc:creator>
              <dc:date>2007-04-12</dc:date>
            </office:change-info>
            <text:p text:style-name="P8">samba-3.0.24-report-ldapconnecterror.patch</text:p>
          </text:deletion>
        </text:changed-region>
        <text:changed-region text:id="ct115429280">
          <text:insertion>
            <office:change-info>
              <dc:creator>文優 佐藤</dc:creator>
              <dc:date>2007-04-12</dc:date>
            </office:change-info>
          </text:insertion>
        </text:changed-region>
        <text:changed-region text:id="ct115429856">
          <text:insertion>
            <office:change-info>
              <dc:creator>文優 佐藤</dc:creator>
              <dc:date>2007-04-09T01:55:00</dc:date>
            </office:change-info>
          </text:insertion>
        </text:changed-region>
        <text:changed-region text:id="ct115429960">
          <text:insertion>
            <office:change-info>
              <dc:creator>文優 佐藤</dc:creator>
              <dc:date>2007-04-09T01:56:00</dc:date>
            </office:change-info>
          </text:insertion>
        </text:changed-region>
        <text:changed-region text:id="ct115430824">
          <text:insertion>
            <office:change-info>
              <dc:creator>不明</dc:creator>
              <dc:date>2007-04-11T13:34:00</dc:date>
            </office:change-info>
          </text:insertion>
        </text:changed-region>
        <text:changed-region text:id="ct115431400">
          <text:insertion>
            <office:change-info>
              <dc:creator>文優 佐藤</dc:creator>
              <dc:date>2007-04-09T01:56:00</dc:date>
            </office:change-info>
          </text:insertion>
        </text:changed-region>
        <text:changed-region text:id="ct115431504">
          <text:insertion>
            <office:change-info>
              <dc:creator>文優 佐藤</dc:creator>
              <dc:date>2007-04-09T01:57:00</dc:date>
            </office:change-info>
          </text:insertion>
        </text:changed-region>
        <text:changed-region text:id="ct115431648">
          <text:insertion>
            <office:change-info>
              <dc:creator>文優 佐藤</dc:creator>
              <dc:date>2007-04-09T01:58:00</dc:date>
            </office:change-info>
          </text:insertion>
        </text:changed-region>
        <text:changed-region text:id="ct115432472">
          <text:insertion>
            <office:change-info>
              <dc:creator>不明</dc:creator>
              <dc:date>2007-04-11T13:35:00</dc:date>
            </office:change-info>
          </text:insertion>
        </text:changed-region>
        <text:changed-region text:id="ct115432616">
          <text:insertion>
            <office:change-info>
              <dc:creator>文優 佐藤</dc:creator>
              <dc:date>2007-04-12</dc:date>
            </office:change-info>
          </text:insertion>
        </text:changed-region>
        <text:changed-region text:id="ct115433192">
          <text:insertion>
            <office:change-info>
              <dc:creator>不明</dc:creator>
              <dc:date>2007-05-15T14:38:00</dc:date>
            </office:change-info>
          </text:insertion>
        </text:changed-region>
        <text:changed-region text:id="ct115433296">
          <text:insertion>
            <office:change-info>
              <dc:creator>不明</dc:creator>
              <dc:date>2007-05-15T14:39:00</dc:date>
            </office:change-info>
          </text:insertion>
        </text:changed-region>
        <text:changed-region text:id="ct115433400">
          <text:insertion>
            <office:change-info>
              <dc:creator>不明</dc:creator>
              <dc:date>2007-05-15T14:40:00</dc:date>
            </office:change-info>
          </text:insertion>
        </text:changed-region>
        <text:changed-region text:id="ct115434712">
          <text:insertion>
            <office:change-info>
              <dc:creator>不明</dc:creator>
              <dc:date>2007-05-15T14:41:00</dc:date>
            </office:change-info>
          </text:insertion>
        </text:changed-region>
        <text:changed-region text:id="ct115434856">
          <text:insertion>
            <office:change-info>
              <dc:creator>不明</dc:creator>
              <dc:date>2007-05-15T14:47:00</dc:date>
            </office:change-info>
          </text:insertion>
        </text:changed-region>
        <text:changed-region text:id="ct80297984">
          <text:insertion>
            <office:change-info>
              <dc:creator>不明</dc:creator>
              <dc:date>2007-05-15T14:51:00</dc:date>
            </office:change-info>
          </text:insertion>
        </text:changed-region>
        <text:changed-region text:id="ct115435432">
          <text:insertion>
            <office:change-info>
              <dc:creator>不明</dc:creator>
              <dc:date>2007-05-15T14:52:00</dc:date>
            </office:change-info>
          </text:insertion>
        </text:changed-region>
        <text:changed-region text:id="ct115436144">
          <text:insertion>
            <office:change-info>
              <dc:creator>不明</dc:creator>
              <dc:date>2007-05-15T14:53:00</dc:date>
            </office:change-info>
          </text:insertion>
        </text:changed-region>
        <text:changed-region text:id="ct115436288">
          <text:insertion>
            <office:change-info>
              <dc:creator>不明</dc:creator>
              <dc:date>2007-05-15T14:54:00</dc:date>
            </office:change-info>
          </text:insertion>
        </text:changed-region>
        <text:changed-region text:id="ct115436968">
          <text:insertion>
            <office:change-info>
              <dc:creator>不明</dc:creator>
              <dc:date>2007-05-15T14:11:00</dc:date>
            </office:change-info>
          </text:insertion>
        </text:changed-region>
        <text:changed-region text:id="ct80654408">
          <text:deletion>
            <office:change-info>
              <dc:creator>文優 佐藤</dc:creator>
              <dc:date>2007-04-12</dc:date>
            </office:change-info>
            <text:p text:style-name="P9"><text:span text:style-name="T5">samba-3.0.24-algorithmic-rid-revival.patch</text:span></text:p>
          </text:deletion>
        </text:changed-region>
        <text:changed-region text:id="ct115436864">
          <text:insertion>
            <office:change-info>
              <dc:creator>不明</dc:creator>
              <dc:date>2007-05-15T14:11:00</dc:date>
            </office:change-info>
          </text:insertion>
        </text:changed-region>
        <text:changed-region text:id="ct115437152">
          <text:insertion>
            <office:change-info>
              <dc:creator>不明</dc:creator>
              <dc:date>2007-05-15T14:12:00</dc:date>
            </office:change-info>
          </text:insertion>
        </text:changed-region>
        <text:changed-region text:id="ct115437256">
          <text:insertion>
            <office:change-info>
              <dc:creator>不明</dc:creator>
              <dc:date>2007-05-15T14:14:00</dc:date>
            </office:change-info>
          </text:insertion>
        </text:changed-region>
        <text:changed-region text:id="ct115438000">
          <text:insertion>
            <office:change-info>
              <dc:creator>不明</dc:creator>
              <dc:date>2007-05-15T14:13:00</dc:date>
            </office:change-info>
          </text:insertion>
        </text:changed-region>
        <text:changed-region text:id="ct115438768">
          <text:insertion>
            <office:change-info>
              <dc:creator>不明</dc:creator>
              <dc:date>2007-05-15T14:14:00</dc:date>
            </office:change-info>
          </text:insertion>
        </text:changed-region>
        <text:changed-region text:id="ct80653856">
          <text:insertion>
            <office:change-info>
              <dc:creator>不明</dc:creator>
              <dc:date>2007-05-15T14:56:00</dc:date>
            </office:change-info>
          </text:insertion>
        </text:changed-region>
        <text:changed-region text:id="ct115440568">
          <text:insertion>
            <office:change-info>
              <dc:creator>不明</dc:creator>
              <dc:date>2007-05-15T14:58:00</dc:date>
            </office:change-info>
          </text:insertion>
        </text:changed-region>
        <text:changed-region text:id="ct115440712">
          <text:insertion>
            <office:change-info>
              <dc:creator>不明</dc:creator>
              <dc:date>2007-05-15T14:59:00</dc:date>
            </office:change-info>
          </text:insertion>
        </text:changed-region>
        <text:changed-region text:id="ct126221824">
          <text:insertion>
            <office:change-info>
              <dc:creator>不明</dc:creator>
              <dc:date>2007-06-04T14:28:00</dc:date>
            </office:change-info>
          </text:insertion>
        </text:changed-region>
        <text:changed-region text:id="ct126252048">
          <text:insertion>
            <office:change-info>
              <dc:creator>不明</dc:creator>
              <dc:date>2007-06-04T14:29:00</dc:date>
            </office:change-info>
          </text:insertion>
        </text:changed-region>
        <text:changed-region text:id="ct126292400">
          <text:insertion>
            <office:change-info>
              <dc:creator>不明</dc:creator>
              <dc:date>2007-06-04T14:30:00</dc:date>
            </office:change-info>
          </text:insertion>
        </text:changed-region>
        <text:changed-region text:id="ct115441288">
          <text:insertion>
            <office:change-info>
              <dc:creator>不明</dc:creator>
              <dc:date>2007-05-15T13:53:00</dc:date>
            </office:change-info>
          </text:insertion>
        </text:changed-region>
        <text:changed-region text:id="ct115507936">
          <text:deletion>
            <office:change-info>
              <dc:creator>文優 佐藤</dc:creator>
              <dc:date>2007-04-09T02:17:00</dc:date>
            </office:change-info>
            <text:p text:style-name="P2">3c</text:p>
          </text:deletion>
        </text:changed-region>
        <text:changed-region text:id="ct115507832">
          <text:insertion>
            <office:change-info>
              <dc:creator>文優 佐藤</dc:creator>
              <dc:date>2007-04-09T02:17:00</dc:date>
            </office:change-info>
          </text:insertion>
        </text:changed-region>
        <text:changed-region text:id="ct115507728">
          <text:deletion>
            <office:change-info>
              <dc:creator>文優 佐藤</dc:creator>
              <dc:date>2007-04-09T02:17:00</dc:date>
            </office:change-info>
            <text:p text:style-name="P2">2</text:p>
          </text:deletion>
        </text:changed-region>
        <text:changed-region text:id="ct115507624">
          <text:insertion>
            <office:change-info>
              <dc:creator>文優 佐藤</dc:creator>
              <dc:date>2007-04-09T02:17:00</dc:date>
            </office:change-info>
          </text:insertion>
        </text:changed-region>
        <text:changed-region text:id="ct115507520">
          <text:deletion>
            <office:change-info>
              <dc:creator>不明</dc:creator>
              <dc:date>2007-05-15T13:41:00</dc:date>
            </office:change-info>
            <text:p text:style-name="P2">0</text:p>
          </text:deletion>
        </text:changed-region>
        <text:changed-region text:id="ct115507416">
          <text:insertion>
            <office:change-info>
              <dc:creator>不明</dc:creator>
              <dc:date>2007-05-15T13:41:00</dc:date>
            </office:change-info>
          </text:insertion>
        </text:changed-region>
        <text:changed-region text:id="ct115507312">
          <text:insertion>
            <office:change-info>
              <dc:creator>文優 佐藤</dc:creator>
              <dc:date>2007-04-09T02:17:00</dc:date>
            </office:change-info>
          </text:insertion>
        </text:changed-region>
        <text:changed-region text:id="ct115507208">
          <text:insertion>
            <office:change-info>
              <dc:creator>不明</dc:creator>
              <dc:date>2007-04-11T13:37:00</dc:date>
            </office:change-info>
          </text:insertion>
        </text:changed-region>
        <text:changed-region text:id="ct115441496">
          <text:insertion>
            <office:change-info>
              <dc:creator>不明</dc:creator>
              <dc:date>2007-04-11T13:38:00</dc:date>
            </office:change-info>
          </text:insertion>
        </text:changed-region>
        <text:changed-region text:id="ct115441392">
          <text:insertion>
            <office:change-info>
              <dc:creator>不明</dc:creator>
              <dc:date>2007-04-11T13:38:00</dc:date>
            </office:change-info>
          </text:insertion>
        </text:changed-region>
        <text:changed-region text:id="ct115513032">
          <text:insertion>
            <office:change-info>
              <dc:creator>不明</dc:creator>
              <dc:date>2007-04-11T13:38:00</dc:date>
            </office:change-info>
          </text:insertion>
        </text:changed-region>
        <text:changed-region text:id="ct115514224">
          <text:insertion>
            <office:change-info>
              <dc:creator>不明</dc:creator>
              <dc:date>2007-04-11T13:38:00</dc:date>
            </office:change-info>
          </text:insertion>
        </text:changed-region>
        <text:changed-region text:id="ct115514368">
          <text:insertion>
            <office:change-info>
              <dc:creator>不明</dc:creator>
              <dc:date>2007-04-11T13:39:00</dc:date>
            </office:change-info>
          </text:insertion>
        </text:changed-region>
        <text:changed-region text:id="ct115519608">
          <text:insertion>
            <office:change-info>
              <dc:creator>不明</dc:creator>
              <dc:date>2007-04-11T13:39:00</dc:date>
            </office:change-info>
          </text:insertion>
        </text:changed-region>
        <text:changed-region text:id="ct115520184">
          <text:insertion>
            <office:change-info>
              <dc:creator>文優 佐藤</dc:creator>
              <dc:date>2007-04-09T01:50:00</dc:date>
            </office:change-info>
          </text:insertion>
        </text:changed-region>
        <text:changed-region text:id="ct115520944">
          <text:insertion>
            <office:change-info>
              <dc:creator>不明</dc:creator>
              <dc:date>2007-04-11T13:39:00</dc:date>
            </office:change-info>
          </text:insertion>
        </text:changed-region>
        <text:changed-region text:id="ct115522176">
          <text:insertion>
            <office:change-info>
              <dc:creator>文優 佐藤</dc:creator>
              <dc:date>2007-04-09T01:50:00</dc:date>
            </office:change-info>
          </text:insertion>
        </text:changed-region>
        <text:changed-region text:id="ct115522976">
          <text:insertion>
            <office:change-info>
              <dc:creator>不明</dc:creator>
              <dc:date>2007-04-11T13:39:00</dc:date>
            </office:change-info>
          </text:insertion>
        </text:changed-region>
        <text:changed-region text:id="ct115523552">
          <text:insertion>
            <office:change-info>
              <dc:creator>文優 佐藤</dc:creator>
              <dc:date>2007-04-09T01:50:00</dc:date>
            </office:change-info>
          </text:insertion>
        </text:changed-region>
        <text:changed-region text:id="ct115524064">
          <text:insertion>
            <office:change-info>
              <dc:creator>文優 佐藤</dc:creator>
              <dc:date>2007-04-09T01:46:00</dc:date>
            </office:change-info>
          </text:insertion>
        </text:changed-region>
        <text:changed-region text:id="ct115524288">
          <text:insertion>
            <office:change-info>
              <dc:creator>文優 佐藤</dc:creator>
              <dc:date>2007-04-09T01:49:00</dc:date>
            </office:change-info>
          </text:insertion>
        </text:changed-region>
        <text:changed-region text:id="ct115525144">
          <text:insertion>
            <office:change-info>
              <dc:creator>不明</dc:creator>
              <dc:date>2007-04-11T13:40:00</dc:date>
            </office:change-info>
          </text:insertion>
        </text:changed-region>
        <text:changed-region text:id="ct115525248">
          <text:deletion>
            <office:change-info>
              <dc:creator>文優 佐藤</dc:creator>
              <dc:date>2007-04-09T01:40:00</dc:date>
            </office:change-info>
            <text:list text:style-name="L4">
              <text:list-item>
                <text:list>
                  <text:list-item>
                    <text:list>
                      <text:list-item>
                        <text:p text:style-name="P10"><text:a xlink:type="simple" xlink:href="https://bugzilla.redhat.com/bugzilla/show_bug.cgi?id=106483"><text:span text:style-name="T4"/></text:a></text:p>
                      </text:list-item>
                    </text:list>
                  </text:list-item>
                </text:list>
              </text:list-item>
              <text:list-item>
                <text:p text:style-name="P11">smbclientの-Nオプションが正常に動作しない問題を修正</text:p>
                <text:list>
                  <text:list-item>
                    <text:list>
                      <text:list-item>
                        <text:p text:style-name="P10"><text:a xlink:type="simple" xlink:href="https://bugzilla.redhat.com/bugzilla/show_bug.cgi?id=106483"><text:span text:style-name="T4">https://bugzilla.redhat.com/bugzilla/show_bug.cgi?id=106483</text:span></text:a></text:p>
                      </text:list-item>
                    </text:list>
                  </text:list-item>
                </text:list>
              </text:list-item>
            </text:list>
          </text:deletion>
        </text:changed-region>
        <text:changed-region text:id="ct115525352">
          <text:insertion>
            <office:change-info>
              <dc:creator>不明</dc:creator>
              <dc:date>2007-04-11T13:40:00</dc:date>
            </office:change-info>
          </text:insertion>
        </text:changed-region>
        <text:changed-region text:id="ct80646064">
          <text:insertion>
            <office:change-info>
              <dc:creator>不明</dc:creator>
              <dc:date>2007-05-15T13:41:00</dc:date>
            </office:change-info>
          </text:insertion>
        </text:changed-region>
        <text:changed-region text:id="ct115525928">
          <text:insertion>
            <office:change-info>
              <dc:creator>不明</dc:creator>
              <dc:date>2007-05-15T13:44:00</dc:date>
            </office:change-info>
          </text:insertion>
        </text:changed-region>
        <text:changed-region text:id="ct115526032">
          <text:insertion>
            <office:change-info>
              <dc:creator>不明</dc:creator>
              <dc:date>2007-05-15T13:43:00</dc:date>
            </office:change-info>
          </text:insertion>
        </text:changed-region>
        <text:changed-region text:id="ct115526584">
          <text:insertion>
            <office:change-info>
              <dc:creator>不明</dc:creator>
              <dc:date>2007-05-15T13:44:00</dc:date>
            </office:change-info>
          </text:insertion>
        </text:changed-region>
        <text:changed-region text:id="ct115528240">
          <text:insertion>
            <office:change-info>
              <dc:creator>不明</dc:creator>
              <dc:date>2007-05-15T13:48:00</dc:date>
            </office:change-info>
          </text:insertion>
        </text:changed-region>
        <text:changed-region text:id="ct115528984">
          <text:insertion>
            <office:change-info>
              <dc:creator>不明</dc:creator>
              <dc:date>2007-05-15T13:50:00</dc:date>
            </office:change-info>
          </text:insertion>
        </text:changed-region>
        <text:changed-region text:id="ct115529128">
          <text:insertion>
            <office:change-info>
              <dc:creator>不明</dc:creator>
              <dc:date>2007-05-15T13:51:00</dc:date>
            </office:change-info>
          </text:insertion>
        </text:changed-region>
        <text:changed-region text:id="ct115093664">
          <text:insertion>
            <office:change-info>
              <dc:creator>不明</dc:creator>
              <dc:date>2007-06-04T14:23:00</dc:date>
            </office:change-info>
          </text:insertion>
        </text:changed-region>
        <text:changed-region text:id="ct115530736">
          <text:insertion>
            <office:change-info>
              <dc:creator>不明</dc:creator>
              <dc:date>2007-05-15T13:32:00</dc:date>
            </office:change-info>
          </text:insertion>
        </text:changed-region>
        <text:changed-region text:id="ct115530600">
          <text:insertion>
            <office:change-info>
              <dc:creator>文優 佐藤</dc:creator>
              <dc:date>2007-04-12T00:08:00</dc:date>
            </office:change-info>
          </text:insertion>
        </text:changed-region>
        <text:changed-region text:id="ct115530464">
          <text:insertion>
            <office:change-info>
              <dc:creator>不明</dc:creator>
              <dc:date>2007-04-11T13:40:00</dc:date>
            </office:change-info>
          </text:insertion>
        </text:changed-region>
        <text:changed-region text:id="ct115530328">
          <text:insertion>
            <office:change-info>
              <dc:creator>文優 佐藤</dc:creator>
              <dc:date>2007-04-09T01:40:00</dc:date>
            </office:change-info>
          </text:insertion>
        </text:changed-region>
        <text:changed-region text:id="ct115530224">
          <text:deletion>
            <office:change-info>
              <dc:creator>文優 佐藤</dc:creator>
              <dc:date>2007-04-09T02:14:00</dc:date>
            </office:change-info>
            <text:list text:style-name="L5">
              <text:list-item>
                <text:p text:style-name="P12"/>
              </text:list-item>
              <text:list-item>
                <text:p text:style-name="P13"/>
              </text:list-item>
            </text:list>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list text:style-name="L6">
        <text:list-header>
          <text:h text:style-name="P14" text:outline-level="1" text:is-list-header="true"/>
        </text:list-header>
      </text:list>
      <text:p text:style-name="Standard"/>
      <text:p text:style-name="Standard"/>
      <text:p text:style-name="Standard"/>
      <text:p text:style-name="Standard"/>
      <text:p text:style-name="Standard"/>
      <text:p text:style-name="P15">OSSTech Samba 3.0.24 に追加した修正内容について</text:p>
      <text:p text:style-name="P16"/>
      <text:p text:style-name="P16"/>
      <text:p text:style-name="P16"/>
      <text:p text:style-name="P16"/>
      <text:p text:style-name="P17"><draw:frame draw:style-name="fr1" draw:name="グラフィックス5" text:anchor-type="char" svg:y="0.282cm" svg:width="6.085cm" svg:height="7.726cm" draw:z-index="0"><draw:image xlink:href="Pictures/100002010000034600000428DFB34180.png" xlink:type="simple" xlink:show="embed" xlink:actuate="onLoad"/></draw:frame></text:p>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8">オープンソース・ソリューション・テクノロジ株式会社</text:p>
      <text:p text:style-name="P1">2007<text:span text:style-name="T1">年</text:span><text:change text:change-id="ct80648928"/><text:change-start text:change-id="ct125130008"/><text:span text:style-name="T1">6</text:span><text:change-end text:change-id="ct125130008"/><text:span text:style-name="T1">月</text:span><text:change text:change-id="ct80649376"/><text:change text:change-id="ct80649480"/><text:change text:change-id="ct80650584"/><text:change text:change-id="ct80649928"/><text:change-start text:change-id="ct80648824"/><text:span text:style-name="T1">4</text:span><text:change-end text:change-id="ct80648824"/><text:span text:style-name="T1">日 </text:span><text:change text:change-id="ct115126400"/><text:change-start text:change-id="ct115126264"/><text:span text:style-name="T1">第</text:span><text:change-end text:change-id="ct115126264"/><text:change text:change-id="ct80785704"/><text:change text:change-id="ct80521248"/><text:change text:change-id="ct80524032"/><text:change-start text:change-id="ct80650032"/><text:span text:style-name="T1">6</text:span><text:change-end text:change-id="ct80650032"/><text:span text:style-name="T1">版</text:span></text:p>
      <text:p text:style-name="P19"/>
      <text:p text:style-name="P19"/>
      <text:p text:style-name="P19"/>
      <text:table-of-content text:style-name="Sect1" text:protected="true" text:name="目次1">
        <text:table-of-content-source text:outline-level="2">
          <text:index-title-template text:style-name="Contents_20_Heading">目次</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目次1_Head">
            <text:p text:style-name="Contents_20_Heading">目次</text:p>
          </text:index-title>
          <text:p text:style-name="P20">1.概要<text:tab/>1</text:p>
          <text:p text:style-name="P20">2.Windows Vista対応パッチ<text:tab/>1</text:p>
          <text:p text:style-name="P20">3.セキュリティ修正パッチ<text:tab/>2</text:p>
          <text:p text:style-name="P20">4.OSSTech提供Sambaに適用しているその他のパッチ<text:tab/>2</text:p>
          <text:p text:style-name="P20">5.OSSTechパッケージのベースとしたFedora Core用RPMパッケージで適用されていたパッチ<text:tab/>4</text:p>
          <text:p text:style-name="P20">6.更新履歴<text:tab/>5</text:p>
        </text:index-body>
      </text:table-of-content>
      <text:list text:style-name="L6" text:continue-numbering="true">
        <text:list-item>
          <text:h text:style-name="P21" text:outline-level="1">概要</text:h>
        </text:list-item>
      </text:list>
      <text:p text:style-name="P2">本ドキュメントは、OSSテクノロジ提供のSambaパッケージに独自に適用している修正内容について記載しています。本ドキュメントの対象となるSambaパッケージは、samba 3.0.24-1.<text:change text:change-id="ct80630192"/><text:change-start text:change-id="ct80630056"/>1<text:change-end text:change-id="ct80630056"/><text:change text:change-id="ct80630744"/><text:change-start text:change-id="ct125319496"/>7<text:change-end text:change-id="ct125319496"/>_OSSTECHです。</text:p>
      <text:p text:style-name="P2">ご利用のSambaパッケージのバージョンの確認は、次のコマンドで確認することができます。</text:p>
      <text:p text:style-name="P2"/>
      <text:p text:style-name="P3">$ /usr/sbin/smbd -V</text:p>
      <text:p text:style-name="P3">Version 3.0.24-1.<text:change text:change-id="ct80758040"/><text:change-start text:change-id="ct80801784"/>1<text:change-end text:change-id="ct80801784"/><text:change text:change-id="ct115089464"/><text:change-start text:change-id="ct80650480"/>7<text:change-end text:change-id="ct80650480"/>_OSSTECH</text:p>
      <text:p text:style-name="P2"/>
      <text:list text:style-name="L6" text:continue-numbering="true">
        <text:list-item>
          <text:h text:style-name="P22" text:outline-level="1">Windows Vista<text:span text:style-name="T1">対応パッチ</text:span></text:h>
        </text:list-item>
      </text:list>
      <text:p text:style-name="P2"><text:a xlink:type="simple" xlink:href="http://www.samba.org/samba/patches/">http://www.samba.org/samba/patches/</text:a> にて提供されている samba 3.0.24用パッチの適用</text:p>
      <text:list text:style-name="L7">
        <text:list-item text:start-value="1">
          <text:p text:style-name="P23">share_security_ntlmv2.diff</text:p>
          <text:list>
            <text:list-item>
              <text:p text:style-name="P23">smb.confで”security = share”の共有認証モードにおいて、Windows VistaクライアントがNTLMv2認証で、ワークグループ情報を利用するための修正</text:p>
            </text:list-item>
          </text:list>
        </text:list-item>
        <text:list-item>
          <text:p text:style-name="P23">spoolss.diff</text:p>
          <text:list>
            <text:list-item>
              <text:p text:style-name="P23">Windows VistaクライアントからSambaのプリントサーバ機能を利用するときに正常に動作しない問題を修正</text:p>
            </text:list-item>
            <text:list-item>
              <text:p text:style-name="P23">Windows VistaクライアントからSambaサーバにプリンタドライバをアップロードする機能が動作しない問題を修正</text:p>
            </text:list-item>
          </text:list>
        </text:list-item>
        <text:list-item>
          <text:p text:style-name="P23">vista_backup_acl.diff</text:p>
          <text:list>
            <text:list-item>
              <text:p text:style-name="P23">Windows Vistaのバックアップ機能でSambaサーバの共有フォルダにバックアップを行う際に、エラーとなる問題の修正<text:change text:change-id="ct115156920"/></text:p>
            </text:list-item>
            <text:list-item>
              <text:p text:style-name="P23"><text:a xlink:type="simple" xlink:href="https://bugzilla.samba.org/show_bug.cgi?id=4361">https://bugzilla.samba.org/show_bug.cgi?id=4361</text:a></text:p>
            </text:list-item>
          </text:list>
        </text:list-item>
        <text:list-item>
          <text:p text:style-name="P23">variable_os_expansion.diff</text:p>
          <text:list>
            <text:list-item>
              <text:p text:style-name="P23">smb.confのクライアントOSマクロ “%a”で、Windows Vistaを判定可能にするための修正<text:change text:change-id="ct80448696"/></text:p>
            </text:list-item>
            <text:list-item>
              <text:p text:style-name="P23"><text:a xlink:type="simple" xlink:href="https://bugzilla.samba.org/show_bug.cgi?id=4093">https://bugzilla.samba.org/show_bug.cgi?id=4093</text:a></text:p>
            </text:list-item>
          </text:list>
        </text:list-item>
        <text:list-item>
          <text:p text:style-name="P23">dfs_referral.diff</text:p>
          <text:list>
            <text:list-item>
              <text:p text:style-name="P23">Sambaサーバのある共有フォルダに複数のMS-DFSリンクを作成した場合に、Windows VistaクライアントからMS-DFSリンクが正常に動作しない問題の修正<text:change text:change-id="ct80288944"/></text:p>
            </text:list-item>
            <text:list-item>
              <text:p text:style-name="P23"><text:a xlink:type="simple" xlink:href="https://bugzilla.samba.org/show_bug.cgi?id=4356">https://bugzilla.samba.org/show_bug.cgi?id=4356</text:a></text:p>
            </text:list-item>
          </text:list>
        </text:list-item>
        <text:list-item>
          <text:p text:style-name="P23">directory_delete.diff</text:p>
          <text:list>
            <text:list-item>
              <text:p text:style-name="P23">Sambaの共有フォルダ内に作成されたディレクトリに、複数のディレクトリが作成されており、そのうち1つのディレクトリにオフラインモードが有効になっている場合に、Windows Vistaクライアントから、ディレクトリを削除できない問題を修正<text:change text:change-id="ct80293920"/></text:p>
            </text:list-item>
            <text:list-item>
              <text:p text:style-name="P23"><text:change-start text:change-id="ct80294024"/><text:a xlink:type="simple" xlink:href="https://bugzilla.samba.org/show_bug.cgi?id=4188">https://bugzilla.samba.org/show_bug.cgi?id=4188</text:a><text:change-end text:change-id="ct80294024"/><text:change-start text:change-id="ct80289312"/></text:p>
            </text:list-item>
          </text:list>
        </text:list-item>
      </text:list>
      <text:p text:style-name="P2"><text:change-end text:change-id="ct80289312"/><text:change text:change-id="ct80289416"/><text:change-start text:change-id="ct80289520"/><text:span text:style-name="T1">以上のパッチをまとめたものが</text:span><text:span text:style-name="T6">samba-3.0.24-vista-patchset.patch</text:span><text:change-end text:change-id="ct80289520"/><text:change-start text:change-id="ct80706688"/><text:span text:style-name="T1">です。</text:span><text:change-end text:change-id="ct80706688"/></text:p>
      <text:p text:style-name="Standard"><text:change-start text:change-id="ct80706792"/></text:p>
      <text:p text:style-name="P2"><text:change-end text:change-id="ct80706792"/><text:a xlink:type="simple" xlink:href="http://www.samba.org/samba/patches/">http://www.samba.org/samba/patches/</text:a> にて提供されている samba 3.0.24用以外のWindows Vistaパッチの適用</text:p>
      <text:list text:style-name="L1">
        <text:list-item text:start-value="1">
          <text:p text:style-name="P24">smbclientからSambaサーバに接続したときに、%aマクロがWindows Vistaクライアントとして扱われる問題の修正<text:change text:change-id="ct80284904"/></text:p>
        </text:list-item>
      </text:list>
      <text:list text:style-name="L7">
        <text:list-item text:start-value="1">
          <text:list>
            <text:list-item text:start-value="1">
              <text:p text:style-name="P23"><text:change-start text:change-id="ct80285136"/><text:a xlink:type="simple" xlink:href="http://lists.samba.org/archive/samba-technical/2007-Feburary/052008.html">http://lists.samba.org/archive/samba-technical/</text:a><text:change-end text:change-id="ct80285136"/><text:change-start text:change-id="ct80689912"/><text:a xlink:type="simple" xlink:href="http://lists.samba.org/archive/samba-technical/2007-Feburary/052008.html">2007-Feburary/052008.html</text:a><text:change-end text:change-id="ct80689912"/><text:change-start text:change-id="ct80250520"/></text:p>
              <text:list>
                <text:list-item>
                  <text:p text:style-name="P25">samba-3.0.24-arch_macro.patch<text:change-end text:change-id="ct80250520"/><text:change-start text:change-id="ct80710368"/></text:p>
                </text:list-item>
              </text:list>
            </text:list-item>
          </text:list>
        </text:list-item>
        <text:list-item>
          <text:p text:style-name="P23"><text:change-end text:change-id="ct80710368"/><text:change text:change-id="ct80710472"/><text:change-start text:change-id="ct80710576"/>Vista クライアントから接続したときに %a マクロが <text:change-end text:change-id="ct80710576"/><text:change-start text:change-id="ct80697104"/>Windows 2000 と同等になってしまう問題の修正</text:p>
        </text:list-item>
      </text:list>
      <text:list text:style-name="L1">
        <text:list-item text:start-value="1">
          <text:list>
            <text:list-item text:start-value="1">
              <text:p text:style-name="P24"><text:a xlink:type="simple" xlink:href="https://bugzilla.samba.org/show_bug.cgi?id=4484">https://bugzilla.samba.org/show_bug.cgi?id=4484</text:a><text:change-end text:change-id="ct80697104"/><text:change-start text:change-id="ct80136680"/></text:p>
              <text:list>
                <text:list-item>
                  <text:p text:style-name="P24"><text:span text:style-name="T5">samba-3.0.24-vista-patchset.patch</text:span>に修正内容が含まれます。<text:change-end text:change-id="ct80136680"/><text:change-start text:change-id="ct80287928"/></text:p>
                </text:list-item>
              </text:list>
            </text:list-item>
          </text:list>
        </text:list-item>
        <text:list-item>
          <text:p text:style-name="P24"><text:change-end text:change-id="ct80287928"/>Windows VistaクライアントからSambaサーバにプリンタドライバのアップロード機能が正常に動作しない問題を修正<text:change text:change-id="ct80288032"/><text:change-start text:change-id="ct80288136"/> <text:change-end text:change-id="ct80288136"/><text:change-start text:change-id="ct80694360"/>(Windows Vista対応のspoolss.diffパッチの適用漏れの修正)<text:change-end text:change-id="ct80694360"/></text:p>
          <text:list>
            <text:list-item>
              <text:p text:style-name="P24"><text:change-start text:change-id="ct80694464"/><text:a xlink:type="simple" xlink:href="http://websvn.samba.org/cgi-bin/viewcvs.cgi?view=rev&amp;root=samba&amp;rev=21100">http://websvn.samba.org/cgi-bin/viewcvs.cgi?view=rev&amp;root=samba&amp;rev=21100</text:a><text:change-end text:change-id="ct80694464"/><text:change-start text:change-id="ct79224896"/></text:p>
              <text:list>
                <text:list-item>
                  <text:p text:style-name="P4"><text:change-end text:change-id="ct79224896"/><text:change text:change-id="ct115167360"/><text:change-start text:change-id="ct115167464"/>s<text:change-end text:change-id="ct115167464"/><text:change-start text:change-id="ct115167568"/>amba-3.0.24-vista-patchset-misc.patch<text:change-end text:change-id="ct115167568"/></text:p>
                </text:list-item>
              </text:list>
            </text:list-item>
          </text:list>
        </text:list-item>
      </text:list>
      <text:list text:style-name="L6" text:continue-numbering="true">
        <text:list-item>
          <text:h text:style-name="P26" text:outline-level="1"><text:change text:change-id="ct80486528"/><text:change-start text:change-id="ct80498432"/>セキュリティ修正パッチ</text:h>
        </text:list-item>
      </text:list>
      <text:list text:style-name="L8">
        <text:list-item>
          <text:p text:style-name="P27"><text:change-end text:change-id="ct80498432"/><text:change-start text:change-id="ct80501296"/>smbdのSID変換ルーチンに含まれる脆弱性のため、一般ユーザがroot権限を取得できる可能性がある問題を修正(CVE-2007-2444)</text:p>
          <text:list>
            <text:list-item>
              <text:list>
                <text:list-item>
                  <text:p text:style-name="P28">samba-3.0.24-CVE-2007-2444.patch</text:p>
                </text:list-item>
              </text:list>
            </text:list-item>
          </text:list>
        </text:list-item>
        <text:list-item>
          <text:p text:style-name="P27"><text:change-end text:change-id="ct80501296"/><text:change-start text:change-id="ct80504976"/>リモートからのコード実行を可能にするヒープオーバーフローの脆弱性の修正(CVE-2007-2446)</text:p>
          <text:list>
            <text:list-item>
              <text:list>
                <text:list-item>
                  <text:p text:style-name="P28">samba-3.0.<text:change-end text:change-id="ct80504976"/><text:change-start text:change-id="ct80509016"/>24-CVE-2007-2446.patch</text:p>
                </text:list-item>
              </text:list>
            </text:list-item>
          </text:list>
        </text:list-item>
        <text:list-item>
          <text:p text:style-name="P29"><text:change-end text:change-id="ct80509016"/><text:change-start text:change-id="ct80509120"/>正しくエスケープされていない文字が/bin/shに渡されることによってリモートからコマンドを実行できる可能性がある<text:change-end text:change-id="ct80509120"/><text:change-start text:change-id="ct115136936"/>脆弱性の修正</text:p>
          <text:list>
            <text:list-item>
              <text:list>
                <text:list-item>
                  <text:p text:style-name="P28">samba-3.0.24-CVE-2007-2447.patch<text:change-end text:change-id="ct115136936"/><text:change-start text:change-id="ct80630608"/></text:p>
                </text:list-item>
              </text:list>
            </text:list-item>
          </text:list>
        </text:list-item>
        <text:list-item>
          <text:p text:style-name="P29">CVE-2007-2444の修正に伴って、”force group”機能が正常に動作しなくなる問題を修正</text:p>
          <text:list>
            <text:list-item>
              <text:list>
                <text:list-item>
                  <text:p text:style-name="P28"><text:change-end text:change-id="ct80630608"/><text:change-start text:change-id="ct125320632"/>samba-3.0.25-CVE-2007-2444-fix.patch<text:change-end text:change-id="ct125320632"/><text:change-start text:change-id="ct80211608"/></text:p>
                </text:list-item>
              </text:list>
            </text:list-item>
          </text:list>
        </text:list-item>
      </text:list>
      <text:list text:style-name="L6" text:continue-numbering="true">
        <text:list-item>
          <text:h text:style-name="P22" text:outline-level="1">OSSTech提供Sambaに適用しているその他のパッチ<text:change-end text:change-id="ct80211608"/></text:h>
        </text:list-item>
      </text:list>
      <text:list text:style-name="L3">
        <text:list-item text:start-value="1">
          <text:p text:style-name="P6">共有フォルダに “hide unreadable = yes”を設定すると、MS-DFSリンクが表示されなくなる問題の修正</text:p>
          <text:list>
            <text:list-item>
              <text:p text:style-name="P6"><text:change-start text:change-id="ct80503544"/><text:a xlink:type="simple" xlink:href="https://bugzilla.samba.org/show_bug.cgi?id=3319">https://bugzilla.samba.org/show_bug.cgi?id=3319</text:a><text:change-end text:change-id="ct80503544"/><text:change-start text:change-id="ct80503440"/></text:p>
              <text:list>
                <text:list-item>
                  <text:p text:style-name="P7">samba-3.0.23d-ignore-hide_xxxx-for-msdfs.patch<text:change-end text:change-id="ct80503440"/></text:p>
                </text:list-item>
              </text:list>
            </text:list-item>
          </text:list>
        </text:list-item>
        <text:list-item>
          <text:p text:style-name="P6">Sambaの提供するコマンド(smbclientなど)に設定されているタイムアウト時間(10秒)を60秒に変更する修正<text:change-start text:change-id="ct80717928"/></text:p>
          <text:list>
            <text:list-item>
              <text:list>
                <text:list-item>
                  <text:p text:style-name="P7">samba-3.0.11-timeout.patch<text:change-end text:change-id="ct80717928"/></text:p>
                </text:list-item>
              </text:list>
            </text:list-item>
          </text:list>
        </text:list-item>
        <text:list-item>
          <text:p text:style-name="P6">Office 2000、Office XP、Office 2003などで、ACL(アクセス制御)がかかったExcelファイルなどを開くと、ACLの設定が正しく反映されず、更新不可(参照のみ可能)となってしまう問題の修正</text:p>
          <text:list>
            <text:list-item>
              <text:p text:style-name="P6"><text:change-start text:change-id="ct80717824"/><text:a xlink:type="simple" xlink:href="https://bugzilla.samba.org/show_bug.cgi?id=2346">https://bugzilla.samba.org/show_bug.cgi?id=234</text:a><text:a xlink:type="simple" xlink:href="https://bugzilla.samba.org/show_bug.cgi?id=2346"><text:span text:style-name="T2">6</text:span></text:a><text:change-end text:change-id="ct80717824"/><text:change-start text:change-id="ct80717720"/></text:p>
              <text:list>
                <text:list-item>
                  <text:p text:style-name="P7">samba-3.0.20a-try_chown.patch</text:p>
                </text:list-item>
                <text:list-item>
                  <text:p text:style-name="P7">samba-3.0.23d-bug-2239.patch<text:change-end text:change-id="ct80717720"/></text:p>
                </text:list-item>
              </text:list>
            </text:list-item>
          </text:list>
        </text:list-item>
        <text:list-item>
          <text:p text:style-name="P6">WinbindによるActive Directory/NTドメイン連携時に<text:change-start text:change-id="ct80206712"/> ID マップバックエンド rid<text:change-end text:change-id="ct80206712"/><text:change text:change-id="ct80206608"/><text:change-start text:change-id="ct80206504"/> <text:change-end text:change-id="ct80206504"/>を利用しているとき、信頼関係を結んだドメインのユーザアカウントも利用するための修正<text:change-start text:change-id="ct80211816"/></text:p>
          <text:list>
            <text:list-item>
              <text:list>
                <text:list-item>
                  <text:p text:style-name="P7">samba-3.0.23d-idmap_rid_multipledomain_support.patch<text:change-end text:change-id="ct80211816"/></text:p>
                </text:list-item>
              </text:list>
            </text:list-item>
          </text:list>
        </text:list-item>
        <text:list-item>
          <text:p text:style-name="P6">WinbindによるActive Directory/NTドメイン連携時に、smb.confのtemplate homedirパラメータなどに%Gマクロを利用したときに、グループ名が変換されずGIDが利用される問題の修正<text:change-start text:change-id="ct80211712"/></text:p>
          <text:list>
            <text:list-item>
              <text:p text:style-name="P7">samba-3.0.24-winbind-groupname.patch<text:change-end text:change-id="ct80211712"/></text:p>
            </text:list-item>
          </text:list>
        </text:list-item>
        <text:list-item>
          <text:p text:style-name="P6">unix charset = EUCJP-MS 環境下で、ローマ数字の大文字(Ⅰ、Ⅱ、Ⅲ)などを大文字<text:change text:change-id="ct80204984"/><text:change-start text:change-id="ct80205088"/>・<text:change-end text:change-id="ct80205088"/>小文字変換した際に、バイト数が異なるため共有フォルダへのアクセスなどに失敗する問題の修正</text:p>
          <text:list>
            <text:list-item>
              <text:p text:style-name="P6"><text:change-start text:change-id="ct80699960"/><text:a xlink:type="simple" xlink:href="https://bugzilla.samba.org/show_bug.cgi?id=1029">https://bugzilla.samba.org/show_bug.cgi?id=1029</text:a><text:change-end text:change-id="ct80699960"/><text:change-start text:change-id="ct115409896"/></text:p>
              <text:list>
                <text:list-item>
                  <text:p text:style-name="P7">samba-3.0.23d-strupper_m.patch</text:p>
                </text:list-item>
                <text:list-item>
                  <text:p text:style-name="P7">samba-3.0.23d-struplower.patch<text:change-end text:change-id="ct115409896"/></text:p>
                </text:list-item>
              </text:list>
            </text:list-item>
          </text:list>
        </text:list-item>
        <text:list-item>
          <text:p text:style-name="P6">日本語manページの追加、および日本語manページのインストール処理の追加<text:change-start text:change-id="ct115411096"/></text:p>
          <text:list>
            <text:list-item>
              <text:list>
                <text:list-item>
                  <text:p text:style-name="P7">sa<text:change-end text:change-id="ct115411096"/><text:change-start text:change-id="ct115411240"/>mba-3.0.23d-i18nman.patch<text:change-end text:change-id="ct115411240"/></text:p>
                </text:list-item>
              </text:list>
            </text:list-item>
          </text:list>
        </text:list-item>
        <text:list-item>
          <text:p text:style-name="P6">Linux以外のプラットフォーム(Solarisなど)でmlock()の際のメモリアライン処理の修正(<text:change text:change-id="ct115411816"/><text:change-start text:change-id="ct115411920"/>Samba 3.0.25 からのバックポート<text:change-end text:change-id="ct115411920"/>)</text:p>
          <text:list>
            <text:list-item>
              <text:p text:style-name="P6"><text:change-start text:change-id="ct115412824"/><text:a xlink:type="simple" xlink:href="http://lists.samba.org/archive/samba-technical/2007-February/051863.html">http://lists.samba.org/archive/samba-technical/2007-February/051863.html</text:a><text:change-end text:change-id="ct115412824"/><text:change-start text:change-id="ct115413624"/></text:p>
              <text:list>
                <text:list-item>
                  <text:p text:style-name="P7">samba-3.0.24-memalign-for-mlock.patch<text:change-end text:change-id="ct115413624"/></text:p>
                </text:list-item>
              </text:list>
            </text:list-item>
          </text:list>
        </text:list-item>
        <text:list-item>
          <text:p text:style-name="P6">winbinddのメモリリークの修正<text:change-start text:change-id="ct115414200"/> (Samba 3.0.25 からのバックポート)<text:change-end text:change-id="ct115414200"/></text:p>
          <text:list>
            <text:list-item>
              <text:p text:style-name="P6"><text:a xlink:type="simple" xlink:href="http://lists.samba.org/archive/samba-technical/2007-February/051849.html">http://lists.samba.org/archive/samba-technical/2007-February/051849.html</text:a><text:change-start text:change-id="ct115415608"/></text:p>
              <text:list>
                <text:list-item>
                  <text:p text:style-name="P30">samba-3.0.25svn-winbindd_group-memoryleak.patch<text:change-end text:change-id="ct115415608"/></text:p>
                </text:list-item>
              </text:list>
            </text:list-item>
            <text:list-item>
              <text:p text:style-name="P6"><text:change-start text:change-id="ct115416264"/><text:a xlink:type="simple" xlink:href="http://lists.samba.org/archive/samba-technical/2007-March/052606.html">http://lists.samba.org/archive/samba-technical/2007-March/052606.html</text:a><text:change-end text:change-id="ct115416264"/><text:change text:change-id="ct115416408"/><text:change-start text:change-id="ct115417208"/></text:p>
              <text:list>
                <text:list-item>
                  <text:p text:style-name="P7">samba-3.0.24-winbind-ads-enum-groupmembers.patch<text:change-end text:change-id="ct115417208"/><text:change-start text:change-id="ct115417784"/></text:p>
                </text:list-item>
              </text:list>
            </text:list-item>
          </text:list>
        </text:list-item>
        <text:list-item>
          <text:p text:style-name="P6"><text:change-end text:change-id="ct115417784"/>LDAP連携時に、LDAPにアクセスする際に適切なパーミッションが設定されていない問題の修正<text:change-start text:change-id="ct115417888"/> (Samba 3.0.25 からのバックポート)<text:change-end text:change-id="ct115417888"/></text:p>
          <text:list>
            <text:list-item>
              <text:p text:style-name="P6"><text:change-start text:change-id="ct115418680"/><text:a xlink:type="simple" xlink:href="http://websvn.samba.org/cgi-bin/viewcvs.cgi?view=rev&amp;rev=21507">http://websvn.samba.org/cgi-bin/viewcvs.cgi?view=rev&amp;rev=21507</text:a><text:change-end text:change-id="ct115418680"/><text:change-start text:change-id="ct115419480"/></text:p>
              <text:list>
                <text:list-item>
                  <text:p text:style-name="P7">samba-3.0.25svn-become_root-to-access-ldap.patch<text:change-end text:change-id="ct115419480"/></text:p>
                </text:list-item>
              </text:list>
            </text:list-item>
          </text:list>
        </text:list-item>
        <text:list-item>
          <text:p text:style-name="P6">WinbindによるActive Directory連携時に<text:change text:change-id="ct115420056"/><text:change-start text:change-id="ct115420160"/> ID マップバックエンド ad<text:change-end text:change-id="ct115420160"/><text:change text:change-id="ct115420304"/><text:change-start text:change-id="ct115420448"/> ID<text:change-end text:change-id="ct115420448"/>を利用した際に、winbinddが異常終了する問題の修正<text:change-start text:change-id="ct115420592"/> (samba 3.0.25 からのバックポート)<text:change-end text:change-id="ct115420592"/></text:p>
          <text:list>
            <text:list-item>
              <text:p text:style-name="P6"><text:change-start text:change-id="ct115425504"/><text:a xlink:type="simple" xlink:href="http://lists.samba.org/archive/samba-cvs/2007-January/073777.html">http://lists.samba.org/archive/samba-cvs/2007-January/073777.html</text:a><text:change-end text:change-id="ct115425504"/><text:change-start text:change-id="ct115426304"/></text:p>
              <text:list>
                <text:list-item>
                  <text:p text:style-name="P7">samba-3.0.24-idmap_ad-use-attr_uidnumber.patch<text:change-end text:change-id="ct115426304"/></text:p>
                </text:list-item>
              </text:list>
            </text:list-item>
          </text:list>
        </text:list-item>
        <text:list-item>
          <text:p text:style-name="P6">WinbindによるActive Directory連携時にwbinfoのオプションとして—group-infoを利用可能にするための修正(samba 3.0.25からのバックポート)<text:change-start text:change-id="ct115427448"/></text:p>
          <text:list>
            <text:list-item>
              <text:list>
                <text:list-item>
                  <text:p text:style-name="P7">samba-3.0.25svn-wbinfo-groupinfo.patch<text:change-end text:change-id="ct115427448"/><text:change-start text:change-id="ct115428024"/></text:p>
                </text:list-item>
              </text:list>
            </text:list-item>
          </text:list>
        </text:list-item>
        <text:list-item>
          <text:p text:style-name="P6">AD サーバへの接続失敗時に ldap_open() の失敗理由をエラーログに出力するための修正 (samba 3.0.25 <text:change-end text:change-id="ct115428024"/><text:change-start text:change-id="ct115428128"/>からのバックポート)<text:change-end text:change-id="ct115428128"/><text:change-start text:change-id="ct115428992"/></text:p>
          <text:list>
            <text:list-item>
              <text:list>
                <text:list-item>
                  <text:p text:style-name="P7"><text:change-end text:change-id="ct115428992"/><text:change text:change-id="ct115429136"/><text:change-start text:change-id="ct115429280"/>samba-3.0.24-ldap_open-debug.patch<text:change-end text:change-id="ct115429280"/><text:change-start text:change-id="ct115429856"/></text:p>
                </text:list-item>
              </text:list>
            </text:list-item>
          </text:list>
        </text:list-item>
        <text:list-item>
          <text:p text:style-name="P6">Solaris において krb5_locate_kdc() が衝突しクラッシュ<text:change-end text:change-id="ct115429856"/><text:change-start text:change-id="ct115429960"/>する問題の修正 (samba 3.0.25 からのバックポート)<text:change-end text:change-id="ct115429960"/><text:change-start text:change-id="ct115430824"/></text:p>
          <text:list>
            <text:list-item>
              <text:list>
                <text:list-item>
                  <text:p text:style-name="P7">samba-3.0.24-krb5_locate_kdc.patch<text:change-end text:change-id="ct115430824"/><text:change-start text:change-id="ct115431400"/></text:p>
                </text:list-item>
              </text:list>
            </text:list-item>
          </text:list>
        </text:list-item>
        <text:list-item>
          <text:p text:style-name="P6">パスワードバックエンド ldapsam において、LDAP DIT に <text:change-end text:change-id="ct115431400"/><text:change-start text:change-id="ct115431504"/>sambaAlgorithmicRidBase 属性がある場合、もしくは sambaNextRid 属性がない場合に algorithmic rid にフォールバック<text:change-end text:change-id="ct115431504"/><text:change-start text:change-id="ct115431648"/>するための修正 (旧バージョンとの互換性確保)<text:change-end text:change-id="ct115431648"/><text:change-start text:change-id="ct115432472"/></text:p>
          <text:list>
            <text:list-item>
              <text:list>
                <text:list-item>
                  <text:p text:style-name="P7"><text:change-end text:change-id="ct115432472"/><text:change-start text:change-id="ct115432616"/>samba-3.0.24-ldapsam-algorithmic-rid.patch<text:change-end text:change-id="ct115432616"/><text:change-start text:change-id="ct115433192"/></text:p>
                </text:list-item>
              </text:list>
            </text:list-item>
          </text:list>
        </text:list-item>
        <text:list-item>
          <text:p text:style-name="P31"><text:change-end text:change-id="ct115433192"/><text:change-start text:change-id="ct115433296"/>SMBのchain reply<text:change-end text:change-id="ct115433296"/><text:change-start text:change-id="ct115433400"/>処理でバッファサイズ<text:change-end text:change-id="ct115433400"/><text:change-start text:change-id="ct115434712"/>が適切でない問題を修正</text:p>
          <text:list>
            <text:list-item>
              <text:p text:style-name="P31"><text:a xlink:type="simple" xlink:href="http://websvn.samba.org/cgi-bin/viewcvs.cgi?view=rev&amp;root=samba&amp;rev=21731">http://websvn.samba.org/cgi-bin/viewcvs.cgi?view=rev&amp;root=samba&amp;rev=21731</text:a></text:p>
              <text:list>
                <text:list-item>
                  <text:p text:style-name="P7"><text:change-end text:change-id="ct115434712"/><text:change-start text:change-id="ct115434856"/>samba-3.0.24-chain_reply-new_size.patch<text:change-end text:change-id="ct115434856"/><text:change-start text:change-id="ct80297984"/></text:p>
                </text:list-item>
              </text:list>
            </text:list-item>
          </text:list>
        </text:list-item>
        <text:list-item>
          <text:p text:style-name="P31">security=shareの設定時<text:change-end text:change-id="ct80297984"/><text:change-start text:change-id="ct115435432"/>に、SMBパケット内に格納されている共有名のバッファの<text:change-end text:change-id="ct115435432"/><text:change-start text:change-id="ct115436144"/>位置を正しく扱っていない問題の修正</text:p>
          <text:list>
            <text:list-item>
              <text:list>
                <text:list-item>
                  <text:p text:style-name="P7">samba-3.0.25svn-secu<text:change-end text:change-id="ct115436144"/><text:change-start text:change-id="ct115436288"/>rity-share.patch<text:change-end text:change-id="ct115436288"/><text:change-start text:change-id="ct115436968"/></text:p>
                </text:list-item>
              </text:list>
            </text:list-item>
          </text:list>
        </text:list-item>
        <text:list-item>
          <text:p text:style-name="P31"><text:change-end text:change-id="ct115436968"/><text:change text:change-id="ct80654408"/><text:change-start text:change-id="ct115436864"/>winbind利用時にActive Directoryに多数のユーザ/グループエントリが登録されている場合に<text:change-end text:change-id="ct115436864"/><text:change-start text:change-id="ct115437152"/>エントリの取得に<text:change-end text:change-id="ct115437152"/><text:change-start text:change-id="ct115437256"/>失敗する問題の修正<text:change-end text:change-id="ct115437256"/><text:change-start text:change-id="ct115438000"/></text:p>
          <text:list>
            <text:list-item>
              <text:p text:style-name="P31"><text:a xlink:type="simple" xlink:href="https://bugzilla.samba.org/show_bug.cgi?id=3024">https://bugzilla.samba.org/show_bug.cgi?id=3024</text:a><text:change-end text:change-id="ct115438000"/><text:change-start text:change-id="ct115438768"/></text:p>
              <text:list>
                <text:list-item>
                  <text:p text:style-name="P7">samba-3.0.25svn-winbind-ads-user-count.patch<text:change-end text:change-id="ct115438768"/><text:change-start text:change-id="ct80653856"/></text:p>
                </text:list-item>
              </text:list>
            </text:list-item>
          </text:list>
        </text:list-item>
        <text:list-item>
          <text:p text:style-name="P31"><text:change-end text:change-id="ct80653856"/><text:change-start text:change-id="ct115440568"/>パスワードの有効期限を無期限に延長することを可能にする修正</text:p>
          <text:list>
            <text:list-item>
              <text:p text:style-name="P32"><text:a xlink:type="simple" xlink:href="https://bugzilla.samba.org/show_bug.cgi?id=2836">https://bugzilla.samba.org/show_bug.cgi?id=2836</text:a></text:p>
              <text:list>
                <text:list-item>
                  <text:p text:style-name="P7"><text:change-end text:change-id="ct115440568"/><text:change-start text:change-id="ct115440712"/>samba-3.0.24-password-never-expires.patch<text:change-end text:change-id="ct115440712"/><text:change-start text:change-id="ct126221824"/></text:p>
                </text:list-item>
              </text:list>
            </text:list-item>
          </text:list>
        </text:list-item>
        <text:list-item>
          <text:p text:style-name="P31">LDAPサーバからの切断を検出せずに、既に切断されたLDAP接続で10回のリトライ(約10秒間)後<text:change-end text:change-id="ct126221824"/><text:change-start text:change-id="ct126252048"/>、LDAPサーバに再接続する問題を修正</text:p>
          <text:list>
            <text:list-item>
              <text:p text:style-name="P32"><text:a xlink:type="simple" xlink:href="https://bugzilla.samba.org/show_bug.cgi?id=4372">https://bugzilla.samba.org/show_bug.cgi?id=4372</text:a></text:p>
            </text:list-item>
          </text:list>
        </text:list-item>
      </text:list>
      <text:list text:style-name="L5">
        <text:list-item>
          <text:list>
            <text:list-item>
              <text:list>
                <text:list-item>
                  <text:p text:style-name="P33"><text:change-end text:change-id="ct126252048"/><text:change-start text:change-id="ct126292400"/>samba-3.0.25svn-ldap-rebind-on-serverdown.patch<text:change-end text:change-id="ct126292400"/></text:p>
                </text:list-item>
              </text:list>
            </text:list-item>
          </text:list>
        </text:list-item>
      </text:list>
      <text:p text:style-name="P2"><text:change-start text:change-id="ct115441288"/></text:p>
      <text:list text:style-name="L6" text:continue-numbering="true">
        <text:list-item>
          <text:h text:style-name="P34" text:outline-level="1"><text:change-end text:change-id="ct115441288"/>OSSTechパッケージのベースとしたFedora Core用RPMパッケージで適用されていたパッチ</text:h>
        </text:list-item>
      </text:list>
      <text:p text:style-name="P2">OSSTech提供のパッケージは、Fedora Core用に提供されていたsamba-3.0.2<text:change text:change-id="ct115507936"/><text:change-start text:change-id="ct115507832"/>4<text:change-end text:change-id="ct115507832"/>-<text:change text:change-id="ct115507728"/><text:change-start text:change-id="ct115507624"/>1<text:change-end text:change-id="ct115507624"/><text:change text:change-id="ct115507520"/><text:change-start text:change-id="ct115507416"/>2<text:change-end text:change-id="ct115507416"/><text:change-start text:change-id="ct115507312"/>.fc7<text:change-end text:change-id="ct115507312"/>をもとに作成しています。このパッケージで適用されていた以下のパッチを、OSSTech提供のパッケージでも適用しています。</text:p>
      <text:list text:style-name="L4">
        <text:list-item text:start-value="1">
          <text:p text:style-name="P11">winbinddの通信用パイプのディレクトリを”/tmp/.winbindd”から”/var/run/winbindd”に変更する修正<text:change-start text:change-id="ct115507208"/></text:p>
          <text:list>
            <text:list-item>
              <text:list>
                <text:list-item>
                  <text:p text:style-name="P10">samba-3.0.0beta1-pipedir.patch<text:change-end text:change-id="ct115507208"/></text:p>
                </text:list-item>
              </text:list>
            </text:list-item>
          </text:list>
        </text:list-item>
        <text:list-item>
          <text:p text:style-name="P11">smbd、nmbd、winbinddのログファイル名を”log.xxx”から”xxx.log”に変更する修正<text:change-start text:change-id="ct115441496"/></text:p>
          <text:list>
            <text:list-item>
              <text:list>
                <text:list-item>
                  <text:p text:style-name="P10">samba-3.0.23-logfiles.patch<text:change-end text:change-id="ct115441496"/></text:p>
                </text:list-item>
              </text:list>
            </text:list-item>
          </text:list>
        </text:list-item>
        <text:list-item>
          <text:p text:style-name="P11">nmbdなどに-nオプションでNetBIOS名を指定することを可能にする修正<text:change-start text:change-id="ct115441392"/></text:p>
          <text:list>
            <text:list-item>
              <text:list>
                <text:list-item>
                  <text:p text:style-name="P10">samba-3.0.0rc3-nmbd-netbiosname.patch<text:change-end text:change-id="ct115441392"/></text:p>
                </text:list-item>
              </text:list>
            </text:list-item>
          </text:list>
        </text:list-item>
        <text:list-item>
          <text:p text:style-name="P11">Winbind連携利用時にグループ情報のパスワードエントリを”x”の代わりに”*”を設定する修正<text:change-start text:change-id="ct115513032"/></text:p>
          <text:list>
            <text:list-item>
              <text:list>
                <text:list-item>
                  <text:p text:style-name="P10">samba-3.0.23rc3-passwd.patch<text:change-end text:change-id="ct115513032"/></text:p>
                </text:list-item>
              </text:list>
            </text:list-item>
          </text:list>
        </text:list-item>
        <text:list-item>
          <text:p text:style-name="P11">smbspoolコマンドでユーザ名が指定されていないときに、NULLの代わりに”dummy”を設定する修正<text:change-start text:change-id="ct115514224"/></text:p>
          <text:list>
            <text:list-item>
              <text:list>
                <text:list-item>
                  <text:p text:style-name="P10"><text:change-end text:change-id="ct115514224"/><text:change-start text:change-id="ct115514368"/>samba-3.0.21pre1-smbspool.patch<text:change-end text:change-id="ct115514368"/></text:p>
                </text:list-item>
              </text:list>
            </text:list-item>
          </text:list>
        </text:list-item>
        <text:list-item>
          <text:p text:style-name="P11">smbclientの-Mオプション利用時に138番ポートを利用するように変更<text:change-start text:change-id="ct115519608"/></text:p>
          <text:list>
            <text:list-item>
              <text:list>
                <text:list-item>
                  <text:p text:style-name="P10">samba-3.0.13-smbclient.patch<text:change-end text:change-id="ct115519608"/><text:change-start text:change-id="ct115520184"/></text:p>
                </text:list-item>
              </text:list>
            </text:list-item>
          </text:list>
        </text:list-item>
        <text:list-item>
          <text:p text:style-name="P11">msdfs root パラメータのデフォルト値をSamba 3.0.25 と同様に yes から no に変更<text:change-end text:change-id="ct115520184"/><text:change-start text:change-id="ct115520944"/></text:p>
          <text:list>
            <text:list-item>
              <text:list>
                <text:list-item>
                  <text:p text:style-name="P10">samba-3.0.24-msdfs-root-no.patch<text:change-end text:change-id="ct115520944"/><text:change-start text:change-id="ct115522176"/></text:p>
                </text:list-item>
              </text:list>
            </text:list-item>
          </text:list>
        </text:list-item>
        <text:list-item>
          <text:p text:style-name="P11">pam_winbind がドメインコントローラにないユーザ認証に対して常にエラーログを出力してしまう問題の修正</text:p>
          <text:list>
            <text:list-item>
              <text:p text:style-name="P11"><text:a xlink:type="simple" xlink:href="https://bugzilla.samba.org/show_bug.cgi?id=4094">https://bugzilla.samba.org/show_bug.cgi?id=4094</text:a><text:change-end text:change-id="ct115522176"/><text:change-start text:change-id="ct115522976"/></text:p>
              <text:list>
                <text:list-item>
                  <text:p text:style-name="P10">samba-3.0.24-pam_winbind-fixes.patch<text:change-end text:change-id="ct115522976"/><text:change-start text:change-id="ct115523552"/></text:p>
                </text:list-item>
              </text:list>
            </text:list-item>
          </text:list>
        </text:list-item>
        <text:list-item>
          <text:p text:style-name="P11">smbclient の tar アーカイブ作成モードにおいてログインに失敗する問題の修正<text:change-end text:change-id="ct115523552"/><text:change-start text:change-id="ct115524064"/></text:p>
          <text:list>
            <text:list-item>
              <text:p text:style-name="P11"><text:change-end text:change-id="ct115524064"/><text:change-start text:change-id="ct115524288"/><text:a xlink:type="simple" xlink:href="https://bugzilla.redhat.com/bugzilla/show_bug.cgi?id=176649">https://bugzilla.redhat.com/bugzilla/show_bug.cgi?id=176649</text:a><text:change-end text:change-id="ct115524288"/><text:change-start text:change-id="ct115525144"/></text:p>
              <text:list>
                <text:list-item>
                  <text:p text:style-name="P10"><text:change-end text:change-id="ct115525144"/><text:change text:change-id="ct115525248"/><text:change-start text:change-id="ct115525352"/>samba-3.0.24-tar_options.patch<text:change-end text:change-id="ct115525352"/><text:change-start text:change-id="ct80646064"/></text:p>
                </text:list-item>
              </text:list>
            </text:list-item>
          </text:list>
        </text:list-item>
        <text:list-item>
          <text:p text:style-name="P35"><text:change-end text:change-id="ct80646064"/><text:change-start text:change-id="ct115525928"/>ライブラリbuild時の<text:change-end text:change-id="ct115525928"/><text:change-start text:change-id="ct115526032"/>libnssモジュール<text:change-end text:change-id="ct115526032"/><text:change-start text:change-id="ct115526584"/>のチェックを追加</text:p>
          <text:list>
            <text:list-item>
              <text:list>
                <text:list-item>
                  <text:p text:style-name="P10">samba-3.0.24-enable_pam_nss_tests.patch<text:change-end text:change-id="ct115526584"/><text:change-start text:change-id="ct115528240"/></text:p>
                </text:list-item>
              </text:list>
            </text:list-item>
          </text:list>
        </text:list-item>
        <text:list-item>
          <text:p text:style-name="P35">libnss_winsのシンボル名が解決できない問題の修正</text:p>
          <text:list>
            <text:list-item>
              <text:list>
                <text:list-item>
                  <text:p text:style-name="P10">samba-3.0.24-nss_wins.patch</text:p>
                </text:list-item>
              </text:list>
            </text:list-item>
          </text:list>
        </text:list-item>
        <text:list-item>
          <text:p text:style-name="P35"><text:change-end text:change-id="ct115528240"/><text:change-start text:change-id="ct115528984"/>Windows Vistaでmsdfsのエラーが発生したときに、適切なエラーメッセージを返却するための修正</text:p>
          <text:list>
            <text:list-item>
              <text:list>
                <text:list-item>
                  <text:p text:style-name="P10"><text:change-end text:change-id="ct115528984"/><text:change-start text:change-id="ct115529128"/>samba-3.0.24-vista_msdfs_errcodes.patch<text:change-end text:change-id="ct115529128"/></text:p>
                </text:list-item>
              </text:list>
            </text:list-item>
          </text:list>
        </text:list-item>
      </text:list>
      <text:p text:style-name="P2"/>
      <text:list text:style-name="L6" text:continue-numbering="true">
        <text:list-item>
          <text:h text:style-name="P26" text:outline-level="1">更新履歴</text:h>
        </text:list-item>
      </text:list>
      <text:list text:style-name="L5">
        <text:list-item text:start-value="1">
          <text:p text:style-name="P12"><text:change-start text:change-id="ct115093664"/>2007年6月 4日: 第6版 (samba 3.0.24-1.17_OSSTECH)</text:p>
          <text:list>
            <text:list-item>
              <text:p text:style-name="P12">セキュリティパッチ(CVE-2007-2444)の不具合修正</text:p>
              <text:list>
                <text:list-item>
                  <text:p text:style-name="P12">samba-3.0.24-CVE-2007-2444-fix.patch</text:p>
                </text:list-item>
              </text:list>
            </text:list-item>
            <text:list-item>
              <text:p text:style-name="P12">samba-3.0.25に適用された修正のバックポート</text:p>
              <text:list>
                <text:list-item>
                  <text:p text:style-name="P12">samba-3.0.25svn-ldap-rebind-on-serverdown.patch</text:p>
                </text:list-item>
              </text:list>
            </text:list-item>
          </text:list>
        </text:list-item>
        <text:list-item>
          <text:p text:style-name="P12"><text:change-end text:change-id="ct115093664"/><text:change-start text:change-id="ct115530736"/>2007年5月15日: <text:s/>第5版(samba 3.0.24-1.15_OSSTECH)</text:p>
          <text:list>
            <text:list-item>
              <text:p text:style-name="P12">セキュリティパッチの追加</text:p>
              <text:list>
                <text:list-item>
                  <text:p text:style-name="P12">samba-3.0.24-CVE-2007-2444.patch</text:p>
                </text:list-item>
                <text:list-item>
                  <text:p text:style-name="P12">samba-3.0.24-CVE-2007-2446.patch</text:p>
                </text:list-item>
                <text:list-item>
                  <text:p text:style-name="P12">samba-3.0.24-CVE-2007-2447.patch</text:p>
                </text:list-item>
              </text:list>
            </text:list-item>
            <text:list-item>
              <text:p text:style-name="P12">Fedora Coreのパッケージに適用されたパッチの追加</text:p>
              <text:list>
                <text:list-item>
                  <text:p text:style-name="P12">samba-3.0.24-enable_pam_nss_tests.patch</text:p>
                </text:list-item>
                <text:list-item>
                  <text:p text:style-name="P12">samba-3.0.24-nss_wins.patch</text:p>
                </text:list-item>
                <text:list-item>
                  <text:p text:style-name="P12">samba-3.0.24-vista_msdfs_errcodes.patch</text:p>
                </text:list-item>
              </text:list>
            </text:list-item>
            <text:list-item>
              <text:p text:style-name="P12">samba-3.0.25に適用された修正のバックポート</text:p>
              <text:list>
                <text:list-item>
                  <text:p text:style-name="P12">samba-3.0.24-chain_reply-new_size.patch</text:p>
                </text:list-item>
                <text:list-item>
                  <text:p text:style-name="P12">samba-3.0.25svn-security-share.patch</text:p>
                </text:list-item>
                <text:list-item>
                  <text:p text:style-name="P12">samba-3.0.25svn-winbind-ads-user-count.patch</text:p>
                </text:list-item>
              </text:list>
            </text:list-item>
            <text:list-item>
              <text:p text:style-name="P12">その他のパッチ</text:p>
              <text:list>
                <text:list-item>
                  <text:p text:style-name="P12">samba-3.0.24-password-never-expires.patch</text:p>
                </text:list-item>
              </text:list>
            </text:list-item>
          </text:list>
        </text:list-item>
      </text:list>
      <text:p text:style-name="P36"/>
      <text:list text:style-name="L5">
        <text:list-item text:start-value="1">
          <text:p text:style-name="P12"><text:change-end text:change-id="ct115530736"/><text:change-start text:change-id="ct115530600"/>2007年4月12日 : 第4版 (samba 3.0.24-1.11_OSSTECH)</text:p>
        </text:list-item>
      </text:list>
      <text:list text:style-name="L5">
        <text:list-item text:start-value="1">
          <text:list>
            <text:list-item text:start-value="1">
              <text:p text:style-name="P12">一部のパッチファイル名の誤りを訂正</text:p>
            </text:list-item>
            <text:list-item>
              <text:p text:style-name="P12">「IDMAP_XX」という表現を「IDマップバックエンド XX」に変更</text:p>
            </text:list-item>
          </text:list>
        </text:list-item>
        <text:list-item>
          <text:p text:style-name="P12"><text:change-end text:change-id="ct115530600"/><text:change-start text:change-id="ct115530464"/>2007年4月11日 : 第3版 (samba 3.0.24-1.11_OSSTECH)</text:p>
          <text:list>
            <text:list-item>
              <text:p text:style-name="P12">パッチファイル名を追加</text:p>
            </text:list-item>
          </text:list>
        </text:list-item>
        <text:list-item>
          <text:p text:style-name="P12"><text:change-end text:change-id="ct115530464"/><text:change-start text:change-id="ct115530328"/>2007年4月9日 : 第2版 <text:s/>(samba 3.0.24-1.11_OSSTECH)</text:p>
        </text:list-item>
        <text:list-item>
          <text:p text:style-name="P12"><text:change-end text:change-id="ct115530328"/>2007年4月5日 : 初版 <text:s/>(samba 3.0.24-1.9_OSSTECH)<text:change text:change-id="ct115530224"/></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482cm" style:writing-mode="page"/>
      <style:text-properties style:use-window-font-color="true" style:font-name="Times New Roman" fo:font-size="12pt" fo:language="en" fo:country="US" style:font-name-asian="HG 明朝L Sun" style:font-size-asian="12pt" style:language-asian="ja" style:country-asian="JP" style:font-name-complex="Tahoma"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11cm" fo:margin-right="0cm" fo:line-height="120%" fo:keep-together="always" fo:orphans="0" fo:widows="0" fo:text-indent="0.176cm" style:auto-text-indent="false" style:vertical-align="baseline" style:snap-to-layout-grid="false" style:writing-mode="lr-tb"/>
      <style:text-properties style:use-window-font-color="true" style:font-name="Century" fo:font-size="10pt" fo:language="en" fo:country="US" style:font-name-asian="ＭＳ Ｐ明朝" style:font-size-asian="10pt" style:language-asian="ja" style:country-asian="JP" style:font-name-complex="Century" style:font-size-complex="10pt" style:language-complex="ar" style:country-complex="SA"/>
    </style:style>
    <style:style style:name="Text_20_body" style:display-name="Text body" style:family="paragraph" style:parent-style-name="Standard" style:class="text">
      <style:paragraph-properties fo:margin-left="0cm" fo:margin-right="2.381cm" fo:text-indent="0cm" style:auto-text-indent="false"/>
      <style:text-properties style:font-name="ＭＳ ゴシック" style:font-name-asian="ＭＳ ゴシック"/>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ext_20_body_20_indent" style:display-name="Text body indent" style:family="paragraph" style:parent-style-name="Standard" style:class="text">
      <style:paragraph-properties fo:margin-left="2.117cm" fo:margin-right="0cm" fo:margin-top="0.635cm" fo:margin-bottom="0cm" fo:line-height="130%" fo:text-indent="0.353cm" style:auto-text-indent="false"/>
    </style:style>
    <style:style style:name="Salutation" style:family="paragraph" style:parent-style-name="Standard" style:next-style-name="Standard" style:class="text"/>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HG 明朝L Sun" style:font-size-asian="14pt" style:font-name-complex="Tahoma" style:font-size-complex="14pt"/>
    </style:style>
    <style:style style:name="Heading_20_1" style:display-name="Heading 1" style:family="paragraph" style:parent-style-name="Standard" style:next-style-name="Standard" style:class="text" style:default-outline-level="1">
      <style:paragraph-properties fo:margin-left="0cm" fo:margin-right="0cm" fo:text-indent="0cm" style:auto-text-indent="false" fo:keep-with-next="always"/>
      <style:text-properties style:font-name="Arial" fo:font-size="18pt" fo:font-weight="bold" style:font-name-asian="ＭＳ Ｐゴシック" style:font-size-asian="18pt" style:font-weight-asian="bold" style:font-size-complex="12pt"/>
    </style:style>
    <style:style style:name="Heading_20_2" style:display-name="Heading 2" style:family="paragraph" style:parent-style-name="Standard" style:next-style-name="Standard" style:class="text" style:default-outline-level="2">
      <style:paragraph-properties fo:margin-left="0cm" fo:margin-right="0cm" fo:margin-top="0.176cm" fo:margin-bottom="0.088cm" fo:text-indent="0cm" style:auto-text-indent="false" fo:keep-with-next="always"/>
      <style:text-properties style:font-name="Arial" fo:font-size="18pt" fo:font-weight="bold" style:font-name-asian="ＭＳ Ｐゴシック" style:font-size-asian="18pt" style:font-weight-asian="bold"/>
    </style:style>
    <style:style style:name="Heading_20_3" style:display-name="Heading 3" style:family="paragraph" style:parent-style-name="Heading_20_2" style:next-style-name="Standard" style:class="text" style:default-outline-level="3">
      <style:paragraph-properties fo:margin-left="0cm" fo:margin-right="0cm" fo:text-indent="0cm" style:auto-text-indent="false"/>
      <style:text-properties style:font-name-asian="ＭＳ ゴシック"/>
    </style:style>
    <style:style style:name="Heading_20_4" style:display-name="Heading 4" style:family="paragraph" style:parent-style-name="Standard" style:next-style-name="Standard" style:class="text" style:default-outline-level="4">
      <style:paragraph-properties fo:margin-left="0cm" fo:margin-right="0cm" fo:text-indent="0cm" style:auto-text-indent="false" fo:keep-with-next="always"/>
      <style:text-properties style:font-name="Times New Roman" fo:font-weight="bold" style:font-weight-asian="bold" style:font-weight-complex="bold"/>
    </style:style>
    <style:style style:name="Heading_20_5" style:display-name="Heading 5" style:family="paragraph" style:parent-style-name="Standard" style:next-style-name="Standard" style:class="text" style:default-outline-level="5">
      <style:paragraph-properties fo:margin-left="0cm" fo:margin-right="0cm" fo:text-indent="0cm" style:auto-text-indent="false" fo:keep-with-next="always"/>
      <style:text-properties style:font-name="Arial" style:font-name-asian="ＭＳ ゴシック"/>
    </style:style>
    <style:style style:name="Heading_20_6" style:display-name="Heading 6" style:family="paragraph" style:parent-style-name="Standard" style:next-style-name="Standard" style:class="text" style:default-outline-level="6">
      <style:paragraph-properties fo:margin-left="0cm" fo:margin-right="0cm" fo:text-indent="0cm" style:auto-text-indent="false" fo:keep-with-next="always"/>
      <style:text-properties fo:font-weight="bold" style:font-weight-asian="bold" style:font-weight-complex="bold"/>
    </style:style>
    <style:style style:name="Heading_20_7" style:display-name="Heading 7" style:family="paragraph" style:parent-style-name="Standard" style:next-style-name="Standard" style:class="text" style:default-outline-level="7">
      <style:paragraph-properties fo:margin-left="0cm" fo:margin-right="0cm" fo:text-indent="0cm" style:auto-text-indent="false" fo:keep-with-next="always"/>
    </style:style>
    <style:style style:name="Heading_20_8" style:display-name="Heading 8" style:family="paragraph" style:parent-style-name="Standard" style:next-style-name="Standard" style:class="text" style:default-outline-level="8">
      <style:paragraph-properties fo:margin-left="0cm" fo:margin-right="0cm" fo:text-indent="0cm" style:auto-text-indent="false" fo:keep-with-next="always"/>
    </style:style>
    <style:style style:name="Heading_20_9" style:display-name="Heading 9" style:family="paragraph" style:parent-style-name="Standard" style:next-style-name="Standard" style:class="text" style:default-outline-level="9">
      <style:paragraph-properties fo:margin-left="0cm" fo:margin-right="0cm" fo:text-indent="0cm" style:auto-text-indent="false" fo:keep-with-next="always"/>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style:tab-stops>
          <style:tab-stop style:position="6.089cm" style:type="center"/>
          <style:tab-stop style:position="13.589cm" style:type="right"/>
        </style:tab-stops>
      </style:paragraph-properties>
    </style:style>
    <style:style style:name="Footer" style:family="paragraph" style:parent-style-name="Standard" style:class="extra">
      <style:paragraph-properties>
        <style:tab-stops>
          <style:tab-stop style:position="6.089cm" style:type="center"/>
          <style:tab-stop style:position="13.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Index_20_Heading" style:display-name="Index Heading" style:family="paragraph" style:parent-style-name="Standard" style:next-style-name="Index_20_1" style:class="index"/>
    <style:style style:name="Index_20_1" style:display-name="Index 1" style:family="paragraph" style:parent-style-name="Standard" style:next-style-name="Standard" style:class="index">
      <style:paragraph-properties fo:margin-left="0.353cm" fo:margin-right="0cm" fo:text-indent="-0.353cm" style:auto-text-indent="false"/>
    </style:style>
    <style:style style:name="Index_20_2" style:display-name="Index 2" style:family="paragraph" style:parent-style-name="Standard" style:next-style-name="Standard" style:class="index">
      <style:paragraph-properties fo:margin-left="0.176cm" fo:margin-right="0cm" fo:text-indent="-0.353cm" style:auto-text-indent="false"/>
    </style:style>
    <style:style style:name="Index_20_3" style:display-name="Index 3" style:family="paragraph" style:parent-style-name="Standard" style:next-style-name="Standard" style:class="index">
      <style:paragraph-properties fo:margin-left="0.353cm" fo:margin-right="0cm" fo:text-indent="-0.353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Standard" style:next-style-name="Standard" style:class="index">
      <style:paragraph-properties fo:margin-left="1.058cm" fo:margin-right="0cm" fo:text-indent="0.176cm" style:auto-text-indent="false"/>
    </style:style>
    <style:style style:name="Contents_20_2" style:display-name="Contents 2" style:family="paragraph" style:parent-style-name="Standard" style:next-style-name="Standard" style:class="index"/>
    <style:style style:name="Contents_20_3" style:display-name="Contents 3" style:family="paragraph" style:parent-style-name="Standard" style:next-style-name="Standard" style:class="index">
      <style:paragraph-properties fo:margin-left="1.764cm" fo:margin-right="0cm" fo:text-indent="0.176cm" style:auto-text-indent="false"/>
    </style:style>
    <style:style style:name="Contents_20_4" style:display-name="Contents 4" style:family="paragraph" style:parent-style-name="Standard" style:next-style-name="Standard" style:class="index">
      <style:paragraph-properties fo:margin-left="1.058cm" fo:margin-right="0cm" fo:text-indent="0.176cm" style:auto-text-indent="false"/>
    </style:style>
    <style:style style:name="Contents_20_5" style:display-name="Contents 5" style:family="paragraph" style:parent-style-name="Standard" style:next-style-name="Standard" style:class="index"/>
    <style:style style:name="Contents_20_6" style:display-name="Contents 6" style:family="paragraph" style:parent-style-name="Standard" style:next-style-name="Standard" style:class="index">
      <style:paragraph-properties fo:margin-left="1.764cm" fo:margin-right="0cm" fo:text-indent="0.176cm" style:auto-text-indent="false"/>
    </style:style>
    <style:style style:name="Contents_20_7" style:display-name="Contents 7" style:family="paragraph" style:parent-style-name="Standard" style:next-style-name="Standard" style:class="index">
      <style:paragraph-properties fo:margin-left="2.117cm" fo:margin-right="0cm" fo:text-indent="0.176cm" style:auto-text-indent="false"/>
    </style:style>
    <style:style style:name="Contents_20_8" style:display-name="Contents 8" style:family="paragraph" style:parent-style-name="Standard" style:next-style-name="Standard" style:class="index">
      <style:paragraph-properties fo:margin-left="2.469cm" fo:margin-right="0cm" fo:text-indent="0.176cm" style:auto-text-indent="false"/>
    </style:style>
    <style:style style:name="Contents_20_9" style:display-name="Contents 9" style:family="paragraph" style:parent-style-name="Standard" style:next-style-name="Standard" style:class="index">
      <style:paragraph-properties fo:margin-left="2.822cm" fo:margin-right="0cm" fo:text-indent="0.176cm" style:auto-text-indent="fals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HG ゴシックB Sun" style:font-size-asian="10pt" style:font-name-complex="HG ゴシックB Sun" style:font-size-complex="10pt"/>
    </style:style>
    <style:style style:name="結語" style:family="paragraph" style:parent-style-name="Standard">
      <style:paragraph-properties fo:margin-left="0cm" fo:margin-right="0cm" fo:text-align="end" style:justify-single-word="false" fo:text-indent="0.176cm" style:auto-text-indent="false"/>
    </style:style>
    <style:style style:name="日付" style:family="paragraph" style:parent-style-name="Standard" style:next-style-name="Standard"/>
    <style:style style:name="本文インデント_20_2" style:display-name="本文インデント 2" style:family="paragraph" style:parent-style-name="Standard">
      <style:paragraph-properties fo:margin-left="3.493cm" fo:margin-right="0cm" fo:text-indent="0.353cm" style:auto-text-indent="false"/>
    </style:style>
    <style:style style:name="本文インデント_20_3" style:display-name="本文インデント 3" style:family="paragraph" style:parent-style-name="Standard">
      <style:paragraph-properties fo:margin-left="2.822cm" fo:margin-right="0cm" fo:text-indent="0.353cm" style:auto-text-indent="false"/>
    </style:style>
    <style:style style:name="本文_20_2" style:display-name="本文 2" style:family="paragraph" style:parent-style-name="Standard">
      <style:paragraph-properties fo:margin-left="0cm" fo:margin-right="0cm" fo:text-indent="0cm" style:auto-text-indent="false"/>
      <style:text-properties style:font-name="ＭＳ Ｐゴシック" style:font-name-asian="ＭＳ Ｐゴシック"/>
    </style:style>
    <style:style style:name="索引_20_4" style:display-name="索引 4" style:family="paragraph" style:parent-style-name="Standard" style:next-style-name="Standard">
      <style:paragraph-properties fo:margin-left="0.529cm" fo:margin-right="0cm" fo:text-indent="-0.353cm" style:auto-text-indent="false"/>
    </style:style>
    <style:style style:name="索引_20_5" style:display-name="索引 5" style:family="paragraph" style:parent-style-name="Standard" style:next-style-name="Standard">
      <style:paragraph-properties fo:margin-left="0.706cm" fo:margin-right="0cm" fo:text-indent="-0.353cm" style:auto-text-indent="false"/>
    </style:style>
    <style:style style:name="索引_20_6" style:display-name="索引 6" style:family="paragraph" style:parent-style-name="Standard" style:next-style-name="Standard">
      <style:paragraph-properties fo:margin-left="0.882cm" fo:margin-right="0cm" fo:text-indent="-0.353cm" style:auto-text-indent="false"/>
    </style:style>
    <style:style style:name="索引_20_7" style:display-name="索引 7" style:family="paragraph" style:parent-style-name="Standard" style:next-style-name="Standard">
      <style:paragraph-properties fo:margin-left="1.058cm" fo:margin-right="0cm" fo:text-indent="-0.353cm" style:auto-text-indent="false"/>
    </style:style>
    <style:style style:name="索引_20_8" style:display-name="索引 8" style:family="paragraph" style:parent-style-name="Standard" style:next-style-name="Standard">
      <style:paragraph-properties fo:margin-left="1.235cm" fo:margin-right="0cm" fo:text-indent="-0.353cm" style:auto-text-indent="false"/>
    </style:style>
    <style:style style:name="索引_20_9" style:display-name="索引 9" style:family="paragraph" style:parent-style-name="Standard" style:next-style-name="Standard">
      <style:paragraph-properties fo:margin-left="1.411cm" fo:margin-right="0cm" fo:text-indent="-0.353cm" style:auto-text-indent="false"/>
    </style:style>
    <style:style style:name="HTML_20_書式付き" style:display-name="HTML 書式付き" style:family="paragraph" style:parent-style-name="Standard">
      <style:paragraph-properties fo:margin-left="0cm" fo:margin-right="0cm" fo:line-height="100%" fo:keep-together="auto" fo:orphans="2" fo:widows="2" fo:text-indent="0cm" style:auto-text-indent="false" style:vertical-align="auto"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ＭＳ ゴシック" style:font-name-asian="ＭＳ ゴシック" style:font-name-complex="Courier New1"/>
    </style:style>
    <style:style style:name="cjk" style:family="paragraph" style:parent-style-name="Standard">
      <style:paragraph-properties fo:margin-left="0cm" fo:margin-right="0cm" fo:margin-top="0.494cm" fo:margin-bottom="0cm" fo:line-height="15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1" style:family="paragraph" style:parent-style-name="Standard">
      <style:paragraph-properties fo:margin-left="0cm" fo:margin-right="0cm" fo:margin-top="0.494cm" fo:margin-bottom="0cm" fo:line-height="100%" fo:text-align="justify" style:justify-single-word="false"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2" style:family="paragraph" style:parent-style-name="Standard">
      <style:paragraph-properties fo:margin-left="0cm" fo:margin-right="0cm" fo:margin-top="0.494cm" fo:margin-bottom="0cm" fo:line-height="10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扉文字" style:family="paragraph" style:parent-style-name="Heading_20_1" style:next-style-name="Heading_20_1">
      <style:paragraph-properties fo:margin-left="0cm" fo:margin-right="0cm" fo:text-indent="0cm" style:auto-text-indent="false"/>
      <style:text-properties fo:font-size="28pt" fo:letter-spacing="normal" style:font-size-asian="28pt"/>
    </style:style>
    <style:style style:name="Footnote_20_Symbol" style:display-name="Footnote Symbol" style:family="text"/>
    <style:style style:name="Page_20_Number" style:display-name="Page Number" style:family="text" style:parent-style-name="段落フォント"/>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段落フォント">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xample" style:family="text">
      <style:text-properties style:font-name="Courier New" style:font-name-asian="HG ゴシックB Sun" style:font-name-complex="HG ゴシックB Sun"/>
    </style:style>
    <style:style style:name="User_20_Entry" style:display-name="User Entry" style:family="text">
      <style:text-properties style:font-name="Courier New" style:font-name-asian="HG ゴシックB Sun" style:font-name-complex="HG ゴシックB Sun"/>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Courier New" style:font-name-asian="HG ゴシックB Sun" style:font-name-complex="HG ゴシックB Sun"/>
    </style:style>
    <style:style style:name="WW8Num1z0" style:family="text">
      <style:text-properties style:font-name="ＭＳ Ｐ明朝" style:font-name-asian="ＭＳ Ｐ明朝" style:font-name-complex="Times New Roman"/>
    </style:style>
    <style:style style:name="WW8Num1z1" style:family="text">
      <style:text-properties style:font-name="Wingdings"/>
    </style:style>
    <style:style style:name="WW8Num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z2" style:family="text">
      <style:text-properties fo:font-size="13pt" fo:font-style="normal" fo:font-weight="bold" style:font-size-asian="13pt" style:font-style-asian="normal" style:font-weight-asian="bold" style:font-size-complex="13pt"/>
    </style:style>
    <style:style style:name="WW8Num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2" style:family="text">
      <style:text-properties fo:font-size="13pt" fo:font-style="normal" fo:font-weight="bold" style:font-size-asian="13pt" style:font-style-asian="normal" style:font-weight-asian="bold" style:font-size-complex="13pt"/>
    </style:style>
    <style:style style:name="WW8Num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5z2" style:family="text">
      <style:text-properties fo:font-size="13pt" fo:font-style="normal" fo:font-weight="bold" style:font-size-asian="13pt" style:font-style-asian="normal" style:font-weight-asian="bold" style:font-size-complex="13pt"/>
    </style:style>
    <style:style style:name="WW8Num6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7z0" style:family="text">
      <style:text-properties style:font-name="ＭＳ Ｐゴシック" style:font-name-asian="ＭＳ Ｐゴシック" style:font-name-complex="Times New Roman"/>
    </style:style>
    <style:style style:name="WW8Num7z1" style:family="text">
      <style:text-properties style:font-name="Wingdings"/>
    </style:style>
    <style:style style:name="WW8Num9z0" style:family="text">
      <style:text-properties style:font-name="Symbol" fo:font-size="10pt" style:font-size-asian="10pt"/>
    </style:style>
    <style:style style:name="WW8Num9z1" style:family="text">
      <style:text-properties style:font-name="Courier New1" fo:font-size="10pt" style:font-size-asian="10pt"/>
    </style:style>
    <style:style style:name="WW8Num9z2" style:family="text">
      <style:text-properties style:font-name="Wingdings" fo:font-size="10pt" style:font-size-asian="10pt"/>
    </style:style>
    <style:style style:name="WW8Num10z0" style:family="text">
      <style:text-properties style:font-name="Wingdings"/>
    </style:style>
    <style:style style:name="WW8Num12z0" style:family="text">
      <style:text-properties style:font-name="ＭＳ Ｐ明朝" style:font-name-asian="ＭＳ Ｐ明朝" style:font-name-complex="Times New Roman"/>
    </style:style>
    <style:style style:name="WW8Num12z1" style:family="text">
      <style:text-properties style:font-name="Wingdings"/>
    </style:style>
    <style:style style:name="WW8Num1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3z2" style:family="text">
      <style:text-properties fo:font-size="13pt" fo:font-style="normal" fo:font-weight="bold" style:font-size-asian="13pt" style:font-style-asian="normal" style:font-weight-asian="bold" style:font-size-complex="13pt"/>
    </style:style>
    <style:style style:name="WW8Num1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5z0" style:family="text">
      <style:text-properties style:font-name="Symbol" fo:font-size="10pt" style:font-size-asian="10pt"/>
    </style:style>
    <style:style style:name="WW8Num15z1" style:family="text">
      <style:text-properties style:font-name="Courier New1" fo:font-size="10pt" style:font-size-asian="10pt"/>
    </style:style>
    <style:style style:name="WW8Num15z2" style:family="text">
      <style:text-properties style:font-name="Wingdings" fo:font-size="10pt" style:font-size-asian="10pt"/>
    </style:style>
    <style:style style:name="WW8Num17z0" style:family="text">
      <style:text-properties style:font-name="ＭＳ Ｐゴシック" style:font-name-asian="ＭＳ Ｐゴシック" style:font-name-complex="ＭＳ Ｐゴシック"/>
    </style:style>
    <style:style style:name="WW8Num17z1" style:family="text">
      <style:text-properties style:font-name="Wingdings"/>
    </style:style>
    <style:style style:name="WW8Num19z0" style:family="text">
      <style:text-properties style:font-name="ＭＳ Ｐゴシック" style:font-name-asian="ＭＳ Ｐゴシック" style:font-name-complex="ＭＳ Ｐゴシック"/>
    </style:style>
    <style:style style:name="WW8Num19z1" style:family="text">
      <style:text-properties style:font-name="Wingdings"/>
    </style:style>
    <style:style style:name="WW8Num20z0" style:family="text">
      <style:text-properties fo:font-size="20pt" fo:font-style="normal" fo:font-weight="bold" style:font-name-asian="ＭＳ Ｐゴシック" style:font-size-asian="20pt" style:font-style-asian="normal" style:font-weight-asian="bold" style:font-size-complex="20pt"/>
    </style:style>
    <style:style style:name="WW8Num21z0" style:family="text">
      <style:text-properties style:font-name="ＭＳ Ｐゴシック" style:font-name-asian="ＭＳ Ｐゴシック" style:font-name-complex="ＭＳ Ｐゴシック"/>
    </style:style>
    <style:style style:name="WW8Num21z1" style:family="text">
      <style:text-properties style:font-name="Wingdings"/>
    </style:style>
    <style:style style:name="WW8Num22z0" style:family="text">
      <style:text-properties style:font-name="Symbol" fo:font-size="10pt" style:font-size-asian="10pt"/>
    </style:style>
    <style:style style:name="WW8Num22z1" style:family="text">
      <style:text-properties style:font-name="Courier New1" fo:font-size="10pt" style:font-size-asian="10pt"/>
    </style:style>
    <style:style style:name="WW8Num22z2" style:family="text">
      <style:text-properties style:font-name="Wingdings" fo:font-size="10pt" style:font-size-asian="10pt"/>
    </style:style>
    <style:style style:name="WW8Num2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3z2" style:family="text">
      <style:text-properties fo:font-size="13pt" fo:font-style="normal" fo:font-weight="bold" style:font-size-asian="13pt" style:font-style-asian="normal" style:font-weight-asian="bold" style:font-size-complex="13pt"/>
    </style:style>
    <style:style style:name="WW8Num2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4z2" style:family="text">
      <style:text-properties fo:font-size="13pt" fo:font-style="normal" fo:font-weight="bold" style:font-size-asian="13pt" style:font-style-asian="normal" style:font-weight-asian="bold" style:font-size-complex="13pt"/>
    </style:style>
    <style:style style:name="WW8Num2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5z2" style:family="text">
      <style:text-properties fo:font-size="13pt" fo:font-style="normal" fo:font-weight="bold" style:font-size-asian="13pt" style:font-style-asian="normal" style:font-weight-asian="bold" style:font-size-complex="13pt"/>
    </style:style>
    <style:style style:name="WW8Num26z0" style:family="text">
      <style:text-properties style:font-name="Symbol" fo:font-size="10pt" style:font-size-asian="10pt"/>
    </style:style>
    <style:style style:name="WW8Num26z1" style:family="text">
      <style:text-properties style:font-name="Courier New1" fo:font-size="10pt" style:font-size-asian="10pt"/>
    </style:style>
    <style:style style:name="WW8Num26z2" style:family="text">
      <style:text-properties style:font-name="Wingdings" fo:font-size="10pt" style:font-size-asian="10pt"/>
    </style:style>
    <style:style style:name="WW8Num28z0" style:family="text">
      <style:text-properties style:font-name="Symbol" fo:font-size="10pt" style:font-size-asian="10pt"/>
    </style:style>
    <style:style style:name="WW8Num28z1" style:family="text">
      <style:text-properties style:font-name="Courier New1" fo:font-size="10pt" style:font-size-asian="10pt"/>
    </style:style>
    <style:style style:name="WW8Num28z2" style:family="text">
      <style:text-properties style:font-name="Wingdings" fo:font-size="10pt" style:font-size-asian="10pt"/>
    </style:style>
    <style:style style:name="WW8Num29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9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WW8Num31z0" style:family="text">
      <style:text-properties style:font-name="Wingdings"/>
    </style:style>
    <style:style style:name="WW8Num32z0" style:family="text">
      <style:text-properties style:font-name="Symbol" fo:font-size="10pt" style:font-size-asian="10pt"/>
    </style:style>
    <style:style style:name="WW8Num32z1" style:family="text">
      <style:text-properties style:font-name="Courier New1" fo:font-size="10pt" style:font-size-asian="10pt"/>
    </style:style>
    <style:style style:name="WW8Num32z2" style:family="text">
      <style:text-properties style:font-name="Wingdings" fo:font-size="10pt" style:font-size-asian="10pt"/>
    </style:style>
    <style:style style:name="WW8Num33z0" style:family="text">
      <style:text-properties style:font-name="Wingdings"/>
    </style:style>
    <style:style style:name="WW8Num36z0" style:family="text">
      <style:text-properties style:font-name="Symbol" fo:font-size="10pt" style:font-size-asian="10pt"/>
    </style:style>
    <style:style style:name="WW8Num36z1" style:family="text">
      <style:text-properties style:font-name="Courier New1" fo:font-size="10pt" style:font-size-asian="10pt"/>
    </style:style>
    <style:style style:name="WW8Num36z2" style:family="text">
      <style:text-properties style:font-name="Wingdings" fo:font-size="10pt" style:font-size-asian="10pt"/>
    </style:style>
    <style:style style:name="WW8Num37z0" style:family="text">
      <style:text-properties style:font-name="Symbol" fo:font-size="10pt" style:font-size-asian="10pt"/>
    </style:style>
    <style:style style:name="WW8Num37z1" style:family="text">
      <style:text-properties style:font-name="Courier New1" fo:font-size="10pt" style:font-size-asian="10pt"/>
    </style:style>
    <style:style style:name="WW8Num37z2" style:family="text">
      <style:text-properties style:font-name="Wingdings" fo:font-size="10pt" style:font-size-asian="10pt"/>
    </style:style>
    <style:style style:name="WW8Num38z0" style:family="text">
      <style:text-properties style:font-name="Symbol" fo:font-size="10pt" style:font-size-asian="10pt"/>
    </style:style>
    <style:style style:name="WW8Num38z1" style:family="text">
      <style:text-properties style:font-name="Courier New1" fo:font-size="10pt" style:font-size-asian="10pt"/>
    </style:style>
    <style:style style:name="WW8Num38z2" style:family="text">
      <style:text-properties style:font-name="Wingdings" fo:font-size="10pt" style:font-size-asian="10pt"/>
    </style:style>
    <style:style style:name="WW8Num39z0" style:family="text">
      <style:text-properties style:font-name="Symbol" fo:font-size="10pt" style:font-size-asian="10pt"/>
    </style:style>
    <style:style style:name="WW8Num39z1" style:family="text">
      <style:text-properties style:font-name="Courier New1" fo:font-size="10pt" style:font-size-asian="10pt"/>
    </style:style>
    <style:style style:name="WW8Num39z2" style:family="text">
      <style:text-properties style:font-name="Wingdings" fo:font-size="10pt" style:font-size-asian="10pt"/>
    </style:style>
    <style:style style:name="WW8Num40z0" style:family="text">
      <style:text-properties style:font-name="Wingdings"/>
    </style:style>
    <style:style style:name="WW8Num41z0" style:family="text">
      <style:text-properties style:font-name="Symbol" fo:font-size="10pt" style:font-size-asian="10pt"/>
    </style:style>
    <style:style style:name="WW8Num41z1" style:family="text">
      <style:text-properties style:font-name="Courier New1" fo:font-size="10pt" style:font-size-asian="10pt"/>
    </style:style>
    <style:style style:name="WW8Num41z2" style:family="text">
      <style:text-properties style:font-name="Wingdings" fo:font-size="10pt" style:font-size-asian="10pt"/>
    </style:style>
    <style:style style:name="WW8Num4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2" style:family="text">
      <style:text-properties fo:font-size="13pt" fo:font-style="normal" fo:font-weight="bold" style:font-size-asian="13pt" style:font-style-asian="normal" style:font-weight-asian="bold" style:font-size-complex="13pt"/>
    </style:style>
    <style:style style:name="WW8Num4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4z2" style:family="text">
      <style:text-properties fo:font-size="13pt" fo:font-style="normal" fo:font-weight="bold" style:font-size-asian="13pt" style:font-style-asian="normal" style:font-weight-asian="bold" style:font-size-complex="13pt"/>
    </style:style>
    <style:style style:name="段落フォント"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text:style-name="WW8Num29z0" style:num-suffix="." style:num-format="1"/>
      <text:outline-level-style text:level="2" text:style-name="WW8Num29z1" style:num-suffix="." style:num-format="1" text:display-levels="2"/>
      <text:outline-level-style text:level="3" text:style-name="WW8Num29z2" style:num-suffix="." style:num-format="1" text:display-levels="3"/>
      <text:outline-level-style text:level="4" style:num-suffix="." style:num-format="1" text:display-levels="4">
        <style:list-level-properties text:min-label-width="3cm"/>
      </text:outline-level-style>
      <text:outline-level-style text:level="5" style:num-prefix="(" style:num-suffix=")" style:num-format="a" style:num-letter-sync="true">
        <style:list-level-properties text:space-before="3cm" text:min-label-width="0.75cm"/>
      </text:outline-level-style>
      <text:outline-level-style text:level="6" style:num-prefix="(" style:num-suffix=")" style:num-format="i">
        <style:list-level-properties text:space-before="3.75cm" text:min-label-width="0.75cm"/>
      </text:outline-level-style>
      <text:outline-level-style text:level="7" style:num-prefix="(" style:num-suffix=")" style:num-format="1">
        <style:list-level-properties text:space-before="4.499cm" text:min-label-width="0.75cm"/>
      </text:outline-level-style>
      <text:outline-level-style text:level="8" style:num-prefix="(" style:num-suffix=")" style:num-format="a" style:num-letter-sync="true">
        <style:list-level-properties text:space-before="5.25cm" text:min-label-width="0.751cm"/>
      </text:outline-level-style>
      <text:outline-level-style text:level="9" style:num-prefix="(" style:num-suffix=")" style:num-format="i">
        <style:list-level-properties text:space-before="6cm" text:min-label-width="0.75cm"/>
      </text:outline-level-style>
      <text:outline-level-style text:level="10" style:num-format="">
        <style:list-level-properties text:min-label-distance="0.381cm"/>
      </text:outline-level-style>
    </text:outline-style>
    <text:list-style style:name="WW8Num1" text:consecutive-numbering="true">
      <text:list-level-style-bullet text:level="1" text:style-name="WW8Num1z0" style:num-suffix="." text:bullet-char="※">
        <style:list-level-properties text:space-before="3.175cm" text:min-label-width="0.635cm"/>
        <style:text-properties style:font-name="ＭＳ Ｐ明朝"/>
      </text:list-level-style-bullet>
      <text:list-level-style-bullet text:level="2" text:style-name="WW8Num1z1" style:num-suffix="." text:bullet-char="">
        <style:list-level-properties text:space-before="3.916cm" text:min-label-width="0.741cm"/>
        <style:text-properties style:font-name="Wingdings"/>
      </text:list-level-style-bullet>
      <text:list-level-style-bullet text:level="3" text:style-name="WW8Num1z1" style:num-suffix="." text:bullet-char="">
        <style:list-level-properties text:space-before="4.657cm" text:min-label-width="0.741cm"/>
        <style:text-properties style:font-name="Wingdings"/>
      </text:list-level-style-bullet>
      <text:list-level-style-bullet text:level="4" text:style-name="WW8Num1z1" style:num-suffix="." text:bullet-char="">
        <style:list-level-properties text:space-before="5.397cm" text:min-label-width="0.741cm"/>
        <style:text-properties style:font-name="Wingdings"/>
      </text:list-level-style-bullet>
      <text:list-level-style-bullet text:level="5" text:style-name="WW8Num1z1" style:num-suffix="." text:bullet-char="">
        <style:list-level-properties text:space-before="6.138cm" text:min-label-width="0.741cm"/>
        <style:text-properties style:font-name="Wingdings"/>
      </text:list-level-style-bullet>
      <text:list-level-style-bullet text:level="6" text:style-name="WW8Num1z1" style:num-suffix="." text:bullet-char="">
        <style:list-level-properties text:space-before="6.879cm" text:min-label-width="0.741cm"/>
        <style:text-properties style:font-name="Wingdings"/>
      </text:list-level-style-bullet>
      <text:list-level-style-bullet text:level="7" text:style-name="WW8Num1z1" style:num-suffix="." text:bullet-char="">
        <style:list-level-properties text:space-before="7.62cm" text:min-label-width="0.741cm"/>
        <style:text-properties style:font-name="Wingdings"/>
      </text:list-level-style-bullet>
      <text:list-level-style-bullet text:level="8" text:style-name="WW8Num1z1" style:num-suffix="." text:bullet-char="">
        <style:list-level-properties text:space-before="8.361cm" text:min-label-width="0.741cm"/>
        <style:text-properties style:font-name="Wingdings"/>
      </text:list-level-style-bullet>
      <text:list-level-style-bullet text:level="9" text:style-name="WW8Num1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list-level-style-number text:level="1" text:style-name="WW8Num2z0" style:num-suffix="." style:num-format="1"/>
      <text:list-level-style-number text:level="2" text:style-name="WW8Num2z1" style:num-suffix="." style:num-format="1" text:display-levels="2"/>
      <text:list-level-style-number text:level="3" text:style-name="WW8Num2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
      <text:list-level-style-number text:level="1" text:style-name="WW8Num3z0" style:num-suffix="." style:num-format="1"/>
      <text:list-level-style-number text:level="2" text:style-name="WW8Num3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
      <text:list-level-style-number text:level="1" text:style-name="WW8Num4z0" style:num-suffix="." style:num-format="1"/>
      <text:list-level-style-number text:level="2" text:style-name="WW8Num4z1" style:num-suffix="." style:num-format="1" text:display-levels="2"/>
      <text:list-level-style-number text:level="3" text:style-name="WW8Num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list-level-style-number text:level="2" text:style-name="WW8Num5z1" style:num-suffix="." style:num-format="1" text:display-levels="2"/>
      <text:list-level-style-number text:level="3" text:style-name="WW8Num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6">
      <text:list-level-style-number text:level="1" text:style-name="WW8Num6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2.222cm" text:min-label-width="0.741cm"/>
        <style:text-properties style:font-name="ＭＳ Ｐゴシック"/>
      </text:list-level-style-bullet>
      <text:list-level-style-bullet text:level="2" text:style-name="WW8Num7z1" style:num-suffix="." text:bullet-char="">
        <style:list-level-properties text:space-before="2.963cm" text:min-label-width="0.741cm"/>
        <style:text-properties style:font-name="Wingdings"/>
      </text:list-level-style-bullet>
      <text:list-level-style-bullet text:level="3" text:style-name="WW8Num7z1" style:num-suffix="." text:bullet-char="">
        <style:list-level-properties text:space-before="3.704cm" text:min-label-width="0.741cm"/>
        <style:text-properties style:font-name="Wingdings"/>
      </text:list-level-style-bullet>
      <text:list-level-style-bullet text:level="4" text:style-name="WW8Num7z1" style:num-suffix="." text:bullet-char="">
        <style:list-level-properties text:space-before="4.445cm" text:min-label-width="0.741cm"/>
        <style:text-properties style:font-name="Wingdings"/>
      </text:list-level-style-bullet>
      <text:list-level-style-bullet text:level="5" text:style-name="WW8Num7z1" style:num-suffix="." text:bullet-char="">
        <style:list-level-properties text:space-before="5.186cm" text:min-label-width="0.741cm"/>
        <style:text-properties style:font-name="Wingdings"/>
      </text:list-level-style-bullet>
      <text:list-level-style-bullet text:level="6" text:style-name="WW8Num7z1" style:num-suffix="." text:bullet-char="">
        <style:list-level-properties text:space-before="5.927cm" text:min-label-width="0.741cm"/>
        <style:text-properties style:font-name="Wingdings"/>
      </text:list-level-style-bullet>
      <text:list-level-style-bullet text:level="7" text:style-name="WW8Num7z1" style:num-suffix="." text:bullet-char="">
        <style:list-level-properties text:space-before="6.667cm" text:min-label-width="0.741cm"/>
        <style:text-properties style:font-name="Wingdings"/>
      </text:list-level-style-bullet>
      <text:list-level-style-bullet text:level="8" text:style-name="WW8Num7z1" style:num-suffix="." text:bullet-char="">
        <style:list-level-properties text:space-before="7.408cm" text:min-label-width="0.741cm"/>
        <style:text-properties style:font-name="Wingdings"/>
      </text:list-level-style-bullet>
      <text:list-level-style-bullet text:level="9" text:style-name="WW8Num7z1" style:num-suffix="." text:bullet-char="">
        <style:list-level-properties text:space-before="8.149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1" style:num-suffix="." text:bullet-char="o">
        <style:list-level-properties text:space-before="0.635cm" text:min-label-width="0.635cm"/>
        <style:text-properties style:font-name="Courier New"/>
      </text:list-level-style-bullet>
      <text:list-level-style-bullet text:level="3" text:style-name="WW8Num9z2" style:num-suffix="." text:bullet-char="">
        <style:list-level-properties text:space-before="1.905cm" text:min-label-width="0.635cm"/>
        <style:text-properties style:font-name="Wingdings"/>
      </text:list-level-style-bullet>
      <text:list-level-style-bullet text:level="4" text:style-name="WW8Num9z2" style:num-suffix="." text:bullet-char="">
        <style:list-level-properties text:space-before="3.175cm" text:min-label-width="0.635cm"/>
        <style:text-properties style:font-name="Wingdings"/>
      </text:list-level-style-bullet>
      <text:list-level-style-bullet text:level="5" text:style-name="WW8Num9z2" style:num-suffix="." text:bullet-char="">
        <style:list-level-properties text:space-before="4.445cm" text:min-label-width="0.635cm"/>
        <style:text-properties style:font-name="Wingdings"/>
      </text:list-level-style-bullet>
      <text:list-level-style-bullet text:level="6" text:style-name="WW8Num9z2" style:num-suffix="." text:bullet-char="">
        <style:list-level-properties text:space-before="5.715cm" text:min-label-width="0.635cm"/>
        <style:text-properties style:font-name="Wingdings"/>
      </text:list-level-style-bullet>
      <text:list-level-style-bullet text:level="7" text:style-name="WW8Num9z2" style:num-suffix="." text:bullet-char="">
        <style:list-level-properties text:space-before="6.985cm" text:min-label-width="0.635cm"/>
        <style:text-properties style:font-name="Wingdings"/>
      </text:list-level-style-bullet>
      <text:list-level-style-bullet text:level="8" text:style-name="WW8Num9z2" style:num-suffix="." text:bullet-char="">
        <style:list-level-properties text:space-before="8.255cm" text:min-label-width="0.635cm"/>
        <style:text-properties style:font-name="Wingdings"/>
      </text:list-level-style-bullet>
      <text:list-level-style-bullet text:level="9" text:style-name="WW8Num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3.175cm" text:min-label-width="0.741cm"/>
        <style:text-properties style:font-name="Wingdings"/>
      </text:list-level-style-bullet>
      <text:list-level-style-bullet text:level="2" text:style-name="WW8Num10z0" style:num-suffix="." text:bullet-char="">
        <style:list-level-properties text:space-before="3.916cm" text:min-label-width="0.741cm"/>
        <style:text-properties style:font-name="Wingdings"/>
      </text:list-level-style-bullet>
      <text:list-level-style-bullet text:level="3" text:style-name="WW8Num10z0" style:num-suffix="." text:bullet-char="">
        <style:list-level-properties text:space-before="4.657cm" text:min-label-width="0.741cm"/>
        <style:text-properties style:font-name="Wingdings"/>
      </text:list-level-style-bullet>
      <text:list-level-style-bullet text:level="4" text:style-name="WW8Num10z0" style:num-suffix="." text:bullet-char="">
        <style:list-level-properties text:space-before="5.397cm" text:min-label-width="0.741cm"/>
        <style:text-properties style:font-name="Wingdings"/>
      </text:list-level-style-bullet>
      <text:list-level-style-bullet text:level="5" text:style-name="WW8Num10z0" style:num-suffix="." text:bullet-char="">
        <style:list-level-properties text:space-before="6.138cm" text:min-label-width="0.741cm"/>
        <style:text-properties style:font-name="Wingdings"/>
      </text:list-level-style-bullet>
      <text:list-level-style-bullet text:level="6" text:style-name="WW8Num10z0" style:num-suffix="." text:bullet-char="">
        <style:list-level-properties text:space-before="6.879cm" text:min-label-width="0.741cm"/>
        <style:text-properties style:font-name="Wingdings"/>
      </text:list-level-style-bullet>
      <text:list-level-style-bullet text:level="7" text:style-name="WW8Num10z0" style:num-suffix="." text:bullet-char="">
        <style:list-level-properties text:space-before="7.62cm" text:min-label-width="0.741cm"/>
        <style:text-properties style:font-name="Wingdings"/>
      </text:list-level-style-bullet>
      <text:list-level-style-bullet text:level="8" text:style-name="WW8Num10z0" style:num-suffix="." text:bullet-char="">
        <style:list-level-properties text:space-before="8.361cm" text:min-label-width="0.741cm"/>
        <style:text-properties style:font-name="Wingdings"/>
      </text:list-level-style-bullet>
      <text:list-level-style-bullet text:level="9" text:style-name="WW8Num1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1">
      <text:list-level-style-number text:level="1" style:num-format="1">
        <style:list-level-properties text:min-label-width="0.75cm"/>
      </text:list-level-style-number>
      <text:list-level-style-number text:level="2" style:num-format="1" text:display-levels="2">
        <style:list-level-properties text:space-before="0.75cm" text:min-label-width="1cm"/>
      </text:list-level-style-number>
      <text:list-level-style-number text:level="3" style:num-format="1" text:display-levels="3">
        <style:list-level-properties text:space-before="1.501cm" text:min-label-width="1cm"/>
      </text:list-level-style-number>
      <text:list-level-style-number text:level="4" style:num-format="1" text:display-levels="4">
        <style:list-level-properties text:space-before="2.251cm" text:min-label-width="1.249cm"/>
      </text:list-level-style-number>
      <text:list-level-style-number text:level="5" style:num-format="1" text:display-levels="5">
        <style:list-level-properties text:space-before="3.001cm" text:min-label-width="1.499cm"/>
      </text:list-level-style-number>
      <text:list-level-style-number text:level="6" style:num-format="1" text:display-levels="6">
        <style:list-level-properties text:space-before="3.75cm" text:min-label-width="2cm"/>
      </text:list-level-style-number>
      <text:list-level-style-number text:level="7" style:num-format="1" text:display-levels="7">
        <style:list-level-properties text:space-before="4.499cm" text:min-label-width="2.251cm"/>
      </text:list-level-style-number>
      <text:list-level-style-number text:level="8" style:num-format="1" text:display-levels="8">
        <style:list-level-properties text:space-before="5.25cm" text:min-label-width="2.501cm"/>
      </text:list-level-style-number>
      <text:list-level-style-number text:level="9" style:num-format="1" text:display-levels="9">
        <style:list-level-properties text:space-before="6cm" text:min-label-width="2.999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space-before="3.175cm" text:min-label-width="0.635cm"/>
        <style:text-properties style:font-name="ＭＳ Ｐ明朝"/>
      </text:list-level-style-bullet>
      <text:list-level-style-bullet text:level="2" text:style-name="WW8Num12z1" style:num-suffix="." text:bullet-char="">
        <style:list-level-properties text:space-before="3.916cm" text:min-label-width="0.741cm"/>
        <style:text-properties style:font-name="Wingdings"/>
      </text:list-level-style-bullet>
      <text:list-level-style-bullet text:level="3" text:style-name="WW8Num12z1" style:num-suffix="." text:bullet-char="">
        <style:list-level-properties text:space-before="4.657cm" text:min-label-width="0.741cm"/>
        <style:text-properties style:font-name="Wingdings"/>
      </text:list-level-style-bullet>
      <text:list-level-style-bullet text:level="4" text:style-name="WW8Num12z1" style:num-suffix="." text:bullet-char="">
        <style:list-level-properties text:space-before="5.397cm" text:min-label-width="0.741cm"/>
        <style:text-properties style:font-name="Wingdings"/>
      </text:list-level-style-bullet>
      <text:list-level-style-bullet text:level="5" text:style-name="WW8Num12z1" style:num-suffix="." text:bullet-char="">
        <style:list-level-properties text:space-before="6.138cm" text:min-label-width="0.741cm"/>
        <style:text-properties style:font-name="Wingdings"/>
      </text:list-level-style-bullet>
      <text:list-level-style-bullet text:level="6" text:style-name="WW8Num12z1" style:num-suffix="." text:bullet-char="">
        <style:list-level-properties text:space-before="6.879cm" text:min-label-width="0.741cm"/>
        <style:text-properties style:font-name="Wingdings"/>
      </text:list-level-style-bullet>
      <text:list-level-style-bullet text:level="7" text:style-name="WW8Num12z1" style:num-suffix="." text:bullet-char="">
        <style:list-level-properties text:space-before="7.62cm" text:min-label-width="0.741cm"/>
        <style:text-properties style:font-name="Wingdings"/>
      </text:list-level-style-bullet>
      <text:list-level-style-bullet text:level="8" text:style-name="WW8Num12z1" style:num-suffix="." text:bullet-char="">
        <style:list-level-properties text:space-before="8.361cm" text:min-label-width="0.741cm"/>
        <style:text-properties style:font-name="Wingdings"/>
      </text:list-level-style-bullet>
      <text:list-level-style-bullet text:level="9" text:style-name="WW8Num12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list-level-style-number text:level="1" text:style-name="WW8Num13z0" style:num-suffix="." style:num-format="1"/>
      <text:list-level-style-number text:level="2" text:style-name="WW8Num13z1" style:num-suffix="." style:num-format="1" text:display-levels="2"/>
      <text:list-level-style-number text:level="3" text:style-name="WW8Num1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4">
      <text:list-level-style-number text:level="1" text:style-name="WW8Num14z0" style:num-suffix="." style:num-format="1"/>
      <text:list-level-style-number text:level="2" text:style-name="WW8Num14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5">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0.635cm" text:min-label-width="0.635cm"/>
        <style:text-properties style:font-name="Courier New"/>
      </text:list-level-style-bullet>
      <text:list-level-style-bullet text:level="3" text:style-name="WW8Num15z2" style:num-suffix="." text:bullet-char="">
        <style:list-level-properties text:space-before="1.905cm" text:min-label-width="0.635cm"/>
        <style:text-properties style:font-name="Wingdings"/>
      </text:list-level-style-bullet>
      <text:list-level-style-bullet text:level="4" text:style-name="WW8Num15z2" style:num-suffix="." text:bullet-char="">
        <style:list-level-properties text:space-before="3.175cm" text:min-label-width="0.635cm"/>
        <style:text-properties style:font-name="Wingdings"/>
      </text:list-level-style-bullet>
      <text:list-level-style-bullet text:level="5" text:style-name="WW8Num15z2" style:num-suffix="." text:bullet-char="">
        <style:list-level-properties text:space-before="4.445cm" text:min-label-width="0.635cm"/>
        <style:text-properties style:font-name="Wingdings"/>
      </text:list-level-style-bullet>
      <text:list-level-style-bullet text:level="6" text:style-name="WW8Num15z2" style:num-suffix="." text:bullet-char="">
        <style:list-level-properties text:space-before="5.715cm" text:min-label-width="0.635cm"/>
        <style:text-properties style:font-name="Wingdings"/>
      </text:list-level-style-bullet>
      <text:list-level-style-bullet text:level="7" text:style-name="WW8Num15z2" style:num-suffix="." text:bullet-char="">
        <style:list-level-properties text:space-before="6.985cm" text:min-label-width="0.635cm"/>
        <style:text-properties style:font-name="Wingdings"/>
      </text:list-level-style-bullet>
      <text:list-level-style-bullet text:level="8" text:style-name="WW8Num15z2" style:num-suffix="." text:bullet-char="">
        <style:list-level-properties text:space-before="8.255cm" text:min-label-width="0.635cm"/>
        <style:text-properties style:font-name="Wingdings"/>
      </text:list-level-style-bullet>
      <text:list-level-style-bullet text:level="9" text:style-name="WW8Num15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number text:level="1" style:num-format="1" text:start-value="2">
        <style:list-level-properties text:min-label-width="0.873cm"/>
      </text:list-level-style-number>
      <text:list-level-style-number text:level="2" style:num-format="1" text:display-levels="2">
        <style:list-level-properties text:space-before="0.318cm" text:min-label-width="1.27cm"/>
      </text:list-level-style-number>
      <text:list-level-style-number text:level="3" style:num-format="1" text:display-levels="3">
        <style:list-level-properties text:min-label-width="1.905cm"/>
      </text:list-level-style-number>
      <text:list-level-style-number text:level="4" style:num-format="1" text:display-levels="4">
        <style:list-level-properties text:min-label-width="2.54cm"/>
      </text:list-level-style-number>
      <text:list-level-style-number text:level="5" style:num-format="1" text:display-levels="5">
        <style:list-level-properties text:min-label-width="2.54cm"/>
      </text:list-level-style-number>
      <text:list-level-style-number text:level="6" style:num-format="1" text:display-levels="6">
        <style:list-level-properties text:min-label-width="3.175cm"/>
      </text:list-level-style-number>
      <text:list-level-style-number text:level="7" style:num-format="1" text:display-levels="7">
        <style:list-level-properties text:min-label-width="3.81cm"/>
      </text:list-level-style-number>
      <text:list-level-style-number text:level="8" style:num-format="1" text:display-levels="8">
        <style:list-level-properties text:min-label-width="4.445cm"/>
      </text:list-level-style-number>
      <text:list-level-style-number text:level="9" style:num-format="1" text:display-levels="9">
        <style:list-level-properties text:min-label-width="5.08cm"/>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635cm" text:min-label-width="0.635cm"/>
        <style:text-properties style:font-name="ＭＳ Ｐゴシック"/>
      </text:list-level-style-bullet>
      <text:list-level-style-bullet text:level="2" text:style-name="WW8Num17z1" style:num-suffix="." text:bullet-char="">
        <style:list-level-properties text:space-before="0.741cm" text:min-label-width="0.741cm"/>
        <style:text-properties style:font-name="Wingdings"/>
      </text:list-level-style-bullet>
      <text:list-level-style-bullet text:level="3" text:style-name="WW8Num17z1" style:num-suffix="." text:bullet-char="">
        <style:list-level-properties text:space-before="1.482cm" text:min-label-width="0.741cm"/>
        <style:text-properties style:font-name="Wingdings"/>
      </text:list-level-style-bullet>
      <text:list-level-style-bullet text:level="4" text:style-name="WW8Num17z1" style:num-suffix="." text:bullet-char="">
        <style:list-level-properties text:space-before="2.222cm" text:min-label-width="0.741cm"/>
        <style:text-properties style:font-name="Wingdings"/>
      </text:list-level-style-bullet>
      <text:list-level-style-bullet text:level="5" text:style-name="WW8Num17z1" style:num-suffix="." text:bullet-char="">
        <style:list-level-properties text:space-before="2.963cm" text:min-label-width="0.741cm"/>
        <style:text-properties style:font-name="Wingdings"/>
      </text:list-level-style-bullet>
      <text:list-level-style-bullet text:level="6" text:style-name="WW8Num17z1" style:num-suffix="." text:bullet-char="">
        <style:list-level-properties text:space-before="3.704cm" text:min-label-width="0.741cm"/>
        <style:text-properties style:font-name="Wingdings"/>
      </text:list-level-style-bullet>
      <text:list-level-style-bullet text:level="7" text:style-name="WW8Num17z1" style:num-suffix="." text:bullet-char="">
        <style:list-level-properties text:space-before="4.445cm" text:min-label-width="0.741cm"/>
        <style:text-properties style:font-name="Wingdings"/>
      </text:list-level-style-bullet>
      <text:list-level-style-bullet text:level="8" text:style-name="WW8Num17z1" style:num-suffix="." text:bullet-char="">
        <style:list-level-properties text:space-before="5.186cm" text:min-label-width="0.741cm"/>
        <style:text-properties style:font-name="Wingdings"/>
      </text:list-level-style-bullet>
      <text:list-level-style-bullet text:level="9" text:style-name="WW8Num17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number text:level="1" style:num-suffix="." style:num-format="1">
        <style:list-level-properties text:min-label-width="0.75cm"/>
      </text:list-level-style-number>
      <text:list-level-style-number text:level="2" style:num-suffix="." style:num-format="1" text:display-levels="2">
        <style:list-level-properties text:min-label-width="1cm"/>
      </text:list-level-style-number>
      <text:list-level-style-number text:level="3" style:num-suffix="." style:num-format="1" text:display-levels="3">
        <style:list-level-properties text:min-label-width="1.251cm"/>
      </text:list-level-style-number>
      <text:list-level-style-number text:level="4" style:num-suffix="." style:num-format="1" text:display-levels="4">
        <style:list-level-properties text:min-label-width="1.501cm"/>
      </text:list-level-style-number>
      <text:list-level-style-number text:level="5" style:num-suffix="." style:num-format="1" text:display-levels="5">
        <style:list-level-properties text:min-label-width="1.75cm"/>
      </text:list-level-style-number>
      <text:list-level-style-number text:level="6" style:num-suffix="." style:num-format="1" text:display-levels="6">
        <style:list-level-properties text:min-label-width="2cm"/>
      </text:list-level-style-number>
      <text:list-level-style-number text:level="7" style:num-suffix="." style:num-format="1" text:display-levels="7">
        <style:list-level-properties text:min-label-width="2.251cm"/>
      </text:list-level-style-number>
      <text:list-level-style-number text:level="8" style:num-suffix="." style:num-format="1" text:display-levels="8">
        <style:list-level-properties text:min-label-width="2.501cm"/>
      </text:list-level-style-number>
      <text:list-level-style-number text:level="9" style:num-suffix="." style:num-format="1" text:display-levels="9">
        <style:list-level-properties text:min-label-width="2.7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bullet text:level="1" text:style-name="WW8Num19z0" style:num-suffix="." text:bullet-char="※">
        <style:list-level-properties text:space-before="-0.635cm" text:min-label-width="0.635cm"/>
        <style:text-properties style:font-name="ＭＳ Ｐゴシック"/>
      </text:list-level-style-bullet>
      <text:list-level-style-bullet text:level="2" text:style-name="WW8Num19z1" style:num-suffix="." text:bullet-char="">
        <style:list-level-properties text:space-before="0.741cm" text:min-label-width="0.741cm"/>
        <style:text-properties style:font-name="Wingdings"/>
      </text:list-level-style-bullet>
      <text:list-level-style-bullet text:level="3" text:style-name="WW8Num19z1" style:num-suffix="." text:bullet-char="">
        <style:list-level-properties text:space-before="1.482cm" text:min-label-width="0.741cm"/>
        <style:text-properties style:font-name="Wingdings"/>
      </text:list-level-style-bullet>
      <text:list-level-style-bullet text:level="4" text:style-name="WW8Num19z1" style:num-suffix="." text:bullet-char="">
        <style:list-level-properties text:space-before="2.222cm" text:min-label-width="0.741cm"/>
        <style:text-properties style:font-name="Wingdings"/>
      </text:list-level-style-bullet>
      <text:list-level-style-bullet text:level="5" text:style-name="WW8Num19z1" style:num-suffix="." text:bullet-char="">
        <style:list-level-properties text:space-before="2.963cm" text:min-label-width="0.741cm"/>
        <style:text-properties style:font-name="Wingdings"/>
      </text:list-level-style-bullet>
      <text:list-level-style-bullet text:level="6" text:style-name="WW8Num19z1" style:num-suffix="." text:bullet-char="">
        <style:list-level-properties text:space-before="3.704cm" text:min-label-width="0.741cm"/>
        <style:text-properties style:font-name="Wingdings"/>
      </text:list-level-style-bullet>
      <text:list-level-style-bullet text:level="7" text:style-name="WW8Num19z1" style:num-suffix="." text:bullet-char="">
        <style:list-level-properties text:space-before="4.445cm" text:min-label-width="0.741cm"/>
        <style:text-properties style:font-name="Wingdings"/>
      </text:list-level-style-bullet>
      <text:list-level-style-bullet text:level="8" text:style-name="WW8Num19z1" style:num-suffix="." text:bullet-char="">
        <style:list-level-properties text:space-before="5.186cm" text:min-label-width="0.741cm"/>
        <style:text-properties style:font-name="Wingdings"/>
      </text:list-level-style-bullet>
      <text:list-level-style-bullet text:level="9" text:style-name="WW8Num19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list-level-style-number text:level="1" text:style-name="WW8Num20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ＭＳ Ｐゴシック"/>
      </text:list-level-style-bullet>
      <text:list-level-style-bullet text:level="2" text:style-name="WW8Num21z1" style:num-suffix="." text:bullet-char="">
        <style:list-level-properties text:space-before="0.106cm" text:min-label-width="0.741cm"/>
        <style:text-properties style:font-name="Wingdings"/>
      </text:list-level-style-bullet>
      <text:list-level-style-bullet text:level="3" text:style-name="WW8Num21z1" style:num-suffix="." text:bullet-char="">
        <style:list-level-properties text:space-before="0.847cm" text:min-label-width="0.741cm"/>
        <style:text-properties style:font-name="Wingdings"/>
      </text:list-level-style-bullet>
      <text:list-level-style-bullet text:level="4" text:style-name="WW8Num21z1" style:num-suffix="." text:bullet-char="">
        <style:list-level-properties text:space-before="1.587cm" text:min-label-width="0.741cm"/>
        <style:text-properties style:font-name="Wingdings"/>
      </text:list-level-style-bullet>
      <text:list-level-style-bullet text:level="5" text:style-name="WW8Num21z1" style:num-suffix="." text:bullet-char="">
        <style:list-level-properties text:space-before="2.328cm" text:min-label-width="0.741cm"/>
        <style:text-properties style:font-name="Wingdings"/>
      </text:list-level-style-bullet>
      <text:list-level-style-bullet text:level="6" text:style-name="WW8Num21z1" style:num-suffix="." text:bullet-char="">
        <style:list-level-properties text:space-before="3.069cm" text:min-label-width="0.741cm"/>
        <style:text-properties style:font-name="Wingdings"/>
      </text:list-level-style-bullet>
      <text:list-level-style-bullet text:level="7" text:style-name="WW8Num21z1" style:num-suffix="." text:bullet-char="">
        <style:list-level-properties text:space-before="3.81cm" text:min-label-width="0.741cm"/>
        <style:text-properties style:font-name="Wingdings"/>
      </text:list-level-style-bullet>
      <text:list-level-style-bullet text:level="8" text:style-name="WW8Num21z1" style:num-suffix="." text:bullet-char="">
        <style:list-level-properties text:space-before="4.551cm" text:min-label-width="0.741cm"/>
        <style:text-properties style:font-name="Wingdings"/>
      </text:list-level-style-bullet>
      <text:list-level-style-bullet text:level="9" text:style-name="WW8Num21z1"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list-level-style-bullet text:level="1" text:style-name="WW8Num22z0" style:num-suffix="." text:bullet-char="">
        <style:list-level-properties text:space-before="-0.635cm" text:min-label-width="0.635cm"/>
        <style:text-properties style:font-name="Symbol"/>
      </text:list-level-style-bullet>
      <text:list-level-style-bullet text:level="2" text:style-name="WW8Num22z1" style:num-suffix="." text:bullet-char="o">
        <style:list-level-properties text:space-before="0.635cm" text:min-label-width="0.635cm"/>
        <style:text-properties style:font-name="Courier New"/>
      </text:list-level-style-bullet>
      <text:list-level-style-bullet text:level="3" text:style-name="WW8Num22z2" style:num-suffix="." text:bullet-char="">
        <style:list-level-properties text:space-before="1.905cm" text:min-label-width="0.635cm"/>
        <style:text-properties style:font-name="Wingdings"/>
      </text:list-level-style-bullet>
      <text:list-level-style-bullet text:level="4" text:style-name="WW8Num22z2" style:num-suffix="." text:bullet-char="">
        <style:list-level-properties text:space-before="3.175cm" text:min-label-width="0.635cm"/>
        <style:text-properties style:font-name="Wingdings"/>
      </text:list-level-style-bullet>
      <text:list-level-style-bullet text:level="5" text:style-name="WW8Num22z2" style:num-suffix="." text:bullet-char="">
        <style:list-level-properties text:space-before="4.445cm" text:min-label-width="0.635cm"/>
        <style:text-properties style:font-name="Wingdings"/>
      </text:list-level-style-bullet>
      <text:list-level-style-bullet text:level="6" text:style-name="WW8Num22z2" style:num-suffix="." text:bullet-char="">
        <style:list-level-properties text:space-before="5.715cm" text:min-label-width="0.635cm"/>
        <style:text-properties style:font-name="Wingdings"/>
      </text:list-level-style-bullet>
      <text:list-level-style-bullet text:level="7" text:style-name="WW8Num22z2" style:num-suffix="." text:bullet-char="">
        <style:list-level-properties text:space-before="6.985cm" text:min-label-width="0.635cm"/>
        <style:text-properties style:font-name="Wingdings"/>
      </text:list-level-style-bullet>
      <text:list-level-style-bullet text:level="8" text:style-name="WW8Num22z2" style:num-suffix="." text:bullet-char="">
        <style:list-level-properties text:space-before="8.255cm" text:min-label-width="0.635cm"/>
        <style:text-properties style:font-name="Wingdings"/>
      </text:list-level-style-bullet>
      <text:list-level-style-bullet text:level="9" text:style-name="WW8Num2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list-level-style-number text:level="1" text:style-name="WW8Num23z0" style:num-suffix="." style:num-format="1"/>
      <text:list-level-style-number text:level="2" text:style-name="WW8Num23z1" style:num-suffix="." style:num-format="1" text:display-levels="2"/>
      <text:list-level-style-number text:level="3" text:style-name="WW8Num2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4">
      <text:list-level-style-number text:level="1" text:style-name="WW8Num24z0" style:num-suffix="." style:num-format="1"/>
      <text:list-level-style-number text:level="2" text:style-name="WW8Num24z1" style:num-suffix="." style:num-format="1" text:display-levels="2"/>
      <text:list-level-style-number text:level="3" text:style-name="WW8Num2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5">
      <text:list-level-style-number text:level="1" text:style-name="WW8Num25z0" style:num-suffix="." style:num-format="1"/>
      <text:list-level-style-number text:level="2" text:style-name="WW8Num25z1" style:num-suffix="." style:num-format="1" text:display-levels="2"/>
      <text:list-level-style-number text:level="3" text:style-name="WW8Num2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6">
      <text:list-level-style-bullet text:level="1" text:style-name="WW8Num26z0" style:num-suffix="." text:bullet-char="">
        <style:list-level-properties text:min-label-width="0.635cm"/>
        <style:text-properties style:font-name="Symbol"/>
      </text:list-level-style-bullet>
      <text:list-level-style-bullet text:level="2" text:style-name="WW8Num26z1" style:num-suffix="." text:bullet-char="o">
        <style:list-level-properties text:space-before="1.27cm" text:min-label-width="0.635cm"/>
        <style:text-properties style:font-name="Courier New"/>
      </text:list-level-style-bullet>
      <text:list-level-style-bullet text:level="3" text:style-name="WW8Num26z2" style:num-suffix="." text:bullet-char="">
        <style:list-level-properties text:space-before="2.54cm" text:min-label-width="0.635cm"/>
        <style:text-properties style:font-name="Wingdings"/>
      </text:list-level-style-bullet>
      <text:list-level-style-bullet text:level="4" text:style-name="WW8Num26z2" style:num-suffix="." text:bullet-char="">
        <style:list-level-properties text:space-before="3.81cm" text:min-label-width="0.635cm"/>
        <style:text-properties style:font-name="Wingdings"/>
      </text:list-level-style-bullet>
      <text:list-level-style-bullet text:level="5" text:style-name="WW8Num26z2" style:num-suffix="." text:bullet-char="">
        <style:list-level-properties text:space-before="5.08cm" text:min-label-width="0.635cm"/>
        <style:text-properties style:font-name="Wingdings"/>
      </text:list-level-style-bullet>
      <text:list-level-style-bullet text:level="6" text:style-name="WW8Num26z2" style:num-suffix="." text:bullet-char="">
        <style:list-level-properties text:space-before="6.35cm" text:min-label-width="0.635cm"/>
        <style:text-properties style:font-name="Wingdings"/>
      </text:list-level-style-bullet>
      <text:list-level-style-bullet text:level="7" text:style-name="WW8Num26z2" style:num-suffix="." text:bullet-char="">
        <style:list-level-properties text:space-before="7.62cm" text:min-label-width="0.635cm"/>
        <style:text-properties style:font-name="Wingdings"/>
      </text:list-level-style-bullet>
      <text:list-level-style-bullet text:level="8" text:style-name="WW8Num26z2" style:num-suffix="." text:bullet-char="">
        <style:list-level-properties text:space-before="8.89cm" text:min-label-width="0.635cm"/>
        <style:text-properties style:font-name="Wingdings"/>
      </text:list-level-style-bullet>
      <text:list-level-style-bullet text:level="9" text:style-name="WW8Num2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7">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1" style:num-suffix="." text:bullet-char="o">
        <style:list-level-properties text:space-before="0.635cm" text:min-label-width="0.635cm"/>
        <style:text-properties style:font-name="Courier New"/>
      </text:list-level-style-bullet>
      <text:list-level-style-bullet text:level="3" text:style-name="WW8Num28z2" style:num-suffix="." text:bullet-char="">
        <style:list-level-properties text:space-before="1.905cm" text:min-label-width="0.635cm"/>
        <style:text-properties style:font-name="Wingdings"/>
      </text:list-level-style-bullet>
      <text:list-level-style-bullet text:level="4" text:style-name="WW8Num28z2" style:num-suffix="." text:bullet-char="">
        <style:list-level-properties text:space-before="3.175cm" text:min-label-width="0.635cm"/>
        <style:text-properties style:font-name="Wingdings"/>
      </text:list-level-style-bullet>
      <text:list-level-style-bullet text:level="5" text:style-name="WW8Num28z2" style:num-suffix="." text:bullet-char="">
        <style:list-level-properties text:space-before="4.445cm" text:min-label-width="0.635cm"/>
        <style:text-properties style:font-name="Wingdings"/>
      </text:list-level-style-bullet>
      <text:list-level-style-bullet text:level="6" text:style-name="WW8Num28z2" style:num-suffix="." text:bullet-char="">
        <style:list-level-properties text:space-before="5.715cm" text:min-label-width="0.635cm"/>
        <style:text-properties style:font-name="Wingdings"/>
      </text:list-level-style-bullet>
      <text:list-level-style-bullet text:level="7" text:style-name="WW8Num28z2" style:num-suffix="." text:bullet-char="">
        <style:list-level-properties text:space-before="6.985cm" text:min-label-width="0.635cm"/>
        <style:text-properties style:font-name="Wingdings"/>
      </text:list-level-style-bullet>
      <text:list-level-style-bullet text:level="8" text:style-name="WW8Num28z2" style:num-suffix="." text:bullet-char="">
        <style:list-level-properties text:space-before="8.255cm" text:min-label-width="0.635cm"/>
        <style:text-properties style:font-name="Wingdings"/>
      </text:list-level-style-bullet>
      <text:list-level-style-bullet text:level="9" text:style-name="WW8Num2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bullet text:level="1" text:style-name="WW8Num31z0" style:num-suffix="." text:bullet-char="">
        <style:list-level-properties text:space-before="3.175cm" text:min-label-width="0.741cm"/>
        <style:text-properties style:font-name="Wingdings"/>
      </text:list-level-style-bullet>
      <text:list-level-style-bullet text:level="2" text:style-name="WW8Num31z0" style:num-suffix="." text:bullet-char="">
        <style:list-level-properties text:space-before="3.916cm" text:min-label-width="0.741cm"/>
        <style:text-properties style:font-name="Wingdings"/>
      </text:list-level-style-bullet>
      <text:list-level-style-bullet text:level="3" text:style-name="WW8Num31z0" style:num-suffix="." text:bullet-char="">
        <style:list-level-properties text:space-before="4.657cm" text:min-label-width="0.741cm"/>
        <style:text-properties style:font-name="Wingdings"/>
      </text:list-level-style-bullet>
      <text:list-level-style-bullet text:level="4" text:style-name="WW8Num31z0" style:num-suffix="." text:bullet-char="">
        <style:list-level-properties text:space-before="5.397cm" text:min-label-width="0.741cm"/>
        <style:text-properties style:font-name="Wingdings"/>
      </text:list-level-style-bullet>
      <text:list-level-style-bullet text:level="5" text:style-name="WW8Num31z0" style:num-suffix="." text:bullet-char="">
        <style:list-level-properties text:space-before="6.138cm" text:min-label-width="0.741cm"/>
        <style:text-properties style:font-name="Wingdings"/>
      </text:list-level-style-bullet>
      <text:list-level-style-bullet text:level="6" text:style-name="WW8Num31z0" style:num-suffix="." text:bullet-char="">
        <style:list-level-properties text:space-before="6.879cm" text:min-label-width="0.741cm"/>
        <style:text-properties style:font-name="Wingdings"/>
      </text:list-level-style-bullet>
      <text:list-level-style-bullet text:level="7" text:style-name="WW8Num31z0" style:num-suffix="." text:bullet-char="">
        <style:list-level-properties text:space-before="7.62cm" text:min-label-width="0.741cm"/>
        <style:text-properties style:font-name="Wingdings"/>
      </text:list-level-style-bullet>
      <text:list-level-style-bullet text:level="8" text:style-name="WW8Num31z0" style:num-suffix="." text:bullet-char="">
        <style:list-level-properties text:space-before="8.361cm" text:min-label-width="0.741cm"/>
        <style:text-properties style:font-name="Wingdings"/>
      </text:list-level-style-bullet>
      <text:list-level-style-bullet text:level="9" text:style-name="WW8Num31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2">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0.635cm" text:min-label-width="0.635cm"/>
        <style:text-properties style:font-name="Courier New"/>
      </text:list-level-style-bullet>
      <text:list-level-style-bullet text:level="3" text:style-name="WW8Num32z2" style:num-suffix="." text:bullet-char="">
        <style:list-level-properties text:space-before="1.905cm" text:min-label-width="0.635cm"/>
        <style:text-properties style:font-name="Wingdings"/>
      </text:list-level-style-bullet>
      <text:list-level-style-bullet text:level="4" text:style-name="WW8Num32z2" style:num-suffix="." text:bullet-char="">
        <style:list-level-properties text:space-before="3.175cm" text:min-label-width="0.635cm"/>
        <style:text-properties style:font-name="Wingdings"/>
      </text:list-level-style-bullet>
      <text:list-level-style-bullet text:level="5" text:style-name="WW8Num32z2" style:num-suffix="." text:bullet-char="">
        <style:list-level-properties text:space-before="4.445cm" text:min-label-width="0.635cm"/>
        <style:text-properties style:font-name="Wingdings"/>
      </text:list-level-style-bullet>
      <text:list-level-style-bullet text:level="6" text:style-name="WW8Num32z2" style:num-suffix="." text:bullet-char="">
        <style:list-level-properties text:space-before="5.715cm" text:min-label-width="0.635cm"/>
        <style:text-properties style:font-name="Wingdings"/>
      </text:list-level-style-bullet>
      <text:list-level-style-bullet text:level="7" text:style-name="WW8Num32z2" style:num-suffix="." text:bullet-char="">
        <style:list-level-properties text:space-before="6.985cm" text:min-label-width="0.635cm"/>
        <style:text-properties style:font-name="Wingdings"/>
      </text:list-level-style-bullet>
      <text:list-level-style-bullet text:level="8" text:style-name="WW8Num32z2" style:num-suffix="." text:bullet-char="">
        <style:list-level-properties text:space-before="8.255cm" text:min-label-width="0.635cm"/>
        <style:text-properties style:font-name="Wingdings"/>
      </text:list-level-style-bullet>
      <text:list-level-style-bullet text:level="9" text:style-name="WW8Num3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741cm"/>
        <style:text-properties style:font-name="Wingdings"/>
      </text:list-level-style-bullet>
      <text:list-level-style-bullet text:level="2" text:style-name="WW8Num33z0" style:num-suffix="." text:bullet-char="">
        <style:list-level-properties text:space-before="0.106cm" text:min-label-width="0.741cm"/>
        <style:text-properties style:font-name="Wingdings"/>
      </text:list-level-style-bullet>
      <text:list-level-style-bullet text:level="3" text:style-name="WW8Num33z0" style:num-suffix="." text:bullet-char="">
        <style:list-level-properties text:space-before="0.847cm" text:min-label-width="0.741cm"/>
        <style:text-properties style:font-name="Wingdings"/>
      </text:list-level-style-bullet>
      <text:list-level-style-bullet text:level="4" text:style-name="WW8Num33z0" style:num-suffix="." text:bullet-char="">
        <style:list-level-properties text:space-before="1.587cm" text:min-label-width="0.741cm"/>
        <style:text-properties style:font-name="Wingdings"/>
      </text:list-level-style-bullet>
      <text:list-level-style-bullet text:level="5" text:style-name="WW8Num33z0" style:num-suffix="." text:bullet-char="">
        <style:list-level-properties text:space-before="2.328cm" text:min-label-width="0.741cm"/>
        <style:text-properties style:font-name="Wingdings"/>
      </text:list-level-style-bullet>
      <text:list-level-style-bullet text:level="6" text:style-name="WW8Num33z0" style:num-suffix="." text:bullet-char="">
        <style:list-level-properties text:space-before="3.069cm" text:min-label-width="0.741cm"/>
        <style:text-properties style:font-name="Wingdings"/>
      </text:list-level-style-bullet>
      <text:list-level-style-bullet text:level="7" text:style-name="WW8Num33z0" style:num-suffix="." text:bullet-char="">
        <style:list-level-properties text:space-before="3.81cm" text:min-label-width="0.741cm"/>
        <style:text-properties style:font-name="Wingdings"/>
      </text:list-level-style-bullet>
      <text:list-level-style-bullet text:level="8" text:style-name="WW8Num33z0" style:num-suffix="." text:bullet-char="">
        <style:list-level-properties text:space-before="4.551cm" text:min-label-width="0.741cm"/>
        <style:text-properties style:font-name="Wingdings"/>
      </text:list-level-style-bullet>
      <text:list-level-style-bullet text:level="9" text:style-name="WW8Num33z0"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list-level-style-number text:level="1" style:num-suffix="." style:num-format="1">
        <style:list-level-properties text:min-label-width="1.244cm"/>
      </text:list-level-style-number>
      <text:list-level-style-number text:level="2" style:num-suffix="." style:num-format="1" text:display-levels="2">
        <style:list-level-properties text:min-label-width="1.244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35">
      <text:list-level-style-number text:level="1" style:num-suffix="." style:num-format="1">
        <style:list-level-properties text:min-label-width="0.75cm"/>
      </text:list-level-style-number>
      <text:list-level-style-number text:level="2" style:num-suffix="." style:num-format="1" text:display-levels="2">
        <style:list-level-properties text:space-before="0.75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6">
      <text:list-level-style-bullet text:level="1" text:style-name="WW8Num36z0" style:num-suffix="." text:bullet-char="">
        <style:list-level-properties text:space-before="-0.635cm" text:min-label-width="0.635cm"/>
        <style:text-properties style:font-name="Symbol"/>
      </text:list-level-style-bullet>
      <text:list-level-style-bullet text:level="2" text:style-name="WW8Num36z1" style:num-suffix="." text:bullet-char="o">
        <style:list-level-properties text:space-before="0.635cm" text:min-label-width="0.635cm"/>
        <style:text-properties style:font-name="Courier New"/>
      </text:list-level-style-bullet>
      <text:list-level-style-bullet text:level="3" text:style-name="WW8Num36z2" style:num-suffix="." text:bullet-char="">
        <style:list-level-properties text:space-before="1.905cm" text:min-label-width="0.635cm"/>
        <style:text-properties style:font-name="Wingdings"/>
      </text:list-level-style-bullet>
      <text:list-level-style-bullet text:level="4" text:style-name="WW8Num36z2" style:num-suffix="." text:bullet-char="">
        <style:list-level-properties text:space-before="3.175cm" text:min-label-width="0.635cm"/>
        <style:text-properties style:font-name="Wingdings"/>
      </text:list-level-style-bullet>
      <text:list-level-style-bullet text:level="5" text:style-name="WW8Num36z2" style:num-suffix="." text:bullet-char="">
        <style:list-level-properties text:space-before="4.445cm" text:min-label-width="0.635cm"/>
        <style:text-properties style:font-name="Wingdings"/>
      </text:list-level-style-bullet>
      <text:list-level-style-bullet text:level="6" text:style-name="WW8Num36z2" style:num-suffix="." text:bullet-char="">
        <style:list-level-properties text:space-before="5.715cm" text:min-label-width="0.635cm"/>
        <style:text-properties style:font-name="Wingdings"/>
      </text:list-level-style-bullet>
      <text:list-level-style-bullet text:level="7" text:style-name="WW8Num36z2" style:num-suffix="." text:bullet-char="">
        <style:list-level-properties text:space-before="6.985cm" text:min-label-width="0.635cm"/>
        <style:text-properties style:font-name="Wingdings"/>
      </text:list-level-style-bullet>
      <text:list-level-style-bullet text:level="8" text:style-name="WW8Num36z2" style:num-suffix="." text:bullet-char="">
        <style:list-level-properties text:space-before="8.255cm" text:min-label-width="0.635cm"/>
        <style:text-properties style:font-name="Wingdings"/>
      </text:list-level-style-bullet>
      <text:list-level-style-bullet text:level="9" text:style-name="WW8Num36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1" style:num-suffix="." text:bullet-char="o">
        <style:list-level-properties text:space-before="0.635cm" text:min-label-width="0.635cm"/>
        <style:text-properties style:font-name="Courier New"/>
      </text:list-level-style-bullet>
      <text:list-level-style-bullet text:level="3" text:style-name="WW8Num37z2" style:num-suffix="." text:bullet-char="">
        <style:list-level-properties text:space-before="1.905cm" text:min-label-width="0.635cm"/>
        <style:text-properties style:font-name="Wingdings"/>
      </text:list-level-style-bullet>
      <text:list-level-style-bullet text:level="4" text:style-name="WW8Num37z2" style:num-suffix="." text:bullet-char="">
        <style:list-level-properties text:space-before="3.175cm" text:min-label-width="0.635cm"/>
        <style:text-properties style:font-name="Wingdings"/>
      </text:list-level-style-bullet>
      <text:list-level-style-bullet text:level="5" text:style-name="WW8Num37z2" style:num-suffix="." text:bullet-char="">
        <style:list-level-properties text:space-before="4.445cm" text:min-label-width="0.635cm"/>
        <style:text-properties style:font-name="Wingdings"/>
      </text:list-level-style-bullet>
      <text:list-level-style-bullet text:level="6" text:style-name="WW8Num37z2" style:num-suffix="." text:bullet-char="">
        <style:list-level-properties text:space-before="5.715cm" text:min-label-width="0.635cm"/>
        <style:text-properties style:font-name="Wingdings"/>
      </text:list-level-style-bullet>
      <text:list-level-style-bullet text:level="7" text:style-name="WW8Num37z2" style:num-suffix="." text:bullet-char="">
        <style:list-level-properties text:space-before="6.985cm" text:min-label-width="0.635cm"/>
        <style:text-properties style:font-name="Wingdings"/>
      </text:list-level-style-bullet>
      <text:list-level-style-bullet text:level="8" text:style-name="WW8Num37z2" style:num-suffix="." text:bullet-char="">
        <style:list-level-properties text:space-before="8.255cm" text:min-label-width="0.635cm"/>
        <style:text-properties style:font-name="Wingdings"/>
      </text:list-level-style-bullet>
      <text:list-level-style-bullet text:level="9" text:style-name="WW8Num37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0.635cm" text:min-label-width="0.635cm"/>
        <style:text-properties style:font-name="Courier New"/>
      </text:list-level-style-bullet>
      <text:list-level-style-bullet text:level="3" text:style-name="WW8Num38z2" style:num-suffix="." text:bullet-char="">
        <style:list-level-properties text:space-before="1.905cm" text:min-label-width="0.635cm"/>
        <style:text-properties style:font-name="Wingdings"/>
      </text:list-level-style-bullet>
      <text:list-level-style-bullet text:level="4" text:style-name="WW8Num38z2" style:num-suffix="." text:bullet-char="">
        <style:list-level-properties text:space-before="3.175cm" text:min-label-width="0.635cm"/>
        <style:text-properties style:font-name="Wingdings"/>
      </text:list-level-style-bullet>
      <text:list-level-style-bullet text:level="5" text:style-name="WW8Num38z2" style:num-suffix="." text:bullet-char="">
        <style:list-level-properties text:space-before="4.445cm" text:min-label-width="0.635cm"/>
        <style:text-properties style:font-name="Wingdings"/>
      </text:list-level-style-bullet>
      <text:list-level-style-bullet text:level="6" text:style-name="WW8Num38z2" style:num-suffix="." text:bullet-char="">
        <style:list-level-properties text:space-before="5.715cm" text:min-label-width="0.635cm"/>
        <style:text-properties style:font-name="Wingdings"/>
      </text:list-level-style-bullet>
      <text:list-level-style-bullet text:level="7" text:style-name="WW8Num38z2" style:num-suffix="." text:bullet-char="">
        <style:list-level-properties text:space-before="6.985cm" text:min-label-width="0.635cm"/>
        <style:text-properties style:font-name="Wingdings"/>
      </text:list-level-style-bullet>
      <text:list-level-style-bullet text:level="8" text:style-name="WW8Num38z2" style:num-suffix="." text:bullet-char="">
        <style:list-level-properties text:space-before="8.255cm" text:min-label-width="0.635cm"/>
        <style:text-properties style:font-name="Wingdings"/>
      </text:list-level-style-bullet>
      <text:list-level-style-bullet text:level="9" text:style-name="WW8Num3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list-level-style-bullet text:level="1" text:style-name="WW8Num39z0" style:num-suffix="." text:bullet-char="">
        <style:list-level-properties text:space-before="-0.635cm" text:min-label-width="0.635cm"/>
        <style:text-properties style:font-name="Symbol"/>
      </text:list-level-style-bullet>
      <text:list-level-style-bullet text:level="2" text:style-name="WW8Num39z1" style:num-suffix="." text:bullet-char="o">
        <style:list-level-properties text:space-before="0.635cm" text:min-label-width="0.635cm"/>
        <style:text-properties style:font-name="Courier New"/>
      </text:list-level-style-bullet>
      <text:list-level-style-bullet text:level="3" text:style-name="WW8Num39z2" style:num-suffix="." text:bullet-char="">
        <style:list-level-properties text:space-before="1.905cm" text:min-label-width="0.635cm"/>
        <style:text-properties style:font-name="Wingdings"/>
      </text:list-level-style-bullet>
      <text:list-level-style-bullet text:level="4" text:style-name="WW8Num39z2" style:num-suffix="." text:bullet-char="">
        <style:list-level-properties text:space-before="3.175cm" text:min-label-width="0.635cm"/>
        <style:text-properties style:font-name="Wingdings"/>
      </text:list-level-style-bullet>
      <text:list-level-style-bullet text:level="5" text:style-name="WW8Num39z2" style:num-suffix="." text:bullet-char="">
        <style:list-level-properties text:space-before="4.445cm" text:min-label-width="0.635cm"/>
        <style:text-properties style:font-name="Wingdings"/>
      </text:list-level-style-bullet>
      <text:list-level-style-bullet text:level="6" text:style-name="WW8Num39z2" style:num-suffix="." text:bullet-char="">
        <style:list-level-properties text:space-before="5.715cm" text:min-label-width="0.635cm"/>
        <style:text-properties style:font-name="Wingdings"/>
      </text:list-level-style-bullet>
      <text:list-level-style-bullet text:level="7" text:style-name="WW8Num39z2" style:num-suffix="." text:bullet-char="">
        <style:list-level-properties text:space-before="6.985cm" text:min-label-width="0.635cm"/>
        <style:text-properties style:font-name="Wingdings"/>
      </text:list-level-style-bullet>
      <text:list-level-style-bullet text:level="8" text:style-name="WW8Num39z2" style:num-suffix="." text:bullet-char="">
        <style:list-level-properties text:space-before="8.255cm" text:min-label-width="0.635cm"/>
        <style:text-properties style:font-name="Wingdings"/>
      </text:list-level-style-bullet>
      <text:list-level-style-bullet text:level="9" text:style-name="WW8Num3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0" text:consecutive-numbering="true">
      <text:list-level-style-bullet text:level="1" text:style-name="WW8Num40z0" style:num-suffix="." text:bullet-char="">
        <style:list-level-properties text:space-before="3.175cm" text:min-label-width="0.741cm"/>
        <style:text-properties style:font-name="Wingdings"/>
      </text:list-level-style-bullet>
      <text:list-level-style-bullet text:level="2" text:style-name="WW8Num40z0" style:num-suffix="." text:bullet-char="">
        <style:list-level-properties text:space-before="3.916cm" text:min-label-width="0.741cm"/>
        <style:text-properties style:font-name="Wingdings"/>
      </text:list-level-style-bullet>
      <text:list-level-style-bullet text:level="3" text:style-name="WW8Num40z0" style:num-suffix="." text:bullet-char="">
        <style:list-level-properties text:space-before="4.657cm" text:min-label-width="0.741cm"/>
        <style:text-properties style:font-name="Wingdings"/>
      </text:list-level-style-bullet>
      <text:list-level-style-bullet text:level="4" text:style-name="WW8Num40z0" style:num-suffix="." text:bullet-char="">
        <style:list-level-properties text:space-before="5.397cm" text:min-label-width="0.741cm"/>
        <style:text-properties style:font-name="Wingdings"/>
      </text:list-level-style-bullet>
      <text:list-level-style-bullet text:level="5" text:style-name="WW8Num40z0" style:num-suffix="." text:bullet-char="">
        <style:list-level-properties text:space-before="6.138cm" text:min-label-width="0.741cm"/>
        <style:text-properties style:font-name="Wingdings"/>
      </text:list-level-style-bullet>
      <text:list-level-style-bullet text:level="6" text:style-name="WW8Num40z0" style:num-suffix="." text:bullet-char="">
        <style:list-level-properties text:space-before="6.879cm" text:min-label-width="0.741cm"/>
        <style:text-properties style:font-name="Wingdings"/>
      </text:list-level-style-bullet>
      <text:list-level-style-bullet text:level="7" text:style-name="WW8Num40z0" style:num-suffix="." text:bullet-char="">
        <style:list-level-properties text:space-before="7.62cm" text:min-label-width="0.741cm"/>
        <style:text-properties style:font-name="Wingdings"/>
      </text:list-level-style-bullet>
      <text:list-level-style-bullet text:level="8" text:style-name="WW8Num40z0" style:num-suffix="." text:bullet-char="">
        <style:list-level-properties text:space-before="8.361cm" text:min-label-width="0.741cm"/>
        <style:text-properties style:font-name="Wingdings"/>
      </text:list-level-style-bullet>
      <text:list-level-style-bullet text:level="9" text:style-name="WW8Num4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list-level-style-bullet text:level="1" text:style-name="WW8Num41z0" style:num-suffix="." text:bullet-char="">
        <style:list-level-properties text:space-before="-0.635cm" text:min-label-width="0.635cm"/>
        <style:text-properties style:font-name="Symbol"/>
      </text:list-level-style-bullet>
      <text:list-level-style-bullet text:level="2" text:style-name="WW8Num41z1" style:num-suffix="." text:bullet-char="o">
        <style:list-level-properties text:space-before="0.635cm" text:min-label-width="0.635cm"/>
        <style:text-properties style:font-name="Courier New"/>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2" style:num-suffix="." text:bullet-char="">
        <style:list-level-properties text:space-before="3.175cm" text:min-label-width="0.635cm"/>
        <style:text-properties style:font-name="Wingdings"/>
      </text:list-level-style-bullet>
      <text:list-level-style-bullet text:level="5" text:style-name="WW8Num41z2" style:num-suffix="." text:bullet-char="">
        <style:list-level-properties text:space-before="4.445cm" text:min-label-width="0.635cm"/>
        <style:text-properties style:font-name="Wingdings"/>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2" style:num-suffix="." text:bullet-char="">
        <style:list-level-properties text:space-before="6.985cm" text:min-label-width="0.635cm"/>
        <style:text-properties style:font-name="Wingdings"/>
      </text:list-level-style-bullet>
      <text:list-level-style-bullet text:level="8" text:style-name="WW8Num41z2" style:num-suffix="." text:bullet-char="">
        <style:list-level-properties text:space-before="8.255cm" text:min-label-width="0.635cm"/>
        <style:text-properties style:font-name="Wingdings"/>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number text:level="1" text:style-name="WW8Num42z0" style:num-suffix="." style:num-format="1"/>
      <text:list-level-style-number text:level="2" text:style-name="WW8Num42z1"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list-level-style-number text:level="2" text:style-name="WW8Num43z1" style:num-suffix="." style:num-format="1" text:display-levels="2"/>
      <text:list-level-style-number text:level="3" text:style-name="WW8Num4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4">
      <text:list-level-style-number text:level="1" text:style-name="WW8Num44z0" style:num-suffix="." style:num-format="1"/>
      <text:list-level-style-number text:level="2" text:style-name="WW8Num44z1" style:num-suffix="." style:num-format="1" text:display-levels="2"/>
      <text:list-level-style-number text:level="3" text:style-name="WW8Num4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agraph-properties fo:text-align="center" style:writing-mode="lr-tb"/>
      <style:text-properties fo:font-size="24pt"/>
    </style:style>
    <style:style style:name="P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pm1">
      <style:page-layout-properties fo:page-width="20.999cm" fo:page-height="29.699cm" style:num-format="1" style:print-orientation="portrait" fo:margin-top="1.501cm" fo:margin-bottom="1.75cm" fo:margin-left="2cm" fo:margin-right="2cm" style:writing-mode="lr-tb" style:layout-grid-color="#c0c0c0" style:layout-grid-lines="41" style:layout-grid-base-height="0.353cm" style:layout-grid-ruby-height="0.282cm" style:layout-grid-mode="li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cm" style:dynamic-spacing="true"/>
      </style:header-style>
      <style:footer-style>
        <style:header-footer-properties fo:min-height="0.25cm" fo:margin-left="0cm" fo:margin-right="0cm" fo:margin-top="0.152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
      </style:header>
      <style:header-left>
        <text:p text:style-name="P2"><draw:line text:anchor-type="char" draw:z-index="4" draw:style-name="gr1" draw:text-style-name="P3" svg:x1="0cm" svg:y1="1.244cm" svg:x2="17.145cm" svg:y2="1.244cm"><text:p/></draw:line><draw:frame draw:style-name="fr1" draw:name="グラフィックス2" text:anchor-type="as-char" svg:width="5.105cm" svg:height="0.833cm" draw:z-index="7"><draw:image xlink:href="Pictures/100002010000057F000000E668468379.png" xlink:type="simple" xlink:show="embed" xlink:actuate="onLoad"/></draw:frame></text:p>
      </style:header-left>
      <style:footer>
        <text:p text:style-name="P4"/>
      </style:footer>
      <style:footer-left>
        <text:p text:style-name="P5"><text:span text:style-name="Page_20_Number"/></text:p>
        <text:p text:style-name="P5"><text:span text:style-name="Page_20_Number"/></text:p>
      </style:footer-left>
    </style:master-page>
    <style:master-page style:name="HTML" style:page-layout-name="pm2"/>
    <style:master-page style:name="_31__20_を変換" style:display-name="1 を変換" style:page-layout-name="pm1">
      <style:header>
        <text:p text:style-name="P6"><draw:line text:anchor-type="char" draw:z-index="3" draw:style-name="gr1" draw:text-style-name="P3" svg:x1="0.002cm" svg:y1="0.82cm" svg:x2="17.147cm" svg:y2="0.82cm"><text:p/></draw:line><draw:frame draw:style-name="fr1" draw:name="グラフィックス3" text:anchor-type="as-char" svg:width="5.105cm" svg:height="0.833cm" draw:z-index="10"><draw:image xlink:href="Pictures/100002010000057F000000E668468379.png" xlink:type="simple" xlink:show="embed" xlink:actuate="onLoad"/></draw:frame></text:p>
      </style:header>
      <style:header-left>
        <text:p text:style-name="P2"><draw:line text:anchor-type="char" draw:z-index="6" draw:style-name="gr1" draw:text-style-name="P3" svg:x1="0cm" svg:y1="1.244cm" svg:x2="17.145cm" svg:y2="1.244cm"><text:p/></draw:line><draw:frame draw:style-name="fr1" draw:name="グラフィックス4" text:anchor-type="as-char" svg:width="5.105cm" svg:height="0.833cm" draw:z-index="12"><draw:image xlink:href="Pictures/100002010000057F000000E668468379.png" xlink:type="simple" xlink:show="embed" xlink:actuate="onLoad"/></draw:frame></text:p>
      </style:header-left>
      <style:footer>
        <text:p text:style-name="P4"><text:span text:style-name="Page_20_Number">-</text:span><text:span text:style-name="Page_20_Number"><text:page-number text:select-page="current">5</text:page-number></text:span><text:span text:style-name="Page_20_Number">-</text:span></text:p>
      </style:footer>
      <style:footer-left>
        <text:p text:style-name="P5"><text:span text:style-name="Page_20_Number"/></text:p>
        <text:p text:style-name="P5"><text:span text:style-name="Page_20_Number">-</text:span><text:span text:style-name="Page_20_Number"><text:page-number text:select-page="current">5</text:page-number></text:span><text:span text:style-name="Page_20_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Win32 OpenOffice.org_project/680m7$Build-9044</meta:generator>
    <dc:title>OSS Technology</dc:title>
    <meta:initial-creator>OSS Technology</meta:initial-creator>
    <meta:creation-date>2006-10-17T16:21:00</meta:creation-date>
    <dc:date>2007-06-04T14:31:17</dc:date>
    <meta:print-date>2005-06-17T18:22:00</meta:print-date>
    <dc:language>en-US</dc:language>
    <meta:editing-cycles>106</meta:editing-cycles>
    <meta:editing-duration>PT19H22M30S</meta:editing-duration>
    <meta:user-defined meta:name="Info 1"/>
    <meta:user-defined meta:name="Info 2"/>
    <meta:user-defined meta:name="Info 3"/>
    <meta:user-defined meta:name="Info 4"/>
    <meta:document-statistic meta:table-count="0" meta:image-count="4" meta:object-count="0" meta:page-count="7" meta:paragraph-count="208" meta:word-count="2090" meta:character-count="8049"/>
  </office:meta>
</office:document-meta>
</file>