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34600000428E8C10668.png" manifest:media-type="image/png"/>
  <manifest:file-entry manifest:full-path="Pictures/100002010000057F000000E617D52A5E.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ce style:name="StarSymbol" svg:font-family="StarSymbol"/>
    <style:font-face style:name="ＭＳ Ｐゴシック1" svg:font-family="'ＭＳ Ｐゴシック'"/>
    <style:font-face style:name="ＭＳ Ｐ明朝" svg:font-family="'ＭＳ Ｐ明朝'"/>
    <style:font-face style:name="VL ゴシック" svg:font-family="'VL ゴシック'" style:font-family-generic="modern" style:font-pitch="fixed"/>
    <style:font-face style:name="ＭＳ Ｐ明朝1" svg:font-family="'ＭＳ Ｐ明朝'" style:font-pitch="variable"/>
    <style:font-face style:name="ＭＳ ゴシック3" svg:font-family="'ＭＳ ゴシック'" style:font-family-generic="swiss" style:font-pitch="variable"/>
    <style:font-face style:name="ＭＳ ゴシック1" svg:font-family="'ＭＳ ゴシック'" style:font-adornments="太字" style:font-family-generic="swiss" style:font-pitch="variable"/>
    <style:font-face style:name="ＭＳ ゴシック" svg:font-family="'ＭＳ ゴシック'" style:font-adornments="標準" style:font-family-generic="swiss" style:font-pitch="variable"/>
    <style:font-face style:name="ＭＳ Ｐゴシック3" svg:font-family="'ＭＳ Ｐゴシック'" style:font-family-generic="swiss" style:font-pitch="variable"/>
    <style:font-face style:name="ＭＳ Ｐゴシック2" svg:font-family="'ＭＳ Ｐゴシック'" style:font-adornments="太字" style:font-family-generic="swiss" style:font-pitch="variable"/>
    <style:font-face style:name="ＭＳ Ｐゴシック" svg:font-family="'ＭＳ Ｐゴシック'" style:font-adornments="標準" style:font-family-generic="swiss" style:font-pitch="variable"/>
    <style:font-face style:name="ＭＳ ゴシック2" svg:font-family="'ＭＳ ゴシック'" style:font-family-generic="system" style:font-pitch="variable"/>
  </office:font-face-decls>
  <office:automatic-styles>
    <style:style style:name="Table1" style:family="table">
      <style:table-properties style:width="17cm" table:align="margins"/>
    </style:style>
    <style:style style:name="Table1.A" style:family="table-column">
      <style:table-column-properties style:column-width="3.157cm" style:rel-column-width="12171*"/>
    </style:style>
    <style:style style:name="Table1.B" style:family="table-column">
      <style:table-column-properties style:column-width="13.843cm" style:rel-column-width="53364*"/>
    </style:style>
    <style:style style:name="Table1.A1" style:family="table-cell">
      <style:table-cell-properties fo:padding="0.097cm" fo:border-left="0.05pt solid #000000" fo:border-right="none" fo:border-top="0.05pt solid #000000" fo:border-bottom="0.05pt solid #000000"/>
    </style:style>
    <style:style style:name="Table1.B1" style:family="table-cell">
      <style:table-cell-properties fo:padding="0.097cm" fo:border="0.05pt solid #000000"/>
    </style:style>
    <style:style style:name="Table1.A2" style:family="table-cell">
      <style:table-cell-properties fo:padding="0.097cm" fo:border-left="0.05pt solid #000000" fo:border-right="none" fo:border-top="none" fo:border-bottom="0.05pt solid #000000"/>
    </style:style>
    <style:style style:name="Table1.B2" style:family="table-cell">
      <style:table-cell-properties fo:padding="0.097cm" fo:border-left="0.05pt solid #000000" fo:border-right="0.05pt solid #000000" fo:border-top="none" fo:border-bottom="0.05pt solid #000000"/>
    </style:style>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center" style:justify-single-word="false"/>
      <style:text-properties fo:font-style="italic" style:font-style-asian="italic" style:font-style-complex="italic"/>
    </style:style>
    <style:style style:name="P3" style:family="paragraph" style:parent-style-name="Frame_20_contents">
      <style:paragraph-properties fo:text-align="center" style:justify-single-word="false"/>
    </style:style>
    <style:style style:name="P4" style:family="paragraph" style:parent-style-name="Text_20_body">
      <style:text-properties style:language-asian="ja" style:country-asian="JP"/>
    </style:style>
    <style:style style:name="P5" style:family="paragraph" style:parent-style-name="Text_20_body">
      <style:paragraph-properties fo:text-align="start" style:justify-single-word="false"/>
    </style:style>
    <style:style style:name="P6" style:family="paragraph" style:parent-style-name="Contents_20_3">
      <style:paragraph-properties>
        <style:tab-stops>
          <style:tab-stop style:position="16.002cm" style:type="right" style:leader-style="dotted" style:leader-text="."/>
        </style:tab-stops>
      </style:paragraph-properties>
    </style:style>
    <style:style style:name="P7" style:family="paragraph" style:parent-style-name="Contents_20_1">
      <style:paragraph-properties>
        <style:tab-stops>
          <style:tab-stop style:position="17cm" style:type="right"/>
        </style:tab-stops>
      </style:paragraph-properties>
    </style:style>
    <style:style style:name="P8" style:family="paragraph" style:parent-style-name="Contents_20_2">
      <style:paragraph-properties>
        <style:tab-stops>
          <style:tab-stop style:position="16.501cm" style:type="right" style:leader-style="dotted" style:leader-text="."/>
        </style:tab-stops>
      </style:paragraph-properties>
    </style:style>
    <style:style style:name="P9" style:family="paragraph" style:parent-style-name="Text_20_body" style:list-style-name="L1"/>
    <style:style style:name="P10" style:family="paragraph" style:parent-style-name="Text_20_body" style:list-style-name="L2"/>
    <style:style style:name="P11" style:family="paragraph" style:parent-style-name="Text_20_body" style:list-style-name="L3"/>
    <style:style style:name="P12" style:family="paragraph" style:parent-style-name="Text_20_body" style:list-style-name="L4"/>
    <style:style style:name="P13" style:family="paragraph" style:parent-style-name="Text_20_body" style:list-style-name="L5"/>
    <style:style style:name="P14" style:family="paragraph" style:parent-style-name="Text_20_body" style:list-style-name="L6"/>
    <style:style style:name="P15" style:family="paragraph" style:parent-style-name="Contents_20_Heading" style:master-page-name="目次">
      <style:paragraph-properties style:page-number="1"/>
    </style:style>
    <style:style style:name="P16" style:family="paragraph" style:parent-style-name="Heading_20_2">
      <style:text-properties style:language-asian="ja" style:country-asian="JP"/>
    </style:style>
    <style:style style:name="P17" style:family="paragraph" style:parent-style-name="Title" style:master-page-name="First_20_Page">
      <style:paragraph-properties style:page-number="auto"/>
    </style:style>
    <style:style style:name="T1" style:family="text">
      <style:text-properties fo:font-style="italic" style:font-style-asian="italic" style:font-style-complex="italic"/>
    </style:style>
    <style:style style:name="T2" style:family="text">
      <style:text-properties style:text-underline-style="none"/>
    </style:style>
    <style:style style:name="T3" style:family="text">
      <style:text-properties style:text-underline-style="none" style:font-size-complex="10.5pt"/>
    </style:style>
    <style:style style:name="T4" style:family="text">
      <style:text-properties style:text-underline-style="none" style:font-size-complex="10.5pt" style:font-weight-complex="normal"/>
    </style:style>
    <style:style style:name="T5" style:family="text">
      <style:text-properties fo:font-size="10.5pt" style:text-underline-style="none" style:font-size-asian="10.5pt" style:font-size-complex="10.5pt"/>
    </style:style>
    <style:style style:name="T6" style:family="text">
      <style:text-properties fo:font-size="10.5pt" style:text-underline-style="none" style:font-size-asian="10.5pt" style:font-size-complex="10.5pt" style:font-weight-complex="normal"/>
    </style:style>
    <style:style style:name="T7" style:family="text">
      <style:text-properties style:font-name="ＭＳ Ｐゴシック3" fo:font-size="18pt" style:text-underline-style="none" fo:font-weight="bold" style:font-name-asian="ＭＳ Ｐゴシック3" style:font-size-asian="18pt" style:font-weight-asian="bold" style:font-size-complex="18pt" style:font-weight-complex="bold"/>
    </style:style>
    <style:style style:name="T8" style:family="text">
      <style:text-properties style:font-name="ＭＳ Ｐゴシック3" fo:font-size="12pt" fo:font-weight="normal" style:font-name-asian="ＭＳ ゴシック3" style:font-size-asian="10.5pt" style:font-weight-asian="normal" style:font-size-complex="12pt" style:font-weight-complex="normal"/>
    </style:style>
    <style:style style:name="T9" style:family="text">
      <style:text-properties style:font-name="ＭＳ Ｐゴシック3" fo:font-size="12pt" style:text-underline-style="none" fo:font-weight="normal" style:font-name-asian="ＭＳ ゴシック3" style:font-size-asian="10.5pt" style:font-weight-asian="normal" style:font-size-complex="12pt" style:font-weight-complex="normal"/>
    </style:style>
    <style:style style:name="T10" style:family="text">
      <style:text-properties style:font-name="ＭＳ Ｐゴシック3" fo:font-size="12pt" style:text-underline-style="none" fo:font-weight="normal" style:font-name-asian="ＭＳ Ｐゴシック3" style:font-size-asian="10.5pt" style:font-weight-asian="normal" style:font-size-complex="12pt" style:font-weight-complex="normal"/>
    </style:style>
    <style:style style:name="T11" style:family="text">
      <style:text-properties style:font-name="ＭＳ Ｐゴシック3" fo:font-size="14pt" style:text-underline-style="none" fo:font-weight="bold" style:font-name-asian="ＭＳ Ｐゴシック3" style:font-size-asian="14pt" style:font-weight-asian="bold" style:font-size-complex="14pt" style:font-weight-complex="bold"/>
    </style:style>
    <style:style style:name="T12" style:family="text">
      <style:text-properties style:font-name="ＭＳ Ｐゴシック3" fo:font-size="9pt" style:text-underline-style="none" fo:font-weight="normal" style:font-name-asian="ＭＳ Ｐゴシック3" style:font-size-asian="9pt" style:font-weight-asian="normal" style:font-size-complex="9pt" style:font-weight-complex="normal"/>
    </style:style>
    <style:style style:name="T13" style:family="text">
      <style:text-properties style:font-name="ＭＳ Ｐゴシック3" fo:font-size="10.5pt" style:text-underline-style="none" fo:font-weight="normal" style:font-name-asian="ＭＳ Ｐゴシック3" style:font-size-asian="10.5pt" style:font-weight-asian="normal" style:font-size-complex="10.5pt" style:font-weight-complex="normal"/>
    </style:style>
    <style:style style:name="T14" style:family="text">
      <style:text-properties style:font-name="ＭＳ Ｐ明朝1" fo:font-size="10.5pt" style:text-underline-style="none" style:font-name-asian="ＭＳ Ｐ明朝1" style:font-size-asian="10.5pt" style:font-size-complex="10.5pt"/>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ge" style:horizontal-pos="from-left" style:horizontal-rel="page"/>
    </style:style>
    <style:style style:name="fr3" style:family="graphic" style:parent-style-name="Graphics">
      <style:graphic-properties fo:margin-left="0cm" fo:margin-right="0cm"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fr4" style:family="graphic" style:parent-style-name="Graphics">
      <style:graphic-properties fo:margin-left="0.319cm" fo:margin-right="0.319cm" style:run-through="foreground" style:wrap="none" style:vertical-pos="from-top" style:vertical-rel="paragraph" style:horizontal-pos="from-left" style:horizontal-rel="paragraph" fo:background-color="transparent" style:background-transparency="100%" fo:padding="0.026cm" fo:border="none" style:mirror="none" fo:clip="rect(0cm, 0cm, 0cm, 0cm)" draw:luminance="0%" draw:contrast="0%" draw:red="0%" draw:green="0%" draw:blue="0%" draw:gamma="100%" draw:color-inversion="false" draw:image-opacity="100%" draw:color-mode="standard">
        <style:background-image/>
      </style:graphic-properties>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space-before="0.635cm" text:min-label-width="0.635cm"/>
        <style:text-properties style:font-name="StarSymbol"/>
      </text:list-level-style-bullet>
      <text:list-level-style-bullet text:level="2" text:style-name="Bullet_20_Symbols" text:bullet-char="○">
        <style:list-level-properties text:space-before="1.27cm" text:min-label-width="0.635cm"/>
        <style:text-properties style:font-name="StarSymbol"/>
      </text:list-level-style-bullet>
      <text:list-level-style-bullet text:level="3" text:style-name="Bullet_20_Symbols" text:bullet-char="■">
        <style:list-level-properties text:space-before="1.905cm" text:min-label-width="0.635cm"/>
        <style:text-properties style:font-name="StarSymbol"/>
      </text:list-level-style-bullet>
      <text:list-level-style-bullet text:level="4" text:style-name="Bullet_20_Symbols" text:bullet-char="●">
        <style:list-level-properties text:space-before="2.54cm" text:min-label-width="0.635cm"/>
        <style:text-properties style:font-name="StarSymbol"/>
      </text:list-level-style-bullet>
      <text:list-level-style-bullet text:level="5" text:style-name="Bullet_20_Symbols" text:bullet-char="○">
        <style:list-level-properties text:space-before="3.175cm" text:min-label-width="0.635cm"/>
        <style:text-properties style:font-name="StarSymbol"/>
      </text:list-level-style-bullet>
      <text:list-level-style-bullet text:level="6" text:style-name="Bullet_20_Symbols" text:bullet-char="■">
        <style:list-level-properties text:space-before="3.81cm" text:min-label-width="0.635cm"/>
        <style:text-properties style:font-name="StarSymbol"/>
      </text:list-level-style-bullet>
      <text:list-level-style-bullet text:level="7" text:style-name="Bullet_20_Symbols" text:bullet-char="●">
        <style:list-level-properties text:space-before="4.445cm" text:min-label-width="0.635cm"/>
        <style:text-properties style:font-name="StarSymbol"/>
      </text:list-level-style-bullet>
      <text:list-level-style-bullet text:level="8" text:style-name="Bullet_20_Symbols" text:bullet-char="○">
        <style:list-level-properties text:space-before="5.08cm" text:min-label-width="0.635cm"/>
        <style:text-properties style:font-name="StarSymbol"/>
      </text:list-level-style-bullet>
      <text:list-level-style-bullet text:level="9" text:style-name="Bullet_20_Symbols" text:bullet-char="■">
        <style:list-level-properties text:space-before="5.715cm" text:min-label-width="0.635cm"/>
        <style:text-properties style:font-name="StarSymbol"/>
      </text:list-level-style-bullet>
      <text:list-level-style-bullet text:level="10" text:style-name="Bullet_20_Symbols" text:bullet-char="●">
        <style:list-level-properties text:space-before="6.35cm" text:min-label-width="0.635cm"/>
        <style:text-properties style:font-name="Star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space-before="0.635cm" text:min-label-width="0.635cm"/>
        <style:text-properties style:font-name="StarSymbol"/>
      </text:list-level-style-bullet>
      <text:list-level-style-bullet text:level="2" text:style-name="Bullet_20_Symbols" text:bullet-char="○">
        <style:list-level-properties text:space-before="1.27cm" text:min-label-width="0.635cm"/>
        <style:text-properties style:font-name="StarSymbol"/>
      </text:list-level-style-bullet>
      <text:list-level-style-bullet text:level="3" text:style-name="Bullet_20_Symbols" text:bullet-char="■">
        <style:list-level-properties text:space-before="1.905cm" text:min-label-width="0.635cm"/>
        <style:text-properties style:font-name="StarSymbol"/>
      </text:list-level-style-bullet>
      <text:list-level-style-bullet text:level="4" text:style-name="Bullet_20_Symbols" text:bullet-char="●">
        <style:list-level-properties text:space-before="2.54cm" text:min-label-width="0.635cm"/>
        <style:text-properties style:font-name="StarSymbol"/>
      </text:list-level-style-bullet>
      <text:list-level-style-bullet text:level="5" text:style-name="Bullet_20_Symbols" text:bullet-char="○">
        <style:list-level-properties text:space-before="3.175cm" text:min-label-width="0.635cm"/>
        <style:text-properties style:font-name="StarSymbol"/>
      </text:list-level-style-bullet>
      <text:list-level-style-bullet text:level="6" text:style-name="Bullet_20_Symbols" text:bullet-char="■">
        <style:list-level-properties text:space-before="3.81cm" text:min-label-width="0.635cm"/>
        <style:text-properties style:font-name="StarSymbol"/>
      </text:list-level-style-bullet>
      <text:list-level-style-bullet text:level="7" text:style-name="Bullet_20_Symbols" text:bullet-char="●">
        <style:list-level-properties text:space-before="4.445cm" text:min-label-width="0.635cm"/>
        <style:text-properties style:font-name="StarSymbol"/>
      </text:list-level-style-bullet>
      <text:list-level-style-bullet text:level="8" text:style-name="Bullet_20_Symbols" text:bullet-char="○">
        <style:list-level-properties text:space-before="5.08cm" text:min-label-width="0.635cm"/>
        <style:text-properties style:font-name="StarSymbol"/>
      </text:list-level-style-bullet>
      <text:list-level-style-bullet text:level="9" text:style-name="Bullet_20_Symbols" text:bullet-char="■">
        <style:list-level-properties text:space-before="5.715cm" text:min-label-width="0.635cm"/>
        <style:text-properties style:font-name="StarSymbol"/>
      </text:list-level-style-bullet>
      <text:list-level-style-bullet text:level="10" text:style-name="Bullet_20_Symbols" text:bullet-char="●">
        <style:list-level-properties text:space-before="6.35cm" text:min-label-width="0.635cm"/>
        <style:text-properties style:font-name="StarSymbol"/>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2" draw:name="文書番号等の説明" text:anchor-type="page" text:anchor-page-number="1" svg:x="9.678cm" svg:y="21.717cm" svg:width="8.204cm" draw:z-index="10">
        <draw:text-box fo:min-height="2.715cm">
          <text:p text:style-name="Frame_20_contents">文書番号、日付、リビジョンをつける。</text:p>
          <text:p text:style-name="Frame_20_contents">更新日は初版では削除?</text:p>
          <text:p text:style-name="Frame_20_contents">リビジョンは 1.0 から始まり、小改訂で 1.1, 1.2 ...、大改訂で 2.0, 3.0 ... とする。</text:p>
        </draw:text-box>
      </draw:frame>
      <draw:frame draw:style-name="fr2" draw:name="コメント枠の説明" text:anchor-type="page" text:anchor-page-number="1" svg:x="4.431cm" svg:y="0.55cm" svg:width="11.613cm" draw:z-index="11">
        <draw:text-box fo:min-height="1.042cm">
          <text:p text:style-name="Frame_20_contents">この枠はコメントです。印刷結果、PDF には含まれません。適宜コピーして、注記や TODO を記載する際に利用してください。</text:p>
        </draw:text-box>
      </draw:frame>
      <draw:frame draw:style-name="fr2" draw:name="枠1" text:anchor-type="page" text:anchor-page-number="3" svg:x="2.642cm" svg:y="1.205cm" svg:width="15.716cm" draw:z-index="12">
        <draw:text-box fo:min-height="0.663cm">
          <text:p text:style-name="Frame_20_contents">目次等の表示、位置、内容がおかしい場合はメニュー [ツール] - [更新] - [すべて更新] を実行</text:p>
        </draw:text-box>
      </draw:frame>
      <text:p text:style-name="P17">ThothLink(トートリンク)</text:p>
      <text:p text:style-name="Title">インストールガイド</text:p>
      <text:p text:style-name="Text_20_body"/>
      <text:p text:style-name="Text_20_body"/>
      <text:p text:style-name="Text_20_body"><draw:frame draw:style-name="fr4" draw:name="OSSTechロゴ1" text:anchor-type="char" svg:x="5.459cm" svg:y="1.72cm" svg:width="6.085cm" svg:height="7.726cm" draw:z-index="0"><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オープンソース・ソリューション・テクノロジ(株)</text:p>
      <text:p text:style-name="Text_20_body"><text:line-break/>作成者:<text:tab/><text:tab/>濱野 司<text:line-break/>作成日:<text:tab/><text:tab/>2010年 8月12日<text:line-break/>リビジョン:<text:tab/>1.4</text:p>
      <text:p text:style-name="Text_20_body"/>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目次リンク"/>
            <text:index-entry-chapter/>
            <text:index-entry-span> </text:index-entry-span>
            <text:index-entry-text/>
            <text:index-entry-tab-stop style:type="right" style:leader-char=" "/>
            <text:index-entry-page-number/>
            <text:index-entry-link-end/>
          </text:table-of-content-entry-template>
          <text:table-of-content-entry-template text:outline-level="2" text:style-name="Contents_20_2">
            <text:index-entry-link-start text:style-name="目次リンク"/>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目次リンク"/>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P15">目次</text:p>
          </text:index-title>
          <text:p text:style-name="P7"><text:a xlink:type="simple" xlink:href="#__RefHeading__1925_394613959" text:style-name="目次リンク" text:visited-style-name="目次リンク">1. はじめに<text:tab/></text:a></text:p>
          <text:p text:style-name="P8"><text:a xlink:type="simple" xlink:href="#__RefHeading__1927_394613959" text:style-name="目次リンク" text:visited-style-name="目次リンク">1.1 本書の目的<text:tab/></text:a></text:p>
          <text:p text:style-name="P8"><text:a xlink:type="simple" xlink:href="#__RefHeading__1929_394613959" text:style-name="目次リンク" text:visited-style-name="目次リンク">1.2 前提条件<text:tab/></text:a></text:p>
          <text:p text:style-name="P7"><text:a xlink:type="simple" xlink:href="#__RefHeading__1931_394613959" text:style-name="目次リンク" text:visited-style-name="目次リンク">2. システム要件<text:tab/></text:a></text:p>
          <text:p text:style-name="P8"><text:a xlink:type="simple" xlink:href="#__RefHeading__1933_394613959" text:style-name="目次リンク" text:visited-style-name="目次リンク">2.1 ソフトウェア要件<text:tab/></text:a></text:p>
          <text:p text:style-name="P8"><text:a xlink:type="simple" xlink:href="#__RefHeading__1935_394613959" text:style-name="目次リンク" text:visited-style-name="目次リンク">2.2 ハードウェア要件<text:tab/></text:a></text:p>
          <text:p text:style-name="P8"><text:a xlink:type="simple" xlink:href="#__RefHeading__1937_394613959" text:style-name="目次リンク" text:visited-style-name="目次リンク">2.3 対応ブラウザ<text:tab/></text:a></text:p>
          <text:p text:style-name="P6"><text:a xlink:type="simple" xlink:href="#__RefHeading__1939_394613959" text:style-name="目次リンク" text:visited-style-name="目次リンク">2.3.1 Java 実行環境<text:tab/></text:a></text:p>
          <text:p text:style-name="P8"><text:a xlink:type="simple" xlink:href="#__RefHeading__1941_394613959" text:style-name="目次リンク" text:visited-style-name="目次リンク">2.4 パッケージ構成<text:tab/></text:a></text:p>
          <text:p text:style-name="P6"><text:a xlink:type="simple" xlink:href="#__RefHeading__1943_394613959" text:style-name="目次リンク" text:visited-style-name="目次リンク">2.4.1 製品パッケージ<text:tab/></text:a></text:p>
          <text:p text:style-name="P7"><text:a xlink:type="simple" xlink:href="#__RefHeading__1945_394613959" text:style-name="目次リンク" text:visited-style-name="目次リンク">3. インストールと基本設定<text:tab/></text:a></text:p>
          <text:p text:style-name="P8"><text:a xlink:type="simple" xlink:href="#__RefHeading__1947_394613959" text:style-name="目次リンク" text:visited-style-name="目次リンク">3.1 Apache HTTP Serverのインストール<text:tab/></text:a></text:p>
          <text:p text:style-name="P8"><text:a xlink:type="simple" xlink:href="#__RefHeading__1949_394613959" text:style-name="目次リンク" text:visited-style-name="目次リンク">3.2 トートリンク・パッケージのインストール<text:tab/></text:a></text:p>
          <text:p text:style-name="P8"><text:a xlink:type="simple" xlink:href="#__RefHeading__1951_394613959" text:style-name="目次リンク" text:visited-style-name="目次リンク">3.3 トートリンクの基本設定<text:tab/></text:a></text:p>
          <text:p text:style-name="P8"><text:a xlink:type="simple" xlink:href="#__RefHeading__1953_394613959" text:style-name="目次リンク" text:visited-style-name="目次リンク">3.4 トートリンクの起動<text:tab/></text:a></text:p>
          <text:p text:style-name="P7"><text:a xlink:type="simple" xlink:href="#__RefHeading__1955_394613959" text:style-name="目次リンク" text:visited-style-name="目次リンク">4. 高度な設定<text:tab/></text:a></text:p>
          <text:p text:style-name="P8"><text:a xlink:type="simple" xlink:href="#__RefHeading__1957_394613959" text:style-name="目次リンク" text:visited-style-name="目次リンク">4.1 HTTPS 設定<text:tab/></text:a></text:p>
          <text:p text:style-name="P7"><text:a xlink:type="simple" xlink:href="#__RefHeading__1959_394613959" text:style-name="目次リンク" text:visited-style-name="目次リンク">5. 詳細設定項目<text:tab/></text:a></text:p>
          <text:p text:style-name="P7"><text:a xlink:type="simple" xlink:href="#__RefHeading__1961_394613959" text:style-name="目次リンク" text:visited-style-name="目次リンク">6. 改版履歴<text:tab/></text:a></text:p>
        </text:index-body>
      </text:table-of-content>
      <text:p text:style-name="Text_20_body"/>
      <text:p text:style-name="Text_20_body"/>
      <text:p text:style-name="Text_20_body"/>
      <text:p text:style-name="Text_20_body"/>
      <text:p text:style-name="Text_20_body"/>
      <text:h text:style-name="Heading_20_1" text:outline-level="1"><text:bookmark-start text:name="__RefHeading__1925_394613959"/>はじめに<text:bookmark-end text:name="__RefHeading__1925_394613959"/></text:h>
      <text:h text:style-name="P16" text:outline-level="2"><text:bookmark-start text:name="__RefHeading__1927_394613959"/>本書の目的<text:bookmark-end text:name="__RefHeading__1927_394613959"/></text:h>
      <text:p text:style-name="P4">本文書は、弊社提供のトートリンクソフトウェアパッケージのインストールと初期設定を実施するための手順書です。トートリンクのインストールやアップデートの際には、必ず本文書の内容を確認してから作業を実施してください。</text:p>
      <text:p text:style-name="P4">本文書に関する記載内容について疑問点等がある場合には、弊社サポート窓口までお問い合わせください。</text:p>
      <text:h text:style-name="Heading_20_2" text:outline-level="2"><text:bookmark-start text:name="__RefHeading__1929_394613959"/>前提条件<text:bookmark-end text:name="__RefHeading__1929_394613959"/></text:h>
      <text:p text:style-name="Text_20_body">本書は、特に指示がない限り、以下のような条件を前提に記述しています。これと異なる場合は、適宜内容を読み替えるか、必要な作業を別途実施してください。</text:p>
      <text:list xml:id="list8969367632" text:style-name="L1">
        <text:list-item>
          <text:p text:style-name="P9">作業者が OS と関連ソフトウェアの管理や操作手順についての一般的な知識を有すること。</text:p>
        </text:list-item>
        <text:list-item>
          <text:p text:style-name="P9">OS と関連ソフトウェアの基本設定が適切になされていること。</text:p>
        </text:list-item>
        <text:list-item>
          <text:p text:style-name="P9">管理ユーザー root のシェル端末で作業すること。(作業ユーザーを指定している場合を除く)</text:p>
        </text:list-item>
        <text:list-item>
          <text:p text:style-name="P9">OSSTech 製品パッケージファイル群をインストール対象 OS 環境の /opt/osstech/tmp ディレクトリ以下にコピーしておくこと。</text:p>
        </text:list-item>
        <text:list-item>
          <text:p text:style-name="P9">同じネットワーク内で対象となるファイルサーバー(CIFSサーバー)が動作している事。</text:p>
        </text:list-item>
      </text:list>
      <text:h text:style-name="Heading_20_1" text:outline-level="1"><text:bookmark-start text:name="__RefHeading__1931_394613959"/>システム要件<text:bookmark-end text:name="__RefHeading__1931_394613959"/></text:h>
      <text:h text:style-name="Heading_20_2" text:outline-level="2"><text:bookmark-start text:name="__RefHeading__1933_394613959"/>ソフトウェア要件<text:bookmark-end text:name="__RefHeading__1933_394613959"/></text:h>
      <text:list xml:id="list2060918991" text:style-name="L2">
        <text:list-item>
          <text:p text:style-name="P10">RedHat Enterprise Linux 6 (x86_64)</text:p>
        </text:list-item>
        <text:list-item>
          <text:p text:style-name="P10">CentOS 6 (x86_64)</text:p>
        </text:list-item>
        <text:list-item>
          <text:p text:style-name="P10">RedHat Enterprise Linux 5 (i386, x86_64)</text:p>
        </text:list-item>
        <text:list-item>
          <text:p text:style-name="P10">CentOS 5 (i386, x86_64)</text:p>
        </text:list-item>
      </text:list>
      <text:h text:style-name="Heading_20_2" text:outline-level="2"><text:bookmark-start text:name="__RefHeading__1935_394613959"/>ハードウェア要件<text:bookmark-end text:name="__RefHeading__1935_394613959"/></text:h>
      <text:p text:style-name="Text_20_body"><text:s/>メモリ:<text:tab/><text:tab/>1GB 以上</text:p>
      <text:p text:style-name="Text_20_body"><text:s/>ディスク:<text:tab/>ソフトウェア:<text:tab/>/opt/osstech<text:tab/><text:tab/>1GB 以上<text:line-break/><text:tab/><text:tab/>キャッシュ:<text:tab/>/var/opt/osstech<text:tab/>1GB 以上 (アップロードするファイルサイズに依存)</text:p>
      <text:h text:style-name="Heading_20_2" text:outline-level="2"><text:bookmark-start text:name="__RefHeading__1937_394613959"/>対応ブラウザ<text:bookmark-end text:name="__RefHeading__1937_394613959"/></text:h>
      <text:list xml:id="list517972928" text:style-name="L3">
        <text:list-item>
          <text:p text:style-name="P11">Windows XP/Vista/7/8, Windows Server 2003/2008/2012</text:p>
          <text:list>
            <text:list-item>
              <text:p text:style-name="P11">IE7以降</text:p>
            </text:list-item>
            <text:list-item>
              <text:p text:style-name="P11">Firefox リリースバージョン</text:p>
            </text:list-item>
            <text:list-item>
              <text:p text:style-name="P11">Google Chrome リリースバージョン</text:p>
            </text:list-item>
            <text:list-item>
              <text:p text:style-name="P11">Safari 4以降</text:p>
            </text:list-item>
          </text:list>
        </text:list-item>
        <text:list-item>
          <text:p text:style-name="P11">Mac OS X</text:p>
          <text:list>
            <text:list-item>
              <text:p text:style-name="P11">Safari 4以降</text:p>
            </text:list-item>
          </text:list>
        </text:list-item>
        <text:list-item>
          <text:p text:style-name="P11">iPad/iPhone</text:p>
          <text:list>
            <text:list-item>
              <text:p text:style-name="P11">標準搭載のSafariのみ(一部機能に制限があります)</text:p>
            </text:list-item>
          </text:list>
        </text:list-item>
        <text:list-item>
          <text:p text:style-name="P11">Android</text:p>
          <text:list>
            <text:list-item>
              <text:p text:style-name="P11">アクセスできるファイルはAndroidがサポートするファイルのみです</text:p>
            </text:list-item>
            <text:list-item>
              <text:p text:style-name="P11">Androidからアップロード可能なファイルはAndroidの機種に依存します</text:p>
            </text:list-item>
          </text:list>
        </text:list-item>
      </text:list>
      <text:h text:style-name="Heading_20_3" text:outline-level="3"><text:bookmark-start text:name="__RefHeading__1939_394613959"/><text:soft-page-break/>Java 実行環境<text:bookmark-end text:name="__RefHeading__1939_394613959"/></text:h>
      <text:p text:style-name="Text_20_body">トートリンクは、「多機能アップローダー」のJavaアプレットを実行するために、ユーザーの端末に以下のバージョンのJREを導入する必要があります。</text:p>
      <text:list xml:id="list1727755121" text:style-name="L4">
        <text:list-item>
          <text:p text:style-name="P12">JRE(Java Runtime Enviroment) 7 以降</text:p>
        </text:list-item>
      </text:list>
      <text:p text:style-name="Text_20_body">Java実行環境がインストールされていない環境では「多機能アップローダー」を利用することが出来ません。</text:p>
      <text:p text:style-name="Text_20_body">ただし、その場合でもJavaアプレットを利用しない通常のアップローダーを利用して、1つずつファイルをアップロードすることが可能です。</text:p>
      <text:h text:style-name="Heading_20_2" text:outline-level="2"><text:bookmark-start text:name="__RefHeading__1941_394613959"/>パッケージ構成<text:bookmark-end text:name="__RefHeading__1941_394613959"/></text:h>
      <text:h text:style-name="Heading_20_3" text:outline-level="3"><text:bookmark-start text:name="__RefHeading__1943_394613959"/>製品パッケージ<text:bookmark-end text:name="__RefHeading__1943_394613959"/></text:h>
      <text:p text:style-name="Text_20_body">トートリンクと関連パッケージのファイル名一覧は以下の通りです。</text:p>
      <text:p text:style-name="Text_20_body">ファイル名のうち、「<text:span text:style-name="T1">OS</text:span>」には OS の略称とメジャーバージョン番号、「<text:span text:style-name="T1">arch</text:span>」にはアーキテクチャ名が入ります。CentOS のパッケージは RHEL と共通です。</text:p>
      <text:list xml:id="list1745926741" text:style-name="L5">
        <text:list-item>
          <text:p text:style-name="P13">OSSTech ソフトウェア製品基本パッケージ</text:p>
          <text:list>
            <text:list-item>
              <text:p text:style-name="P13">osstech-base-3.0-x.<text:span text:style-name="T1">OS</text:span>.<text:span text:style-name="T1">arch</text:span>.rpm</text:p>
            </text:list-item>
          </text:list>
        </text:list-item>
        <text:list-item>
          <text:p text:style-name="P13">OSSTech Samba パッケージ</text:p>
          <text:list>
            <text:list-item>
              <text:p text:style-name="P13">osstech-libiconv-1.10-x.<text:span text:style-name="T1">OS</text:span>.<text:span text:style-name="T1">arch</text:span>.rpm</text:p>
            </text:list-item>
            <text:list-item>
              <text:p text:style-name="P13">osstech-libsmbclient-3.2.15-x.<text:span text:style-name="T1">OS</text:span>.<text:span text:style-name="T1">arch</text:span>.rpm</text:p>
            </text:list-item>
            <text:list-item>
              <text:p text:style-name="P13">osstech-libtalloc-1.2.0-x.<text:span text:style-name="T1">OS</text:span>.<text:span text:style-name="T1">arch</text:span>.rpm</text:p>
            </text:list-item>
            <text:list-item>
              <text:p text:style-name="P13">osstech-libtdb-1.1.1-x.<text:span text:style-name="T1">OS</text:span>.<text:span text:style-name="T1">arch</text:span>.rpm</text:p>
            </text:list-item>
            <text:list-item>
              <text:p text:style-name="P13">osstech-libwbclient-3.2.15-x.<text:span text:style-name="T1">OS</text:span>.<text:span text:style-name="T1">arch</text:span>.rpm</text:p>
            </text:list-item>
          </text:list>
        </text:list-item>
        <text:list-item>
          <text:p text:style-name="P13">OSSTech Pythonパッケージ</text:p>
          <text:list>
            <text:list-item>
              <text:p text:style-name="P13">osstech-mod_wsgi-3.2-x.<text:span text:style-name="T1">OS</text:span>.<text:span text:style-name="T1">arch</text:span>.rpm</text:p>
            </text:list-item>
            <text:list-item>
              <text:p text:style-name="P13">osstech-python26-2.6.5-x.<text:span text:style-name="T1">OS</text:span>.<text:span text:style-name="T1">arch</text:span>.rpm</text:p>
            </text:list-item>
            <text:list-item>
              <text:p text:style-name="P13">osstech-python26-imaging-1.1.7-x.<text:span text:style-name="T1">OS</text:span>.<text:span text:style-name="T1">arch</text:span>.rpm</text:p>
            </text:list-item>
            <text:list-item>
              <text:p text:style-name="P13">osstech-python26-pysmbc-1.0.9-x.<text:span text:style-name="T1">OS</text:span>.<text:span text:style-name="T1">arch</text:span>.rpm</text:p>
            </text:list-item>
            <text:list-item>
              <text:p text:style-name="P13">osstech-python26-django-1.2.1-x.<text:span text:style-name="T1">OS</text:span>.<text:span text:style-name="T1">arch</text:span>.rpm</text:p>
            </text:list-item>
          </text:list>
        </text:list-item>
        <text:list-item>
          <text:p text:style-name="P13"><text:soft-page-break/>OSSTech ThothLinkパッケージ</text:p>
          <text:list>
            <text:list-item>
              <text:p text:style-name="P13">osstech-thothlink-1.x.x-0.<text:span text:style-name="T1">OS</text:span>.<text:span text:style-name="T1">arch</text:span>.rpm</text:p>
            </text:list-item>
          </text:list>
        </text:list-item>
      </text:list>
      <text:h text:style-name="Heading_20_1" text:outline-level="1"><text:bookmark-start text:name="__RefHeading__1945_394613959"/>インストールと基本設定<text:bookmark-end text:name="__RefHeading__1945_394613959"/></text:h>
      <text:h text:style-name="Heading_20_2" text:outline-level="2"><text:bookmark-start text:name="__RefHeading__1947_394613959"/>Apache HTTP Serverのインストール<text:bookmark-end text:name="__RefHeading__1947_394613959"/></text:h>
      <text:p text:style-name="Text_20_body">トートリンクはApache HTTP Server 2.2 以降で動作します。Apache HTTP Serverがインストールされていない場合、以下のコマンドを実行しインストールを行って下さい。</text:p>
      <text:p text:style-name="ターミナル"><text:span text:style-name="T2"># </text:span><text:span text:style-name="ターミナル入力"><text:span text:style-name="T2">yum install httpd</text:span></text:span></text:p>
      <text:p text:style-name="Text_20_body"><text:span text:style-name="ターミナル入力"><text:span text:style-name="T14">また、トートリンクは mod_python と競合します。mod_python がインストールされている場合、以下のコマンドを実行し、アンインストールを行って下さい。</text:span></text:span></text:p>
      <text:p text:style-name="Standard"/>
      <text:p text:style-name="ターミナル"><text:span text:style-name="ターミナル入力"><text:span text:style-name="T14"># </text:span></text:span><text:span text:style-name="ターミナル入力"><text:span text:style-name="T3">rpm -e mod_python</text:span></text:span></text:p>
      <text:h text:style-name="Heading_20_2" text:outline-level="2"><text:bookmark-start text:name="__RefHeading__1949_394613959"/>トートリンク・パッケージのインストール<text:bookmark-end text:name="__RefHeading__1949_394613959"/></text:h>
      <text:p text:style-name="Text_20_body">RPM パッケージ一式を rpm コマンドでインストールします。パッケージの依存関係の問題でエラーとなる場合は、別途必要なパッケージをインストール後、再試行してください。</text:p>
      <text:p text:style-name="ターミナル見出し">i386アーキテクチャへのインストール</text:p>
      <text:p text:style-name="ターミナル"><text:span text:style-name="T2"># cd </text:span><text:span text:style-name="ターミナル入力"><text:span text:style-name="T2">/opt/osstech/tmp/</text:span></text:span></text:p>
      <text:p text:style-name="ターミナル"><text:span text:style-name="T2"># </text:span><text:span text:style-name="ターミナル入力"><text:span text:style-name="T2">rpm -Uvh noarch/*.rpm i386/*.rpm</text:span></text:span></text:p>
      <text:p text:style-name="ターミナル見出し">x86_64アーキテクチャへのインストール</text:p>
      <text:p text:style-name="ターミナル"><text:span text:style-name="T2"># cd </text:span><text:span text:style-name="ターミナル入力"><text:span text:style-name="T2">/opt/osstech/tmp/</text:span></text:span></text:p>
      <text:p text:style-name="ターミナル"><text:span text:style-name="T2"># </text:span><text:span text:style-name="ターミナル入力"><text:span text:style-name="T2">rpm -Uvh noarch/*.rpm </text:span></text:span><text:span text:style-name="ターミナル入力"><text:span text:style-name="T2">x86_64</text:span></text:span><text:span text:style-name="ターミナル入力"><text:span text:style-name="T2">/*.rpm</text:span></text:span></text:p>
      <text:h text:style-name="Heading_20_2" text:outline-level="2"><text:bookmark-start text:name="__RefHeading__1951_394613959"/>トートリンクの基本設定<text:bookmark-end text:name="__RefHeading__1951_394613959"/></text:h>
      <text:p text:style-name="Text_20_body">/opt/osstech/etc/thothlink/thothlink.py をテキストエディタで開き、以下の様にCIFSサーバー(Samba)のNetBios名を指定します。</text:p>
      <text:p text:style-name="ターミナル見出し">トートリンクの基本設定</text:p>
      <text:p text:style-name="コード">SERVERS = [ 'サーバー名' ]</text:p>
      <text:h text:style-name="Heading_20_2" text:outline-level="2"><text:bookmark-start text:name="__RefHeading__1953_394613959"/>トートリンクの起動<text:bookmark-end text:name="__RefHeading__1953_394613959"/></text:h>
      <text:p text:style-name="Text_20_body">設定が完了したら HTTP Serverを再起動します。</text:p>
      <text:p text:style-name="ターミナル"><text:span text:style-name="T2"># </text:span><text:span text:style-name="ターミナル入力"><text:span text:style-name="T2">service httpd restart</text:span></text:span></text:p>
      <text:p text:style-name="P5"><text:span text:style-name="ターミナル入力"><text:span text:style-name="T2"/></text:span></text:p>
      <text:p text:style-name="Text_20_body"><text:span text:style-name="ターミナル入力"><text:span text:style-name="T5">WEBブラウザで http://ホスト名/ にアクセスし、動作確認を行って下さい。</text:span></text:span></text:p>
      <text:h text:style-name="Heading_20_1" text:outline-level="1"><text:bookmark-start text:name="__RefHeading__1955_394613959"/><text:span text:style-name="ターミナル入力"><text:span text:style-name="T7">高度な設定</text:span></text:span><text:bookmark-end text:name="__RefHeading__1955_394613959"/></text:h>
      <text:h text:style-name="Heading_20_2" text:outline-level="2"><text:bookmark-start text:name="__RefHeading__1957_394613959"/><text:span text:style-name="ターミナル入力"><text:span text:style-name="T11">HTTPS 設定</text:span></text:span><text:bookmark-end text:name="__RefHeading__1957_394613959"/></text:h>
      <text:p text:style-name="Text_20_body"><text:span text:style-name="ターミナル入力"><text:span text:style-name="T10">トートリンクはデフォルトでApache HTTPサーバーの80番ポートで動作するよう設定されています。</text:span></text:span></text:p>
      <text:p text:style-name="Text_20_body"><text:span text:style-name="ターミナル入力"><text:span text:style-name="T13">HTTPS のみで動作させる場合は、HTTPSのディレクティブに以下の設定を追加して下さい。(RHELの場合、/etc/httpd/conf.d/ssl.conf)</text:span></text:span></text:p>
      <text:p text:style-name="コード"><text:span text:style-name="ターミナル入力"><text:span text:style-name="T12">&lt;VirtualHost _default_:443&gt;</text:span></text:span></text:p>
      <text:p text:style-name="コード"><text:span text:style-name="ターミナル入力"><text:span text:style-name="T12"><text:s text:c="2"/>(略)</text:span></text:span></text:p>
      <text:p text:style-name="コード"><text:span text:style-name="ターミナル入力"><text:span text:style-name="T12"><text:s text:c="2"/>Include /opt/osstech/etc/thothlink/thothlink.conf</text:span></text:span></text:p>
      <text:p text:style-name="コード"><text:span text:style-name="ターミナル入力"><text:span text:style-name="T12">&lt;/VirtualHost&gt;</text:span></text:span></text:p>
      <text:p text:style-name="Text_20_body"><text:span text:style-name="ターミナル入力"><text:span text:style-name="T13">同時に、/etc/httpd/conf.d/thothlink.conf のInclude文をコメント化します。</text:span></text:span></text:p>
      <text:p text:style-name="コード"><text:span text:style-name="ターミナル入力"><text:span text:style-name="T12">&lt;VirtualHost *:80&gt;</text:span></text:span></text:p>
      <text:p text:style-name="コード"><text:span text:style-name="ターミナル入力"><text:span text:style-name="T12"><text:s text:c="2"/>(略)</text:span></text:span></text:p>
      <text:p text:style-name="コード"><text:span text:style-name="ターミナル入力"><text:span text:style-name="T12"># <text:s/>Include /opt/osstech/etc/thothlink/thothlink.conf</text:span></text:span></text:p>
      <text:p text:style-name="コード"><text:span text:style-name="ターミナル入力"><text:span text:style-name="T12">&lt;/VirtualHost&gt;</text:span></text:span></text:p>
      <text:p text:style-name="Text_20_body"><text:span text:style-name="ターミナル入力"><text:span text:style-name="T4"/></text:span></text:p>
      <text:p text:style-name="Text_20_body"><text:span text:style-name="ターミナル入力"><text:span text:style-name="T13">最後に、apache を再起動します。</text:span></text:span></text:p>
      <text:p text:style-name="ターミナル"><text:span text:style-name="T2"># </text:span><text:span text:style-name="ターミナル入力"><text:span text:style-name="T2">service httpd restart</text:span></text:span></text:p>
      <text:p text:style-name="P5"><text:span text:style-name="ターミナル入力"><text:span text:style-name="T4"/></text:span></text:p>
      <text:p text:style-name="P5"><text:span text:style-name="ターミナル入力"><text:span text:style-name="T6">WEBブラウザで https://ホスト名/ にアクセスし、動作確認を行って下さい。</text:span></text:span></text:p>
      <text:h text:style-name="Heading_20_1" text:outline-level="1"><text:bookmark-start text:name="__RefHeading__1959_394613959"/><text:span text:style-name="ターミナル入力"><text:span text:style-name="T7">詳細設定項目</text:span></text:span><text:bookmark-end text:name="__RefHeading__1959_394613959"/></text:h>
      <text:p text:style-name="Text_20_body"><text:span text:style-name="ターミナル入力"><text:span text:style-name="T9">トートリンクの設定は /opt/osstech/etc/thothlink/thothlink.py に行います。設定ファイルの編集後 Apache HTTPDの再起動が必要です。</text:span></text:span></text:p>
      <text:p text:style-name="Text_20_body"><text:span text:style-name="ターミナル入力"><text:span text:style-name="T9">設定項目</text:span></text:span><text:span text:style-name="ターミナル入力"><text:span text:style-name="T9">の詳細</text:span></text:span><text:span text:style-name="ターミナル入力"><text:span text:style-name="T9">は以下の通りです。</text:span></text:span></text:p>
      <table:table table:name="Table1" table:style-name="Table1">
        <table:table-column table:style-name="Table1.A"/>
        <table:table-column table:style-name="Table1.B"/>
        <table:table-row>
          <table:table-cell table:style-name="Table1.A1" office:value-type="string">
            <text:p text:style-name="Table_20_Contents">SERVERS</text:p>
          </table:table-cell>
          <table:table-cell table:style-name="Table1.B1" office:value-type="string">
            <text:p text:style-name="Text_20_body">CIFSサーバー(Samba)のNetBios名を指定します。</text:p>
            <text:p text:style-name="Table_20_Contents">例)</text:p>
            <text:p text:style-name="コード">SERVERS = [ 'サーバー名' ]</text:p>
            <text:p text:style-name="Table_20_Contents">複数指定することも出来ます。</text:p>
            <text:p text:style-name="Table_20_Contents"/>
            <text:p text:style-name="Table_20_Contents">例)</text:p>
            <text:p text:style-name="コード">SERVERS = [ 'サーバー1', 'サーバー2' ]</text:p>
          </table:table-cell>
        </table:table-row>
        <table:table-row>
          <table:table-cell table:style-name="Table1.A2" office:value-type="string">
            <text:p text:style-name="Table_20_Contents">DEBUG</text:p>
          </table:table-cell>
          <table:table-cell table:style-name="Table1.B2" office:value-type="string">
            <text:p text:style-name="Table_20_Contents">問題調査時に使用します、デフォルトでFalseです。</text:p>
            <text:p text:style-name="Table_20_Contents">例)</text:p>
            <text:p text:style-name="コード">DEBUG=True</text:p>
          </table:table-cell>
        </table:table-row>
        <table:table-row>
          <table:table-cell table:style-name="Table1.A2" office:value-type="string">
            <text:p text:style-name="Table_20_Contents">JS_DEBUG</text:p>
          </table:table-cell>
          <table:table-cell table:style-name="Table1.B2" office:value-type="string">
            <text:p text:style-name="Table_20_Contents">JavaScriptの問題調査時に使用します、デフォルトでFalseです。</text:p>
            <text:p text:style-name="Table_20_Contents">例)</text:p>
            <text:p text:style-name="コード">JS_DEBUG=True</text:p>
          </table:table-cell>
        </table:table-row>
        <table:table-row>
          <table:table-cell table:style-name="Table1.A2" office:value-type="string">
            <text:p text:style-name="Table_20_Contents">JAVA_DEBUG</text:p>
          </table:table-cell>
          <table:table-cell table:style-name="Table1.B2" office:value-type="string">
            <text:p text:style-name="Table_20_Contents">JavaAppletの問題調査時に使用します、デフォルトでFalseです。</text:p>
            <text:p text:style-name="Table_20_Contents">例)</text:p>
            <text:p text:style-name="コード">JAVA_DEBUG=True</text:p>
            <text:p text:style-name="Table_20_Contents"/>
          </table:table-cell>
        </table:table-row>
        <table:table-row>
          <table:table-cell table:style-name="Table1.A2" office:value-type="string">
            <text:p text:style-name="Table_20_Contents">JAVA_UPLOADER</text:p>
          </table:table-cell>
          <table:table-cell table:style-name="Table1.B2" office:value-type="string">
            <text:p text:style-name="Table_20_Contents">Falseに設定するとJavaAppletは非表示になります、デフォルトはTrueです。</text:p>
            <text:p text:style-name="Table_20_Contents">例)</text:p>
            <text:p text:style-name="コード">JAVA_UPLOADER=False</text:p>
          </table:table-cell>
        </table:table-row>
        <table:table-row>
          <table:table-cell table:style-name="Table1.A2" office:value-type="string">
            <text:p text:style-name="Table_20_Contents">TOP_REDIRECT</text:p>
          </table:table-cell>
          <table:table-cell table:style-name="Table1.B2" office:value-type="string">
            <text:p text:style-name="Table_20_Contents">トップページにアクセスした際、特定のサーバーのログイン画面へリダイレクトを行います。</text:p>
            <text:p text:style-name="Table_20_Contents">対象のCIFSサーバーが一つしかない場合に使用します。デフォルトは無効です。</text:p>
            <text:p text:style-name="Table_20_Contents"/>
            <text:p text:style-name="コード">TOP_REDIRECT='/link/サーバー名'</text:p>
          </table:table-cell>
        </table:table-row>
        <table:table-row>
          <table:table-cell table:style-name="Table1.A2" office:value-type="string">
            <text:p text:style-name="Table_20_Contents">DOMAIN</text:p>
          </table:table-cell>
          <table:table-cell table:style-name="Table1.B2" office:value-type="string">
            <text:p text:style-name="Table_20_Contents">ユーザー名の前にドメイン名を付加して認証を行います。</text:p>
            <text:p text:style-name="Table_20_Contents">例)</text:p>
            <text:p text:style-name="コード">DOMAIN='ドメイン名'</text:p>
            <text:p text:style-name="Table_20_Contents">と設定すると、「ドメイン名\ユーザー名」で認証を行います。</text:p>
          </table:table-cell>
        </table:table-row>
      </table:table>
      <text:p text:style-name="Text_20_body"><text:span text:style-name="ターミナル入力"><text:span text:style-name="T8"><text:s/></text:span></text:span></text:p>
      <text:h text:style-name="Heading_20_1" text:outline-level="1"><text:bookmark-start text:name="__RefHeading__1961_394613959"/>改版履歴<text:bookmark-end text:name="__RefHeading__1961_394613959"/></text:h>
      <text:list xml:id="list869498335" text:style-name="L6">
        <text:list-item>
          <text:p text:style-name="P14">1.0 2010年8月12日<text:tab/>濱野 司</text:p>
          <text:list>
            <text:list-item>
              <text:p text:style-name="P14">初版作成</text:p>
            </text:list-item>
          </text:list>
        </text:list-item>
        <text:list-item>
          <text:p text:style-name="P14">1.1 2011年1月19日<text:tab/>濱野 司</text:p>
          <text:list>
            <text:list-item>
              <text:p text:style-name="P14">JAVA_UPLOADER設定パラメーターの項目を追記</text:p>
            </text:list-item>
          </text:list>
        </text:list-item>
        <text:list-item>
          <text:p text:style-name="P14">1.2 2011年5月16日<text:tab/>濱野 司</text:p>
          <text:list>
            <text:list-item>
              <text:p text:style-name="P14">TOP_REDIRECTの設定項目を追記</text:p>
            </text:list-item>
          </text:list>
        </text:list-item>
        <text:list-item>
          <text:p text:style-name="P14">1.3 2011年5月26日<text:tab/>濱野 司</text:p>
          <text:list>
            <text:list-item>
              <text:p text:style-name="P14">x86_64対応</text:p>
            </text:list-item>
          </text:list>
        </text:list-item>
        <text:list-item>
          <text:p text:style-name="P14">1.4 2013年4月8日<text:tab/>濱野 司</text:p>
          <text:list>
            <text:list-item>
              <text:p text:style-name="P14">対応ブラウザの修正</text:p>
            </text:list-item>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OpenSymbol" svg:font-family="OpenSymbol"/>
    <style:font-face style:name="StarSymbol" svg:font-family="StarSymbol"/>
    <style:font-face style:name="ＭＳ Ｐゴシック1" svg:font-family="'ＭＳ Ｐゴシック'"/>
    <style:font-face style:name="ＭＳ Ｐ明朝" svg:font-family="'ＭＳ Ｐ明朝'"/>
    <style:font-face style:name="VL ゴシック" svg:font-family="'VL ゴシック'" style:font-family-generic="modern" style:font-pitch="fixed"/>
    <style:font-face style:name="ＭＳ Ｐ明朝1" svg:font-family="'ＭＳ Ｐ明朝'" style:font-pitch="variable"/>
    <style:font-face style:name="ＭＳ ゴシック3" svg:font-family="'ＭＳ ゴシック'" style:font-family-generic="swiss" style:font-pitch="variable"/>
    <style:font-face style:name="ＭＳ ゴシック1" svg:font-family="'ＭＳ ゴシック'" style:font-adornments="太字" style:font-family-generic="swiss" style:font-pitch="variable"/>
    <style:font-face style:name="ＭＳ ゴシック" svg:font-family="'ＭＳ ゴシック'" style:font-adornments="標準" style:font-family-generic="swiss" style:font-pitch="variable"/>
    <style:font-face style:name="ＭＳ Ｐゴシック3" svg:font-family="'ＭＳ Ｐゴシック'" style:font-family-generic="swiss" style:font-pitch="variable"/>
    <style:font-face style:name="ＭＳ Ｐゴシック2" svg:font-family="'ＭＳ Ｐゴシック'" style:font-adornments="太字" style:font-family-generic="swiss" style:font-pitch="variable"/>
    <style:font-face style:name="ＭＳ Ｐゴシック" svg:font-family="'ＭＳ Ｐゴシック'" style:font-adornments="標準" style:font-family-generic="swiss" style:font-pitch="variable"/>
    <style:font-face style:name="ＭＳ ゴシック2" svg:font-family="'ＭＳ ゴシック'"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0.5pt" fo:language="en" fo:country="US" style:letter-kerning="true" style:font-size-asian="10.5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ＭＳ Ｐ明朝" fo:font-size="10.5pt" fo:language="en" fo:country="US" style:letter-kerning="true" style:font-name-asian="ＭＳ Ｐ明朝" style:font-size-asian="10.5pt" style:language-asian="ja" style:country-asian="JP" style:font-name-complex="ＭＳ ゴシック2"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ＭＳ Ｐゴシック1" fo:font-size="18pt" fo:font-weight="bold" style:font-name-asian="ＭＳ Ｐゴシック1" style:font-size-asian="18pt" style:font-weight-asian="bold" style:font-name-complex="ＭＳ ゴシック2" style:font-size-complex="14pt"/>
    </style:style>
    <style:style style:name="Text_20_body" style:display-name="Text body" style:family="paragraph" style:parent-style-name="Standard" style:class="text">
      <style:paragraph-properties fo:margin-top="0.25cm" fo:margin-bottom="0.15cm"/>
    </style:style>
    <style:style style:name="List" style:family="paragraph" style:parent-style-name="Text_20_body" style:class="list">
      <style:text-properties fo:font-size="10.5pt" style:font-size-asian="10.5pt"/>
    </style:style>
    <style:style style:name="Caption" style:family="paragraph" style:parent-style-name="Standard" style:class="extra">
      <style:paragraph-properties fo:margin-top="0.212cm" fo:margin-bottom="0.212cm" text:number-lines="false" text:line-number="0"/>
      <style:text-properties fo:font-size="10.5pt" fo:font-style="italic" style:font-size-asian="10.5pt" style:font-style-asian="italic" style:font-size-complex="12pt" style:font-style-complex="italic"/>
    </style:style>
    <style:style style:name="Index" style:family="paragraph" style:parent-style-name="Standard" style:class="index">
      <style:paragraph-properties text:number-lines="false" text:line-number="0"/>
      <style:text-properties fo:font-size="10.5pt" style:font-size-asian="10.5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fo:padding="0.049cm" fo:border="0.51pt solid #000000" style:shadow="#808080 -0.101cm 0.101cm">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padding="0.049cm" fo:border-left="0.06pt solid #000000" fo:border-right="none" fo:border-top="none" fo:border-bottom="0.51pt solid #808080" style:shadow="none" style:join-border="false"/>
      <style:text-properties fo:font-size="14pt" fo:font-style="normal" fo:font-weight="bold" style:font-size-asian="14pt" style:font-style-asian="normal" style:font-weight-asian="bold" style:font-size-complex="14pt" style:font-style-complex="italic" style:font-weight-complex="bold"/>
    </style:style>
    <style:style style:name="Frame_20_contents" style:display-name="Frame contents" style:family="paragraph" style:parent-style-name="Text_20_body" style:class="extra"/>
    <style:style style:name="Contents_20_Heading" style:display-name="Contents Heading" style:family="paragraph" style:parent-style-name="Heading" style:class="index">
      <style:paragraph-properties fo:margin="100%" fo:margin-left="0cm" fo:margin-right="0cm" fo:margin-top="0cm" fo:margin-bottom="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100%" fo:margin-left="0cm" fo:margin-right="0cm" fo:margin-top="0.199cm" fo:margin-bottom="0cm" fo:text-indent="0cm" style:auto-text-indent="false" style:page-number="auto" fo:padding="0cm" fo:border-left="none" fo:border-right="none" fo:border-top="none" fo:border-bottom="0.06pt solid #000000" style:shadow="none" style:join-border="false">
        <style:tab-stops>
          <style:tab-stop style:position="16.999cm" style:type="right" style:leader-style="dotted" style:leader-text="."/>
        </style:tab-stops>
      </style:paragraph-properties>
      <style:text-properties style:font-name="ＭＳ Ｐゴシック" fo:font-size="14pt" fo:font-weight="bold" style:font-name-asian="ＭＳ Ｐゴシック" style:font-size-asian="14pt" style:font-weight-asian="bold"/>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ing_20_3" style:display-name="Heading 3" style:family="paragraph" style:parent-style-name="Heading" style:next-style-name="Text_20_body" style:default-outline-level="3" style:class="text">
      <style:paragraph-properties style:border-line-width-left="0.088cm 0.088cm 0.088cm" fo:padding-left="0.199cm" fo:padding-right="0cm" fo:padding-top="0cm" fo:padding-bottom="0cm" fo:border-left="2.49pt double #808080" fo:border-right="none" fo:border-top="none" fo:border-bottom="none" style:shadow="none"/>
      <style:text-properties fo:font-size="12pt" fo:font-weight="bold" style:font-size-asian="12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0.5pt" fo:font-style="normal" fo:font-weight="bold" style:font-size-asian="10.5pt" style:font-style-asian="normal" style:font-weight-asian="bold" style:font-size-complex="85%" style:font-style-complex="italic"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コード" style:family="paragraph" style:parent-style-name="Standard" style:master-page-name="">
      <style:paragraph-properties fo:margin="100%" fo:margin-left="0.499cm" fo:margin-right="0cm" fo:margin-top="0.049cm" fo:margin-bottom="0.049cm" fo:line-height="100%" fo:text-indent="0cm" style:auto-text-indent="false" style:page-number="auto" fo:background-color="transparent" fo:padding="0.049cm" fo:border="0.06pt solid #000000" style:shadow="#808080 0.049cm 0.049cm">
        <style:tab-stops/>
        <style:drop-cap/>
        <style:background-image/>
      </style:paragraph-properties>
      <style:text-properties style:font-name="ＭＳ ゴシック" fo:font-size="9pt" fo:letter-spacing="normal" style:letter-kerning="false" style:font-name-asian="ＭＳ ゴシック" style:font-size-asian="9pt"/>
    </style:style>
    <style:style style:name="コード見出し" style:family="paragraph" style:parent-style-name="Text_20_body" style:next-style-name="コード" style:class="text">
      <style:paragraph-properties fo:margin="100%" fo:margin-left="0.499cm" fo:margin-right="0cm" fo:margin-top="0.199cm" fo:margin-bottom="0cm" fo:text-indent="0cm" style:auto-text-indent="false"/>
      <style:text-properties style:font-name="ＭＳ Ｐゴシック2" fo:font-size="10.5pt" fo:font-weight="bold" style:font-name-asian="ＭＳ Ｐゴシック2" style:font-size-asian="10.5pt" style:font-weight-asian="bold"/>
    </style:style>
    <style:style style:name="ターミナル" style:family="paragraph" style:parent-style-name="コード">
      <style:paragraph-properties fo:background-color="#cccccc">
        <style:background-image/>
      </style:paragraph-properties>
    </style:style>
    <style:style style:name="ターミナル見出し" style:family="paragraph" style:parent-style-name="コード見出し" style:next-style-name="ターミナル"/>
    <style:style style:name="Object_20_index_20_heading" style:display-name="Object index heading" style:family="paragraph" style:parent-style-name="Heading" style:class="index">
      <style:paragraph-properties fo:margin="100%" fo:margin-left="0cm" fo:margin-right="0cm" fo:margin-top="0cm" fo:margin-bottom="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100%" fo:margin-left="0.499cm" fo:margin-right="0cm" fo:margin-top="0.101cm" fo:margin-bottom="0cm" fo:text-indent="0cm" style:auto-text-indent="false">
        <style:tab-stops>
          <style:tab-stop style:position="16.501cm" style:type="right" style:leader-style="dotted" style:leader-text="."/>
        </style:tab-stops>
      </style:paragraph-properties>
      <style:text-properties style:font-name="ＭＳ Ｐゴシック" fo:font-size="10.5pt" style:font-name-asian="ＭＳ Ｐゴシック" style:font-size-asian="10.5pt"/>
    </style:style>
    <style:style style:name="Contents_20_3" style:display-name="Contents 3" style:family="paragraph" style:parent-style-name="Index" style:class="index">
      <style:paragraph-properties fo:margin="100%" fo:margin-left="0.998cm" fo:margin-right="0cm" fo:margin-top="0.101cm" fo:margin-bottom="0cm" fo:text-indent="0cm" style:auto-text-indent="false">
        <style:tab-stops>
          <style:tab-stop style:position="16.002cm" style:type="right" style:leader-style="dotted" style:leader-text="."/>
        </style:tab-stops>
      </style:paragraph-properties>
      <style:text-properties style:font-name="ＭＳ Ｐゴシック" fo:font-size="10.5pt" style:font-name-asian="ＭＳ Ｐゴシック" style:font-size-asian="10.5pt"/>
    </style:style>
    <style:style style:name="Contents_20_4" style:display-name="Contents 4" style:family="paragraph" style:parent-style-name="Index" style:class="index">
      <style:paragraph-properties fo:margin="100%" fo:margin-left="1.498cm" fo:margin-right="0cm" fo:margin-top="0cm" fo:margin-bottom="0cm" fo:text-indent="0cm" style:auto-text-indent="false">
        <style:tab-stops>
          <style:tab-stop style:position="15.503cm" style:type="right" style:leader-style="dotted" style:leader-text="."/>
        </style:tab-stops>
      </style:paragraph-properties>
      <style:text-properties style:font-name="ＭＳ Ｐゴシック" fo:font-size="10.5pt" style:font-name-asian="ＭＳ Ｐゴシック" style:font-size-asian="10.5pt"/>
    </style:style>
    <style:style style:name="Contents_20_5" style:display-name="Contents 5" style:family="paragraph" style:parent-style-name="Index" style:class="index">
      <style:paragraph-properties fo:margin="100%" fo:margin-left="1.997cm" fo:margin-right="0cm" fo:margin-top="0cm" fo:margin-bottom="0cm" fo:text-indent="0cm" style:auto-text-indent="false">
        <style:tab-stops>
          <style:tab-stop style:position="15.004cm" style:type="right" style:leader-style="dotted" style:leader-text="."/>
        </style:tab-stops>
      </style:paragraph-properties>
      <style:text-properties style:font-name="ＭＳ Ｐゴシック" fo:font-size="10.5pt" style:font-name-asian="ＭＳ Ｐゴシック" style:font-size-asian="10.5pt"/>
    </style:style>
    <style:style style:name="Contents_20_6" style:display-name="Contents 6" style:family="paragraph" style:parent-style-name="Index" style:class="index">
      <style:paragraph-properties fo:margin="100%" fo:margin-left="2.496cm" fo:margin-right="0cm" fo:margin-top="0cm" fo:margin-bottom="0cm" fo:text-indent="0cm" style:auto-text-indent="false">
        <style:tab-stops>
          <style:tab-stop style:position="14.504cm" style:type="right" style:leader-style="dotted" style:leader-text="."/>
        </style:tab-stops>
      </style:paragraph-properties>
      <style:text-properties style:font-name="ＭＳ Ｐゴシック" fo:font-size="10.5pt" style:font-name-asian="ＭＳ Ｐゴシック" style:font-size-asian="10.5pt"/>
    </style:style>
    <style:style style:name="Contents_20_7" style:display-name="Contents 7" style:family="paragraph" style:parent-style-name="Index" style:class="index">
      <style:paragraph-properties fo:margin="100%" fo:margin-left="2.995cm" fo:margin-right="0cm" fo:margin-top="0cm" fo:margin-bottom="0cm" fo:text-indent="0cm" style:auto-text-indent="false">
        <style:tab-stops>
          <style:tab-stop style:position="14.005cm" style:type="right" style:leader-style="dotted" style:leader-text="."/>
        </style:tab-stops>
      </style:paragraph-properties>
      <style:text-properties style:font-name="ＭＳ Ｐゴシック" fo:font-size="10.5pt" style:font-name-asian="ＭＳ Ｐゴシック" style:font-size-asian="10.5pt"/>
    </style:style>
    <style:style style:name="Contents_20_8" style:display-name="Contents 8" style:family="paragraph" style:parent-style-name="Index" style:class="index">
      <style:paragraph-properties fo:margin="100%" fo:margin-left="3.494cm" fo:margin-right="0cm" fo:margin-top="0cm" fo:margin-bottom="0cm" fo:text-indent="0cm" style:auto-text-indent="false">
        <style:tab-stops>
          <style:tab-stop style:position="13.506cm" style:type="right" style:leader-style="dotted" style:leader-text="."/>
        </style:tab-stops>
      </style:paragraph-properties>
      <style:text-properties style:font-name="ＭＳ Ｐゴシック" fo:font-size="10.5pt" style:font-name-asian="ＭＳ Ｐゴシック" style:font-size-asian="10.5pt"/>
    </style:style>
    <style:style style:name="Contents_20_9" style:display-name="Contents 9" style:family="paragraph" style:parent-style-name="Index" style:class="index">
      <style:paragraph-properties fo:margin="100%" fo:margin-left="3.993cm" fo:margin-right="0cm" fo:margin-top="0cm" fo:margin-bottom="0cm" fo:text-indent="0cm" style:auto-text-indent="false">
        <style:tab-stops>
          <style:tab-stop style:position="13.007cm" style:type="right" style:leader-style="dotted" style:leader-text="."/>
        </style:tab-stops>
      </style:paragraph-properties>
      <style:text-properties style:font-name="ＭＳ Ｐゴシック" fo:font-size="10.5pt" style:font-name-asian="ＭＳ Ｐゴシック" style:font-size-asian="10.5pt"/>
    </style:style>
    <style:style style:name="Contents_20_10" style:display-name="Contents 10" style:family="paragraph" style:parent-style-name="Index" style:class="index">
      <style:paragraph-properties fo:margin="100%" fo:margin-left="4.493cm" fo:margin-right="0cm" fo:margin-top="0cm" fo:margin-bottom="0cm" fo:text-indent="0cm" style:auto-text-indent="false">
        <style:tab-stops>
          <style:tab-stop style:position="12.508cm" style:type="right" style:leader-style="dotted" style:leader-text="."/>
        </style:tab-stops>
      </style:paragraph-properties>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Title" style:family="paragraph" style:parent-style-name="Heading" style:next-style-name="Subtitle" style:class="chapter" style:master-page-name="">
      <style:paragraph-properties fo:text-align="start" style:justify-single-word="false" style:page-number="auto"/>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Illustration" style:family="paragraph" style:parent-style-name="Caption"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User_20_Entry" style:display-name="User Entry" style:family="text">
      <style:text-properties style:font-name="VL ゴシック" style:font-name-asian="VL ゴシック" style:font-name-complex="VL ゴシック"/>
    </style:style>
    <style:style style:name="ターミナル入力" style:family="text">
      <style:text-properties style:use-window-font-color="true" style:font-name="ＭＳ ゴシック1" fo:font-size="9pt" style:text-underline-style="dotted" style:text-underline-width="auto" style:text-underline-color="#000000" fo:font-weight="normal" fo:background-color="transparent" style:font-name-asian="ＭＳ ゴシック1" style:font-size-asian="9pt" style:font-weight-asian="normal"/>
    </style:style>
    <style:style style:name="Example" style:family="text">
      <style:text-properties style:font-name="VL ゴシック" style:font-name-asian="VL ゴシック" style:font-name-complex="VL ゴシック"/>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目次リンク" style:family="text" style:parent-style-name="Internet_20_link">
      <style:text-properties style:use-window-font-color="true" style:text-underline-style="none"/>
    </style:style>
    <style:style style:name="コメント" style:family="graphic" style:parent-style-name="Frame">
      <style:graphic-properties text:anchor-type="page" svg:x="0cm" svg:y="0cm" style:print-content="false" style:wrap="run-through" style:number-wrapped-paragraphs="no-limit" style:vertical-pos="from-top" style:vertical-rel="page-content" style:horizontal-pos="from-left" style:horizontal-rel="page-content" fo:background-color="#ffffff" style:background-transparency="40%" fo:padding="0.049cm" fo:border="0.06pt solid #808080" style:shadow="none">
        <style:background-image/>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suffix="." style:num-format="1">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1" text:display-levels="2">
        <style:list-level-properties text:list-level-position-and-space-mode="label-alignment">
          <style:list-level-label-alignment text:label-followed-by="space" fo:text-indent="-1.016cm" fo:margin-left="1.016cm"/>
        </style:list-level-properties>
      </text:outline-level-style>
      <text:outline-level-style text:level="3" style:num-format="1" text:display-levels="3">
        <style:list-level-properties text:list-level-position-and-space-mode="label-alignment">
          <style:list-level-label-alignment text:label-followed-by="space"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text-properties fo:font-style="italic" style:font-style-asian="italic" style:font-style-complex="italic"/>
    </style:style>
    <style:style style:name="MP2" style:family="paragraph" style:parent-style-name="Frame_20_contents">
      <style:paragraph-properties fo:text-align="center" style:justify-single-word="false"/>
    </style:style>
    <style:style style:name="MP3" style:family="paragraph" style:parent-style-name="Footer">
      <style:paragraph-properties fo:text-align="center" style:justify-single-word="false"/>
      <style:text-properties fo:font-style="italic" style:font-style-asian="italic" style:font-style-complex="italic"/>
    </style:style>
    <style:style style:name="Mfr1" style:family="graphic" style:parent-style-name="Graphics">
      <style:graphic-properties fo:margin-left="0cm" fo:margin-right="0cm"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Mfr2" style:family="graphic" style:parent-style-name="Frame">
      <style:graphic-properties style:vertical-pos="from-top" style:vertical-rel="paragraph" style:horizontal-pos="from-left" style:horizontal-rel="paragraph" fo:padding="0cm" fo:border="none" style:shadow="none"/>
    </style:style>
    <style:page-layout style:name="Mpm1">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svg:height="1.33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グラフィックス1" text:anchor-type="char" svg:x="-0.03cm" svg:y="-0.014cm" svg:width="5.105cm" svg:height="0.833cm" draw:z-index="0"><draw:image xlink:href="Pictures/100002010000057F000000E617D52A5E.png" xlink:type="simple" xlink:show="embed" xlink:actuate="onLoad"/></draw:frame></text:p>
      </style:header>
      <style:footer>
        <text:p text:style-name="MP1"><draw:frame draw:style-name="Mfr2" draw:name="ページ番号" text:anchor-type="paragraph" svg:x="14.99cm" svg:y="-0.175cm" svg:width="2cm" draw:z-index="0"><draw:text-box fo:min-height="0.46cm"><text:p text:style-name="MP2"><text:page-number text:select-page="current"/></text:p></draw:text-box></draw:frame><text:chapter text:display="number-and-name" text:outline-level="1"/></text:p>
      </style:footer>
    </style:master-page>
    <style:master-page style:name="First_20_Page" style:display-name="First Page" style:page-layout-name="Mpm2" style:next-style-name="目次"/>
    <style:master-page style:name="目次" style:page-layout-name="Mpm1">
      <style:header>
        <text:p text:style-name="Header"><draw:frame draw:style-name="Mfr1" draw:name="OSSTechロゴ2" text:anchor-type="char" svg:x="-0.03cm" svg:y="-0.014cm" svg:width="5.105cm" svg:height="0.833cm" draw:z-index="9"><draw:image xlink:href="Pictures/100002010000057F000000E617D52A5E.png" xlink:type="simple" xlink:show="embed" xlink:actuate="onLoad"/></draw:frame></text:p>
      </style:header>
      <style:footer>
        <text:p text:style-name="MP3"><text:page-number text:select-page="current">9</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0-04-14T12:27:14</meta:creation-date>
    <dc:title>トートリンク インストールガイド</dc:title>
    <meta:editing-duration>PT10H3M22S</meta:editing-duration>
    <meta:editing-cycles>197</meta:editing-cycles>
    <meta:generator>LibreOffice/3.5$Linux_X86_64 LibreOffice_project/350m1$Build-2</meta:generator>
    <dc:date>2013-04-12T13:53:06</dc:date>
    <meta:document-statistic meta:table-count="1" meta:image-count="3" meta:object-count="0" meta:page-count="11" meta:paragraph-count="175" meta:word-count="1296" meta:character-count="4389" meta:non-whitespace-character-count="4375"/>
    <meta:user-defined meta:name="情報 1"/>
    <meta:user-defined meta:name="情報 2"/>
    <meta:user-defined meta:name="情報 3"/>
    <meta:user-defined meta:name="情報 4"/>
  </office:meta>
</office:document-meta>
</file>