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Pictures/20000007000063390000129C0DFFA5B1.svm" manifest:media-type=""/>
  <manifest:file-entry manifest:full-path="Pictures/10000201000003A5000001AC94D04713.png" manifest:media-type="image/png"/>
  <manifest:file-entry manifest:full-path="Pictures/10000201000002090000014BF76719D7.png" manifest:media-type="image/png"/>
  <manifest:file-entry manifest:full-path="Pictures/10000201000004BE0000010B8DE3E83A.png" manifest:media-type="image/png"/>
  <manifest:file-entry manifest:full-path="Pictures/10000201000004BF000000E1D51C19C6.png" manifest:media-type="image/png"/>
  <manifest:file-entry manifest:full-path="Pictures/100002010000020A00000136CCE5E6D0.png" manifest:media-type="image/png"/>
  <manifest:file-entry manifest:full-path="Pictures/100002010000023500000102D71D7519.png" manifest:media-type="image/png"/>
  <manifest:file-entry manifest:full-path="Pictures/10000201000002190000015A5C06B8E9.png" manifest:media-type="image/png"/>
  <manifest:file-entry manifest:full-path="Pictures/20000007000061FC0000440363EFFF5B.svm" manifest:media-type=""/>
  <manifest:file-entry manifest:full-path="Pictures/200000070000596700002ED36DD012AC.svm" manifest:media-type=""/>
  <manifest:file-entry manifest:full-path="Pictures/10000201000001E5000001FE5687CCA9.png" manifest:media-type="image/png"/>
  <manifest:file-entry manifest:full-path="Pictures/2000000700005AA500001232899DEDE2.svm" manifest:media-type=""/>
  <manifest:file-entry manifest:full-path="Pictures/1000020100000213000001903C6E90A4.png" manifest:media-type="image/png"/>
  <manifest:file-entry manifest:full-path="Pictures/1000020100000216000002389216AED2.png" manifest:media-type="image/png"/>
  <manifest:file-entry manifest:full-path="Pictures/20000007000070DE00001281894A02C2.svm" manifest:media-type=""/>
  <manifest:file-entry manifest:full-path="Pictures/100000000000048A00000154AFBEC059.png" manifest:media-type="image/png"/>
  <manifest:file-entry manifest:full-path="Pictures/10000201000004C00000011C0FF958B3.png" manifest:media-type="image/png"/>
  <manifest:file-entry manifest:full-path="Pictures/100000000000024E000001C583A2E9A8.png" manifest:media-type="image/png"/>
  <manifest:file-entry manifest:full-path="Pictures/10000201000004A9000002824EEEBFEE.png" manifest:media-type="image/png"/>
  <manifest:file-entry manifest:full-path="Pictures/10000201000001890000019A9DE0680C.png" manifest:media-type="image/png"/>
  <manifest:file-entry manifest:full-path="Pictures/2000000700005AA500001E14420AF80F.svm" manifest:media-type=""/>
  <manifest:file-entry manifest:full-path="Pictures/10000201000004B9000000A6B6EF39AB.png" manifest:media-type="image/png"/>
  <manifest:file-entry manifest:full-path="Pictures/1000020100000216000000782EDD2079.png" manifest:media-type="image/png"/>
  <manifest:file-entry manifest:full-path="Pictures/10000201000001FB000001534F84580F.png" manifest:media-type="image/png"/>
  <manifest:file-entry manifest:full-path="Pictures/100002010000034600000428E8C10668.png" manifest:media-type="image/png"/>
  <manifest:file-entry manifest:full-path="Pictures/2000000700005AA50000132048C42BD7.svm" manifest:media-type=""/>
  <manifest:file-entry manifest:full-path="Pictures/10000201000004C6000001117DA58B32.png" manifest:media-type="image/png"/>
  <manifest:file-entry manifest:full-path="Pictures/100002010000057F000000E617D52A5E.png" manifest:media-type="image/png"/>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1" svg:font-family="OpenSymbol" style:font-charset="x-symbol"/>
    <style:font-face style:name="OpenSymbol" svg:font-family="OpenSymbol"/>
    <style:font-face style:name="StarSymbol" svg:font-family="StarSymbol"/>
    <style:font-face style:name="ＭＳ Ｐゴシック1" svg:font-family="'ＭＳ Ｐゴシック'"/>
    <style:font-face style:name="ＭＳ Ｐ明朝" svg:font-family="'ＭＳ Ｐ明朝'"/>
    <style:font-face style:name="Courier New" svg:font-family="'Courier New'" style:font-family-generic="modern" style:font-pitch="fixed"/>
    <style:font-face style:name="DejaVu Sans Mono" svg:font-family="'DejaVu Sans Mono'" style:font-family-generic="modern" style:font-pitch="fixed"/>
    <style:font-face style:name="TakaoGothic" svg:font-family="TakaoGothic" style:font-family-generic="modern" style:font-pitch="fixed"/>
    <style:font-face style:name="VL ゴシック" svg:font-family="'VL ゴシック'" style:font-family-generic="modern" style:font-pitch="fixed"/>
    <style:font-face style:name="ＭＳ ゴシック1" svg:font-family="'ＭＳ ゴシック'" style:font-adornments="太字" style:font-family-generic="swiss" style:font-pitch="variable"/>
    <style:font-face style:name="ＭＳ ゴシック" svg:font-family="'ＭＳ ゴシック'" style:font-adornments="標準" style:font-family-generic="swiss" style:font-pitch="variable"/>
    <style:font-face style:name="ＭＳ Ｐゴシック2" svg:font-family="'ＭＳ Ｐゴシック'" style:font-adornments="太字" style:font-family-generic="swiss" style:font-pitch="variable"/>
    <style:font-face style:name="ＭＳ Ｐゴシック" svg:font-family="'ＭＳ Ｐゴシック'" style:font-adornments="標準" style:font-family-generic="swiss" style:font-pitch="variable"/>
    <style:font-face style:name="ＭＳ ゴシック2" svg:font-family="'ＭＳ ゴシック'" style:font-family-generic="system" style:font-pitch="variable"/>
  </office:font-face-decls>
  <office:automatic-styles>
    <style:style style:name="表1" style:family="table">
      <style:table-properties style:width="17cm" table:align="margins"/>
    </style:style>
    <style:style style:name="表1.A" style:family="table-column">
      <style:table-column-properties style:column-width="3.475cm" style:rel-column-width="13395*"/>
    </style:style>
    <style:style style:name="表1.B" style:family="table-column">
      <style:table-column-properties style:column-width="13.526cm" style:rel-column-width="52140*"/>
    </style:style>
    <style:style style:name="表1.A1" style:family="table-cell">
      <style:table-cell-properties fo:background-color="#ffff99" fo:padding="0.097cm" fo:border-left="0.05pt solid #000000" fo:border-right="none" fo:border-top="0.05pt solid #000000" fo:border-bottom="0.05pt solid #000000">
        <style:background-image/>
      </style:table-cell-properties>
    </style:style>
    <style:style style:name="表1.B1" style:family="table-cell">
      <style:table-cell-properties fo:background-color="#ffff99" fo:padding="0.097cm" fo:border="0.05pt solid #000000">
        <style:background-image/>
      </style:table-cell-properties>
    </style:style>
    <style:style style:name="表1.A2" style:family="table-cell">
      <style:table-cell-properties fo:padding="0.097cm" fo:border-left="0.05pt solid #000000" fo:border-right="none" fo:border-top="none" fo:border-bottom="0.05pt solid #000000"/>
    </style:style>
    <style:style style:name="表1.B2" style:family="table-cell">
      <style:table-cell-properties fo:padding="0.097cm" fo:border-left="0.05pt solid #000000" fo:border-right="0.05pt solid #000000" fo:border-top="none" fo:border-bottom="0.05pt solid #000000"/>
    </style:style>
    <style:style style:name="表1.A3" style:family="table-cell">
      <style:table-cell-properties fo:padding="0.097cm" fo:border-left="0.05pt solid #000000" fo:border-right="none" fo:border-top="none" fo:border-bottom="0.05pt solid #000000"/>
    </style:style>
    <style:style style:name="表1.B3" style:family="table-cell">
      <style:table-cell-properties fo:padding="0.097cm" fo:border-left="0.05pt solid #000000" fo:border-right="0.05pt solid #000000" fo:border-top="none" fo:border-bottom="0.05pt solid #000000"/>
    </style:style>
    <style:style style:name="表2" style:family="table">
      <style:table-properties style:width="17cm" table:align="margins"/>
    </style:style>
    <style:style style:name="表2.A" style:family="table-column">
      <style:table-column-properties style:column-width="3.475cm" style:rel-column-width="13395*"/>
    </style:style>
    <style:style style:name="表2.B" style:family="table-column">
      <style:table-column-properties style:column-width="13.526cm" style:rel-column-width="52140*"/>
    </style:style>
    <style:style style:name="表2.A1" style:family="table-cell">
      <style:table-cell-properties fo:background-color="#ffff99" fo:padding="0.097cm" fo:border-left="0.05pt solid #000000" fo:border-right="none" fo:border-top="0.05pt solid #000000" fo:border-bottom="0.05pt solid #000000">
        <style:background-image/>
      </style:table-cell-properties>
    </style:style>
    <style:style style:name="表2.B1" style:family="table-cell">
      <style:table-cell-properties fo:background-color="#ffff99" fo:padding="0.097cm" fo:border="0.05pt solid #000000">
        <style:background-image/>
      </style:table-cell-properties>
    </style:style>
    <style:style style:name="表2.A2" style:family="table-cell">
      <style:table-cell-properties fo:padding="0.097cm" fo:border-left="0.05pt solid #000000" fo:border-right="none" fo:border-top="none" fo:border-bottom="0.05pt solid #000000"/>
    </style:style>
    <style:style style:name="表2.B2" style:family="table-cell">
      <style:table-cell-properties fo:padding="0.097cm" fo:border-left="0.05pt solid #000000" fo:border-right="0.05pt solid #000000" fo:border-top="none" fo:border-bottom="0.05pt solid #000000"/>
    </style:style>
    <style:style style:name="表2.A3" style:family="table-cell">
      <style:table-cell-properties fo:padding="0.097cm" fo:border-left="0.05pt solid #000000" fo:border-right="none" fo:border-top="none" fo:border-bottom="0.05pt solid #000000"/>
    </style:style>
    <style:style style:name="表2.B3" style:family="table-cell">
      <style:table-cell-properties fo:padding="0.097cm" fo:border-left="0.05pt solid #000000" fo:border-right="0.05pt solid #000000" fo:border-top="none" fo:border-bottom="0.05pt solid #000000"/>
    </style:style>
    <style:style style:name="表2.A4" style:family="table-cell">
      <style:table-cell-properties fo:padding="0.097cm" fo:border-left="0.05pt solid #000000" fo:border-right="none" fo:border-top="none" fo:border-bottom="0.05pt solid #000000"/>
    </style:style>
    <style:style style:name="表2.B4" style:family="table-cell">
      <style:table-cell-properties fo:padding="0.097cm" fo:border-left="0.05pt solid #000000" fo:border-right="0.05pt solid #000000" fo:border-top="none" fo:border-bottom="0.05pt solid #000000"/>
    </style:style>
    <style:style style:name="表2.A5" style:family="table-cell">
      <style:table-cell-properties fo:padding="0.097cm" fo:border-left="0.05pt solid #000000" fo:border-right="none" fo:border-top="none" fo:border-bottom="0.05pt solid #000000"/>
    </style:style>
    <style:style style:name="表2.B5" style:family="table-cell">
      <style:table-cell-properties fo:padding="0.097cm" fo:border-left="0.05pt solid #000000" fo:border-right="0.05pt solid #000000" fo:border-top="none" fo:border-bottom="0.05pt solid #000000"/>
    </style:style>
    <style:style style:name="表2.A6" style:family="table-cell">
      <style:table-cell-properties fo:padding="0.097cm" fo:border-left="0.05pt solid #000000" fo:border-right="none" fo:border-top="none" fo:border-bottom="0.05pt solid #000000"/>
    </style:style>
    <style:style style:name="表2.B6" style:family="table-cell">
      <style:table-cell-properties fo:padding="0.097cm" fo:border-left="0.05pt solid #000000" fo:border-right="0.05pt solid #000000" fo:border-top="none" fo:border-bottom="0.05pt solid #000000"/>
    </style:style>
    <style:style style:name="表2.A7" style:family="table-cell">
      <style:table-cell-properties fo:padding="0.097cm" fo:border-left="0.05pt solid #000000" fo:border-right="none" fo:border-top="none" fo:border-bottom="0.05pt solid #000000"/>
    </style:style>
    <style:style style:name="表2.B7" style:family="table-cell">
      <style:table-cell-properties fo:padding="0.097cm" fo:border-left="0.05pt solid #000000" fo:border-right="0.05pt solid #000000" fo:border-top="none" fo:border-bottom="0.05pt solid #000000"/>
    </style:style>
    <style:style style:name="表3" style:family="table">
      <style:table-properties style:width="17cm" table:align="margins"/>
    </style:style>
    <style:style style:name="表3.A" style:family="table-column">
      <style:table-column-properties style:column-width="3.475cm" style:rel-column-width="13395*"/>
    </style:style>
    <style:style style:name="表3.B" style:family="table-column">
      <style:table-column-properties style:column-width="13.526cm" style:rel-column-width="52140*"/>
    </style:style>
    <style:style style:name="表3.A1" style:family="table-cell">
      <style:table-cell-properties fo:background-color="#ffff99" fo:padding="0.097cm" fo:border-left="0.05pt solid #000000" fo:border-right="none" fo:border-top="0.05pt solid #000000" fo:border-bottom="0.05pt solid #000000">
        <style:background-image/>
      </style:table-cell-properties>
    </style:style>
    <style:style style:name="表3.B1" style:family="table-cell">
      <style:table-cell-properties fo:background-color="#ffff99" fo:padding="0.097cm" fo:border="0.05pt solid #000000">
        <style:background-image/>
      </style:table-cell-properties>
    </style:style>
    <style:style style:name="表3.A2" style:family="table-cell">
      <style:table-cell-properties fo:padding="0.097cm" fo:border-left="0.05pt solid #000000" fo:border-right="none" fo:border-top="none" fo:border-bottom="0.05pt solid #000000"/>
    </style:style>
    <style:style style:name="表3.B2" style:family="table-cell">
      <style:table-cell-properties fo:padding="0.097cm" fo:border-left="0.05pt solid #000000" fo:border-right="0.05pt solid #000000" fo:border-top="none" fo:border-bottom="0.05pt solid #000000"/>
    </style:style>
    <style:style style:name="表3.A3" style:family="table-cell">
      <style:table-cell-properties fo:padding="0.097cm" fo:border-left="0.05pt solid #000000" fo:border-right="none" fo:border-top="none" fo:border-bottom="0.05pt solid #000000"/>
    </style:style>
    <style:style style:name="表3.B3" style:family="table-cell">
      <style:table-cell-properties fo:padding="0.097cm" fo:border-left="0.05pt solid #000000" fo:border-right="0.05pt solid #000000" fo:border-top="none" fo:border-bottom="0.05pt solid #000000"/>
    </style:style>
    <style:style style:name="表3.A4" style:family="table-cell">
      <style:table-cell-properties fo:padding="0.097cm" fo:border-left="0.05pt solid #000000" fo:border-right="none" fo:border-top="none" fo:border-bottom="0.05pt solid #000000"/>
    </style:style>
    <style:style style:name="表3.B4" style:family="table-cell">
      <style:table-cell-properties fo:padding="0.097cm" fo:border-left="0.05pt solid #000000" fo:border-right="0.05pt solid #000000" fo:border-top="none" fo:border-bottom="0.05pt solid #000000"/>
    </style:style>
    <style:style style:name="表3.A5" style:family="table-cell">
      <style:table-cell-properties fo:padding="0.097cm" fo:border-left="0.05pt solid #000000" fo:border-right="none" fo:border-top="none" fo:border-bottom="0.05pt solid #000000"/>
    </style:style>
    <style:style style:name="表3.B5" style:family="table-cell">
      <style:table-cell-properties fo:padding="0.097cm" fo:border-left="0.05pt solid #000000" fo:border-right="0.05pt solid #000000" fo:border-top="none" fo:border-bottom="0.05pt solid #000000"/>
    </style:style>
    <style:style style:name="表4" style:family="table">
      <style:table-properties style:width="17cm" table:align="margins"/>
    </style:style>
    <style:style style:name="表4.A" style:family="table-column">
      <style:table-column-properties style:column-width="3.475cm" style:rel-column-width="13395*"/>
    </style:style>
    <style:style style:name="表4.B" style:family="table-column">
      <style:table-column-properties style:column-width="13.526cm" style:rel-column-width="52140*"/>
    </style:style>
    <style:style style:name="表4.A1" style:family="table-cell">
      <style:table-cell-properties fo:background-color="#ffff99" fo:padding="0.097cm" fo:border-left="0.05pt solid #000000" fo:border-right="none" fo:border-top="0.05pt solid #000000" fo:border-bottom="0.05pt solid #000000">
        <style:background-image/>
      </style:table-cell-properties>
    </style:style>
    <style:style style:name="表4.B1" style:family="table-cell">
      <style:table-cell-properties fo:background-color="#ffff99" fo:padding="0.097cm" fo:border="0.05pt solid #000000">
        <style:background-image/>
      </style:table-cell-properties>
    </style:style>
    <style:style style:name="表4.A2" style:family="table-cell">
      <style:table-cell-properties fo:padding="0.097cm" fo:border-left="0.05pt solid #000000" fo:border-right="none" fo:border-top="none" fo:border-bottom="0.05pt solid #000000"/>
    </style:style>
    <style:style style:name="表4.B2" style:family="table-cell">
      <style:table-cell-properties fo:padding="0.097cm" fo:border-left="0.05pt solid #000000" fo:border-right="0.05pt solid #000000" fo:border-top="none" fo:border-bottom="0.05pt solid #000000"/>
    </style:style>
    <style:style style:name="表4.A3" style:family="table-cell">
      <style:table-cell-properties fo:padding="0.097cm" fo:border-left="0.05pt solid #000000" fo:border-right="none" fo:border-top="none" fo:border-bottom="0.05pt solid #000000"/>
    </style:style>
    <style:style style:name="表4.B3" style:family="table-cell">
      <style:table-cell-properties fo:padding="0.097cm" fo:border-left="0.05pt solid #000000" fo:border-right="0.05pt solid #000000" fo:border-top="none" fo:border-bottom="0.05pt solid #000000"/>
    </style:style>
    <style:style style:name="表4.A4" style:family="table-cell">
      <style:table-cell-properties fo:padding="0.097cm" fo:border-left="0.05pt solid #000000" fo:border-right="none" fo:border-top="none" fo:border-bottom="0.05pt solid #000000"/>
    </style:style>
    <style:style style:name="表4.B4" style:family="table-cell">
      <style:table-cell-properties fo:padding="0.097cm" fo:border-left="0.05pt solid #000000" fo:border-right="0.05pt solid #000000" fo:border-top="none" fo:border-bottom="0.05pt solid #000000"/>
    </style:style>
    <style:style style:name="表5" style:family="table">
      <style:table-properties style:width="17cm" table:align="margins"/>
    </style:style>
    <style:style style:name="表5.A" style:family="table-column">
      <style:table-column-properties style:column-width="3.475cm" style:rel-column-width="13395*"/>
    </style:style>
    <style:style style:name="表5.B" style:family="table-column">
      <style:table-column-properties style:column-width="13.526cm" style:rel-column-width="52140*"/>
    </style:style>
    <style:style style:name="表5.A1" style:family="table-cell">
      <style:table-cell-properties fo:background-color="#ffff99" fo:padding="0.097cm" fo:border-left="0.05pt solid #000000" fo:border-right="none" fo:border-top="0.05pt solid #000000" fo:border-bottom="0.05pt solid #000000">
        <style:background-image/>
      </style:table-cell-properties>
    </style:style>
    <style:style style:name="表5.B1" style:family="table-cell">
      <style:table-cell-properties fo:background-color="#ffff99" fo:padding="0.097cm" fo:border="0.05pt solid #000000">
        <style:background-image/>
      </style:table-cell-properties>
    </style:style>
    <style:style style:name="表5.A2" style:family="table-cell">
      <style:table-cell-properties fo:padding="0.097cm" fo:border-left="0.05pt solid #000000" fo:border-right="none" fo:border-top="none" fo:border-bottom="0.05pt solid #000000"/>
    </style:style>
    <style:style style:name="表5.B2" style:family="table-cell">
      <style:table-cell-properties fo:padding="0.097cm" fo:border-left="0.05pt solid #000000" fo:border-right="0.05pt solid #000000" fo:border-top="none" fo:border-bottom="0.05pt solid #000000"/>
    </style:style>
    <style:style style:name="表5.A3" style:family="table-cell">
      <style:table-cell-properties fo:padding="0.097cm" fo:border-left="0.05pt solid #000000" fo:border-right="none" fo:border-top="none" fo:border-bottom="0.05pt solid #000000"/>
    </style:style>
    <style:style style:name="表5.B3" style:family="table-cell">
      <style:table-cell-properties fo:padding="0.097cm" fo:border-left="0.05pt solid #000000" fo:border-right="0.05pt solid #000000" fo:border-top="none" fo:border-bottom="0.05pt solid #000000"/>
    </style:style>
    <style:style style:name="表5.A4" style:family="table-cell">
      <style:table-cell-properties fo:padding="0.097cm" fo:border-left="0.05pt solid #000000" fo:border-right="none" fo:border-top="none" fo:border-bottom="0.05pt solid #000000"/>
    </style:style>
    <style:style style:name="表5.B4" style:family="table-cell">
      <style:table-cell-properties fo:padding="0.097cm" fo:border-left="0.05pt solid #000000" fo:border-right="0.05pt solid #000000" fo:border-top="none" fo:border-bottom="0.05pt solid #000000"/>
    </style:style>
    <style:style style:name="表5.A5" style:family="table-cell">
      <style:table-cell-properties fo:padding="0.097cm" fo:border-left="0.05pt solid #000000" fo:border-right="none" fo:border-top="none" fo:border-bottom="0.05pt solid #000000"/>
    </style:style>
    <style:style style:name="表5.B5" style:family="table-cell">
      <style:table-cell-properties fo:padding="0.097cm" fo:border-left="0.05pt solid #000000" fo:border-right="0.05pt solid #000000" fo:border-top="none" fo:border-bottom="0.05pt solid #000000"/>
    </style:style>
    <style:style style:name="表5.A6" style:family="table-cell">
      <style:table-cell-properties fo:padding="0.097cm" fo:border-left="0.05pt solid #000000" fo:border-right="none" fo:border-top="none" fo:border-bottom="0.05pt solid #000000"/>
    </style:style>
    <style:style style:name="表5.B6" style:family="table-cell">
      <style:table-cell-properties fo:padding="0.097cm" fo:border-left="0.05pt solid #000000" fo:border-right="0.05pt solid #000000" fo:border-top="none" fo:border-bottom="0.05pt solid #000000"/>
    </style:style>
    <style:style style:name="表5.A7" style:family="table-cell">
      <style:table-cell-properties fo:padding="0.097cm" fo:border-left="0.05pt solid #000000" fo:border-right="none" fo:border-top="none" fo:border-bottom="0.05pt solid #000000"/>
    </style:style>
    <style:style style:name="表5.B7" style:family="table-cell">
      <style:table-cell-properties fo:padding="0.097cm" fo:border-left="0.05pt solid #000000" fo:border-right="0.05pt solid #000000" fo:border-top="none" fo:border-bottom="0.05pt solid #000000"/>
    </style:style>
    <style:style style:name="表5.A8" style:family="table-cell">
      <style:table-cell-properties fo:padding="0.097cm" fo:border-left="0.05pt solid #000000" fo:border-right="none" fo:border-top="none" fo:border-bottom="0.05pt solid #000000"/>
    </style:style>
    <style:style style:name="表5.B8" style:family="table-cell">
      <style:table-cell-properties fo:padding="0.097cm" fo:border-left="0.05pt solid #000000" fo:border-right="0.05pt solid #000000" fo:border-top="none" fo:border-bottom="0.05pt solid #000000"/>
    </style:style>
    <style:style style:name="表6" style:family="table">
      <style:table-properties style:width="17cm" table:align="margins"/>
    </style:style>
    <style:style style:name="表6.A" style:family="table-column">
      <style:table-column-properties style:column-width="3.475cm" style:rel-column-width="13395*"/>
    </style:style>
    <style:style style:name="表6.B" style:family="table-column">
      <style:table-column-properties style:column-width="13.526cm" style:rel-column-width="52140*"/>
    </style:style>
    <style:style style:name="表6.A1" style:family="table-cell">
      <style:table-cell-properties fo:background-color="#ffff99" fo:padding="0.097cm" fo:border-left="0.05pt solid #000000" fo:border-right="none" fo:border-top="0.05pt solid #000000" fo:border-bottom="0.05pt solid #000000">
        <style:background-image/>
      </style:table-cell-properties>
    </style:style>
    <style:style style:name="表6.B1" style:family="table-cell">
      <style:table-cell-properties fo:background-color="#ffff99" fo:padding="0.097cm" fo:border="0.05pt solid #000000">
        <style:background-image/>
      </style:table-cell-properties>
    </style:style>
    <style:style style:name="表6.A2" style:family="table-cell">
      <style:table-cell-properties fo:padding="0.097cm" fo:border-left="0.05pt solid #000000" fo:border-right="none" fo:border-top="none" fo:border-bottom="0.05pt solid #000000"/>
    </style:style>
    <style:style style:name="表6.B2" style:family="table-cell">
      <style:table-cell-properties fo:padding="0.097cm" fo:border-left="0.05pt solid #000000" fo:border-right="0.05pt solid #000000" fo:border-top="none" fo:border-bottom="0.05pt solid #000000"/>
    </style:style>
    <style:style style:name="表6.A3" style:family="table-cell">
      <style:table-cell-properties fo:padding="0.097cm" fo:border-left="0.05pt solid #000000" fo:border-right="none" fo:border-top="none" fo:border-bottom="0.05pt solid #000000"/>
    </style:style>
    <style:style style:name="表6.B3" style:family="table-cell">
      <style:table-cell-properties fo:padding="0.097cm" fo:border-left="0.05pt solid #000000" fo:border-right="0.05pt solid #000000" fo:border-top="none" fo:border-bottom="0.05pt solid #000000"/>
    </style:style>
    <style:style style:name="表6.A4" style:family="table-cell">
      <style:table-cell-properties fo:padding="0.097cm" fo:border-left="0.05pt solid #000000" fo:border-right="none" fo:border-top="none" fo:border-bottom="0.05pt solid #000000"/>
    </style:style>
    <style:style style:name="表6.B4" style:family="table-cell">
      <style:table-cell-properties fo:padding="0.097cm" fo:border-left="0.05pt solid #000000" fo:border-right="0.05pt solid #000000" fo:border-top="none" fo:border-bottom="0.05pt solid #000000"/>
    </style:style>
    <style:style style:name="表6.A5" style:family="table-cell">
      <style:table-cell-properties fo:padding="0.097cm" fo:border-left="0.05pt solid #000000" fo:border-right="none" fo:border-top="none" fo:border-bottom="0.05pt solid #000000"/>
    </style:style>
    <style:style style:name="表6.B5" style:family="table-cell">
      <style:table-cell-properties fo:padding="0.097cm" fo:border-left="0.05pt solid #000000" fo:border-right="0.05pt solid #000000" fo:border-top="none" fo:border-bottom="0.05pt solid #000000"/>
    </style:style>
    <style:style style:name="表7" style:family="table">
      <style:table-properties style:width="17cm" table:align="margins"/>
    </style:style>
    <style:style style:name="表7.A" style:family="table-column">
      <style:table-column-properties style:column-width="3.475cm" style:rel-column-width="13395*"/>
    </style:style>
    <style:style style:name="表7.B" style:family="table-column">
      <style:table-column-properties style:column-width="13.526cm" style:rel-column-width="52140*"/>
    </style:style>
    <style:style style:name="表7.A1" style:family="table-cell">
      <style:table-cell-properties fo:background-color="#ffff99" fo:padding="0.097cm" fo:border-left="0.05pt solid #000000" fo:border-right="none" fo:border-top="0.05pt solid #000000" fo:border-bottom="0.05pt solid #000000">
        <style:background-image/>
      </style:table-cell-properties>
    </style:style>
    <style:style style:name="表7.B1" style:family="table-cell">
      <style:table-cell-properties fo:background-color="#ffff99" fo:padding="0.097cm" fo:border="0.05pt solid #000000">
        <style:background-image/>
      </style:table-cell-properties>
    </style:style>
    <style:style style:name="表7.A2" style:family="table-cell">
      <style:table-cell-properties fo:padding="0.097cm" fo:border-left="0.05pt solid #000000" fo:border-right="none" fo:border-top="none" fo:border-bottom="0.05pt solid #000000"/>
    </style:style>
    <style:style style:name="表7.B2" style:family="table-cell">
      <style:table-cell-properties fo:padding="0.097cm" fo:border-left="0.05pt solid #000000" fo:border-right="0.05pt solid #000000" fo:border-top="none" fo:border-bottom="0.05pt solid #000000"/>
    </style:style>
    <style:style style:name="表7.A3" style:family="table-cell">
      <style:table-cell-properties fo:padding="0.097cm" fo:border-left="0.05pt solid #000000" fo:border-right="none" fo:border-top="none" fo:border-bottom="0.05pt solid #000000"/>
    </style:style>
    <style:style style:name="表7.B3" style:family="table-cell">
      <style:table-cell-properties fo:padding="0.097cm" fo:border-left="0.05pt solid #000000" fo:border-right="0.05pt solid #000000" fo:border-top="none" fo:border-bottom="0.05pt solid #000000"/>
    </style:style>
    <style:style style:name="表7.A4" style:family="table-cell">
      <style:table-cell-properties fo:padding="0.097cm" fo:border-left="0.05pt solid #000000" fo:border-right="none" fo:border-top="none" fo:border-bottom="0.05pt solid #000000"/>
    </style:style>
    <style:style style:name="表7.B4" style:family="table-cell">
      <style:table-cell-properties fo:padding="0.097cm" fo:border-left="0.05pt solid #000000" fo:border-right="0.05pt solid #000000" fo:border-top="none" fo:border-bottom="0.05pt solid #000000"/>
    </style:style>
    <style:style style:name="表8" style:family="table">
      <style:table-properties style:width="17cm" table:align="margins"/>
    </style:style>
    <style:style style:name="表8.A" style:family="table-column">
      <style:table-column-properties style:column-width="3.475cm" style:rel-column-width="13395*"/>
    </style:style>
    <style:style style:name="表8.B" style:family="table-column">
      <style:table-column-properties style:column-width="13.526cm" style:rel-column-width="52140*"/>
    </style:style>
    <style:style style:name="表8.A1" style:family="table-cell">
      <style:table-cell-properties fo:background-color="#ffff99" fo:padding="0.097cm" fo:border-left="0.05pt solid #000000" fo:border-right="none" fo:border-top="0.05pt solid #000000" fo:border-bottom="0.05pt solid #000000">
        <style:background-image/>
      </style:table-cell-properties>
    </style:style>
    <style:style style:name="表8.B1" style:family="table-cell">
      <style:table-cell-properties fo:background-color="#ffff99" fo:padding="0.097cm" fo:border="0.05pt solid #000000">
        <style:background-image/>
      </style:table-cell-properties>
    </style:style>
    <style:style style:name="表8.A2" style:family="table-cell">
      <style:table-cell-properties fo:padding="0.097cm" fo:border-left="0.05pt solid #000000" fo:border-right="none" fo:border-top="none" fo:border-bottom="0.05pt solid #000000"/>
    </style:style>
    <style:style style:name="表8.B2" style:family="table-cell">
      <style:table-cell-properties fo:padding="0.097cm" fo:border-left="0.05pt solid #000000" fo:border-right="0.05pt solid #000000" fo:border-top="none" fo:border-bottom="0.05pt solid #000000"/>
    </style:style>
    <style:style style:name="表8.A3" style:family="table-cell">
      <style:table-cell-properties fo:padding="0.097cm" fo:border-left="0.05pt solid #000000" fo:border-right="none" fo:border-top="none" fo:border-bottom="0.05pt solid #000000"/>
    </style:style>
    <style:style style:name="表8.B3" style:family="table-cell">
      <style:table-cell-properties fo:padding="0.097cm" fo:border-left="0.05pt solid #000000" fo:border-right="0.05pt solid #000000" fo:border-top="none" fo:border-bottom="0.05pt solid #000000"/>
    </style:style>
    <style:style style:name="表9" style:family="table">
      <style:table-properties style:width="17cm" table:align="margins"/>
    </style:style>
    <style:style style:name="表9.A" style:family="table-column">
      <style:table-column-properties style:column-width="3.475cm" style:rel-column-width="13395*"/>
    </style:style>
    <style:style style:name="表9.B" style:family="table-column">
      <style:table-column-properties style:column-width="13.526cm" style:rel-column-width="52140*"/>
    </style:style>
    <style:style style:name="表9.A1" style:family="table-cell">
      <style:table-cell-properties fo:background-color="#ffff99" fo:padding="0.097cm" fo:border-left="0.05pt solid #000000" fo:border-right="none" fo:border-top="0.05pt solid #000000" fo:border-bottom="0.05pt solid #000000">
        <style:background-image/>
      </style:table-cell-properties>
    </style:style>
    <style:style style:name="表9.B1" style:family="table-cell">
      <style:table-cell-properties fo:background-color="#ffff99" fo:padding="0.097cm" fo:border="0.05pt solid #000000">
        <style:background-image/>
      </style:table-cell-properties>
    </style:style>
    <style:style style:name="表9.A2" style:family="table-cell">
      <style:table-cell-properties fo:padding="0.097cm" fo:border-left="0.05pt solid #000000" fo:border-right="none" fo:border-top="none" fo:border-bottom="0.05pt solid #000000"/>
    </style:style>
    <style:style style:name="表9.B2" style:family="table-cell">
      <style:table-cell-properties fo:padding="0.097cm" fo:border-left="0.05pt solid #000000" fo:border-right="0.05pt solid #000000" fo:border-top="none" fo:border-bottom="0.05pt solid #000000"/>
    </style:style>
    <style:style style:name="表9.A3" style:family="table-cell">
      <style:table-cell-properties fo:padding="0.097cm" fo:border-left="0.05pt solid #000000" fo:border-right="none" fo:border-top="none" fo:border-bottom="0.05pt solid #000000"/>
    </style:style>
    <style:style style:name="表9.B3" style:family="table-cell">
      <style:table-cell-properties fo:padding="0.097cm" fo:border-left="0.05pt solid #000000" fo:border-right="0.05pt solid #000000" fo:border-top="none" fo:border-bottom="0.05pt solid #000000"/>
    </style:style>
    <style:style style:name="表9.A4" style:family="table-cell">
      <style:table-cell-properties fo:padding="0.097cm" fo:border-left="0.05pt solid #000000" fo:border-right="none" fo:border-top="none" fo:border-bottom="0.05pt solid #000000"/>
    </style:style>
    <style:style style:name="表9.B4" style:family="table-cell">
      <style:table-cell-properties fo:padding="0.097cm" fo:border-left="0.05pt solid #000000" fo:border-right="0.05pt solid #000000" fo:border-top="none" fo:border-bottom="0.05pt solid #000000"/>
    </style:style>
    <style:style style:name="表10" style:family="table">
      <style:table-properties style:width="17cm" table:align="margins"/>
    </style:style>
    <style:style style:name="表10.A" style:family="table-column">
      <style:table-column-properties style:column-width="3.475cm" style:rel-column-width="13395*"/>
    </style:style>
    <style:style style:name="表10.B" style:family="table-column">
      <style:table-column-properties style:column-width="13.526cm" style:rel-column-width="52140*"/>
    </style:style>
    <style:style style:name="表10.A1" style:family="table-cell">
      <style:table-cell-properties fo:background-color="#ffff99" fo:padding="0.097cm" fo:border-left="0.05pt solid #000000" fo:border-right="none" fo:border-top="0.05pt solid #000000" fo:border-bottom="0.05pt solid #000000">
        <style:background-image/>
      </style:table-cell-properties>
    </style:style>
    <style:style style:name="表10.B1" style:family="table-cell">
      <style:table-cell-properties fo:background-color="#ffff99" fo:padding="0.097cm" fo:border="0.05pt solid #000000">
        <style:background-image/>
      </style:table-cell-properties>
    </style:style>
    <style:style style:name="表10.A2" style:family="table-cell">
      <style:table-cell-properties fo:padding="0.097cm" fo:border-left="0.05pt solid #000000" fo:border-right="none" fo:border-top="none" fo:border-bottom="0.05pt solid #000000"/>
    </style:style>
    <style:style style:name="表10.B2" style:family="table-cell">
      <style:table-cell-properties fo:padding="0.097cm" fo:border-left="0.05pt solid #000000" fo:border-right="0.05pt solid #000000" fo:border-top="none" fo:border-bottom="0.05pt solid #000000"/>
    </style:style>
    <style:style style:name="表10.A3" style:family="table-cell">
      <style:table-cell-properties fo:padding="0.097cm" fo:border-left="0.05pt solid #000000" fo:border-right="none" fo:border-top="none" fo:border-bottom="0.05pt solid #000000"/>
    </style:style>
    <style:style style:name="表10.B3" style:family="table-cell">
      <style:table-cell-properties fo:padding="0.097cm" fo:border-left="0.05pt solid #000000" fo:border-right="0.05pt solid #000000" fo:border-top="none" fo:border-bottom="0.05pt solid #000000"/>
    </style:style>
    <style:style style:name="表10.A4" style:family="table-cell">
      <style:table-cell-properties fo:padding="0.097cm" fo:border-left="0.05pt solid #000000" fo:border-right="none" fo:border-top="none" fo:border-bottom="0.05pt solid #000000"/>
    </style:style>
    <style:style style:name="表10.B4" style:family="table-cell">
      <style:table-cell-properties fo:padding="0.097cm" fo:border-left="0.05pt solid #000000" fo:border-right="0.05pt solid #000000" fo:border-top="none" fo:border-bottom="0.05pt solid #000000"/>
    </style:style>
    <style:style style:name="表10.A5" style:family="table-cell">
      <style:table-cell-properties fo:padding="0.097cm" fo:border-left="0.05pt solid #000000" fo:border-right="none" fo:border-top="none" fo:border-bottom="0.05pt solid #000000"/>
    </style:style>
    <style:style style:name="表10.B5" style:family="table-cell">
      <style:table-cell-properties fo:padding="0.097cm" fo:border-left="0.05pt solid #000000" fo:border-right="0.05pt solid #000000" fo:border-top="none" fo:border-bottom="0.05pt solid #000000"/>
    </style:style>
    <style:style style:name="表10.A6" style:family="table-cell">
      <style:table-cell-properties fo:padding="0.097cm" fo:border-left="0.05pt solid #000000" fo:border-right="none" fo:border-top="none" fo:border-bottom="0.05pt solid #000000"/>
    </style:style>
    <style:style style:name="表10.B6" style:family="table-cell">
      <style:table-cell-properties fo:padding="0.097cm" fo:border-left="0.05pt solid #000000" fo:border-right="0.05pt solid #000000" fo:border-top="none" fo:border-bottom="0.05pt solid #000000"/>
    </style:style>
    <style:style style:name="表10.A7" style:family="table-cell">
      <style:table-cell-properties fo:padding="0.097cm" fo:border-left="0.05pt solid #000000" fo:border-right="none" fo:border-top="none" fo:border-bottom="0.05pt solid #000000"/>
    </style:style>
    <style:style style:name="表10.B7" style:family="table-cell">
      <style:table-cell-properties fo:padding="0.097cm" fo:border-left="0.05pt solid #000000" fo:border-right="0.05pt solid #000000" fo:border-top="none" fo:border-bottom="0.05pt solid #000000"/>
    </style:style>
    <style:style style:name="表10.A8" style:family="table-cell">
      <style:table-cell-properties fo:padding="0.097cm" fo:border-left="0.05pt solid #000000" fo:border-right="none" fo:border-top="none" fo:border-bottom="0.05pt solid #000000"/>
    </style:style>
    <style:style style:name="表10.B8" style:family="table-cell">
      <style:table-cell-properties fo:padding="0.097cm" fo:border-left="0.05pt solid #000000" fo:border-right="0.05pt solid #000000" fo:border-top="none" fo:border-bottom="0.05pt solid #000000"/>
    </style:style>
    <style:style style:name="表10.A9" style:family="table-cell">
      <style:table-cell-properties fo:padding="0.097cm" fo:border-left="0.05pt solid #000000" fo:border-right="none" fo:border-top="none" fo:border-bottom="0.05pt solid #000000"/>
    </style:style>
    <style:style style:name="表10.B9" style:family="table-cell">
      <style:table-cell-properties fo:padding="0.097cm" fo:border-left="0.05pt solid #000000" fo:border-right="0.05pt solid #000000" fo:border-top="none" fo:border-bottom="0.05pt solid #000000"/>
    </style:style>
    <style:style style:name="表10.A10" style:family="table-cell">
      <style:table-cell-properties fo:padding="0.097cm" fo:border-left="0.05pt solid #000000" fo:border-right="none" fo:border-top="none" fo:border-bottom="0.05pt solid #000000"/>
    </style:style>
    <style:style style:name="表10.B10" style:family="table-cell">
      <style:table-cell-properties fo:padding="0.097cm" fo:border-left="0.05pt solid #000000" fo:border-right="0.05pt solid #000000" fo:border-top="none" fo:border-bottom="0.05pt solid #000000"/>
    </style:style>
    <style:style style:name="表10.A11" style:family="table-cell">
      <style:table-cell-properties fo:padding="0.097cm" fo:border-left="0.05pt solid #000000" fo:border-right="none" fo:border-top="none" fo:border-bottom="0.05pt solid #000000"/>
    </style:style>
    <style:style style:name="表10.B11" style:family="table-cell">
      <style:table-cell-properties fo:padding="0.097cm" fo:border-left="0.05pt solid #000000" fo:border-right="0.05pt solid #000000" fo:border-top="none" fo:border-bottom="0.05pt solid #000000"/>
    </style:style>
    <style:style style:name="表10.A12" style:family="table-cell">
      <style:table-cell-properties fo:padding="0.097cm" fo:border-left="0.05pt solid #000000" fo:border-right="none" fo:border-top="none" fo:border-bottom="0.05pt solid #000000"/>
    </style:style>
    <style:style style:name="表10.B12" style:family="table-cell">
      <style:table-cell-properties fo:padding="0.097cm" fo:border-left="0.05pt solid #000000" fo:border-right="0.05pt solid #000000" fo:border-top="none" fo:border-bottom="0.05pt solid #000000"/>
    </style:style>
    <style:style style:name="表10.A13" style:family="table-cell">
      <style:table-cell-properties fo:padding="0.097cm" fo:border-left="0.05pt solid #000000" fo:border-right="none" fo:border-top="none" fo:border-bottom="0.05pt solid #000000"/>
    </style:style>
    <style:style style:name="表10.B13" style:family="table-cell">
      <style:table-cell-properties fo:padding="0.097cm" fo:border-left="0.05pt solid #000000" fo:border-right="0.05pt solid #000000" fo:border-top="none" fo:border-bottom="0.05pt solid #000000"/>
    </style:style>
    <style:style style:name="表10.A14" style:family="table-cell">
      <style:table-cell-properties fo:padding="0.097cm" fo:border-left="0.05pt solid #000000" fo:border-right="none" fo:border-top="none" fo:border-bottom="0.05pt solid #000000"/>
    </style:style>
    <style:style style:name="表10.B14" style:family="table-cell">
      <style:table-cell-properties fo:padding="0.097cm" fo:border-left="0.05pt solid #000000" fo:border-right="0.05pt solid #000000" fo:border-top="none" fo:border-bottom="0.05pt solid #000000"/>
    </style:style>
    <style:style style:name="表10.A15" style:family="table-cell">
      <style:table-cell-properties fo:padding="0.097cm" fo:border-left="0.05pt solid #000000" fo:border-right="none" fo:border-top="none" fo:border-bottom="0.05pt solid #000000"/>
    </style:style>
    <style:style style:name="表10.B15" style:family="table-cell">
      <style:table-cell-properties fo:padding="0.097cm" fo:border-left="0.05pt solid #000000" fo:border-right="0.05pt solid #000000" fo:border-top="none" fo:border-bottom="0.05pt solid #000000"/>
    </style:style>
    <style:style style:name="表10.A16" style:family="table-cell">
      <style:table-cell-properties fo:padding="0.097cm" fo:border-left="0.05pt solid #000000" fo:border-right="none" fo:border-top="none" fo:border-bottom="0.05pt solid #000000"/>
    </style:style>
    <style:style style:name="表10.B16" style:family="table-cell">
      <style:table-cell-properties fo:padding="0.097cm" fo:border-left="0.05pt solid #000000" fo:border-right="0.05pt solid #000000" fo:border-top="none" fo:border-bottom="0.05pt solid #000000"/>
    </style:style>
    <style:style style:name="表11" style:family="table">
      <style:table-properties style:width="17cm" table:align="margins"/>
    </style:style>
    <style:style style:name="表11.A" style:family="table-column">
      <style:table-column-properties style:column-width="3.475cm" style:rel-column-width="13395*"/>
    </style:style>
    <style:style style:name="表11.B" style:family="table-column">
      <style:table-column-properties style:column-width="13.526cm" style:rel-column-width="52140*"/>
    </style:style>
    <style:style style:name="表11.A1" style:family="table-cell">
      <style:table-cell-properties fo:background-color="#ffff99" fo:padding="0.097cm" fo:border-left="0.05pt solid #000000" fo:border-right="none" fo:border-top="0.05pt solid #000000" fo:border-bottom="0.05pt solid #000000">
        <style:background-image/>
      </style:table-cell-properties>
    </style:style>
    <style:style style:name="表11.B1" style:family="table-cell">
      <style:table-cell-properties fo:background-color="#ffff99" fo:padding="0.097cm" fo:border="0.05pt solid #000000">
        <style:background-image/>
      </style:table-cell-properties>
    </style:style>
    <style:style style:name="表11.A2" style:family="table-cell">
      <style:table-cell-properties fo:padding="0.097cm" fo:border-left="0.05pt solid #000000" fo:border-right="none" fo:border-top="none" fo:border-bottom="0.05pt solid #000000"/>
    </style:style>
    <style:style style:name="表11.B2" style:family="table-cell">
      <style:table-cell-properties fo:padding="0.097cm" fo:border-left="0.05pt solid #000000" fo:border-right="0.05pt solid #000000" fo:border-top="none" fo:border-bottom="0.05pt solid #000000"/>
    </style:style>
    <style:style style:name="表11.A3" style:family="table-cell">
      <style:table-cell-properties fo:padding="0.097cm" fo:border-left="0.05pt solid #000000" fo:border-right="none" fo:border-top="none" fo:border-bottom="0.05pt solid #000000"/>
    </style:style>
    <style:style style:name="表11.B3" style:family="table-cell">
      <style:table-cell-properties fo:padding="0.097cm" fo:border-left="0.05pt solid #000000" fo:border-right="0.05pt solid #000000" fo:border-top="none" fo:border-bottom="0.05pt solid #000000"/>
    </style:style>
    <style:style style:name="表11.A4" style:family="table-cell">
      <style:table-cell-properties fo:padding="0.097cm" fo:border-left="0.05pt solid #000000" fo:border-right="none" fo:border-top="none" fo:border-bottom="0.05pt solid #000000"/>
    </style:style>
    <style:style style:name="表11.B4" style:family="table-cell">
      <style:table-cell-properties fo:padding="0.097cm" fo:border-left="0.05pt solid #000000" fo:border-right="0.05pt solid #000000" fo:border-top="none" fo:border-bottom="0.05pt solid #000000"/>
    </style:style>
    <style:style style:name="表11.A5" style:family="table-cell">
      <style:table-cell-properties fo:padding="0.097cm" fo:border-left="0.05pt solid #000000" fo:border-right="none" fo:border-top="none" fo:border-bottom="0.05pt solid #000000"/>
    </style:style>
    <style:style style:name="表11.B5" style:family="table-cell">
      <style:table-cell-properties fo:padding="0.097cm" fo:border-left="0.05pt solid #000000" fo:border-right="0.05pt solid #000000" fo:border-top="none" fo:border-bottom="0.05pt solid #000000"/>
    </style:style>
    <style:style style:name="表11.A6" style:family="table-cell">
      <style:table-cell-properties fo:padding="0.097cm" fo:border-left="0.05pt solid #000000" fo:border-right="none" fo:border-top="none" fo:border-bottom="0.05pt solid #000000"/>
    </style:style>
    <style:style style:name="表11.B6" style:family="table-cell">
      <style:table-cell-properties fo:padding="0.097cm" fo:border-left="0.05pt solid #000000" fo:border-right="0.05pt solid #000000" fo:border-top="none" fo:border-bottom="0.05pt solid #000000"/>
    </style:style>
    <style:style style:name="表12" style:family="table">
      <style:table-properties style:width="17cm" table:align="margins"/>
    </style:style>
    <style:style style:name="表12.A" style:family="table-column">
      <style:table-column-properties style:column-width="3.475cm" style:rel-column-width="13395*"/>
    </style:style>
    <style:style style:name="表12.B" style:family="table-column">
      <style:table-column-properties style:column-width="13.526cm" style:rel-column-width="52140*"/>
    </style:style>
    <style:style style:name="表12.A1" style:family="table-cell">
      <style:table-cell-properties fo:background-color="#ffff99" fo:padding="0.097cm" fo:border-left="0.05pt solid #000000" fo:border-right="none" fo:border-top="0.05pt solid #000000" fo:border-bottom="0.05pt solid #000000">
        <style:background-image/>
      </style:table-cell-properties>
    </style:style>
    <style:style style:name="表12.B1" style:family="table-cell">
      <style:table-cell-properties fo:background-color="#ffff99" fo:padding="0.097cm" fo:border="0.05pt solid #000000">
        <style:background-image/>
      </style:table-cell-properties>
    </style:style>
    <style:style style:name="表12.A2" style:family="table-cell">
      <style:table-cell-properties fo:padding="0.097cm" fo:border-left="0.05pt solid #000000" fo:border-right="none" fo:border-top="none" fo:border-bottom="0.05pt solid #000000"/>
    </style:style>
    <style:style style:name="表12.B2" style:family="table-cell">
      <style:table-cell-properties fo:padding="0.097cm" fo:border-left="0.05pt solid #000000" fo:border-right="0.05pt solid #000000" fo:border-top="none" fo:border-bottom="0.05pt solid #000000"/>
    </style:style>
    <style:style style:name="表12.A3" style:family="table-cell">
      <style:table-cell-properties fo:padding="0.097cm" fo:border-left="0.05pt solid #000000" fo:border-right="none" fo:border-top="none" fo:border-bottom="0.05pt solid #000000"/>
    </style:style>
    <style:style style:name="表12.B3" style:family="table-cell">
      <style:table-cell-properties fo:padding="0.097cm" fo:border-left="0.05pt solid #000000" fo:border-right="0.05pt solid #000000" fo:border-top="none" fo:border-bottom="0.05pt solid #000000"/>
    </style:style>
    <style:style style:name="表12.A4" style:family="table-cell">
      <style:table-cell-properties fo:padding="0.097cm" fo:border-left="0.05pt solid #000000" fo:border-right="none" fo:border-top="none" fo:border-bottom="0.05pt solid #000000"/>
    </style:style>
    <style:style style:name="表12.B4" style:family="table-cell">
      <style:table-cell-properties fo:padding="0.097cm" fo:border-left="0.05pt solid #000000" fo:border-right="0.05pt solid #000000" fo:border-top="none" fo:border-bottom="0.05pt solid #000000"/>
    </style:style>
    <style:style style:name="表12.A5" style:family="table-cell">
      <style:table-cell-properties fo:padding="0.097cm" fo:border-left="0.05pt solid #000000" fo:border-right="none" fo:border-top="none" fo:border-bottom="0.05pt solid #000000"/>
    </style:style>
    <style:style style:name="表12.B5" style:family="table-cell">
      <style:table-cell-properties fo:padding="0.097cm" fo:border-left="0.05pt solid #000000" fo:border-right="0.05pt solid #000000" fo:border-top="none" fo:border-bottom="0.05pt solid #000000"/>
    </style:style>
    <style:style style:name="表12.A6" style:family="table-cell">
      <style:table-cell-properties fo:padding="0.097cm" fo:border-left="0.05pt solid #000000" fo:border-right="none" fo:border-top="none" fo:border-bottom="0.05pt solid #000000"/>
    </style:style>
    <style:style style:name="表12.B6" style:family="table-cell">
      <style:table-cell-properties fo:padding="0.097cm" fo:border-left="0.05pt solid #000000" fo:border-right="0.05pt solid #000000" fo:border-top="none" fo:border-bottom="0.05pt solid #000000"/>
    </style:style>
    <style:style style:name="表13" style:family="table">
      <style:table-properties style:width="17cm" table:align="margins"/>
    </style:style>
    <style:style style:name="表13.A" style:family="table-column">
      <style:table-column-properties style:column-width="3.475cm" style:rel-column-width="13395*"/>
    </style:style>
    <style:style style:name="表13.B" style:family="table-column">
      <style:table-column-properties style:column-width="13.526cm" style:rel-column-width="52140*"/>
    </style:style>
    <style:style style:name="表13.A1" style:family="table-cell">
      <style:table-cell-properties fo:background-color="#ffff99" fo:padding="0.097cm" fo:border-left="0.05pt solid #000000" fo:border-right="none" fo:border-top="0.05pt solid #000000" fo:border-bottom="0.05pt solid #000000">
        <style:background-image/>
      </style:table-cell-properties>
    </style:style>
    <style:style style:name="表13.B1" style:family="table-cell">
      <style:table-cell-properties fo:background-color="#ffff99" fo:padding="0.097cm" fo:border="0.05pt solid #000000">
        <style:background-image/>
      </style:table-cell-properties>
    </style:style>
    <style:style style:name="表13.A2" style:family="table-cell">
      <style:table-cell-properties fo:padding="0.097cm" fo:border-left="0.05pt solid #000000" fo:border-right="none" fo:border-top="none" fo:border-bottom="0.05pt solid #000000"/>
    </style:style>
    <style:style style:name="表13.B2" style:family="table-cell">
      <style:table-cell-properties fo:padding="0.097cm" fo:border-left="0.05pt solid #000000" fo:border-right="0.05pt solid #000000" fo:border-top="none" fo:border-bottom="0.05pt solid #000000"/>
    </style:style>
    <style:style style:name="表13.A3" style:family="table-cell">
      <style:table-cell-properties fo:padding="0.097cm" fo:border-left="0.05pt solid #000000" fo:border-right="none" fo:border-top="none" fo:border-bottom="0.05pt solid #000000"/>
    </style:style>
    <style:style style:name="表13.B3" style:family="table-cell">
      <style:table-cell-properties fo:padding="0.097cm" fo:border-left="0.05pt solid #000000" fo:border-right="0.05pt solid #000000" fo:border-top="none" fo:border-bottom="0.05pt solid #000000"/>
    </style:style>
    <style:style style:name="表13.A4" style:family="table-cell">
      <style:table-cell-properties fo:padding="0.097cm" fo:border-left="0.05pt solid #000000" fo:border-right="none" fo:border-top="none" fo:border-bottom="0.05pt solid #000000"/>
    </style:style>
    <style:style style:name="表13.B4" style:family="table-cell">
      <style:table-cell-properties fo:padding="0.097cm" fo:border-left="0.05pt solid #000000" fo:border-right="0.05pt solid #000000" fo:border-top="none" fo:border-bottom="0.05pt solid #000000"/>
    </style:style>
    <style:style style:name="表13.A5" style:family="table-cell">
      <style:table-cell-properties fo:padding="0.097cm" fo:border-left="0.05pt solid #000000" fo:border-right="none" fo:border-top="none" fo:border-bottom="0.05pt solid #000000"/>
    </style:style>
    <style:style style:name="表13.B5" style:family="table-cell">
      <style:table-cell-properties fo:padding="0.097cm" fo:border-left="0.05pt solid #000000" fo:border-right="0.05pt solid #000000" fo:border-top="none" fo:border-bottom="0.05pt solid #000000"/>
    </style:style>
    <style:style style:name="表13.A6" style:family="table-cell">
      <style:table-cell-properties fo:padding="0.097cm" fo:border-left="0.05pt solid #000000" fo:border-right="none" fo:border-top="none" fo:border-bottom="0.05pt solid #000000"/>
    </style:style>
    <style:style style:name="表13.B6" style:family="table-cell">
      <style:table-cell-properties fo:padding="0.097cm" fo:border-left="0.05pt solid #000000" fo:border-right="0.05pt solid #000000" fo:border-top="none" fo:border-bottom="0.05pt solid #000000"/>
    </style:style>
    <style:style style:name="表14" style:family="table">
      <style:table-properties style:width="17cm" table:align="margins"/>
    </style:style>
    <style:style style:name="表14.A" style:family="table-column">
      <style:table-column-properties style:column-width="3.475cm" style:rel-column-width="13395*"/>
    </style:style>
    <style:style style:name="表14.B" style:family="table-column">
      <style:table-column-properties style:column-width="13.526cm" style:rel-column-width="52140*"/>
    </style:style>
    <style:style style:name="表14.A1" style:family="table-cell">
      <style:table-cell-properties fo:background-color="#ffff99" fo:padding="0.097cm" fo:border-left="0.05pt solid #000000" fo:border-right="none" fo:border-top="0.05pt solid #000000" fo:border-bottom="0.05pt solid #000000">
        <style:background-image/>
      </style:table-cell-properties>
    </style:style>
    <style:style style:name="表14.B1" style:family="table-cell">
      <style:table-cell-properties fo:background-color="#ffff99" fo:padding="0.097cm" fo:border="0.05pt solid #000000">
        <style:background-image/>
      </style:table-cell-properties>
    </style:style>
    <style:style style:name="表14.A2" style:family="table-cell">
      <style:table-cell-properties fo:padding="0.097cm" fo:border-left="0.05pt solid #000000" fo:border-right="none" fo:border-top="none" fo:border-bottom="0.05pt solid #000000"/>
    </style:style>
    <style:style style:name="表14.B2" style:family="table-cell">
      <style:table-cell-properties fo:padding="0.097cm" fo:border-left="0.05pt solid #000000" fo:border-right="0.05pt solid #000000" fo:border-top="none" fo:border-bottom="0.05pt solid #000000"/>
    </style:style>
    <style:style style:name="表14.A3" style:family="table-cell">
      <style:table-cell-properties fo:padding="0.097cm" fo:border-left="0.05pt solid #000000" fo:border-right="none" fo:border-top="none" fo:border-bottom="0.05pt solid #000000"/>
    </style:style>
    <style:style style:name="表14.B3" style:family="table-cell">
      <style:table-cell-properties fo:padding="0.097cm" fo:border-left="0.05pt solid #000000" fo:border-right="0.05pt solid #000000" fo:border-top="none" fo:border-bottom="0.05pt solid #000000"/>
    </style:style>
    <style:style style:name="表14.A4" style:family="table-cell">
      <style:table-cell-properties fo:padding="0.097cm" fo:border-left="0.05pt solid #000000" fo:border-right="none" fo:border-top="none" fo:border-bottom="0.05pt solid #000000"/>
    </style:style>
    <style:style style:name="表14.B4" style:family="table-cell">
      <style:table-cell-properties fo:padding="0.097cm" fo:border-left="0.05pt solid #000000" fo:border-right="0.05pt solid #000000" fo:border-top="none" fo:border-bottom="0.05pt solid #000000"/>
    </style:style>
    <style:style style:name="表14.A5" style:family="table-cell">
      <style:table-cell-properties fo:padding="0.097cm" fo:border-left="0.05pt solid #000000" fo:border-right="none" fo:border-top="none" fo:border-bottom="0.05pt solid #000000"/>
    </style:style>
    <style:style style:name="表14.B5" style:family="table-cell">
      <style:table-cell-properties fo:padding="0.097cm" fo:border-left="0.05pt solid #000000" fo:border-right="0.05pt solid #000000" fo:border-top="none" fo:border-bottom="0.05pt solid #000000"/>
    </style:style>
    <style:style style:name="表15" style:family="table">
      <style:table-properties style:width="17cm" table:align="margins"/>
    </style:style>
    <style:style style:name="表15.A" style:family="table-column">
      <style:table-column-properties style:column-width="3.475cm" style:rel-column-width="13395*"/>
    </style:style>
    <style:style style:name="表15.B" style:family="table-column">
      <style:table-column-properties style:column-width="13.526cm" style:rel-column-width="52140*"/>
    </style:style>
    <style:style style:name="表15.A1" style:family="table-cell">
      <style:table-cell-properties fo:background-color="#ffff99" fo:padding="0.097cm" fo:border-left="0.05pt solid #000000" fo:border-right="none" fo:border-top="0.05pt solid #000000" fo:border-bottom="0.05pt solid #000000">
        <style:background-image/>
      </style:table-cell-properties>
    </style:style>
    <style:style style:name="表15.B1" style:family="table-cell">
      <style:table-cell-properties fo:background-color="#ffff99" fo:padding="0.097cm" fo:border="0.05pt solid #000000">
        <style:background-image/>
      </style:table-cell-properties>
    </style:style>
    <style:style style:name="表15.A2" style:family="table-cell">
      <style:table-cell-properties fo:padding="0.097cm" fo:border-left="0.05pt solid #000000" fo:border-right="none" fo:border-top="none" fo:border-bottom="0.05pt solid #000000"/>
    </style:style>
    <style:style style:name="表15.B2" style:family="table-cell">
      <style:table-cell-properties fo:padding="0.097cm" fo:border-left="0.05pt solid #000000" fo:border-right="0.05pt solid #000000" fo:border-top="none" fo:border-bottom="0.05pt solid #000000"/>
    </style:style>
    <style:style style:name="表15.A3" style:family="table-cell">
      <style:table-cell-properties fo:padding="0.097cm" fo:border-left="0.05pt solid #000000" fo:border-right="none" fo:border-top="none" fo:border-bottom="0.05pt solid #000000"/>
    </style:style>
    <style:style style:name="表15.B3" style:family="table-cell">
      <style:table-cell-properties fo:padding="0.097cm" fo:border-left="0.05pt solid #000000" fo:border-right="0.05pt solid #000000" fo:border-top="none" fo:border-bottom="0.05pt solid #000000"/>
    </style:style>
    <style:style style:name="表15.A4" style:family="table-cell">
      <style:table-cell-properties fo:padding="0.097cm" fo:border-left="0.05pt solid #000000" fo:border-right="none" fo:border-top="none" fo:border-bottom="0.05pt solid #000000"/>
    </style:style>
    <style:style style:name="表15.B4" style:family="table-cell">
      <style:table-cell-properties fo:padding="0.097cm" fo:border-left="0.05pt solid #000000" fo:border-right="0.05pt solid #000000" fo:border-top="none" fo:border-bottom="0.05pt solid #000000"/>
    </style:style>
    <style:style style:name="表15.A5" style:family="table-cell">
      <style:table-cell-properties fo:padding="0.097cm" fo:border-left="0.05pt solid #000000" fo:border-right="none" fo:border-top="none" fo:border-bottom="0.05pt solid #000000"/>
    </style:style>
    <style:style style:name="表15.B5" style:family="table-cell">
      <style:table-cell-properties fo:padding="0.097cm" fo:border-left="0.05pt solid #000000" fo:border-right="0.05pt solid #000000" fo:border-top="none" fo:border-bottom="0.05pt solid #000000"/>
    </style:style>
    <style:style style:name="表15.A6" style:family="table-cell">
      <style:table-cell-properties fo:padding="0.097cm" fo:border-left="0.05pt solid #000000" fo:border-right="none" fo:border-top="none" fo:border-bottom="0.05pt solid #000000"/>
    </style:style>
    <style:style style:name="表15.B6" style:family="table-cell">
      <style:table-cell-properties fo:padding="0.097cm" fo:border-left="0.05pt solid #000000" fo:border-right="0.05pt solid #000000" fo:border-top="none" fo:border-bottom="0.05pt solid #000000"/>
    </style:style>
    <style:style style:name="表16" style:family="table">
      <style:table-properties style:width="17cm" table:align="margins"/>
    </style:style>
    <style:style style:name="表16.A" style:family="table-column">
      <style:table-column-properties style:column-width="3.475cm" style:rel-column-width="13395*"/>
    </style:style>
    <style:style style:name="表16.B" style:family="table-column">
      <style:table-column-properties style:column-width="13.526cm" style:rel-column-width="52140*"/>
    </style:style>
    <style:style style:name="表16.A1" style:family="table-cell">
      <style:table-cell-properties fo:background-color="#ffff99" fo:padding="0.097cm" fo:border-left="0.05pt solid #000000" fo:border-right="none" fo:border-top="0.05pt solid #000000" fo:border-bottom="0.05pt solid #000000">
        <style:background-image/>
      </style:table-cell-properties>
    </style:style>
    <style:style style:name="表16.B1" style:family="table-cell">
      <style:table-cell-properties fo:background-color="#ffff99" fo:padding="0.097cm" fo:border="0.05pt solid #000000">
        <style:background-image/>
      </style:table-cell-properties>
    </style:style>
    <style:style style:name="表16.A2" style:family="table-cell">
      <style:table-cell-properties fo:padding="0.097cm" fo:border-left="0.05pt solid #000000" fo:border-right="none" fo:border-top="none" fo:border-bottom="0.05pt solid #000000"/>
    </style:style>
    <style:style style:name="表16.B2" style:family="table-cell">
      <style:table-cell-properties fo:padding="0.097cm" fo:border-left="0.05pt solid #000000" fo:border-right="0.05pt solid #000000" fo:border-top="none" fo:border-bottom="0.05pt solid #000000"/>
    </style:style>
    <style:style style:name="表16.A3" style:family="table-cell">
      <style:table-cell-properties fo:padding="0.097cm" fo:border-left="0.05pt solid #000000" fo:border-right="none" fo:border-top="none" fo:border-bottom="0.05pt solid #000000"/>
    </style:style>
    <style:style style:name="表16.B3" style:family="table-cell">
      <style:table-cell-properties fo:padding="0.097cm" fo:border-left="0.05pt solid #000000" fo:border-right="0.05pt solid #000000" fo:border-top="none" fo:border-bottom="0.05pt solid #000000"/>
    </style:style>
    <style:style style:name="表16.A4" style:family="table-cell">
      <style:table-cell-properties fo:padding="0.097cm" fo:border-left="0.05pt solid #000000" fo:border-right="none" fo:border-top="none" fo:border-bottom="0.05pt solid #000000"/>
    </style:style>
    <style:style style:name="表16.B4" style:family="table-cell">
      <style:table-cell-properties fo:padding="0.097cm" fo:border-left="0.05pt solid #000000" fo:border-right="0.05pt solid #000000" fo:border-top="none" fo:border-bottom="0.05pt solid #000000"/>
    </style:style>
    <style:style style:name="表17" style:family="table">
      <style:table-properties style:width="17cm" table:align="margins"/>
    </style:style>
    <style:style style:name="表17.A" style:family="table-column">
      <style:table-column-properties style:column-width="3.475cm" style:rel-column-width="13395*"/>
    </style:style>
    <style:style style:name="表17.B" style:family="table-column">
      <style:table-column-properties style:column-width="13.526cm" style:rel-column-width="52140*"/>
    </style:style>
    <style:style style:name="表17.A1" style:family="table-cell">
      <style:table-cell-properties fo:background-color="#ffff99" fo:padding="0.097cm" fo:border-left="0.05pt solid #000000" fo:border-right="none" fo:border-top="0.05pt solid #000000" fo:border-bottom="0.05pt solid #000000">
        <style:background-image/>
      </style:table-cell-properties>
    </style:style>
    <style:style style:name="表17.B1" style:family="table-cell">
      <style:table-cell-properties fo:background-color="#ffff99" fo:padding="0.097cm" fo:border="0.05pt solid #000000">
        <style:background-image/>
      </style:table-cell-properties>
    </style:style>
    <style:style style:name="表17.A2" style:family="table-cell">
      <style:table-cell-properties fo:padding="0.097cm" fo:border-left="0.05pt solid #000000" fo:border-right="none" fo:border-top="none" fo:border-bottom="0.05pt solid #000000"/>
    </style:style>
    <style:style style:name="表17.B2" style:family="table-cell">
      <style:table-cell-properties fo:padding="0.097cm" fo:border-left="0.05pt solid #000000" fo:border-right="0.05pt solid #000000" fo:border-top="none" fo:border-bottom="0.05pt solid #000000"/>
    </style:style>
    <style:style style:name="表17.A3" style:family="table-cell">
      <style:table-cell-properties fo:padding="0.097cm" fo:border-left="0.05pt solid #000000" fo:border-right="none" fo:border-top="none" fo:border-bottom="0.05pt solid #000000"/>
    </style:style>
    <style:style style:name="表17.B3" style:family="table-cell">
      <style:table-cell-properties fo:padding="0.097cm" fo:border-left="0.05pt solid #000000" fo:border-right="0.05pt solid #000000" fo:border-top="none" fo:border-bottom="0.05pt solid #000000"/>
    </style:style>
    <style:style style:name="表17.A4" style:family="table-cell">
      <style:table-cell-properties fo:padding="0.097cm" fo:border-left="0.05pt solid #000000" fo:border-right="none" fo:border-top="none" fo:border-bottom="0.05pt solid #000000"/>
    </style:style>
    <style:style style:name="表17.B4" style:family="table-cell">
      <style:table-cell-properties fo:padding="0.097cm" fo:border-left="0.05pt solid #000000" fo:border-right="0.05pt solid #000000" fo:border-top="none" fo:border-bottom="0.05pt solid #000000"/>
    </style:style>
    <style:style style:name="表17.A5" style:family="table-cell">
      <style:table-cell-properties fo:padding="0.097cm" fo:border-left="0.05pt solid #000000" fo:border-right="none" fo:border-top="none" fo:border-bottom="0.05pt solid #000000"/>
    </style:style>
    <style:style style:name="表17.B5" style:family="table-cell">
      <style:table-cell-properties fo:padding="0.097cm" fo:border-left="0.05pt solid #000000" fo:border-right="0.05pt solid #000000" fo:border-top="none" fo:border-bottom="0.05pt solid #000000"/>
    </style:style>
    <style:style style:name="表17.A6" style:family="table-cell">
      <style:table-cell-properties fo:padding="0.097cm" fo:border-left="0.05pt solid #000000" fo:border-right="none" fo:border-top="none" fo:border-bottom="0.05pt solid #000000"/>
    </style:style>
    <style:style style:name="表17.B6" style:family="table-cell">
      <style:table-cell-properties fo:padding="0.097cm" fo:border-left="0.05pt solid #000000" fo:border-right="0.05pt solid #000000" fo:border-top="none" fo:border-bottom="0.05pt solid #000000"/>
    </style:style>
    <style:style style:name="表17.A7" style:family="table-cell">
      <style:table-cell-properties fo:padding="0.097cm" fo:border-left="0.05pt solid #000000" fo:border-right="none" fo:border-top="none" fo:border-bottom="0.05pt solid #000000"/>
    </style:style>
    <style:style style:name="表17.B7" style:family="table-cell">
      <style:table-cell-properties fo:padding="0.097cm" fo:border-left="0.05pt solid #000000" fo:border-right="0.05pt solid #000000" fo:border-top="none" fo:border-bottom="0.05pt solid #000000"/>
    </style:style>
    <style:style style:name="表17.A8" style:family="table-cell">
      <style:table-cell-properties fo:padding="0.097cm" fo:border-left="0.05pt solid #000000" fo:border-right="none" fo:border-top="none" fo:border-bottom="0.05pt solid #000000"/>
    </style:style>
    <style:style style:name="表17.B8" style:family="table-cell">
      <style:table-cell-properties fo:padding="0.097cm" fo:border-left="0.05pt solid #000000" fo:border-right="0.05pt solid #000000" fo:border-top="none" fo:border-bottom="0.05pt solid #000000"/>
    </style:style>
    <style:style style:name="表17.A9" style:family="table-cell">
      <style:table-cell-properties fo:padding="0.097cm" fo:border-left="0.05pt solid #000000" fo:border-right="none" fo:border-top="none" fo:border-bottom="0.05pt solid #000000"/>
    </style:style>
    <style:style style:name="表17.B9" style:family="table-cell">
      <style:table-cell-properties fo:padding="0.097cm" fo:border-left="0.05pt solid #000000" fo:border-right="0.05pt solid #000000" fo:border-top="none" fo:border-bottom="0.05pt solid #000000"/>
    </style:style>
    <style:style style:name="表17.A10" style:family="table-cell">
      <style:table-cell-properties fo:padding="0.097cm" fo:border-left="0.05pt solid #000000" fo:border-right="none" fo:border-top="none" fo:border-bottom="0.05pt solid #000000"/>
    </style:style>
    <style:style style:name="表17.B10" style:family="table-cell">
      <style:table-cell-properties fo:padding="0.097cm" fo:border-left="0.05pt solid #000000" fo:border-right="0.05pt solid #000000" fo:border-top="none" fo:border-bottom="0.05pt solid #000000"/>
    </style:style>
    <style:style style:name="表18" style:family="table">
      <style:table-properties style:width="17cm" table:align="margins"/>
    </style:style>
    <style:style style:name="表18.A" style:family="table-column">
      <style:table-column-properties style:column-width="3.475cm" style:rel-column-width="13395*"/>
    </style:style>
    <style:style style:name="表18.B" style:family="table-column">
      <style:table-column-properties style:column-width="13.526cm" style:rel-column-width="52140*"/>
    </style:style>
    <style:style style:name="表18.A1" style:family="table-cell">
      <style:table-cell-properties fo:background-color="#ffff99" fo:padding="0.097cm" fo:border-left="0.05pt solid #000000" fo:border-right="none" fo:border-top="0.05pt solid #000000" fo:border-bottom="0.05pt solid #000000">
        <style:background-image/>
      </style:table-cell-properties>
    </style:style>
    <style:style style:name="表18.B1" style:family="table-cell">
      <style:table-cell-properties fo:background-color="#ffff99" fo:padding="0.097cm" fo:border="0.05pt solid #000000">
        <style:background-image/>
      </style:table-cell-properties>
    </style:style>
    <style:style style:name="表18.A2" style:family="table-cell">
      <style:table-cell-properties fo:padding="0.097cm" fo:border-left="0.05pt solid #000000" fo:border-right="none" fo:border-top="none" fo:border-bottom="0.05pt solid #000000"/>
    </style:style>
    <style:style style:name="表18.B2" style:family="table-cell">
      <style:table-cell-properties fo:padding="0.097cm" fo:border-left="0.05pt solid #000000" fo:border-right="0.05pt solid #000000" fo:border-top="none" fo:border-bottom="0.05pt solid #000000"/>
    </style:style>
    <style:style style:name="表18.A3" style:family="table-cell">
      <style:table-cell-properties fo:padding="0.097cm" fo:border-left="0.05pt solid #000000" fo:border-right="none" fo:border-top="none" fo:border-bottom="0.05pt solid #000000"/>
    </style:style>
    <style:style style:name="表18.B3" style:family="table-cell">
      <style:table-cell-properties fo:padding="0.097cm" fo:border-left="0.05pt solid #000000" fo:border-right="0.05pt solid #000000" fo:border-top="none" fo:border-bottom="0.05pt solid #000000"/>
    </style:style>
    <style:style style:name="表18.A4" style:family="table-cell">
      <style:table-cell-properties fo:padding="0.097cm" fo:border-left="0.05pt solid #000000" fo:border-right="none" fo:border-top="none" fo:border-bottom="0.05pt solid #000000"/>
    </style:style>
    <style:style style:name="表18.B4" style:family="table-cell">
      <style:table-cell-properties fo:padding="0.097cm" fo:border-left="0.05pt solid #000000" fo:border-right="0.05pt solid #000000" fo:border-top="none" fo:border-bottom="0.05pt solid #000000"/>
    </style:style>
    <style:style style:name="表18.A5" style:family="table-cell">
      <style:table-cell-properties fo:padding="0.097cm" fo:border-left="0.05pt solid #000000" fo:border-right="none" fo:border-top="none" fo:border-bottom="0.05pt solid #000000"/>
    </style:style>
    <style:style style:name="表18.B5" style:family="table-cell">
      <style:table-cell-properties fo:padding="0.097cm" fo:border-left="0.05pt solid #000000" fo:border-right="0.05pt solid #000000" fo:border-top="none" fo:border-bottom="0.05pt solid #000000"/>
    </style:style>
    <style:style style:name="表18.A6" style:family="table-cell">
      <style:table-cell-properties fo:padding="0.097cm" fo:border-left="0.05pt solid #000000" fo:border-right="none" fo:border-top="none" fo:border-bottom="0.05pt solid #000000"/>
    </style:style>
    <style:style style:name="表18.B6" style:family="table-cell">
      <style:table-cell-properties fo:padding="0.097cm" fo:border-left="0.05pt solid #000000" fo:border-right="0.05pt solid #000000" fo:border-top="none" fo:border-bottom="0.05pt solid #000000"/>
    </style:style>
    <style:style style:name="表19" style:family="table">
      <style:table-properties style:width="17cm" table:align="margins"/>
    </style:style>
    <style:style style:name="表19.A" style:family="table-column">
      <style:table-column-properties style:column-width="3.475cm" style:rel-column-width="13395*"/>
    </style:style>
    <style:style style:name="表19.B" style:family="table-column">
      <style:table-column-properties style:column-width="13.526cm" style:rel-column-width="52140*"/>
    </style:style>
    <style:style style:name="表19.A1" style:family="table-cell">
      <style:table-cell-properties fo:background-color="#ffff99" fo:padding="0.097cm" fo:border-left="0.05pt solid #000000" fo:border-right="none" fo:border-top="0.05pt solid #000000" fo:border-bottom="0.05pt solid #000000">
        <style:background-image/>
      </style:table-cell-properties>
    </style:style>
    <style:style style:name="表19.B1" style:family="table-cell">
      <style:table-cell-properties fo:background-color="#ffff99" fo:padding="0.097cm" fo:border="0.05pt solid #000000">
        <style:background-image/>
      </style:table-cell-properties>
    </style:style>
    <style:style style:name="表19.A2" style:family="table-cell">
      <style:table-cell-properties fo:padding="0.097cm" fo:border-left="0.05pt solid #000000" fo:border-right="none" fo:border-top="none" fo:border-bottom="0.05pt solid #000000"/>
    </style:style>
    <style:style style:name="表19.B2" style:family="table-cell">
      <style:table-cell-properties fo:padding="0.097cm" fo:border-left="0.05pt solid #000000" fo:border-right="0.05pt solid #000000" fo:border-top="none" fo:border-bottom="0.05pt solid #000000"/>
    </style:style>
    <style:style style:name="表19.A3" style:family="table-cell">
      <style:table-cell-properties fo:padding="0.097cm" fo:border-left="0.05pt solid #000000" fo:border-right="none" fo:border-top="none" fo:border-bottom="0.05pt solid #000000"/>
    </style:style>
    <style:style style:name="表19.B3" style:family="table-cell">
      <style:table-cell-properties fo:padding="0.097cm" fo:border-left="0.05pt solid #000000" fo:border-right="0.05pt solid #000000" fo:border-top="none" fo:border-bottom="0.05pt solid #000000"/>
    </style:style>
    <style:style style:name="表19.A4" style:family="table-cell">
      <style:table-cell-properties fo:padding="0.097cm" fo:border-left="0.05pt solid #000000" fo:border-right="none" fo:border-top="none" fo:border-bottom="0.05pt solid #000000"/>
    </style:style>
    <style:style style:name="表19.B4" style:family="table-cell">
      <style:table-cell-properties fo:padding="0.097cm" fo:border-left="0.05pt solid #000000" fo:border-right="0.05pt solid #000000" fo:border-top="none" fo:border-bottom="0.05pt solid #000000"/>
    </style:style>
    <style:style style:name="表19.A5" style:family="table-cell">
      <style:table-cell-properties fo:padding="0.097cm" fo:border-left="0.05pt solid #000000" fo:border-right="none" fo:border-top="none" fo:border-bottom="0.05pt solid #000000"/>
    </style:style>
    <style:style style:name="表19.B5" style:family="table-cell">
      <style:table-cell-properties fo:padding="0.097cm" fo:border-left="0.05pt solid #000000" fo:border-right="0.05pt solid #000000" fo:border-top="none" fo:border-bottom="0.05pt solid #000000"/>
    </style:style>
    <style:style style:name="表19.A6" style:family="table-cell">
      <style:table-cell-properties fo:padding="0.097cm" fo:border-left="0.05pt solid #000000" fo:border-right="none" fo:border-top="none" fo:border-bottom="0.05pt solid #000000"/>
    </style:style>
    <style:style style:name="表19.B6" style:family="table-cell">
      <style:table-cell-properties fo:padding="0.097cm" fo:border-left="0.05pt solid #000000" fo:border-right="0.05pt solid #000000" fo:border-top="none" fo:border-bottom="0.05pt solid #000000"/>
    </style:style>
    <style:style style:name="表19.A7" style:family="table-cell">
      <style:table-cell-properties fo:padding="0.097cm" fo:border-left="0.05pt solid #000000" fo:border-right="none" fo:border-top="none" fo:border-bottom="0.05pt solid #000000"/>
    </style:style>
    <style:style style:name="表19.B7" style:family="table-cell">
      <style:table-cell-properties fo:padding="0.097cm" fo:border-left="0.05pt solid #000000" fo:border-right="0.05pt solid #000000" fo:border-top="none" fo:border-bottom="0.05pt solid #000000"/>
    </style:style>
    <style:style style:name="表19.A8" style:family="table-cell">
      <style:table-cell-properties fo:padding="0.097cm" fo:border-left="0.05pt solid #000000" fo:border-right="none" fo:border-top="none" fo:border-bottom="0.05pt solid #000000"/>
    </style:style>
    <style:style style:name="表19.B8" style:family="table-cell">
      <style:table-cell-properties fo:padding="0.097cm" fo:border-left="0.05pt solid #000000" fo:border-right="0.05pt solid #000000" fo:border-top="none" fo:border-bottom="0.05pt solid #000000"/>
    </style:style>
    <style:style style:name="表19.A9" style:family="table-cell">
      <style:table-cell-properties fo:padding="0.097cm" fo:border-left="0.05pt solid #000000" fo:border-right="none" fo:border-top="none" fo:border-bottom="0.05pt solid #000000"/>
    </style:style>
    <style:style style:name="表19.B9" style:family="table-cell">
      <style:table-cell-properties fo:padding="0.097cm" fo:border-left="0.05pt solid #000000" fo:border-right="0.05pt solid #000000" fo:border-top="none" fo:border-bottom="0.05pt solid #000000"/>
    </style:style>
    <style:style style:name="表19.A10" style:family="table-cell">
      <style:table-cell-properties fo:padding="0.097cm" fo:border-left="0.05pt solid #000000" fo:border-right="none" fo:border-top="none" fo:border-bottom="0.05pt solid #000000"/>
    </style:style>
    <style:style style:name="表19.B10" style:family="table-cell">
      <style:table-cell-properties fo:padding="0.097cm" fo:border-left="0.05pt solid #000000" fo:border-right="0.05pt solid #000000" fo:border-top="none" fo:border-bottom="0.05pt solid #000000"/>
    </style:style>
    <style:style style:name="表20" style:family="table">
      <style:table-properties style:width="17cm" table:align="margins"/>
    </style:style>
    <style:style style:name="表20.A" style:family="table-column">
      <style:table-column-properties style:column-width="3.475cm" style:rel-column-width="13395*"/>
    </style:style>
    <style:style style:name="表20.B" style:family="table-column">
      <style:table-column-properties style:column-width="13.526cm" style:rel-column-width="52140*"/>
    </style:style>
    <style:style style:name="表20.A1" style:family="table-cell">
      <style:table-cell-properties fo:background-color="#ffff99" fo:padding="0.097cm" fo:border-left="0.05pt solid #000000" fo:border-right="none" fo:border-top="0.05pt solid #000000" fo:border-bottom="0.05pt solid #000000">
        <style:background-image/>
      </style:table-cell-properties>
    </style:style>
    <style:style style:name="表20.B1" style:family="table-cell">
      <style:table-cell-properties fo:background-color="#ffff99" fo:padding="0.097cm" fo:border="0.05pt solid #000000">
        <style:background-image/>
      </style:table-cell-properties>
    </style:style>
    <style:style style:name="表20.A2" style:family="table-cell">
      <style:table-cell-properties fo:padding="0.097cm" fo:border-left="0.05pt solid #000000" fo:border-right="none" fo:border-top="none" fo:border-bottom="0.05pt solid #000000"/>
    </style:style>
    <style:style style:name="表20.B2" style:family="table-cell">
      <style:table-cell-properties fo:padding="0.097cm" fo:border-left="0.05pt solid #000000" fo:border-right="0.05pt solid #000000" fo:border-top="none" fo:border-bottom="0.05pt solid #000000"/>
    </style:style>
    <style:style style:name="表20.A3" style:family="table-cell">
      <style:table-cell-properties fo:padding="0.097cm" fo:border-left="0.05pt solid #000000" fo:border-right="none" fo:border-top="none" fo:border-bottom="0.05pt solid #000000"/>
    </style:style>
    <style:style style:name="表20.B3" style:family="table-cell">
      <style:table-cell-properties fo:padding="0.097cm" fo:border-left="0.05pt solid #000000" fo:border-right="0.05pt solid #000000" fo:border-top="none" fo:border-bottom="0.05pt solid #000000"/>
    </style:style>
    <style:style style:name="表20.A4" style:family="table-cell">
      <style:table-cell-properties fo:padding="0.097cm" fo:border-left="0.05pt solid #000000" fo:border-right="none" fo:border-top="none" fo:border-bottom="0.05pt solid #000000"/>
    </style:style>
    <style:style style:name="表20.B4" style:family="table-cell">
      <style:table-cell-properties fo:padding="0.097cm" fo:border-left="0.05pt solid #000000" fo:border-right="0.05pt solid #000000" fo:border-top="none" fo:border-bottom="0.05pt solid #000000"/>
    </style:style>
    <style:style style:name="表20.A5" style:family="table-cell">
      <style:table-cell-properties fo:padding="0.097cm" fo:border-left="0.05pt solid #000000" fo:border-right="none" fo:border-top="none" fo:border-bottom="0.05pt solid #000000"/>
    </style:style>
    <style:style style:name="表20.B5" style:family="table-cell">
      <style:table-cell-properties fo:padding="0.097cm" fo:border-left="0.05pt solid #000000" fo:border-right="0.05pt solid #000000" fo:border-top="none" fo:border-bottom="0.05pt solid #000000"/>
    </style:style>
    <style:style style:name="表20.A6" style:family="table-cell">
      <style:table-cell-properties fo:padding="0.097cm" fo:border-left="0.05pt solid #000000" fo:border-right="none" fo:border-top="none" fo:border-bottom="0.05pt solid #000000"/>
    </style:style>
    <style:style style:name="表20.B6" style:family="table-cell">
      <style:table-cell-properties fo:padding="0.097cm" fo:border-left="0.05pt solid #000000" fo:border-right="0.05pt solid #000000" fo:border-top="none" fo:border-bottom="0.05pt solid #000000"/>
    </style:style>
    <style:style style:name="表20.A7" style:family="table-cell">
      <style:table-cell-properties fo:padding="0.097cm" fo:border-left="0.05pt solid #000000" fo:border-right="none" fo:border-top="none" fo:border-bottom="0.05pt solid #000000"/>
    </style:style>
    <style:style style:name="表20.B7" style:family="table-cell">
      <style:table-cell-properties fo:padding="0.097cm" fo:border-left="0.05pt solid #000000" fo:border-right="0.05pt solid #000000" fo:border-top="none" fo:border-bottom="0.05pt solid #000000"/>
    </style:style>
    <style:style style:name="表20.A8" style:family="table-cell">
      <style:table-cell-properties fo:padding="0.097cm" fo:border-left="0.05pt solid #000000" fo:border-right="none" fo:border-top="none" fo:border-bottom="0.05pt solid #000000"/>
    </style:style>
    <style:style style:name="表20.B8" style:family="table-cell">
      <style:table-cell-properties fo:padding="0.097cm" fo:border-left="0.05pt solid #000000" fo:border-right="0.05pt solid #000000" fo:border-top="none" fo:border-bottom="0.05pt solid #000000"/>
    </style:style>
    <style:style style:name="表20.A9" style:family="table-cell">
      <style:table-cell-properties fo:padding="0.097cm" fo:border-left="0.05pt solid #000000" fo:border-right="none" fo:border-top="none" fo:border-bottom="0.05pt solid #000000"/>
    </style:style>
    <style:style style:name="表20.B9" style:family="table-cell">
      <style:table-cell-properties fo:padding="0.097cm" fo:border-left="0.05pt solid #000000" fo:border-right="0.05pt solid #000000" fo:border-top="none" fo:border-bottom="0.05pt solid #000000"/>
    </style:style>
    <style:style style:name="表20.A10" style:family="table-cell">
      <style:table-cell-properties fo:padding="0.097cm" fo:border-left="0.05pt solid #000000" fo:border-right="none" fo:border-top="none" fo:border-bottom="0.05pt solid #000000"/>
    </style:style>
    <style:style style:name="表20.B10" style:family="table-cell">
      <style:table-cell-properties fo:padding="0.097cm" fo:border-left="0.05pt solid #000000" fo:border-right="0.05pt solid #000000" fo:border-top="none" fo:border-bottom="0.05pt solid #000000"/>
    </style:style>
    <style:style style:name="表20.A11" style:family="table-cell">
      <style:table-cell-properties fo:padding="0.097cm" fo:border-left="0.05pt solid #000000" fo:border-right="none" fo:border-top="none" fo:border-bottom="0.05pt solid #000000"/>
    </style:style>
    <style:style style:name="表20.B11" style:family="table-cell">
      <style:table-cell-properties fo:padding="0.097cm" fo:border-left="0.05pt solid #000000" fo:border-right="0.05pt solid #000000" fo:border-top="none" fo:border-bottom="0.05pt solid #000000"/>
    </style:style>
    <style:style style:name="表21" style:family="table">
      <style:table-properties style:width="17cm" table:align="margins"/>
    </style:style>
    <style:style style:name="表21.A" style:family="table-column">
      <style:table-column-properties style:column-width="3.475cm" style:rel-column-width="13395*"/>
    </style:style>
    <style:style style:name="表21.B" style:family="table-column">
      <style:table-column-properties style:column-width="13.526cm" style:rel-column-width="52140*"/>
    </style:style>
    <style:style style:name="表21.A1" style:family="table-cell">
      <style:table-cell-properties fo:background-color="#ffff99" fo:padding="0.097cm" fo:border-left="0.05pt solid #000000" fo:border-right="none" fo:border-top="0.05pt solid #000000" fo:border-bottom="0.05pt solid #000000">
        <style:background-image/>
      </style:table-cell-properties>
    </style:style>
    <style:style style:name="表21.B1" style:family="table-cell">
      <style:table-cell-properties fo:background-color="#ffff99" fo:padding="0.097cm" fo:border="0.05pt solid #000000">
        <style:background-image/>
      </style:table-cell-properties>
    </style:style>
    <style:style style:name="表21.A2" style:family="table-cell">
      <style:table-cell-properties fo:padding="0.097cm" fo:border-left="0.05pt solid #000000" fo:border-right="none" fo:border-top="none" fo:border-bottom="0.05pt solid #000000"/>
    </style:style>
    <style:style style:name="表21.B2" style:family="table-cell">
      <style:table-cell-properties fo:padding="0.097cm" fo:border-left="0.05pt solid #000000" fo:border-right="0.05pt solid #000000" fo:border-top="none" fo:border-bottom="0.05pt solid #000000"/>
    </style:style>
    <style:style style:name="表21.A3" style:family="table-cell">
      <style:table-cell-properties fo:padding="0.097cm" fo:border-left="0.05pt solid #000000" fo:border-right="none" fo:border-top="none" fo:border-bottom="0.05pt solid #000000"/>
    </style:style>
    <style:style style:name="表21.B3" style:family="table-cell">
      <style:table-cell-properties fo:padding="0.097cm" fo:border-left="0.05pt solid #000000" fo:border-right="0.05pt solid #000000" fo:border-top="none" fo:border-bottom="0.05pt solid #000000"/>
    </style:style>
    <style:style style:name="表21.A4" style:family="table-cell">
      <style:table-cell-properties fo:padding="0.097cm" fo:border-left="0.05pt solid #000000" fo:border-right="none" fo:border-top="none" fo:border-bottom="0.05pt solid #000000"/>
    </style:style>
    <style:style style:name="表21.B4" style:family="table-cell">
      <style:table-cell-properties fo:padding="0.097cm" fo:border-left="0.05pt solid #000000" fo:border-right="0.05pt solid #000000" fo:border-top="none" fo:border-bottom="0.05pt solid #000000"/>
    </style:style>
    <style:style style:name="表21.A5" style:family="table-cell">
      <style:table-cell-properties fo:padding="0.097cm" fo:border-left="0.05pt solid #000000" fo:border-right="none" fo:border-top="none" fo:border-bottom="0.05pt solid #000000"/>
    </style:style>
    <style:style style:name="表21.B5" style:family="table-cell">
      <style:table-cell-properties fo:padding="0.097cm" fo:border-left="0.05pt solid #000000" fo:border-right="0.05pt solid #000000" fo:border-top="none" fo:border-bottom="0.05pt solid #000000"/>
    </style:style>
    <style:style style:name="表21.A6" style:family="table-cell">
      <style:table-cell-properties fo:padding="0.097cm" fo:border-left="0.05pt solid #000000" fo:border-right="none" fo:border-top="none" fo:border-bottom="0.05pt solid #000000"/>
    </style:style>
    <style:style style:name="表21.B6" style:family="table-cell">
      <style:table-cell-properties fo:padding="0.097cm" fo:border-left="0.05pt solid #000000" fo:border-right="0.05pt solid #000000" fo:border-top="none" fo:border-bottom="0.05pt solid #000000"/>
    </style:style>
    <style:style style:name="表21.A7" style:family="table-cell">
      <style:table-cell-properties fo:padding="0.097cm" fo:border-left="0.05pt solid #000000" fo:border-right="none" fo:border-top="none" fo:border-bottom="0.05pt solid #000000"/>
    </style:style>
    <style:style style:name="表21.B7" style:family="table-cell">
      <style:table-cell-properties fo:padding="0.097cm" fo:border-left="0.05pt solid #000000" fo:border-right="0.05pt solid #000000" fo:border-top="none" fo:border-bottom="0.05pt solid #000000"/>
    </style:style>
    <style:style style:name="表21.A8" style:family="table-cell">
      <style:table-cell-properties fo:padding="0.097cm" fo:border-left="0.05pt solid #000000" fo:border-right="none" fo:border-top="none" fo:border-bottom="0.05pt solid #000000"/>
    </style:style>
    <style:style style:name="表21.B8" style:family="table-cell">
      <style:table-cell-properties fo:padding="0.097cm" fo:border-left="0.05pt solid #000000" fo:border-right="0.05pt solid #000000" fo:border-top="none" fo:border-bottom="0.05pt solid #000000"/>
    </style:style>
    <style:style style:name="表21.A9" style:family="table-cell">
      <style:table-cell-properties fo:padding="0.097cm" fo:border-left="0.05pt solid #000000" fo:border-right="none" fo:border-top="none" fo:border-bottom="0.05pt solid #000000"/>
    </style:style>
    <style:style style:name="表21.B9" style:family="table-cell">
      <style:table-cell-properties fo:padding="0.097cm" fo:border-left="0.05pt solid #000000" fo:border-right="0.05pt solid #000000" fo:border-top="none" fo:border-bottom="0.05pt solid #000000"/>
    </style:style>
    <style:style style:name="表22" style:family="table">
      <style:table-properties style:width="17cm" table:align="margins"/>
    </style:style>
    <style:style style:name="表22.A" style:family="table-column">
      <style:table-column-properties style:column-width="3.475cm" style:rel-column-width="13395*"/>
    </style:style>
    <style:style style:name="表22.B" style:family="table-column">
      <style:table-column-properties style:column-width="13.526cm" style:rel-column-width="52140*"/>
    </style:style>
    <style:style style:name="表22.A1" style:family="table-cell">
      <style:table-cell-properties fo:background-color="#ffff99" fo:padding="0.097cm" fo:border-left="0.05pt solid #000000" fo:border-right="none" fo:border-top="0.05pt solid #000000" fo:border-bottom="0.05pt solid #000000">
        <style:background-image/>
      </style:table-cell-properties>
    </style:style>
    <style:style style:name="表22.B1" style:family="table-cell">
      <style:table-cell-properties fo:background-color="#ffff99" fo:padding="0.097cm" fo:border="0.05pt solid #000000">
        <style:background-image/>
      </style:table-cell-properties>
    </style:style>
    <style:style style:name="表22.A2" style:family="table-cell">
      <style:table-cell-properties fo:padding="0.097cm" fo:border-left="0.05pt solid #000000" fo:border-right="none" fo:border-top="none" fo:border-bottom="0.05pt solid #000000"/>
    </style:style>
    <style:style style:name="表22.B2" style:family="table-cell">
      <style:table-cell-properties fo:padding="0.097cm" fo:border-left="0.05pt solid #000000" fo:border-right="0.05pt solid #000000" fo:border-top="none" fo:border-bottom="0.05pt solid #000000"/>
    </style:style>
    <style:style style:name="表22.A3" style:family="table-cell">
      <style:table-cell-properties fo:padding="0.097cm" fo:border-left="0.05pt solid #000000" fo:border-right="none" fo:border-top="none" fo:border-bottom="0.05pt solid #000000"/>
    </style:style>
    <style:style style:name="表22.B3" style:family="table-cell">
      <style:table-cell-properties fo:padding="0.097cm" fo:border-left="0.05pt solid #000000" fo:border-right="0.05pt solid #000000" fo:border-top="none" fo:border-bottom="0.05pt solid #000000"/>
    </style:style>
    <style:style style:name="表22.A4" style:family="table-cell">
      <style:table-cell-properties fo:padding="0.097cm" fo:border-left="0.05pt solid #000000" fo:border-right="none" fo:border-top="none" fo:border-bottom="0.05pt solid #000000"/>
    </style:style>
    <style:style style:name="表22.B4" style:family="table-cell">
      <style:table-cell-properties fo:padding="0.097cm" fo:border-left="0.05pt solid #000000" fo:border-right="0.05pt solid #000000" fo:border-top="none" fo:border-bottom="0.05pt solid #000000"/>
    </style:style>
    <style:style style:name="P1" style:family="paragraph" style:parent-style-name="Footer">
      <style:text-properties fo:font-style="italic" style:font-style-asian="italic" style:font-style-complex="italic"/>
    </style:style>
    <style:style style:name="P2" style:family="paragraph" style:parent-style-name="Frame_20_contents">
      <style:paragraph-properties fo:text-align="center" style:justify-single-word="false"/>
    </style:style>
    <style:style style:name="P3" style:family="paragraph" style:parent-style-name="Text_20_body">
      <style:text-properties style:language-asian="ja" style:country-asian="JP"/>
    </style:style>
    <style:style style:name="P4" style:family="paragraph" style:parent-style-name="Text_20_body">
      <style:text-properties officeooo:paragraph-rsid="001a7ddd" style:language-asian="ja" style:country-asian="JP"/>
    </style:style>
    <style:style style:name="P5" style:family="paragraph" style:parent-style-name="Text_20_body">
      <style:text-properties officeooo:rsid="001cecfd" officeooo:paragraph-rsid="001cecfd" style:language-asian="ja" style:country-asian="JP"/>
    </style:style>
    <style:style style:name="P6" style:family="paragraph" style:parent-style-name="Text_20_body">
      <style:text-properties officeooo:rsid="001cecfd" officeooo:paragraph-rsid="0022333c" style:language-asian="ja" style:country-asian="JP"/>
    </style:style>
    <style:style style:name="P7" style:family="paragraph" style:parent-style-name="Text_20_body">
      <style:text-properties officeooo:rsid="003503b0" style:language-asian="ja" style:country-asian="JP"/>
    </style:style>
    <style:style style:name="P8" style:family="paragraph" style:parent-style-name="Text_20_body">
      <style:text-properties officeooo:paragraph-rsid="004b4862" style:language-asian="ja" style:country-asian="JP"/>
    </style:style>
    <style:style style:name="P9" style:family="paragraph" style:parent-style-name="Text_20_body">
      <style:text-properties officeooo:paragraph-rsid="0017e9cc"/>
    </style:style>
    <style:style style:name="P10" style:family="paragraph" style:parent-style-name="Text_20_body">
      <style:text-properties officeooo:paragraph-rsid="0019464d"/>
    </style:style>
    <style:style style:name="P11" style:family="paragraph" style:parent-style-name="Text_20_body">
      <style:text-properties officeooo:paragraph-rsid="001a7ddd"/>
    </style:style>
    <style:style style:name="P12" style:family="paragraph" style:parent-style-name="Text_20_body">
      <style:text-properties officeooo:rsid="002584a9" officeooo:paragraph-rsid="002584a9"/>
    </style:style>
    <style:style style:name="P13" style:family="paragraph" style:parent-style-name="Text_20_body">
      <style:text-properties officeooo:rsid="002a8053" officeooo:paragraph-rsid="002a8053"/>
    </style:style>
    <style:style style:name="P14" style:family="paragraph" style:parent-style-name="Text_20_body">
      <style:text-properties officeooo:rsid="003503b0" officeooo:paragraph-rsid="003503b0"/>
    </style:style>
    <style:style style:name="P15" style:family="paragraph" style:parent-style-name="Text_20_body">
      <style:text-properties officeooo:paragraph-rsid="003d47e4"/>
    </style:style>
    <style:style style:name="P16" style:family="paragraph" style:parent-style-name="Text_20_body">
      <style:text-properties officeooo:paragraph-rsid="003fbd2b"/>
    </style:style>
    <style:style style:name="P17" style:family="paragraph" style:parent-style-name="Text_20_body">
      <style:paragraph-properties fo:break-before="page"/>
    </style:style>
    <style:style style:name="P18" style:family="paragraph" style:parent-style-name="ターミナル">
      <style:text-properties fo:font-size="9pt" style:font-size-asian="9pt" style:font-size-complex="9pt"/>
    </style:style>
    <style:style style:name="P19" style:family="paragraph" style:parent-style-name="ターミナル">
      <style:text-properties fo:font-size="9pt" style:text-underline-style="none" fo:font-weight="normal" style:font-size-asian="9pt" style:font-weight-asian="normal" style:font-size-complex="9pt" style:font-weight-complex="normal"/>
    </style:style>
    <style:style style:name="P20" style:family="paragraph" style:parent-style-name="ターミナル">
      <style:text-properties officeooo:paragraph-rsid="001a7ddd"/>
    </style:style>
    <style:style style:name="P21" style:family="paragraph" style:parent-style-name="ターミナル">
      <style:text-properties officeooo:paragraph-rsid="001a7ddd" style:language-asian="ja" style:country-asian="JP"/>
    </style:style>
    <style:style style:name="P22" style:family="paragraph" style:parent-style-name="ターミナル">
      <style:text-properties officeooo:paragraph-rsid="001b4fa9"/>
    </style:style>
    <style:style style:name="P23" style:family="paragraph" style:parent-style-name="ターミナル">
      <style:text-properties officeooo:paragraph-rsid="004b4862"/>
    </style:style>
    <style:style style:name="P24" style:family="paragraph" style:parent-style-name="Title">
      <style:paragraph-properties fo:text-align="center" style:justify-single-word="false"/>
      <style:text-properties fo:font-size="24pt" style:font-size-asian="24pt" style:font-size-complex="24pt"/>
    </style:style>
    <style:style style:name="P25" style:family="paragraph" style:parent-style-name="Marginalia">
      <style:paragraph-properties fo:margin-left="0cm" fo:margin-right="0cm" fo:text-indent="0cm" style:auto-text-indent="false"/>
    </style:style>
    <style:style style:name="P26" style:family="paragraph" style:parent-style-name="Table_20_Contents">
      <style:text-properties officeooo:rsid="003d47e4" officeooo:paragraph-rsid="003d47e4"/>
    </style:style>
    <style:style style:name="P27" style:family="paragraph" style:parent-style-name="Table_20_Contents">
      <style:text-properties officeooo:rsid="003df0e0" officeooo:paragraph-rsid="003df0e0"/>
    </style:style>
    <style:style style:name="P28" style:family="paragraph" style:parent-style-name="コード">
      <style:text-properties officeooo:rsid="003bdec6"/>
    </style:style>
    <style:style style:name="P29" style:family="paragraph" style:parent-style-name="Heading_20_2">
      <style:text-properties style:language-asian="ja" style:country-asian="JP"/>
    </style:style>
    <style:style style:name="P30" style:family="paragraph" style:parent-style-name="Heading_20_2">
      <style:text-properties officeooo:rsid="002a8053" officeooo:paragraph-rsid="002a8053"/>
    </style:style>
    <style:style style:name="P31" style:family="paragraph" style:parent-style-name="Heading_20_2">
      <style:paragraph-properties fo:break-before="page"/>
    </style:style>
    <style:style style:name="P32" style:family="paragraph" style:parent-style-name="Heading_20_1">
      <style:text-properties style:language-asian="ja" style:country-asian="JP"/>
    </style:style>
    <style:style style:name="P33" style:family="paragraph" style:parent-style-name="Heading_20_1">
      <style:text-properties officeooo:rsid="001a7ddd" officeooo:paragraph-rsid="001a7ddd"/>
    </style:style>
    <style:style style:name="P34" style:family="paragraph" style:parent-style-name="Heading_20_1" style:master-page-name="Standard">
      <style:paragraph-properties style:page-number="1"/>
    </style:style>
    <style:style style:name="P35" style:family="paragraph" style:parent-style-name="Contents_20_Heading" style:master-page-name="目次">
      <style:paragraph-properties style:page-number="1"/>
    </style:style>
    <style:style style:name="P36" style:family="paragraph" style:parent-style-name="Text_20_body" style:list-style-name="L1"/>
    <style:style style:name="P37" style:family="paragraph" style:parent-style-name="Text_20_body" style:list-style-name="L2"/>
    <style:style style:name="P38" style:family="paragraph" style:parent-style-name="Text_20_body">
      <style:text-properties style:language-asian="ja" style:country-asian="JP"/>
    </style:style>
    <style:style style:name="P39" style:family="paragraph" style:parent-style-name="Text_20_body" style:list-style-name="L2">
      <style:text-properties style:language-asian="ja" style:country-asian="JP"/>
    </style:style>
    <style:style style:name="P40" style:family="paragraph" style:parent-style-name="Text_20_body" style:list-style-name="L3">
      <style:text-properties style:language-asian="ja" style:country-asian="JP"/>
    </style:style>
    <style:style style:name="P41" style:family="paragraph" style:parent-style-name="Text_20_body" style:list-style-name="L4">
      <style:text-properties style:language-asian="ja" style:country-asian="JP"/>
    </style:style>
    <style:style style:name="P42" style:family="paragraph" style:parent-style-name="Text_20_body" style:list-style-name="L4">
      <style:text-properties officeooo:rsid="0019464d" officeooo:paragraph-rsid="0019464d" style:language-asian="ja" style:country-asian="JP"/>
    </style:style>
    <style:style style:name="P43" style:family="paragraph" style:parent-style-name="Text_20_body" style:list-style-name="L5"/>
    <style:style style:name="P44" style:family="paragraph" style:parent-style-name="Text_20_body" style:list-style-name="L6"/>
    <style:style style:name="P45" style:family="paragraph" style:parent-style-name="Text_20_body" style:list-style-name="L7"/>
    <style:style style:name="P46" style:family="paragraph" style:parent-style-name="Text_20_body" style:list-style-name="L8"/>
    <style:style style:name="P47" style:family="paragraph" style:parent-style-name="Text_20_body" style:list-style-name="L9"/>
    <style:style style:name="P48" style:family="paragraph" style:parent-style-name="Text_20_body" style:list-style-name="L10">
      <style:text-properties officeooo:paragraph-rsid="003d47e4"/>
    </style:style>
    <style:style style:name="P49" style:family="paragraph" style:parent-style-name="Text_20_body" style:list-style-name="L11"/>
    <style:style style:name="P50" style:family="paragraph" style:parent-style-name="Text_20_body" style:list-style-name="L11">
      <style:text-properties officeooo:paragraph-rsid="0017e9cc"/>
    </style:style>
    <style:style style:name="P51" style:family="paragraph" style:parent-style-name="Text_20_body" style:list-style-name="L11">
      <style:text-properties officeooo:rsid="0017e9cc" officeooo:paragraph-rsid="0017e9cc"/>
    </style:style>
    <style:style style:name="P52" style:family="paragraph" style:parent-style-name="Text_20_body" style:list-style-name="L11">
      <style:text-properties officeooo:rsid="002a8053" officeooo:paragraph-rsid="002a8053"/>
    </style:style>
    <style:style style:name="P53" style:family="paragraph" style:parent-style-name="Text_20_body">
      <style:text-properties officeooo:rsid="002a8053" officeooo:paragraph-rsid="003d47e4"/>
    </style:style>
    <style:style style:name="P54" style:family="paragraph" style:parent-style-name="Text_20_body" style:list-style-name="L11">
      <style:text-properties officeooo:rsid="003bdec6" officeooo:paragraph-rsid="003bdec6"/>
    </style:style>
    <style:style style:name="P55" style:family="paragraph" style:parent-style-name="Text_20_body">
      <style:text-properties officeooo:rsid="004d4db2" officeooo:paragraph-rsid="004d4db2"/>
    </style:style>
    <style:style style:name="P56" style:family="paragraph" style:parent-style-name="Text_20_body">
      <style:text-properties officeooo:paragraph-rsid="003d47e4"/>
    </style:style>
    <style:style style:name="P57" style:family="paragraph" style:parent-style-name="Text_20_body">
      <style:text-properties officeooo:rsid="000c1f0f" officeooo:paragraph-rsid="004d4db2"/>
    </style:style>
    <style:style style:name="P58" style:family="paragraph" style:parent-style-name="Text_20_body">
      <style:text-properties officeooo:rsid="000dad23" officeooo:paragraph-rsid="004d4db2"/>
    </style:style>
    <style:style style:name="P59" style:family="paragraph" style:parent-style-name="Text_20_body">
      <style:text-properties officeooo:rsid="000f92b9" officeooo:paragraph-rsid="004d4db2"/>
    </style:style>
    <style:style style:name="P60" style:family="paragraph" style:parent-style-name="Text_20_body">
      <style:text-properties officeooo:rsid="000f92b9" officeooo:paragraph-rsid="004e28b6"/>
    </style:style>
    <style:style style:name="P61" style:family="paragraph" style:parent-style-name="Text_20_body">
      <style:text-properties officeooo:paragraph-rsid="004d4db2"/>
    </style:style>
    <style:style style:name="P62" style:family="paragraph" style:parent-style-name="Text_20_body">
      <style:text-properties officeooo:rsid="00114873" officeooo:paragraph-rsid="004d4db2"/>
    </style:style>
    <style:style style:name="P63" style:family="paragraph" style:parent-style-name="Text_20_body">
      <style:text-properties officeooo:rsid="0012aa45" officeooo:paragraph-rsid="004d4db2"/>
    </style:style>
    <style:style style:name="P64" style:family="paragraph" style:parent-style-name="Text_20_body">
      <style:text-properties officeooo:rsid="0015c2f8" officeooo:paragraph-rsid="004e28b6"/>
    </style:style>
    <style:style style:name="P65" style:family="paragraph" style:parent-style-name="Text_20_body">
      <style:text-properties officeooo:rsid="004e5d35" officeooo:paragraph-rsid="004e5d35"/>
    </style:style>
    <style:style style:name="P66" style:family="paragraph" style:parent-style-name="Text_20_body" style:list-style-name="L12">
      <style:text-properties officeooo:rsid="004e5d35" officeooo:paragraph-rsid="004e5d35"/>
    </style:style>
    <style:style style:name="P67" style:family="paragraph" style:parent-style-name="Heading_20_3">
      <style:text-properties officeooo:paragraph-rsid="0019464d"/>
    </style:style>
    <style:style style:name="P68" style:family="paragraph" style:parent-style-name="Heading_20_3">
      <style:text-properties style:language-asian="ja" style:country-asian="JP"/>
    </style:style>
    <style:style style:name="P69" style:family="paragraph" style:parent-style-name="Heading_20_3">
      <style:text-properties officeooo:rsid="003fbd2b" officeooo:paragraph-rsid="003fbd2b"/>
    </style:style>
    <style:style style:name="P70" style:family="paragraph" style:parent-style-name="Contents_20_1">
      <style:paragraph-properties>
        <style:tab-stops>
          <style:tab-stop style:position="17cm" style:type="right"/>
        </style:tab-stops>
      </style:paragraph-properties>
    </style:style>
    <style:style style:name="P71" style:family="paragraph" style:parent-style-name="Table_20_Contents">
      <style:text-properties officeooo:rsid="003d47e4" officeooo:paragraph-rsid="004ee1c7"/>
    </style:style>
    <style:style style:name="P72" style:family="paragraph" style:parent-style-name="ターミナル">
      <style:text-properties style:text-underline-style="dotted" style:text-underline-width="auto" style:text-underline-color="font-color" fo:font-weight="bold" officeooo:rsid="004b4862" officeooo:paragraph-rsid="004b4862" style:font-weight-asian="bold" style:font-weight-complex="bold"/>
    </style:style>
    <style:style style:name="P73" style:family="paragraph" style:parent-style-name="ターミナル" style:list-style-name="L10">
      <style:text-properties officeooo:paragraph-rsid="004e28b6"/>
    </style:style>
    <style:style style:name="P74" style:family="paragraph" style:parent-style-name="Contents_20_2">
      <style:paragraph-properties>
        <style:tab-stops>
          <style:tab-stop style:position="16.501cm" style:type="right" style:leader-style="dotted" style:leader-text="."/>
        </style:tab-stops>
      </style:paragraph-properties>
    </style:style>
    <style:style style:name="P75" style:family="paragraph" style:parent-style-name="Contents_20_3">
      <style:paragraph-properties>
        <style:tab-stops>
          <style:tab-stop style:position="16.002cm" style:type="right" style:leader-style="dotted" style:leader-text="."/>
        </style:tab-stops>
      </style:paragraph-properties>
    </style:style>
    <style:style style:name="P76" style:family="paragraph" style:parent-style-name="Title" style:master-page-name="First_20_Page">
      <style:paragraph-properties style:page-number="auto"/>
    </style:style>
    <style:style style:name="T1" style:family="text">
      <style:text-properties style:language-asian="ja" style:country-asian="JP"/>
    </style:style>
    <style:style style:name="T2" style:family="text">
      <style:text-properties officeooo:rsid="001a7ddd" style:language-asian="ja" style:country-asian="JP"/>
    </style:style>
    <style:style style:name="T3" style:family="text">
      <style:text-properties officeooo:rsid="001b4fa9" style:language-asian="ja" style:country-asian="JP"/>
    </style:style>
    <style:style style:name="T4" style:family="text">
      <style:text-properties officeooo:rsid="003503b0" style:language-asian="ja" style:country-asian="JP"/>
    </style:style>
    <style:style style:name="T5" style:family="text">
      <style:text-properties officeooo:rsid="004b4862" style:language-asian="ja" style:country-asian="JP"/>
    </style:style>
    <style:style style:name="T6" style:family="text">
      <style:text-properties fo:font-style="italic" style:font-style-asian="italic" style:font-style-complex="italic"/>
    </style:style>
    <style:style style:name="T7" style:family="text">
      <style:text-properties style:text-underline-style="dotted" style:text-underline-width="auto" style:text-underline-color="font-color" fo:font-weight="bold" style:font-weight-asian="bold" style:font-weight-complex="bold"/>
    </style:style>
    <style:style style:name="T8" style:family="text">
      <style:text-properties style:text-underline-style="dotted" style:text-underline-width="auto" style:text-underline-color="font-color" fo:font-weight="bold" officeooo:rsid="004b4862" style:font-weight-asian="bold" style:font-weight-complex="bold"/>
    </style:style>
    <style:style style:name="T9" style:family="text">
      <style:text-properties fo:font-weight="bold" style:font-weight-asian="bold" style:font-weight-complex="bold"/>
    </style:style>
    <style:style style:name="T10" style:family="text">
      <style:text-properties fo:font-weight="bold" officeooo:rsid="002fb8ae" style:font-weight-asian="bold" style:font-weight-complex="bold"/>
    </style:style>
    <style:style style:name="T11" style:family="text">
      <style:text-properties fo:font-weight="bold" style:language-asian="ja" style:country-asian="JP" style:font-weight-asian="bold" style:font-weight-complex="bold"/>
    </style:style>
    <style:style style:name="T12" style:family="text">
      <style:text-properties fo:font-style="normal" fo:font-weight="bold" style:font-style-asian="normal" style:font-weight-asian="bold" style:font-style-complex="normal" style:font-weight-complex="bold"/>
    </style:style>
    <style:style style:name="T13" style:family="text">
      <style:text-properties fo:font-style="normal" style:text-underline-style="dotted" style:text-underline-width="auto" style:text-underline-color="font-color" fo:font-weight="bold" style:font-style-asian="normal" style:font-weight-asian="bold" style:font-style-complex="normal" style:font-weight-complex="bold"/>
    </style:style>
    <style:style style:name="T14" style:family="text">
      <style:text-properties fo:font-style="normal" style:text-underline-style="none" fo:font-weight="normal" style:font-style-asian="normal" style:font-weight-asian="normal" style:font-style-complex="normal" style:font-weight-complex="normal"/>
    </style:style>
    <style:style style:name="T15" style:family="text">
      <style:text-properties fo:color="#ff0000"/>
    </style:style>
    <style:style style:name="T16" style:family="text">
      <style:text-properties fo:color="#ff0000" style:text-underline-style="none" fo:font-weight="normal" style:font-weight-asian="normal" style:font-weight-complex="normal"/>
    </style:style>
    <style:style style:name="T17" style:family="text">
      <style:text-properties style:text-underline-style="none" fo:font-weight="normal" style:font-weight-asian="normal" style:font-weight-complex="normal"/>
    </style:style>
    <style:style style:name="T18" style:family="text">
      <style:text-properties officeooo:rsid="0017e9cc"/>
    </style:style>
    <style:style style:name="T19" style:family="text">
      <style:text-properties officeooo:rsid="0019464d"/>
    </style:style>
    <style:style style:name="T20" style:family="text">
      <style:text-properties officeooo:rsid="001a7ddd"/>
    </style:style>
    <style:style style:name="T21" style:family="text">
      <style:text-properties officeooo:rsid="001b4fa9"/>
    </style:style>
    <style:style style:name="T22" style:family="text">
      <style:text-properties officeooo:rsid="001e5fff"/>
    </style:style>
    <style:style style:name="T23" style:family="text">
      <style:text-properties officeooo:rsid="0021b9f6"/>
    </style:style>
    <style:style style:name="T24" style:family="text">
      <style:text-properties officeooo:rsid="003bdec6"/>
    </style:style>
    <style:style style:name="T25" style:family="text">
      <style:text-properties officeooo:rsid="0042e5a8"/>
    </style:style>
    <style:style style:name="T26" style:family="text">
      <style:text-properties officeooo:rsid="0049c6df"/>
    </style:style>
    <style:style style:name="T27" style:family="text">
      <style:text-properties officeooo:rsid="004b4862"/>
    </style:style>
    <style:style style:name="T28" style:family="text">
      <style:text-properties officeooo:rsid="004d4db2"/>
    </style:style>
    <style:style style:name="T29" style:family="text">
      <style:text-properties officeooo:rsid="000dad23"/>
    </style:style>
    <style:style style:name="T30" style:family="text">
      <style:text-properties officeooo:rsid="000f92b9"/>
    </style:style>
    <style:style style:name="T31" style:family="text">
      <style:text-properties officeooo:rsid="0010b778"/>
    </style:style>
    <style:style style:name="T32" style:family="text">
      <style:text-properties officeooo:rsid="0012aa45"/>
    </style:style>
    <style:style style:name="T33" style:family="text">
      <style:text-properties officeooo:rsid="00143c63"/>
    </style:style>
    <style:style style:name="T34" style:family="text">
      <style:text-properties officeooo:rsid="0015c2f8"/>
    </style:style>
    <style:style style:name="T35" style:family="text">
      <style:text-properties officeooo:rsid="00177d54"/>
    </style:style>
    <style:style style:name="T36" style:family="text">
      <style:text-properties officeooo:rsid="004e28b6"/>
    </style:style>
    <style:style style:name="T37" style:family="text">
      <style:text-properties officeooo:rsid="0016d3f6"/>
    </style:style>
    <style:style style:name="T38" style:family="text">
      <style:text-properties officeooo:rsid="004ee1c7"/>
    </style:style>
    <style:style style:name="fr1" style:family="graphic" style:parent-style-name="Frame">
      <style:graphic-properties style:vertical-pos="from-top" style:vertical-rel="paragraph" style:horizontal-pos="from-left" style:horizontal-rel="paragraph" fo:padding="0cm" fo:border="none" style:shadow="none" draw:shadow-opacity="100%"/>
    </style:style>
    <style:style style:name="fr2" style:family="graphic" style:parent-style-name="Graphics">
      <style:graphic-properties fo:margin-left="0cm" fo:margin-right="0cm" style:vertical-pos="from-top" style:vertical-rel="paragraph" style:horizontal-pos="from-left" style:horizontal-rel="paragraph" fo:background-color="transparent" style:background-transparency="100%" fo:padding="0cm" fo:border="none" style:shadow="none" draw:shadow-opacity="100%" style:mirror="none" fo:clip="rect(0cm, 0cm, 0cm, 0cm)" draw:luminance="0%" draw:contrast="0%" draw:red="0%" draw:green="0%" draw:blue="0%" draw:gamma="100%" draw:color-inversion="false" draw:image-opacity="100%" draw:color-mode="standard">
        <style:background-image/>
      </style:graphic-properties>
    </style:style>
    <style:style style:name="fr3"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fo:margin-left="0.319cm" fo:margin-right="0.319cm" style:run-through="foreground" style:wrap="none" style:vertical-pos="from-top" style:vertical-rel="paragraph" style:horizontal-pos="from-left" style:horizontal-rel="paragraph" fo:background-color="transparent" style:background-transparency="100%" fo:padding="0.026cm" fo:border="none" style:mirror="none" fo:clip="rect(0cm, 0cm, 0cm, 0cm)" draw:luminance="0%" draw:contrast="0%" draw:red="0%" draw:green="0%" draw:blue="0%" draw:gamma="100%" draw:color-inversion="false" draw:image-opacity="100%" draw:color-mode="standard">
        <style:background-image/>
      </style:graphic-properties>
    </style:style>
    <style:style style:name="fr5" style:family="graphic" style:parent-style-name="Graphics">
      <style:graphic-properties style:vertical-pos="top" style:vertical-rel="paragraph" style:horizontal-pos="center" style:horizontal-rel="paragraph" fo:padding="0.049cm" fo:border="0.51pt solid #666666" style:shadow="none" draw:shadow-opacity="100%"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vertical-pos="top" style:vertical-rel="paragraph" style:horizontal-pos="center" style:horizontal-rel="paragraph" fo:padding="0.049cm" fo:border="0.06pt solid #000000" style:shadow="none" draw:shadow-opacity="100%"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vertical-pos="top" style:vertical-rel="paragraph" fo:padding="0.049cm" fo:border="0.06pt solid #000000" style:shadow="none" draw:shadow-opacity="100%"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style:vertical-pos="top" style:vertical-rel="paragraph" fo:padding="0.049cm" fo:border="0.51pt solid #000000" style:shadow="none" draw:shadow-opacity="100%" style:mirror="none" fo:clip="rect(0cm, 0cm, 0cm, 0cm)" draw:luminance="0%" draw:contrast="0%" draw:red="0%" draw:green="0%" draw:blue="0%" draw:gamma="100%" draw:color-inversion="false" draw:image-opacity="100%" draw:color-mode="standard"/>
    </style:style>
    <style:style style:name="fr9" style:family="graphic" style:parent-style-name="Graphics">
      <style:graphic-properties style:vertical-pos="from-top" style:vertical-rel="paragraph" style:horizontal-pos="from-left" style:horizontal-rel="paragraph" fo:padding="0.049cm" fo:border="0.51pt solid #000000" style:shadow="none" draw:shadow-opacity="100%" style:mirror="none" fo:clip="rect(0cm, 0cm, 0cm, 0cm)" draw:luminance="0%" draw:contrast="0%" draw:red="0%" draw:green="0%" draw:blue="0%" draw:gamma="100%" draw:color-inversion="false" draw:image-opacity="100%" draw:color-mode="standard"/>
    </style:style>
    <style:style style:name="fr10" style:family="graphic" style:parent-style-name="Graphics">
      <style:graphic-properties style:vertical-pos="top" style:vertical-rel="paragraph" style:horizontal-pos="center" style:horizontal-rel="paragraph" fo:padding="0.049cm" fo:border="0.51pt solid #000000" style:shadow="none" draw:shadow-opacity="100%" style:mirror="none" fo:clip="rect(0cm, 0cm, 0cm, 0cm)" draw:luminance="0%" draw:contrast="0%" draw:red="0%" draw:green="0%" draw:blue="0%" draw:gamma="100%" draw:color-inversion="false" draw:image-opacity="100%" draw:color-mode="standard"/>
    </style:style>
    <style:style style:name="fr11"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text:bullet-char="●">
        <style:list-level-properties text:space-before="0.635cm" text:min-label-width="0.635cm"/>
        <style:text-properties style:font-name="StarSymbol"/>
      </text:list-level-style-bullet>
      <text:list-level-style-bullet text:level="2" text:style-name="Bullet_20_Symbols" text:bullet-char="○">
        <style:list-level-properties text:space-before="1.27cm" text:min-label-width="0.635cm"/>
        <style:text-properties style:font-name="StarSymbol"/>
      </text:list-level-style-bullet>
      <text:list-level-style-bullet text:level="3" text:style-name="Bullet_20_Symbols" text:bullet-char="■">
        <style:list-level-properties text:space-before="1.905cm" text:min-label-width="0.635cm"/>
        <style:text-properties style:font-name="StarSymbol"/>
      </text:list-level-style-bullet>
      <text:list-level-style-bullet text:level="4" text:style-name="Bullet_20_Symbols" text:bullet-char="●">
        <style:list-level-properties text:space-before="2.54cm" text:min-label-width="0.635cm"/>
        <style:text-properties style:font-name="StarSymbol"/>
      </text:list-level-style-bullet>
      <text:list-level-style-bullet text:level="5" text:style-name="Bullet_20_Symbols" text:bullet-char="○">
        <style:list-level-properties text:space-before="3.175cm" text:min-label-width="0.635cm"/>
        <style:text-properties style:font-name="StarSymbol"/>
      </text:list-level-style-bullet>
      <text:list-level-style-bullet text:level="6" text:style-name="Bullet_20_Symbols" text:bullet-char="■">
        <style:list-level-properties text:space-before="3.81cm" text:min-label-width="0.635cm"/>
        <style:text-properties style:font-name="StarSymbol"/>
      </text:list-level-style-bullet>
      <text:list-level-style-bullet text:level="7" text:style-name="Bullet_20_Symbols" text:bullet-char="●">
        <style:list-level-properties text:space-before="4.445cm" text:min-label-width="0.635cm"/>
        <style:text-properties style:font-name="StarSymbol"/>
      </text:list-level-style-bullet>
      <text:list-level-style-bullet text:level="8" text:style-name="Bullet_20_Symbols" text:bullet-char="○">
        <style:list-level-properties text:space-before="5.08cm" text:min-label-width="0.635cm"/>
        <style:text-properties style:font-name="StarSymbol"/>
      </text:list-level-style-bullet>
      <text:list-level-style-bullet text:level="9" text:style-name="Bullet_20_Symbols" text:bullet-char="■">
        <style:list-level-properties text:space-before="5.715cm" text:min-label-width="0.635cm"/>
        <style:text-properties style:font-name="StarSymbol"/>
      </text:list-level-style-bullet>
      <text:list-level-style-bullet text:level="10" text:style-name="Bullet_20_Symbols" text:bullet-char="●">
        <style:list-level-properties text:space-before="6.35cm" text:min-label-width="0.635cm"/>
        <style:text-properties style:font-name="StarSymbol"/>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space-before="0.635cm" text:min-label-width="0.635cm"/>
        <style:text-properties style:font-name="StarSymbol"/>
      </text:list-level-style-bullet>
      <text:list-level-style-bullet text:level="2" text:style-name="Bullet_20_Symbols" text:bullet-char="○">
        <style:list-level-properties text:space-before="1.27cm" text:min-label-width="0.635cm"/>
        <style:text-properties style:font-name="StarSymbol"/>
      </text:list-level-style-bullet>
      <text:list-level-style-bullet text:level="3" text:style-name="Bullet_20_Symbols" text:bullet-char="■">
        <style:list-level-properties text:space-before="1.905cm" text:min-label-width="0.635cm"/>
        <style:text-properties style:font-name="StarSymbol"/>
      </text:list-level-style-bullet>
      <text:list-level-style-bullet text:level="4" text:style-name="Bullet_20_Symbols" text:bullet-char="●">
        <style:list-level-properties text:space-before="2.54cm" text:min-label-width="0.635cm"/>
        <style:text-properties style:font-name="StarSymbol"/>
      </text:list-level-style-bullet>
      <text:list-level-style-bullet text:level="5" text:style-name="Bullet_20_Symbols" text:bullet-char="○">
        <style:list-level-properties text:space-before="3.175cm" text:min-label-width="0.635cm"/>
        <style:text-properties style:font-name="StarSymbol"/>
      </text:list-level-style-bullet>
      <text:list-level-style-bullet text:level="6" text:style-name="Bullet_20_Symbols" text:bullet-char="■">
        <style:list-level-properties text:space-before="3.81cm" text:min-label-width="0.635cm"/>
        <style:text-properties style:font-name="StarSymbol"/>
      </text:list-level-style-bullet>
      <text:list-level-style-bullet text:level="7" text:style-name="Bullet_20_Symbols" text:bullet-char="●">
        <style:list-level-properties text:space-before="4.445cm" text:min-label-width="0.635cm"/>
        <style:text-properties style:font-name="StarSymbol"/>
      </text:list-level-style-bullet>
      <text:list-level-style-bullet text:level="8" text:style-name="Bullet_20_Symbols" text:bullet-char="○">
        <style:list-level-properties text:space-before="5.08cm" text:min-label-width="0.635cm"/>
        <style:text-properties style:font-name="StarSymbol"/>
      </text:list-level-style-bullet>
      <text:list-level-style-bullet text:level="9" text:style-name="Bullet_20_Symbols" text:bullet-char="■">
        <style:list-level-properties text:space-before="5.715cm" text:min-label-width="0.635cm"/>
        <style:text-properties style:font-name="StarSymbol"/>
      </text:list-level-style-bullet>
      <text:list-level-style-bullet text:level="10" text:style-name="Bullet_20_Symbols" text:bullet-char="●">
        <style:list-level-properties text:space-before="6.35cm" text:min-label-width="0.635cm"/>
        <style:text-properties style:font-name="StarSymbol"/>
      </text:list-level-style-bullet>
    </text:list-style>
    <text:list-style style:name="L4">
      <text:list-level-style-bullet text:level="1" text:style-name="Bullet_20_Symbols" text:bullet-char="●">
        <style:list-level-properties text:space-before="0.635cm" text:min-label-width="0.635cm"/>
        <style:text-properties style:font-name="StarSymbol"/>
      </text:list-level-style-bullet>
      <text:list-level-style-bullet text:level="2" text:style-name="Bullet_20_Symbols" text:bullet-char="○">
        <style:list-level-properties text:space-before="1.27cm" text:min-label-width="0.635cm"/>
        <style:text-properties style:font-name="StarSymbol"/>
      </text:list-level-style-bullet>
      <text:list-level-style-bullet text:level="3" text:style-name="Bullet_20_Symbols" text:bullet-char="■">
        <style:list-level-properties text:space-before="1.905cm" text:min-label-width="0.635cm"/>
        <style:text-properties style:font-name="StarSymbol"/>
      </text:list-level-style-bullet>
      <text:list-level-style-bullet text:level="4" text:style-name="Bullet_20_Symbols" text:bullet-char="●">
        <style:list-level-properties text:space-before="2.54cm" text:min-label-width="0.635cm"/>
        <style:text-properties style:font-name="StarSymbol"/>
      </text:list-level-style-bullet>
      <text:list-level-style-bullet text:level="5" text:style-name="Bullet_20_Symbols" text:bullet-char="○">
        <style:list-level-properties text:space-before="3.175cm" text:min-label-width="0.635cm"/>
        <style:text-properties style:font-name="StarSymbol"/>
      </text:list-level-style-bullet>
      <text:list-level-style-bullet text:level="6" text:style-name="Bullet_20_Symbols" text:bullet-char="■">
        <style:list-level-properties text:space-before="3.81cm" text:min-label-width="0.635cm"/>
        <style:text-properties style:font-name="StarSymbol"/>
      </text:list-level-style-bullet>
      <text:list-level-style-bullet text:level="7" text:style-name="Bullet_20_Symbols" text:bullet-char="●">
        <style:list-level-properties text:space-before="4.445cm" text:min-label-width="0.635cm"/>
        <style:text-properties style:font-name="StarSymbol"/>
      </text:list-level-style-bullet>
      <text:list-level-style-bullet text:level="8" text:style-name="Bullet_20_Symbols" text:bullet-char="○">
        <style:list-level-properties text:space-before="5.08cm" text:min-label-width="0.635cm"/>
        <style:text-properties style:font-name="StarSymbol"/>
      </text:list-level-style-bullet>
      <text:list-level-style-bullet text:level="9" text:style-name="Bullet_20_Symbols" text:bullet-char="■">
        <style:list-level-properties text:space-before="5.715cm" text:min-label-width="0.635cm"/>
        <style:text-properties style:font-name="StarSymbol"/>
      </text:list-level-style-bullet>
      <text:list-level-style-bullet text:level="10" text:style-name="Bullet_20_Symbols" text:bullet-char="●">
        <style:list-level-properties text:space-before="6.35cm" text:min-label-width="0.635cm"/>
        <style:text-properties style:font-name="StarSymbol"/>
      </text:list-level-style-bullet>
    </text:list-style>
    <text:list-style style:name="L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0">
      <text:list-level-style-number text:level="1" text:style-name="Numbering_20_Symbols" style:num-suffix="." style:num-format="1">
        <style:list-level-properties text:space-before="0.635cm" text:min-label-width="0.635cm"/>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6"><draw:frame draw:style-name="fr3" draw:name="グラフィックス2" text:anchor-type="paragraph" svg:y="0.78cm" svg:width="14.362cm" svg:height="3.226cm" draw:z-index="69"><draw:image xlink:href="Pictures/1000020100000216000000782EDD2079.png" xlink:type="simple" xlink:show="embed" xlink:actuate="onLoad"/></draw:frame></text:p>
      <text:p text:style-name="P24">インストール<text:span text:style-name="T18">・アップデート</text:span>ガイド</text:p>
      <text:p text:style-name="Text_20_body"/>
      <text:p text:style-name="Text_20_body"/>
      <text:p text:style-name="Text_20_body"><draw:frame draw:style-name="fr4" draw:name="OSSTechロゴ1" text:anchor-type="char" svg:x="5.459cm" svg:y="1.72cm" svg:width="6.085cm" svg:height="7.726cm" draw:z-index="0"><draw:image xlink:href="Pictures/100002010000034600000428E8C10668.png" xlink:type="simple" xlink:show="embed" xlink:actuate="onLoad"/></draw:frame></text:p>
      <text:p text:style-name="Text_20_body"/>
      <text:p text:style-name="Text_20_body"/>
      <text:p text:style-name="Text_20_body"/>
      <text:p text:style-name="Text_20_body"/>
      <text:p text:style-name="Text_20_body">オープンソース・ソリューション・テクノロジ(株)</text:p>
      <text:p text:style-name="P9"><text:line-break/>作成日:<text:tab/><text:tab/>201<text:span text:style-name="T18">0</text:span>年<text:span text:style-name="T18">12</text:span>月1<text:span text:style-name="T18">8</text:span>日<text:line-break/>更新日:<text:tab/><text:tab/><text:span text:style-name="T18">2014年10月28日</text:span><text:line-break/>リビジョン:<text:tab/>2.<text:span text:style-name="T24">7</text:span></text:p>
      <text:table-of-content text:style-name="Sect1" text:protected="true" text:name="目次1">
        <text:table-of-content-source text:outline-level="3">
          <text:index-title-template text:style-name="Contents_20_Heading">目次</text:index-title-template>
          <text:table-of-content-entry-template text:outline-level="1" text:style-name="Contents_20_1">
            <text:index-entry-link-start text:style-name="目次リンク"/>
            <text:index-entry-chapter/>
            <text:index-entry-span> </text:index-entry-span>
            <text:index-entry-text/>
            <text:index-entry-tab-stop style:type="right" style:leader-char=" "/>
            <text:index-entry-page-number/>
            <text:index-entry-link-end/>
          </text:table-of-content-entry-template>
          <text:table-of-content-entry-template text:outline-level="2" text:style-name="Contents_20_2">
            <text:index-entry-link-start text:style-name="目次リンク"/>
            <text:index-entry-chapter/>
            <text:index-entry-span> </text:index-entry-span>
            <text:index-entry-text/>
            <text:index-entry-tab-stop style:type="right" style:leader-char="."/>
            <text:index-entry-page-number/>
            <text:index-entry-link-end/>
          </text:table-of-content-entry-template>
          <text:table-of-content-entry-template text:outline-level="3" text:style-name="Contents_20_3">
            <text:index-entry-link-start text:style-name="目次リンク"/>
            <text:index-entry-chapter/>
            <text:index-entry-span> </text:index-entry-span>
            <text:index-entry-text/>
            <text:index-entry-tab-stop style:type="right" style:leader-char="."/>
            <text:index-entry-page-number/>
            <text:index-entry-link-end/>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目次1_Head">
            <text:p text:style-name="P35">目次</text:p>
          </text:index-title>
          <text:p text:style-name="P70"><text:a xlink:type="simple" xlink:href="#__RefHeading__1577_2065733888" text:style-name="目次リンク" text:visited-style-name="目次リンク">1. はじめに<text:tab/>1</text:a></text:p>
          <text:p text:style-name="P70"><text:a xlink:type="simple" xlink:href="#__RefHeading__1579_2065733888" text:style-name="目次リンク" text:visited-style-name="目次リンク">2. Unicorn ID Manager パッケージ<text:tab/>2</text:a></text:p>
          <text:p text:style-name="P74"><text:a xlink:type="simple" xlink:href="#__RefHeading__1581_2065733888" text:style-name="目次リンク" text:visited-style-name="目次リンク">2.1 システム要件<text:tab/>2</text:a></text:p>
          <text:p text:style-name="P75"><text:a xlink:type="simple" xlink:href="#__RefHeading__1583_2065733888" text:style-name="目次リンク" text:visited-style-name="目次リンク">2.1.1 ソフトウェア要件<text:tab/>2</text:a></text:p>
          <text:p text:style-name="P75"><text:a xlink:type="simple" xlink:href="#__RefHeading__1585_2065733888" text:style-name="目次リンク" text:visited-style-name="目次リンク">2.1.2 ハードウェア要件<text:tab/>2</text:a></text:p>
          <text:p text:style-name="P74"><text:a xlink:type="simple" xlink:href="#__RefHeading__1587_2065733888" text:style-name="目次リンク" text:visited-style-name="目次リンク">2.2 パッケージ構成<text:tab/>2</text:a></text:p>
          <text:p text:style-name="P70"><text:a xlink:type="simple" xlink:href="#__RefHeading__1589_2065733888" text:style-name="目次リンク" text:visited-style-name="目次リンク">3. Unicorn ID Managerのインストール<text:tab/>4</text:a></text:p>
          <text:p text:style-name="P74"><text:a xlink:type="simple" xlink:href="#__RefHeading__1591_2065733888" text:style-name="目次リンク" text:visited-style-name="目次リンク">3.1 パッケージインストール<text:tab/>4</text:a></text:p>
          <text:p text:style-name="P75"><text:a xlink:type="simple" xlink:href="#__RefHeading__1593_2065733888" text:style-name="目次リンク" text:visited-style-name="目次リンク">3.1.1 準備<text:tab/>4</text:a></text:p>
          <text:p text:style-name="P75"><text:a xlink:type="simple" xlink:href="#__RefHeading__1022_503137682" text:style-name="目次リンク" text:visited-style-name="目次リンク">3.1.2 パッケージのインストール<text:tab/>4</text:a></text:p>
          <text:p text:style-name="P74"><text:a xlink:type="simple" xlink:href="#__RefHeading__1595_2065733888" text:style-name="目次リンク" text:visited-style-name="目次リンク">3.2 Unicorn ID Managerの起動<text:tab/>4</text:a></text:p>
          <text:p text:style-name="P75"><text:a xlink:type="simple" xlink:href="#__RefHeading__1597_2065733888" text:style-name="目次リンク" text:visited-style-name="目次リンク">3.2.1 SE Linuxの無効化<text:tab/>4</text:a></text:p>
          <text:p text:style-name="P75"><text:a xlink:type="simple" xlink:href="#__RefHeading__1599_2065733888" text:style-name="目次リンク" text:visited-style-name="目次リンク">3.2.2 Unicorn ID Managerの初期化<text:tab/>5</text:a></text:p>
          <text:p text:style-name="P70"><text:a xlink:type="simple" xlink:href="#__RefHeading__5173_692931740" text:style-name="目次リンク" text:visited-style-name="目次リンク">4. Unicorn ID Managerのアップデート<text:tab/>7</text:a></text:p>
          <text:p text:style-name="P74"><text:a xlink:type="simple" xlink:href="#__RefHeading__5229_692931740" text:style-name="目次リンク" text:visited-style-name="目次リンク">4.1 パッケージのアップデート<text:tab/>7</text:a></text:p>
          <text:p text:style-name="P75"><text:a xlink:type="simple" xlink:href="#__RefHeading__5203_692931740" text:style-name="目次リンク" text:visited-style-name="目次リンク">4.1.1 前提<text:tab/>7</text:a></text:p>
          <text:p text:style-name="P75"><text:a xlink:type="simple" xlink:href="#__RefHeading__5175_692931740" text:style-name="目次リンク" text:visited-style-name="目次リンク">4.1.2 準備<text:tab/>7</text:a></text:p>
          <text:p text:style-name="P75"><text:a xlink:type="simple" xlink:href="#__RefHeading__1022_5031376821" text:style-name="目次リンク" text:visited-style-name="目次リンク">4.1.3 パッケージのアップデート<text:tab/>7</text:a></text:p>
          <text:p text:style-name="P75"><text:a xlink:type="simple" xlink:href="#__RefHeading__2181_1141608539" text:style-name="目次リンク" text:visited-style-name="目次リンク">4.1.4 バージョン2.3以降のパスワード変更画面<text:tab/>7</text:a></text:p>
          <text:p text:style-name="P74"><text:a xlink:type="simple" xlink:href="#__RefHeading__2389_1312967176" text:style-name="目次リンク" text:visited-style-name="目次リンク">4.2 Google バックエンドのアップデート<text:tab/>8</text:a></text:p>
          <text:p text:style-name="P70"><text:a xlink:type="simple" xlink:href="#__RefHeading__1601_2065733888" text:style-name="目次リンク" text:visited-style-name="目次リンク">5. Unicorn ID Managerの設定<text:tab/>9</text:a></text:p>
          <text:p text:style-name="P74"><text:a xlink:type="simple" xlink:href="#__RefHeading__1603_2065733888" text:style-name="目次リンク" text:visited-style-name="目次リンク">5.1 対象組織の設定<text:tab/>11</text:a></text:p>
          <text:p text:style-name="P75"><text:a xlink:type="simple" xlink:href="#__RefHeading__1605_2065733888" text:style-name="目次リンク" text:visited-style-name="目次リンク">5.1.1 基本設定<text:tab/>12</text:a></text:p>
          <text:p text:style-name="P75"><text:a xlink:type="simple" xlink:href="#__RefHeading__1607_2065733888" text:style-name="目次リンク" text:visited-style-name="目次リンク">5.1.2 ログ設定<text:tab/>12</text:a></text:p>
          <text:p text:style-name="P75"><text:a xlink:type="simple" xlink:href="#__RefHeading__1609_2065733888" text:style-name="目次リンク" text:visited-style-name="目次リンク">5.1.3 表示設定<text:tab/>12</text:a></text:p>
          <text:p text:style-name="P75"><text:a xlink:type="simple" xlink:href="#__RefHeading__1611_2065733888" text:style-name="目次リンク" text:visited-style-name="目次リンク">5.1.4 パスワードの長さ<text:tab/>12</text:a></text:p>
          <text:p text:style-name="P75"><text:a xlink:type="simple" xlink:href="#__RefHeading__1613_2065733888" text:style-name="目次リンク" text:visited-style-name="目次リンク">5.1.5 パスワードの複雑性<text:tab/>13</text:a></text:p>
          <text:p text:style-name="P75"><text:a xlink:type="simple" xlink:href="#__RefHeading__1615_2065733888" text:style-name="目次リンク" text:visited-style-name="目次リンク">5.1.6 パスワード入力禁止文字<text:tab/>13</text:a></text:p>
          <text:p text:style-name="P75"><text:a xlink:type="simple" xlink:href="#__RefHeading__1617_2065733888" text:style-name="目次リンク" text:visited-style-name="目次リンク">5.1.7 パスワード変更時のメッセージ<text:tab/>13</text:a></text:p>
          <text:p text:style-name="P75"><text:a xlink:type="simple" xlink:href="#__RefHeading__1619_2065733888" text:style-name="目次リンク" text:visited-style-name="目次リンク">5.1.8 システム設定<text:tab/>14</text:a></text:p>
          <text:p text:style-name="P75"><text:a xlink:type="simple" xlink:href="#__RefHeading__1621_2065733888" text:style-name="目次リンク" text:visited-style-name="目次リンク">5.1.9 シングルサインオン設定<text:tab/>14</text:a></text:p>
          <text:p text:style-name="P74"><text:a xlink:type="simple" xlink:href="#__RefHeading__1963_2065733888" text:style-name="目次リンク" text:visited-style-name="目次リンク">5.2 バックエンド(LDAPサーバー)の設定<text:tab/>16</text:a></text:p>
          <text:p text:style-name="P75"><text:a xlink:type="simple" xlink:href="#__RefHeading__1965_2065733888" text:style-name="目次リンク" text:visited-style-name="目次リンク">5.2.1 基本設定<text:tab/>16</text:a></text:p>
          <text:p text:style-name="P75"><text:a xlink:type="simple" xlink:href="#__RefHeading__1967_2065733888" text:style-name="目次リンク" text:visited-style-name="目次リンク">5.2.2 同期設定<text:tab/>17</text:a></text:p>
          <text:p text:style-name="P75"><text:a xlink:type="simple" xlink:href="#__RefHeading__1969_2065733888" text:style-name="目次リンク" text:visited-style-name="目次リンク">5.2.3 デフォルト値<text:tab/>17</text:a></text:p>
          <text:p text:style-name="P75"><text:a xlink:type="simple" xlink:href="#__RefHeading__1971_2065733888" text:style-name="目次リンク" text:visited-style-name="目次リンク">5.2.4 追加コマンド実行<text:tab/>18</text:a></text:p>
          <text:p text:style-name="P75"><text:a xlink:type="simple" xlink:href="#__RefHeading__1973_2065733888" text:style-name="目次リンク" text:visited-style-name="目次リンク">5.2.5 UID番号関連設定<text:tab/>18</text:a></text:p>
          <text:p text:style-name="P75"><text:a xlink:type="simple" xlink:href="#__RefHeading__1975_2065733888" text:style-name="目次リンク" text:visited-style-name="目次リンク">5.2.6 パスワード設定<text:tab/>18</text:a></text:p>
          <text:p text:style-name="P75"><text:a xlink:type="simple" xlink:href="#__RefHeading__1977_2065733888" text:style-name="目次リンク" text:visited-style-name="目次リンク">5.2.7 ランダム文字列設定<text:tab/>19</text:a></text:p>
          <text:p text:style-name="P75"><text:a xlink:type="simple" xlink:href="#__RefHeading__1979_2065733888" text:style-name="目次リンク" text:visited-style-name="目次リンク">5.2.8 ユーザーエントリのオブジェクトクラス<text:tab/>19</text:a></text:p>
          <text:p text:style-name="P75"><text:a xlink:type="simple" xlink:href="#__RefHeading__1981_2065733888" text:style-name="目次リンク" text:visited-style-name="目次リンク">5.2.9 グループエントリのオブジェクトクラス<text:tab/>19</text:a></text:p>
          <text:p text:style-name="P74"><text:a xlink:type="simple" xlink:href="#__RefHeading__1983_2065733888" text:style-name="目次リンク" text:visited-style-name="目次リンク">5.3 バックエンド(Active Directoryサーバー)の設定<text:tab/>20</text:a></text:p>
          <text:p text:style-name="P75"><text:a xlink:type="simple" xlink:href="#__RefHeading__1985_2065733888" text:style-name="目次リンク" text:visited-style-name="目次リンク">5.3.1 準備<text:tab/>20</text:a></text:p>
          <text:p text:style-name="P75"><text:a xlink:type="simple" xlink:href="#__RefHeading__1987_2065733888" text:style-name="目次リンク" text:visited-style-name="目次リンク">5.3.2 Unicorn ID Managerの設定<text:tab/>20</text:a></text:p>
          <text:p text:style-name="P75"><text:soft-page-break/><text:a xlink:type="simple" xlink:href="#__RefHeading__1989_2065733888" text:style-name="目次リンク" text:visited-style-name="目次リンク">5.3.3 基本設定<text:tab/>21</text:a></text:p>
          <text:p text:style-name="P75"><text:a xlink:type="simple" xlink:href="#__RefHeading__1991_2065733888" text:style-name="目次リンク" text:visited-style-name="目次リンク">5.3.4 同期設定<text:tab/>22</text:a></text:p>
          <text:p text:style-name="P75"><text:a xlink:type="simple" xlink:href="#__RefHeading__1993_2065733888" text:style-name="目次リンク" text:visited-style-name="目次リンク">5.3.5 デフォルト値<text:tab/>22</text:a></text:p>
          <text:p text:style-name="P75"><text:a xlink:type="simple" xlink:href="#__RefHeading__1995_2065733888" text:style-name="目次リンク" text:visited-style-name="目次リンク">5.3.6 追加コマンド実行<text:tab/>23</text:a></text:p>
          <text:p text:style-name="P75"><text:a xlink:type="simple" xlink:href="#__RefHeading__1997_2065733888" text:style-name="目次リンク" text:visited-style-name="目次リンク">5.3.7 ユーザーエントリのオブジェクトクラス<text:tab/>24</text:a></text:p>
          <text:p text:style-name="P75"><text:a xlink:type="simple" xlink:href="#__RefHeading__5177_692931740" text:style-name="目次リンク" text:visited-style-name="目次リンク">5.3.8 グループエントリのオブジェクトクラス<text:tab/>24</text:a></text:p>
          <text:p text:style-name="P74"><text:a xlink:type="simple" xlink:href="#__RefHeading__2039_2065733888" text:style-name="目次リンク" text:visited-style-name="目次リンク">5.4 バックエンド(Google Apps)の設定<text:tab/>25</text:a></text:p>
          <text:p text:style-name="P75"><text:a xlink:type="simple" xlink:href="#__RefHeading__2209_690361291" text:style-name="目次リンク" text:visited-style-name="目次リンク">5.4.1 Google Apps API 利用のための事前準備<text:tab/>25</text:a></text:p>
          <text:p text:style-name="P75"><text:a xlink:type="simple" xlink:href="#__RefHeading__2041_2065733888" text:style-name="目次リンク" text:visited-style-name="目次リンク">5.4.2 接続確認<text:tab/>31</text:a></text:p>
          <text:p text:style-name="P75"><text:a xlink:type="simple" xlink:href="#__RefHeading__2043_2065733888" text:style-name="目次リンク" text:visited-style-name="目次リンク">5.4.3 Unicorn ID Managerの設定<text:tab/>31</text:a></text:p>
          <text:p text:style-name="P75"><text:a xlink:type="simple" xlink:href="#__RefHeading__2045_2065733888" text:style-name="目次リンク" text:visited-style-name="目次リンク">5.4.4 基本設定<text:tab/>31</text:a></text:p>
          <text:p text:style-name="P75"><text:a xlink:type="simple" xlink:href="#__RefHeading__2047_2065733888" text:style-name="目次リンク" text:visited-style-name="目次リンク">5.4.5 同期設定<text:tab/>32</text:a></text:p>
          <text:p text:style-name="P75"><text:a xlink:type="simple" xlink:href="#__RefHeading__2049_2065733888" text:style-name="目次リンク" text:visited-style-name="目次リンク">5.4.6 ユーザーエントリのオブジェクトクラス<text:tab/>32</text:a></text:p>
          <text:p text:style-name="P75"><text:a xlink:type="simple" xlink:href="#__RefHeading__2293_690361291" text:style-name="目次リンク" text:visited-style-name="目次リンク">5.4.7 グループエントリのオブジェクトクラス<text:tab/>32</text:a></text:p>
          <text:p text:style-name="P70"><text:a xlink:type="simple" xlink:href="#__RefHeading__1623_2065733888" text:style-name="目次リンク" text:visited-style-name="目次リンク">6. 改版履歴<text:tab/>33</text:a></text:p>
        </text:index-body>
      </text:table-of-content>
      <text:p text:style-name="Text_20_body"/>
      <text:h text:style-name="P34" text:outline-level="1"><text:bookmark-start text:name="__RefHeading__1577_2065733888"/>はじめに<text:bookmark-end text:name="__RefHeading__1577_2065733888"/></text:h>
      <text:p text:style-name="P3">本ドキュメントは、弊社提供のUnicorn ID Managerを導入するための手順書です。</text:p>
      <text:p text:style-name="P3">Unicorn ID Managerのインストールの際に、必ず本ドキュメントの内容を確認してから、作業を実施してください。</text:p>
      <text:p text:style-name="P3">本ドキュメントに関する記載内容について、疑問点等がある場合には、弊社サポート窓口までお問い合わせください。</text:p>
      <text:p text:style-name="P3"/>
      <text:h text:style-name="Heading_20_1" text:outline-level="1"><text:bookmark-start text:name="__RefHeading__1579_2065733888"/>Unicorn ID Manager パッケージ<text:bookmark-end text:name="__RefHeading__1579_2065733888"/></text:h>
      <text:h text:style-name="Heading_20_2" text:outline-level="2"><text:bookmark-start text:name="__RefHeading__1581_2065733888"/>システム要件<text:bookmark-end text:name="__RefHeading__1581_2065733888"/></text:h>
      <text:h text:style-name="Heading_20_3" text:outline-level="3"><text:bookmark-start text:name="__RefHeading__1583_2065733888"/>ソフトウェア要件<text:bookmark-end text:name="__RefHeading__1583_2065733888"/></text:h>
      <text:p text:style-name="Text_20_body">以下のいずれかの OS 環境が必要です。</text:p>
      <text:list xml:id="list8690787768466230097" text:style-name="L1">
        <text:list-item>
          <text:p text:style-name="P36">RedHat Enterprise Linux 6.2 (x86-64)以降</text:p>
        </text:list-item>
        <text:list-item>
          <text:p text:style-name="P36">CentOS 6.2 (x86-64)以降</text:p>
        </text:list-item>
      </text:list>
      <text:p text:style-name="P10">注: Unicorn ID Managerは、SE Linuxに対応していません。</text:p>
      <text:h text:style-name="P67" text:outline-level="3"><text:bookmark-start text:name="__RefHeading__1585_2065733888"/>ハードウェア要件<text:bookmark-end text:name="__RefHeading__1585_2065733888"/></text:h>
      <text:p text:style-name="Text_20_body">ソフトウェア要件に記載の OS が動作する以下のハードウェア環境が必要です。</text:p>
      <text:list xml:id="list3260288850132444796" text:style-name="L2">
        <text:list-item>
          <text:p text:style-name="P37">CPU:<text:tab/><text:tab/>Intel Pentium III 1GHz 以上あるいは互換 CPU</text:p>
        </text:list-item>
        <text:list-item>
          <text:p text:style-name="P37">メモリ:<text:tab/><text:tab/>2GB 以上 </text:p>
        </text:list-item>
        <text:list-item>
          <text:p text:style-name="P39">ディスク:<text:tab/>ソフトウェア:<text:tab/>/opt/osstech<text:tab/><text:tab/><text:tab/>512MB 以上<text:line-break/><text:tab/><text:tab/>データ、ログ:<text:tab/>/var/opt/osstech<text:tab/><text:tab/>1GB以上(推奨)</text:p>
        </text:list-item>
      </text:list>
      <text:h text:style-name="P29" text:outline-level="2"><text:bookmark-start text:name="__RefHeading__1587_2065733888"/>パッケージ構成<text:bookmark-end text:name="__RefHeading__1587_2065733888"/></text:h>
      <text:p text:style-name="P3">弊社が提供するUnicorn ID Managerは以下のパッケージにより構成されています。</text:p>
      <text:list xml:id="list6164868779699539570" text:style-name="L3">
        <text:list-item text:start-value="1">
          <text:p text:style-name="P40">OSSTech ソフトウェア製品基本パッケージ</text:p>
        </text:list-item>
      </text:list>
      <text:list xml:id="list4676575565661052213" text:style-name="L4">
        <text:list-item>
          <text:list>
            <text:list-item>
              <text:p text:style-name="P41">osstech-base</text:p>
            </text:list-item>
            <text:list-item>
              <text:p text:style-name="P41">osstech-support</text:p>
            </text:list-item>
          </text:list>
        </text:list-item>
        <text:list-item>
          <text:p text:style-name="P41">Unicorn ID Managerパッケージ</text:p>
          <text:list>
            <text:list-item>
              <text:p text:style-name="P41">osstech-unicornIDM</text:p>
            </text:list-item>
            <text:list-item>
              <text:p text:style-name="P41">osstech-python27</text:p>
            </text:list-item>
            <text:list-item>
              <text:p text:style-name="P42">osstech-python27-django</text:p>
            </text:list-item>
            <text:list-item>
              <text:p text:style-name="P42">osstech-python27-google-directory-api-wrapper</text:p>
            </text:list-item>
            <text:list-item>
              <text:p text:style-name="P42">osstech-python27-ldap</text:p>
            </text:list-item>
            <text:list-item>
              <text:p text:style-name="P42">osstech-python27-m2crypto</text:p>
            </text:list-item>
            <text:list-item>
              <text:p text:style-name="P42">osstech-python27-mod_wsgi</text:p>
            </text:list-item>
            <text:list-item>
              <text:p text:style-name="P42"><text:soft-page-break/>osstech-python27-ntlm</text:p>
            </text:list-item>
            <text:list-item>
              <text:p text:style-name="P42">osstech-python27-ymailutils</text:p>
            </text:list-item>
            <text:list-item>
              <text:p text:style-name="P41">osstech-winexe </text:p>
            </text:list-item>
          </text:list>
        </text:list-item>
      </text:list>
      <text:p text:style-name="P3"/>
      <text:h text:style-name="P32" text:outline-level="1"><text:bookmark-start text:name="__RefHeading__1589_2065733888"/>Unicorn ID Managerのインストール<text:bookmark-end text:name="__RefHeading__1589_2065733888"/></text:h>
      <text:h text:style-name="P29" text:outline-level="2"><text:bookmark-start text:name="__RefHeading__1591_2065733888"/>パッケージインストール<text:bookmark-end text:name="__RefHeading__1591_2065733888"/></text:h>
      <text:h text:style-name="Heading_20_3" text:outline-level="3"><text:bookmark-start text:name="__RefHeading__1593_2065733888"/>準備<text:bookmark-end text:name="__RefHeading__1593_2065733888"/></text:h>
      <text:p text:style-name="Text_20_body">パッケージのインストールは、rootユーザーのみに許可されていますので、最初にsuコマンドでrootユーザーになります。</text:p>
      <text:p text:style-name="ターミナル">$ <text:span text:style-name="ターミナル入力"><text:span text:style-name="T12">su -</text:span></text:span></text:p>
      <text:p text:style-name="ターミナル">Password: <text:span text:style-name="ターミナル入力"><text:span text:style-name="T6">rootのパスワードを入力 (画面には表示されません)</text:span></text:span></text:p>
      <text:p text:style-name="P3">次に弊社から提供されたパッケージ一式をインストール先ホストの任意のディレクトリに展開します。下記の例では/srv/osstech/software/RPMS に展開したことを前提として記述します。</text:p>
      <text:h text:style-name="P68" text:outline-level="3"><text:bookmark-start text:name="__RefHeading__1022_503137682"/>パッケージのインストール<text:bookmark-end text:name="__RefHeading__1022_503137682"/></text:h>
      <text:p text:style-name="P3">弊社提供のUnicorn ID Managerパッケージは、/opt/osstechディレクトリに新規インストールされます。</text:p>
      <text:p text:style-name="P3">まず<text:span text:style-name="T27">、 Unicorn ID Manager が依存する</text:span>パッケージをインストールします。</text:p>
      <text:p text:style-name="ターミナル"># <text:span text:style-name="T7">yum install ksh perl gnutls </text:span><text:span text:style-name="T8">httpd</text:span></text:p>
      <text:p text:style-name="P3">RHEL6.1/CentOS6.1までのバージョンを利用している場合、OS標準のopenldapパッケージに問題があるため、openldapパッケージのアップデートを行います。 RHEL6.2/CentOS6.2に含まれているopenldap-2.4.23-19以降にアップデートすれば問題ありません。</text:p>
      <text:p text:style-name="ターミナル"># <text:span text:style-name="T7">yum update openldap</text:span></text:p>
      <text:p text:style-name="P3">続いて、Unicorn ID Managerパッケージ一式をインストールします。</text:p>
      <text:p text:style-name="P72"># cd /srv/osstech/software/RPMS</text:p>
      <text:p text:style-name="P72"># rpm -ivh *.rpm</text:p>
      <text:p text:style-name="P8">以下のよう<text:span text:style-name="T27">なメッセージが出力される場合、該当のパッケージはすでにインストール済みですので /srv/osstech/software/RPMS から移動してください。以下の場合、osstech-base パッケージはすでにインストール済みですのでosstech-base-*.noarch.rpm を別のディレクトリに移動してください。</text:span></text:p>
      <text:p text:style-name="P23"># <text:span text:style-name="ターミナル入力">/bin/rpm -Uhv *.rpm</text:span></text:p>
      <text:p text:style-name="P23">準備中... <text:s text:c="15"/>########################################### [100%] </text:p>
      <text:p text:style-name="P23"><text:tab/>パッケージ osstech-base-xxx は既にインストールされています。</text:p>
      <text:p text:style-name="P3">以上で、Unicorn ID Managerパッケージのインストールは完了です。</text:p>
      <text:h text:style-name="Heading_20_2" text:outline-level="2"><text:bookmark-start text:name="__RefHeading__1595_2065733888"/>Unicorn ID Managerの起動<text:bookmark-end text:name="__RefHeading__1595_2065733888"/></text:h>
      <text:h text:style-name="Heading_20_3" text:outline-level="3"><text:bookmark-start text:name="__RefHeading__1597_2065733888"/>SE Linuxの無効化<text:bookmark-end text:name="__RefHeading__1597_2065733888"/></text:h>
      <text:p text:style-name="Text_20_body">rootでログイン後、getenforceコマンドでSELinuxが無効になっていることを確認します。</text:p>
      <text:p text:style-name="ターミナル"># <text:span text:style-name="T7">getenforce</text:span></text:p>
      <text:p text:style-name="ターミナル">Disabled <text:s text:c="3"/>(もしくはPermissive)</text:p>
      <text:p text:style-name="Text_20_body">SELinuxが有効(Enforcing)となっている場合は、/etc/sysconfig/selinuxのSELINUXパラメーターを「disabled」に変更してから、マシンを再起動してください。</text:p>
      <text:p text:style-name="コード"><text:soft-page-break/>SELINUX=disabled </text:p>
      <text:h text:style-name="Heading_20_3" text:outline-level="3"><text:bookmark-start text:name="__RefHeading__1599_2065733888"/>Unicorn ID Managerの初期化<text:bookmark-end text:name="__RefHeading__1599_2065733888"/></text:h>
      <text:p text:style-name="Standard">続いて、Unicorn ID Managerの初期化を行ないます。</text:p>
      <text:p text:style-name="Standard"/>
      <text:p text:style-name="Text_20_body">最初にsuコマンドでrootユーザーになります。</text:p>
      <text:p text:style-name="ターミナル">$ <text:span text:style-name="ターミナル入力"><text:span text:style-name="T9">su -</text:span></text:span></text:p>
      <text:p text:style-name="ターミナル">Password: <text:span text:style-name="ターミナル入力"><text:span text:style-name="T6">rootのパスワードを入力 (画面には表示されません)</text:span></text:span></text:p>
      <text:p text:style-name="Text_20_body">Unicorn ID Managerの初期セットアップコマンドを実行します。</text:p>
      <text:p text:style-name="Text_20_body">途中で、Unicorn ID Managerにログインする際の管理者ユーザーの登録を促されますので、管理者名とメールアドレス、パスワードを入力してください。</text:p>
      <text:p text:style-name="Text_20_body">なお、現在のUnicorn ID Managerでは、ここで登録した管理者のメールアドレスへのメール送信は行なっていません。</text:p>
      <text:p text:style-name="P18">#<text:span text:style-name="T9"> </text:span><text:span text:style-name="T7">/opt/osstech/sbin/unicornidm-setup</text:span></text:p>
      <text:p text:style-name="P19">....</text:p>
      <text:p text:style-name="P18"><text:span text:style-name="T17">Would you like to create one now? (yes/no): </text:span><text:span text:style-name="T13">yes</text:span><text:span text:style-name="T14"> <text:s/></text:span><text:span text:style-name="T16">← yesを入力して管理者を作成します</text:span></text:p>
      <text:p text:style-name="P18">Username (Leave blank to use 'root'): <text:span text:style-name="T7">admin</text:span> <text:span text:style-name="T15">← 管理者ユーザー名</text:span></text:p>
      <text:p text:style-name="P18">E-mail address: <text:span text:style-name="T13">admin@example.com</text:span> <text:span text:style-name="T15">← 管理者のメールアドレス</text:span></text:p>
      <text:p text:style-name="P18">Password: <text:span text:style-name="T9">********</text:span></text:p>
      <text:p text:style-name="P18">Password (again): <text:span text:style-name="T9">********</text:span></text:p>
      <text:p text:style-name="P18">Superuser created successfully.</text:p>
      <text:p text:style-name="ターミナル"/>
      <text:p text:style-name="Text_20_body">セットアップコマンドが完了したら、Apacheを起動します。</text:p>
      <text:p text:style-name="ターミナル"><text:span text:style-name="T1"># </text:span><text:span text:style-name="T11">/sbin/service httpd start</text:span></text:p>
      <text:p text:style-name="Text_20_body">なお、マシン起動時に自動的にUnicorn ID Managerが起動するようにするため、次のコマンドでApacheの自動起動を有効にしておきます。</text:p>
      <text:p text:style-name="ターミナル">#<text:span text:style-name="T9"> /sbin/chkconfig httpd on</text:span></text:p>
      <text:p text:style-name="Text_20_body">Apacheの起動が完了したら、Unicorn ID Managerの管理画面にアクセスして、初期設定を行ってください。</text:p>
      <text:p text:style-name="Text_20_body">http://&lt;サーバー&gt;/unicornIDM/admin/</text:p>
      <text:p text:style-name="Text_20_body"/>
      <text:p text:style-name="Text_20_body"><draw:frame draw:style-name="fr5" draw:name="グラフィックス3" text:anchor-type="paragraph" svg:width="6.38cm" svg:height="6.655cm" draw:z-index="70"><draw:image xlink:href="Pictures/10000201000001890000019A9DE0680C.png" xlink:type="simple" xlink:show="embed" xlink:actuate="onLoad"/></draw:frame><text:soft-page-break/></text:p>
      <text:h text:style-name="P33" text:outline-level="1"><text:bookmark-start text:name="__RefHeading__5173_692931740"/>Unicorn ID Managerのアップデート<text:bookmark-end text:name="__RefHeading__5173_692931740"/></text:h>
      <text:h text:style-name="Heading_20_2" text:outline-level="2"><text:bookmark-start text:name="__RefHeading__5229_692931740"/>パッケージのアップデート<text:bookmark-end text:name="__RefHeading__5229_692931740"/></text:h>
      <text:h text:style-name="Heading_20_3" text:outline-level="3"><text:bookmark-start text:name="__RefHeading__5203_692931740"/>前提<text:bookmark-end text:name="__RefHeading__5203_692931740"/></text:h>
      <text:p text:style-name="P12">Unicorn ID Managerのアップデートは既存のUnicorn ID Managerのバージョンが2.0以降の場合に実施可能です。</text:p>
      <text:h text:style-name="Heading_20_3" text:outline-level="3"><text:bookmark-start text:name="__RefHeading__5175_692931740"/>準備<text:bookmark-end text:name="__RefHeading__5175_692931740"/></text:h>
      <text:p text:style-name="P11">パッケージのアップデートは、rootユーザーのみに許可されていますので、最初にsuコマンドでrootユーザーになります。</text:p>
      <text:p text:style-name="P20">$ <text:span text:style-name="ターミナル入力"><text:span text:style-name="T12">su -</text:span></text:span></text:p>
      <text:p text:style-name="P20">Password: <text:span text:style-name="ターミナル入力"><text:span text:style-name="T6">rootのパスワードを入力 (画面には表示されません)</text:span></text:span></text:p>
      <text:p text:style-name="P4">次に弊社から提供されたパッケージ一式をインストールアップデート先ホストの任意のディレクトリに展開します。下記の例では/srv/osstech/software/RPMSに展開したことを前提として記述します。</text:p>
      <text:h text:style-name="Heading_20_3" text:outline-level="3"><text:bookmark-start text:name="__RefHeading__1022_5031376821"/>パッケージのアップデート<text:bookmark-end text:name="__RefHeading__1022_5031376821"/></text:h>
      <text:p text:style-name="P11"><text:span text:style-name="T1">次のコマンドでアップデート</text:span><text:span text:style-name="T2">を実行します。</text:span></text:p>
      <text:p text:style-name="P20"><text:span text:style-name="T2"># </text:span><text:span text:style-name="ターミナル入力"><text:span text:style-name="T2">/bin/rpm -Uhv </text:span></text:span><text:span text:style-name="ターミナル入力"><text:span text:style-name="T5">*.rpm</text:span></text:span></text:p>
      <text:p text:style-name="P11">既に最新のパッケージがインストール済みの場合、次のようなエラーが表示されアップデートは完了しません。この場合はインストール済みのパッケージと同じバージョン、もしくは古いバージョンを利用してアップデートしようとしていますので、アップデートパッケージをディレクトリから除いておき、再度アップデートを試みます。</text:p>
      <text:p text:style-name="P20"># <text:span text:style-name="ターミナル入力">/bin/rpm -Uhv *.rpm</text:span></text:p>
      <text:p text:style-name="P20">準備中... <text:s text:c="15"/>########################################### [100%] </text:p>
      <text:p text:style-name="P20"><text:tab/>パッケージ osstech-base-xxx は既にインストールされています。</text:p>
      <text:p text:style-name="P21"><text:tab/>パッケージ osstech-support-xxx は既にインストールされています。</text:p>
      <text:p text:style-name="P4">続いて<text:span text:style-name="T21">、設定情報が格納されたデータベースを更新します。次のコマンドを実行してください。</text:span></text:p>
      <text:p text:style-name="ターミナル"><text:span text:style-name="T20"># </text:span><text:span text:style-name="ターミナル入力"><text:span text:style-name="T20">/opt/osstech/sbin/unicornidm-updatedb</text:span></text:span></text:p>
      <text:p text:style-name="P6">このコマンドにより、バックアップとして/opt/osstech/var/lib/unicornIDM/unicornIDM.db.&lt;日時&gt;というファイルが生成され、/opt/osstech/var/lib/unicornIDM/unicornIDM.dbが更新されます。なお、この更新はデータ自体<text:span text:style-name="T22">の修正は実施しません。</text:span>データベースの構造を更新します<text:span text:style-name="T23">(たとえば、テーブルにカラムを追加する、などです)</text:span>。</text:p>
      <text:p text:style-name="P5">データベースの更新後、Apacheを再起動してアップデートは終了です。</text:p>
      <text:p text:style-name="P22"><text:span text:style-name="ターミナル入力"><text:span text:style-name="T3"># /sbin/service httpd restart</text:span></text:span></text:p>
      <text:h text:style-name="Heading_20_3" text:outline-level="3"><text:bookmark-start text:name="__RefHeading__2181_1141608539"/><text:span text:style-name="T3">バージョン</text:span><text:span text:style-name="T4">2.3以降のパスワード変更画面</text:span><text:bookmark-end text:name="__RefHeading__2181_1141608539"/></text:h>
      <text:p text:style-name="P7">バージョン2.3から、一般ユーザー向けのパスワード変更画面のデザインが次のように変わり、新しいパスワード文字列の強度を判定します。</text:p>
      <text:p text:style-name="P14"><draw:frame draw:style-name="fr6" draw:name="イメージ1" text:anchor-type="paragraph" svg:width="9.239cm" svg:height="7.094cm" draw:z-index="81"><draw:image xlink:href="Pictures/100000000000024E000001C583A2E9A8.png" xlink:type="simple" xlink:show="embed" xlink:actuate="onLoad"/></draw:frame><text:soft-page-break/></text:p>
      <text:h text:style-name="P30" text:outline-level="2"><text:bookmark-start text:name="__RefHeading__2389_1312967176"/>Google バックエンドのアップデート<text:bookmark-end text:name="__RefHeading__2389_1312967176"/></text:h>
      <text:p text:style-name="P13">2015年4月にて、これまでのUnicornIDMで利用していた「Provisioning API」が廃止されます。それに伴いまして、UnicornIDMはバージョン2.3よりGoogleが提供する新しいAPI、「Admin SDK's Directory API」を利用するように改修いたしました。</text:p>
      <text:p text:style-name="P13">これまで、Googleバックエンドを利用していたお客様は<text:bookmark-ref text:reference-format="chapter" text:ref-name="__RefHeading__2209_690361291">5.4.1</text:bookmark-ref><text:bookmark-ref text:reference-format="text" text:ref-name="__RefHeading__2209_690361291">Google Apps API 利用のための事前準備</text:bookmark-ref>に示す手順で「Admin SDK's Directory API」を利用するための設定を行ってください。</text:p>
      <text:h text:style-name="Heading_20_1" text:outline-level="1"><text:bookmark-start text:name="__RefHeading__1601_2065733888"/>Unicorn ID Managerの設定<text:bookmark-end text:name="__RefHeading__1601_2065733888"/></text:h>
      <text:p text:style-name="Text_20_body">Unicorn ID Managerの設定画面にログインすると、次の画面が表示されます。</text:p>
      <text:p text:style-name="Text_20_body"><draw:frame draw:style-name="fr5" draw:name="グラフィックス6" text:anchor-type="paragraph" svg:width="9.342cm" svg:height="9.936cm" draw:z-index="71"><draw:image xlink:href="Pictures/1000020100000216000002389216AED2.png" xlink:type="simple" xlink:show="embed" xlink:actuate="onLoad"/></draw:frame></text:p>
      <text:p text:style-name="Text_20_body"><draw:frame draw:style-name="fr5" draw:name="グラフィックス4" text:anchor-type="paragraph" svg:width="9.342cm" svg:height="9.936cm" draw:z-index="72"><draw:image xlink:href="Pictures/1000020100000216000002389216AED2.png" xlink:type="simple" xlink:show="embed" xlink:actuate="onLoad"/></draw:frame><text:soft-page-break/>Unicorn ID Managerの基本的な設定は、</text:p>
      <text:list xml:id="list4621088904360109215" text:style-name="L5">
        <text:list-item>
          <text:p text:style-name="P43">「対象組織」</text:p>
        </text:list-item>
        <text:list-item>
          <text:p text:style-name="P43">「バックエンド」</text:p>
        </text:list-item>
      </text:list>
      <text:p text:style-name="Text_20_body">の設定を行うことで完了します。</text:p>
      <text:p text:style-name="Text_20_body">Unicorn ID Managerの設定が完了したら、「Unicorn ID Manager 管理者ガイド」を参考に利用を開始してください。</text:p>
      <text:p text:style-name="Text_20_body"/>
      <text:h text:style-name="P31" text:outline-level="2"><text:bookmark-start text:name="__RefHeading__1603_2065733888"/>対象組織の設定<text:bookmark-end text:name="__RefHeading__1603_2065733888"/></text:h>
      <text:p text:style-name="Text_20_body">Unicorn ID Managerでは、バックエンドのサーバー群に対する一連の動作の動作単位を「対象組織」として設定します。</text:p>
      <text:p text:style-name="Text_20_body">対象組織に対して、管理するLDAP、Active Directory、Google Appsをバックエンドとして追加します。</text:p>
      <text:p text:style-name="Text_20_body">「対象組織」の設定は、管理画面で「対象組織」を選択します。</text:p>
      <text:p text:style-name="Text_20_body"><draw:frame draw:style-name="fr7" draw:name="グラフィックス16" text:anchor-type="paragraph" svg:width="17cm" svg:height="3.411cm" draw:z-index="73"><draw:image xlink:href="Pictures/2000000700005AA500001232899DEDE2.svm" xlink:type="simple" xlink:show="embed" xlink:actuate="onLoad"/></draw:frame></text:p>
      <text:p text:style-name="Text_20_body">画面右端上部の「対象組織を追加」のボタンを選択します。</text:p>
      <text:p text:style-name="Text_20_body">「対象組織」に設定可能なパラメーターの設定画面が表示されます。</text:p>
      <text:p text:style-name="Text_20_body"><draw:frame draw:style-name="fr7" draw:name="グラフィックス7" text:anchor-type="paragraph" svg:width="17cm" svg:height="8.904cm" draw:z-index="74"><draw:image xlink:href="Pictures/200000070000596700002ED36DD012AC.svm" xlink:type="simple" xlink:show="embed" xlink:actuate="onLoad"/></draw:frame></text:p>
      <text:p text:style-name="Text_20_body"/>
      <text:p text:style-name="Text_20_body"/>
      <text:p text:style-name="Text_20_body"/>
      <text:p text:style-name="Text_20_body">各項目の意味を説明します。</text:p>
      <text:h text:style-name="Heading_20_3" text:outline-level="3"><text:bookmark-start text:name="__RefHeading__1605_2065733888"/><text:soft-page-break/>基本設定<text:bookmark-end text:name="__RefHeading__1605_2065733888"/></text:h>
      <table:table table:name="表1" table:style-name="表1">
        <table:table-column table:style-name="表1.A"/>
        <table:table-column table:style-name="表1.B"/>
        <table:table-row>
          <table:table-cell table:style-name="表1.A1" office:value-type="string">
            <text:p text:style-name="Table_20_Contents">項目名</text:p>
          </table:table-cell>
          <table:table-cell table:style-name="表1.B1" office:value-type="string">
            <text:p text:style-name="Table_20_Contents">設定内容</text:p>
          </table:table-cell>
        </table:table-row>
        <table:table-row>
          <table:table-cell table:style-name="表1.A3" office:value-type="string">
            <text:p text:style-name="Table_20_Contents">対象組織の識別子</text:p>
          </table:table-cell>
          <table:table-cell table:style-name="表1.B3" office:value-type="string">
            <text:p text:style-name="Table_20_Contents">組織を特定するための一意な名称です。</text:p>
          </table:table-cell>
        </table:table-row>
        <table:table-row>
          <table:table-cell table:style-name="表1.A3" office:value-type="string">
            <text:p text:style-name="Table_20_Contents">対象組織名</text:p>
          </table:table-cell>
          <table:table-cell table:style-name="表1.B3" office:value-type="string">
            <text:p text:style-name="Table_20_Contents">対象組織を画面上で表示する際の名称です。 日本語を含めて設定可能です。</text:p>
          </table:table-cell>
        </table:table-row>
      </table:table>
      <text:p text:style-name="Text_20_body"/>
      <text:h text:style-name="Heading_20_3" text:outline-level="3"><text:bookmark-start text:name="__RefHeading__1607_2065733888"/>ログ設定<text:bookmark-end text:name="__RefHeading__1607_2065733888"/></text:h>
      <table:table table:name="表2" table:style-name="表2">
        <table:table-column table:style-name="表2.A"/>
        <table:table-column table:style-name="表2.B"/>
        <table:table-row>
          <table:table-cell table:style-name="表2.A1" office:value-type="string">
            <text:p text:style-name="Table_20_Contents">項目名</text:p>
          </table:table-cell>
          <table:table-cell table:style-name="表2.B1" office:value-type="string">
            <text:p text:style-name="Table_20_Contents">設定内容</text:p>
          </table:table-cell>
        </table:table-row>
        <table:table-row>
          <table:table-cell table:style-name="表2.A7" office:value-type="string">
            <text:p text:style-name="Table_20_Contents">ログレベル</text:p>
          </table:table-cell>
          <table:table-cell table:style-name="表2.B7" office:value-type="string">
            <text:p text:style-name="Table_20_Contents">Unicorn ID Managerのデバッグログの出力レベルです。 0～10の値で指定します。</text:p>
            <text:p text:style-name="Table_20_Contents">通常の運用時は1を指定してください。 大きい数字にすると、詳細なログが出力されます。</text:p>
          </table:table-cell>
        </table:table-row>
        <table:table-row>
          <table:table-cell table:style-name="表2.A7" office:value-type="string">
            <text:p text:style-name="Table_20_Contents">ログファイルの最大サイズ</text:p>
          </table:table-cell>
          <table:table-cell table:style-name="表2.B7" office:value-type="string">
            <text:p text:style-name="Table_20_Contents">デバッグログの1ファイルの最大サイズです。</text:p>
          </table:table-cell>
        </table:table-row>
        <table:table-row>
          <table:table-cell table:style-name="表2.A7" office:value-type="string">
            <text:p text:style-name="Table_20_Contents">ログローテート数</text:p>
          </table:table-cell>
          <table:table-cell table:style-name="表2.B7" office:value-type="string">
            <text:p text:style-name="Table_20_Contents">デバッグログのログファイルを最大いくつまでローテーションするか指定します。</text:p>
          </table:table-cell>
        </table:table-row>
        <table:table-row>
          <table:table-cell table:style-name="表2.A7" office:value-type="string">
            <text:p text:style-name="Table_20_Contents">ログファイルのディレクトリ</text:p>
          </table:table-cell>
          <table:table-cell table:style-name="表2.B7" office:value-type="string">
            <text:p text:style-name="Table_20_Contents">デバッグログの出力先です。 通常は変更不要です。</text:p>
          </table:table-cell>
        </table:table-row>
        <table:table-row>
          <table:table-cell table:style-name="表2.A7" office:value-type="string">
            <text:p text:style-name="Table_20_Contents">syslog機能を有効</text:p>
          </table:table-cell>
          <table:table-cell table:style-name="表2.B7" office:value-type="string">
            <text:p text:style-name="Table_20_Contents">設定を有効にすると、Unicorn IDM経由のユーザーアカウントの操作履歴が、syslogに出力されます。(出力される内容はデバッグログではありません。)</text:p>
          </table:table-cell>
        </table:table-row>
        <table:table-row>
          <table:table-cell table:style-name="表2.A7" office:value-type="string">
            <text:p text:style-name="Table_20_Contents">SyslogのFacility設定</text:p>
          </table:table-cell>
          <table:table-cell table:style-name="表2.B7" office:value-type="string">
            <text:p text:style-name="Table_20_Contents">syslog機能を有効にしているときに、syslogの出力先となるFacilityを選択します。</text:p>
          </table:table-cell>
        </table:table-row>
      </table:table>
      <text:p text:style-name="Standard"/>
      <text:p text:style-name="Standard"/>
      <text:h text:style-name="Heading_20_3" text:outline-level="3"><text:bookmark-start text:name="__RefHeading__1609_2065733888"/>表示設定<text:bookmark-end text:name="__RefHeading__1609_2065733888"/></text:h>
      <table:table table:name="表3" table:style-name="表3">
        <table:table-column table:style-name="表3.A"/>
        <table:table-column table:style-name="表3.B"/>
        <table:table-row>
          <table:table-cell table:style-name="表3.A1" office:value-type="string">
            <text:p text:style-name="Table_20_Contents">項目名</text:p>
          </table:table-cell>
          <table:table-cell table:style-name="表3.B1" office:value-type="string">
            <text:p text:style-name="Table_20_Contents">設定内容</text:p>
          </table:table-cell>
        </table:table-row>
        <table:table-row>
          <table:table-cell table:style-name="表3.A5" office:value-type="string">
            <text:p text:style-name="Table_20_Contents">CSVファイルのエンコーディング</text:p>
          </table:table-cell>
          <table:table-cell table:style-name="表3.B5" office:value-type="string">
            <text:p text:style-name="Table_20_Contents">管理者がCSVファイルを一括操作のためにアップロードする時の、CSVファイルのエンコーディングです。「選択」を指定した場合は、アップロード時に「UTF-8」か「シフトJIS」を選択することができます。</text:p>
          </table:table-cell>
        </table:table-row>
        <table:table-row>
          <table:table-cell table:style-name="表3.A5" office:value-type="string">
            <text:p text:style-name="Table_20_Contents">プレビュー時に表示されるエントリ数</text:p>
          </table:table-cell>
          <table:table-cell table:style-name="表3.B5" office:value-type="string">
            <text:p text:style-name="Table_20_Contents">CSVファイルのアップロード時に、CSVの内容をプレビューします。このときに、先頭からいくつのエントリ数をプレビューするか指定します。</text:p>
          </table:table-cell>
        </table:table-row>
        <table:table-row>
          <table:table-cell table:style-name="表3.A5" office:value-type="string">
            <text:p text:style-name="Table_20_Contents">サマリに表示されるエントリ数</text:p>
          </table:table-cell>
          <table:table-cell table:style-name="表3.B5" office:value-type="string">
            <text:p text:style-name="Table_20_Contents">CSVの一括操作の操作結果を、直近のものからいくつ表示するか指定します。</text:p>
          </table:table-cell>
        </table:table-row>
        <table:table-row>
          <table:table-cell table:style-name="表3.A5" office:value-type="string">
            <text:p text:style-name="Table_20_Contents">一覧画面での最大表示件数</text:p>
          </table:table-cell>
          <table:table-cell table:style-name="表3.B5" office:value-type="string">
            <text:p text:style-name="Table_20_Contents">ユーザー一覧、グループ一覧の画面で、1画面に表示するエントリ数を指定します。</text:p>
          </table:table-cell>
        </table:table-row>
      </table:table>
      <text:p text:style-name="Standard"/>
      <text:h text:style-name="Heading_20_3" text:outline-level="3"><text:bookmark-start text:name="__RefHeading__1611_2065733888"/>パスワードの長さ<text:bookmark-end text:name="__RefHeading__1611_2065733888"/></text:h>
      <table:table table:name="表4" table:style-name="表4">
        <table:table-column table:style-name="表4.A"/>
        <table:table-column table:style-name="表4.B"/>
        <table:table-row>
          <table:table-cell table:style-name="表4.A1" office:value-type="string">
            <text:p text:style-name="Table_20_Contents">項目名</text:p>
          </table:table-cell>
          <table:table-cell table:style-name="表4.B1" office:value-type="string">
            <text:p text:style-name="Table_20_Contents">設定内容</text:p>
          </table:table-cell>
        </table:table-row>
        <table:table-row>
          <table:table-cell table:style-name="表4.A4" office:value-type="string">
            <text:p text:style-name="Table_20_Contents">ユーザーのパスワードの最大文字数</text:p>
          </table:table-cell>
          <table:table-cell table:style-name="表4.B4" office:value-type="string">
            <text:p text:style-name="Table_20_Contents">パスワード変更画面でパスワードとして設定可能な最大文字数を指定します。</text:p>
          </table:table-cell>
        </table:table-row>
        <table:table-row>
          <table:table-cell table:style-name="表4.A4" office:value-type="string">
            <text:p text:style-name="Table_20_Contents">ユーザーのパスワードの最小文字数</text:p>
          </table:table-cell>
          <table:table-cell table:style-name="表4.B4" office:value-type="string">
            <text:p text:style-name="Table_20_Contents">パスワード変更画面でパスワードとして設定可能な最小文字数を指定します。</text:p>
          </table:table-cell>
        </table:table-row>
        <table:table-row>
          <table:table-cell table:style-name="表4.A4" office:value-type="string">
            <text:p text:style-name="Table_20_Contents">自動生成パスワードの文字数</text:p>
          </table:table-cell>
          <table:table-cell table:style-name="表4.B4" office:value-type="string">
            <text:p text:style-name="Table_20_Contents">ユーザー登録画面やパスワード変更画面でランダムパスワードを指定した際に、生成されるパスワードの文字数を指定します。</text:p>
          </table:table-cell>
        </table:table-row>
      </table:table>
      <text:p text:style-name="Standard"/>
      <text:h text:style-name="Heading_20_3" text:outline-level="3"><text:bookmark-start text:name="__RefHeading__1613_2065733888"/><text:soft-page-break/>パスワードの複雑性<text:bookmark-end text:name="__RefHeading__1613_2065733888"/></text:h>
      <table:table table:name="表5" table:style-name="表5">
        <table:table-column table:style-name="表5.A"/>
        <table:table-column table:style-name="表5.B"/>
        <table:table-row>
          <table:table-cell table:style-name="表5.A1" office:value-type="string">
            <text:p text:style-name="Table_20_Contents">項目名</text:p>
          </table:table-cell>
          <table:table-cell table:style-name="表5.B1" office:value-type="string">
            <text:p text:style-name="Table_20_Contents">設定内容</text:p>
          </table:table-cell>
        </table:table-row>
        <table:table-row>
          <table:table-cell table:style-name="表5.A8" office:value-type="string">
            <text:p text:style-name="Table_20_Contents">パスワードの複雑性をチェック</text:p>
          </table:table-cell>
          <table:table-cell table:style-name="表5.B8" office:value-type="string">
            <text:p text:style-name="Table_20_Contents">この設定を有効にすると、一般ユーザーがパスワード変更画面でパスワードを設定する際に、パスワードの複雑性がチェックされます。</text:p>
            <text:p text:style-name="Table_20_Contents">管理者ページでパスワードを変更する場合には、複雑性のチェックは行われません。</text:p>
            <text:p text:style-name="Table_20_Contents">パスワードの複雑性は次の条件を組み合わせて設定します。</text:p>
          </table:table-cell>
        </table:table-row>
        <table:table-row>
          <table:table-cell table:style-name="表5.A8" office:value-type="string">
            <text:p text:style-name="Table_20_Contents">パスワードに含めなければならない英字(大文字、小文字)の数</text:p>
          </table:table-cell>
          <table:table-cell table:style-name="表5.B8" office:value-type="string">
            <text:p text:style-name="Table_20_Contents">アルファベットの大文字・小文字が、この項目に設定した数以上含まれているパスワードのみ許可されます。</text:p>
          </table:table-cell>
        </table:table-row>
        <table:table-row>
          <table:table-cell table:style-name="表5.A8" office:value-type="string">
            <text:p text:style-name="Table_20_Contents">パスワードに含めなければならない英字(大文字)の数</text:p>
          </table:table-cell>
          <table:table-cell table:style-name="表5.B8" office:value-type="string">
            <text:p text:style-name="Table_20_Contents">アルファベットの大文字が、この項目に設定した数以上含まれているパスワードのみ許可されます。</text:p>
          </table:table-cell>
        </table:table-row>
        <table:table-row>
          <table:table-cell table:style-name="表5.A8" office:value-type="string">
            <text:p text:style-name="Table_20_Contents">パスワードに含めなければならない英字(小文字)の数</text:p>
          </table:table-cell>
          <table:table-cell table:style-name="表5.B8" office:value-type="string">
            <text:p text:style-name="Table_20_Contents">アルファベットの小文字が、この項目に設定した数以上含まれているパスワードのみ許可されます。</text:p>
          </table:table-cell>
        </table:table-row>
        <table:table-row>
          <table:table-cell table:style-name="表5.A8" office:value-type="string">
            <text:p text:style-name="Table_20_Contents">パスワードに含めなければならない数字の数</text:p>
          </table:table-cell>
          <table:table-cell table:style-name="表5.B8" office:value-type="string">
            <text:p text:style-name="Table_20_Contents">数字が、この項目に設定した数以上含まれているパスワードのみ許可されます。</text:p>
          </table:table-cell>
        </table:table-row>
        <table:table-row>
          <table:table-cell table:style-name="表5.A8" office:value-type="string">
            <text:p text:style-name="Table_20_Contents">パスワードに含めなければならない記号の数</text:p>
          </table:table-cell>
          <table:table-cell table:style-name="表5.B8" office:value-type="string">
            <text:p text:style-name="Table_20_Contents">記号が、この項目に設定した数以上含まれているパスワードのみ許可されます。</text:p>
          </table:table-cell>
        </table:table-row>
        <table:table-row>
          <table:table-cell table:style-name="表5.A8" office:value-type="string">
            <text:p text:style-name="Table_20_Contents">パスワードに含めなければならない文字の種類の数</text:p>
          </table:table-cell>
          <table:table-cell table:style-name="表5.B8" office:value-type="string">
            <text:p text:style-name="Table_20_Contents">「英大文字」「英小文字」「数字」「記号」のうち、何種類の文字を含んだパスワードを許可するか指定します。</text:p>
          </table:table-cell>
        </table:table-row>
      </table:table>
      <text:p text:style-name="Standard"/>
      <text:h text:style-name="Heading_20_3" text:outline-level="3"><text:bookmark-start text:name="__RefHeading__1615_2065733888"/>パスワード入力禁止文字<text:bookmark-end text:name="__RefHeading__1615_2065733888"/></text:h>
      <table:table table:name="表6" table:style-name="表6">
        <table:table-column table:style-name="表6.A"/>
        <table:table-column table:style-name="表6.B"/>
        <table:table-row>
          <table:table-cell table:style-name="表6.A1" office:value-type="string">
            <text:p text:style-name="Table_20_Contents">項目名</text:p>
          </table:table-cell>
          <table:table-cell table:style-name="表6.B1" office:value-type="string">
            <text:p text:style-name="Table_20_Contents">設定内容</text:p>
          </table:table-cell>
        </table:table-row>
        <table:table-row>
          <table:table-cell table:style-name="表6.A5" office:value-type="string">
            <text:p text:style-name="Table_20_Contents">パスワードの入力禁止文字列</text:p>
          </table:table-cell>
          <table:table-cell table:style-name="表6.B5" office:value-type="string">
            <text:p text:style-name="Table_20_Contents">ユーザー登録やパスワード変更の際に、この欄に記載された文字がパスワードに含まれていると、エラーになります。</text:p>
          </table:table-cell>
        </table:table-row>
        <table:table-row>
          <table:table-cell table:style-name="表6.A5" office:value-type="string">
            <text:p text:style-name="Table_20_Contents">自動生成パスワードの入力禁止文字列</text:p>
          </table:table-cell>
          <table:table-cell table:style-name="表6.B5" office:value-type="string">
            <text:p text:style-name="Table_20_Contents">この欄に記載した文字は、自動生成したパスワードには含まれなくなります。</text:p>
          </table:table-cell>
        </table:table-row>
        <table:table-row>
          <table:table-cell table:style-name="表6.A5" office:value-type="string">
            <text:p text:style-name="Table_20_Contents">現在のパスワードを新しいパスワードとして設定可能 </text:p>
          </table:table-cell>
          <table:table-cell table:style-name="表6.B5" office:value-type="string">
            <text:p text:style-name="Table_20_Contents">チェックすると、現在のパスワードを新しいパスワードとして設定可能となります 。</text:p>
          </table:table-cell>
        </table:table-row>
        <table:table-row>
          <table:table-cell table:style-name="表6.A5" office:value-type="string">
            <text:p text:style-name="Table_20_Contents">ユーザー名を含むパスワードの設定を禁止する</text:p>
          </table:table-cell>
          <table:table-cell table:style-name="表6.B5" office:value-type="string">
            <text:p text:style-name="Table_20_Contents">チェックすると、ユーザーがユーザー名を含むパスワードに更新することを禁止します。</text:p>
          </table:table-cell>
        </table:table-row>
      </table:table>
      <text:p text:style-name="P25"/>
      <text:h text:style-name="Heading_20_3" text:outline-level="3"><text:bookmark-start text:name="__RefHeading__1617_2065733888"/>パスワード変更時のメッセージ<text:bookmark-end text:name="__RefHeading__1617_2065733888"/></text:h>
      <table:table table:name="表7" table:style-name="表7">
        <table:table-column table:style-name="表7.A"/>
        <table:table-column table:style-name="表7.B"/>
        <table:table-row>
          <table:table-cell table:style-name="表7.A1" office:value-type="string">
            <text:p text:style-name="Table_20_Contents">項目名</text:p>
          </table:table-cell>
          <table:table-cell table:style-name="表7.B1" office:value-type="string">
            <text:p text:style-name="Table_20_Contents">設定内容</text:p>
          </table:table-cell>
        </table:table-row>
        <table:table-row>
          <table:table-cell table:style-name="表7.A4" office:value-type="string">
            <text:p text:style-name="Table_20_Contents">パスワード変更時のユーザー向けの注意書き</text:p>
          </table:table-cell>
          <table:table-cell table:style-name="表7.B4" office:value-type="string">
            <text:p text:style-name="Table_20_Contents">この欄に記載したテキストが、パスワード変更画面に注意書きとして表示されます。HTML形式で記述することができます。</text:p>
          </table:table-cell>
        </table:table-row>
        <table:table-row>
          <table:table-cell table:style-name="表7.A4" office:value-type="string">
            <text:p text:style-name="Table_20_Contents">パスワード変更後のユーザー向けの注意書き</text:p>
          </table:table-cell>
          <table:table-cell table:style-name="表7.B4" office:value-type="string">
            <text:p text:style-name="Table_20_Contents">この欄に記載したテキストが、パスワード変更完了画面に注意書きとして表示されます。HTML形式で記述することができます。</text:p>
          </table:table-cell>
        </table:table-row>
        <table:table-row>
          <table:table-cell table:style-name="表7.A4" office:value-type="string">
            <text:p text:style-name="Table_20_Contents">パスワード印刷時の<text:soft-page-break/>ユーザー向けの注意書き</text:p>
          </table:table-cell>
          <table:table-cell table:style-name="表7.B4" office:value-type="string">
            <text:p text:style-name="Table_20_Contents">この欄に記載したテキストが、パスワード印刷ページに注意書きとして表示されます。<text:soft-page-break/>HTML形式で記述することができます。ただし、シングルクォーテーション「'」はダブルクォーテーション「""」に変換されます。また、&lt;pre&gt;タグ内であっても改行は適用されません。</text:p>
          </table:table-cell>
        </table:table-row>
      </table:table>
      <text:p text:style-name="Standard"/>
      <text:h text:style-name="Heading_20_3" text:outline-level="3"><text:bookmark-start text:name="__RefHeading__1619_2065733888"/>システム設定<text:bookmark-end text:name="__RefHeading__1619_2065733888"/></text:h>
      <table:table table:name="表8" table:style-name="表8">
        <table:table-column table:style-name="表8.A"/>
        <table:table-column table:style-name="表8.B"/>
        <table:table-row>
          <table:table-cell table:style-name="表8.A1" office:value-type="string">
            <text:p text:style-name="Table_20_Contents">項目名</text:p>
          </table:table-cell>
          <table:table-cell table:style-name="表8.B1" office:value-type="string">
            <text:p text:style-name="Table_20_Contents">設定内容</text:p>
          </table:table-cell>
        </table:table-row>
        <table:table-row>
          <table:table-cell table:style-name="表8.A3" office:value-type="string">
            <text:p text:style-name="Table_20_Contents">操作完了後にアップロードしたファイルを削除</text:p>
          </table:table-cell>
          <table:table-cell table:style-name="表8.B3" office:value-type="string">
            <text:p text:style-name="Table_20_Contents">CSVファイルの一括処理時に、アップロードしたCSVファイルを削除する場合は、この設定を有効にしてください。</text:p>
          </table:table-cell>
        </table:table-row>
        <table:table-row>
          <table:table-cell table:style-name="表8.A3" office:value-type="string">
            <text:p text:style-name="Table_20_Contents">属性を削除するための値</text:p>
          </table:table-cell>
          <table:table-cell table:style-name="表8.B3" office:value-type="string">
            <text:p text:style-name="Table_20_Contents">CSVファイルの一括操作時に、設定済みの属性を削除したいときに、CSVファイルのエントリに記載する文字列を設定します。デフォルトは「Null」です。</text:p>
          </table:table-cell>
        </table:table-row>
      </table:table>
      <text:p text:style-name="Standard"/>
      <text:h text:style-name="Heading_20_3" text:outline-level="3"><text:bookmark-start text:name="__RefHeading__1621_2065733888"/>シングルサインオン設定<text:bookmark-end text:name="__RefHeading__1621_2065733888"/></text:h>
      <table:table table:name="表9" table:style-name="表9">
        <table:table-column table:style-name="表9.A"/>
        <table:table-column table:style-name="表9.B"/>
        <table:table-row>
          <table:table-cell table:style-name="表9.A1" office:value-type="string">
            <text:p text:style-name="Table_20_Contents">項目名</text:p>
          </table:table-cell>
          <table:table-cell table:style-name="表9.B1" office:value-type="string">
            <text:p text:style-name="Table_20_Contents">設定内容</text:p>
          </table:table-cell>
        </table:table-row>
        <table:table-row>
          <table:table-cell table:style-name="表9.A4" office:value-type="string">
            <text:p text:style-name="Table_20_Contents">認証されたIDを取得する方法</text:p>
          </table:table-cell>
          <table:table-cell table:style-name="表9.B4" office:value-type="string">
            <text:p text:style-name="Table_20_Contents">シングルサインオン環境を構築した場合における、認証済みのIDの取得先を指定します。シングルサインオン製品(OpenAMなど)は、認証されたIDをHTTPリクエストのヘッダーやパラメーターに設定できます。これを取得することでUnicorn IDMへシングルサインオンできるようになります。</text:p>
          </table:table-cell>
        </table:table-row>
        <table:table-row>
          <table:table-cell table:style-name="表9.A4" office:value-type="string">
            <text:p text:style-name="Table_20_Contents">キー名</text:p>
          </table:table-cell>
          <table:table-cell table:style-name="表9.B4" office:value-type="string">
            <text:p text:style-name="Table_20_Contents">認証されたIDを取得するためのキー名を指定します。</text:p>
          </table:table-cell>
        </table:table-row>
        <table:table-row>
          <table:table-cell table:style-name="表9.A4" office:value-type="string">
            <text:p text:style-name="Table_20_Contents">SSOを許可するIPセグメントのリスト</text:p>
          </table:table-cell>
          <table:table-cell table:style-name="表9.B4" office:value-type="string">
            <text:p text:style-name="Table_20_Contents">SSOを許可するIPセグメントのリストをカンマ区切りで指定します。</text:p>
            <text:p text:style-name="Table_20_Contents">次の形式で指定してください。</text:p>
            <text:p text:style-name="Table_20_Contents"><text:s text:c="2"/>127.0.0.1,10.0.0.0/8</text:p>
            <text:p text:style-name="Table_20_Contents">上記設定の場合、ローカルホストと、10.0.0.0～10.255.255.255が許可されます。</text:p>
          </table:table-cell>
        </table:table-row>
      </table:table>
      <text:p text:style-name="Text_20_body"/>
      <text:p text:style-name="P17">対象組織の内容として、以上の項目の入力を完了したら、画面最下段の「保存」をクリックします。</text:p>
      <text:p text:style-name="Text_20_body">入力した値に問題が無ければ、「対象組織」として、入力した組織が登録されます。</text:p>
      <text:p text:style-name="Text_20_body"><draw:frame draw:style-name="fr7" draw:name="グラフィックス8" text:anchor-type="paragraph" svg:width="17cm" svg:height="5.639cm" draw:z-index="75"><draw:image xlink:href="Pictures/2000000700005AA500001E14420AF80F.svm" xlink:type="simple" xlink:show="embed" xlink:actuate="onLoad"/></draw:frame></text:p>
      <text:p text:style-name="Text_20_body">続いて、バックエンドの設定を行いますので、左上のリンクの「ホーム」をクリックします。</text:p>
      <text:h text:style-name="P31" text:outline-level="2"><text:bookmark-start text:name="__RefHeading__1963_2065733888"/>バックエンド(LDAPサーバー)の設定<text:bookmark-end text:name="__RefHeading__1963_2065733888"/></text:h>
      <text:p text:style-name="Text_20_body">あらかじめ、対象となるLDAPサーバーのホスト名から、IPアドレスが名前解決できることを確認してください。</text:p>
      <text:p text:style-name="Text_20_body">LDAPサーバーのアカウント管理を行う場合、「バックエンド(LDAPサーバー)」を選択します。</text:p>
      <text:p text:style-name="Text_20_body"><draw:frame draw:style-name="fr7" draw:name="グラフィックス9" text:anchor-type="paragraph" svg:width="17cm" svg:height="3.586cm" draw:z-index="76"><draw:image xlink:href="Pictures/2000000700005AA50000132048C42BD7.svm" xlink:type="simple" xlink:show="embed" xlink:actuate="onLoad"/></draw:frame></text:p>
      <text:p text:style-name="Text_20_body">画面右上の「バックエンド(LDAPサーバー)を追加」のボタンをクリックします。</text:p>
      <text:p text:style-name="Text_20_body"><draw:frame draw:style-name="fr8" draw:name="グラフィックス5" text:anchor-type="paragraph" svg:width="17cm" svg:height="4.974cm" draw:z-index="77"><draw:image xlink:href="Pictures/100000000000048A00000154AFBEC059.png" xlink:type="simple" xlink:show="embed" xlink:actuate="onLoad"/></draw:frame></text:p>
      <text:p text:style-name="Text_20_body">LDAPサーバー設定画面の各項目の意味を説明します。</text:p>
      <text:h text:style-name="Heading_20_3" text:outline-level="3"><text:bookmark-start text:name="__RefHeading__1965_2065733888"/>基本設定<text:bookmark-end text:name="__RefHeading__1965_2065733888"/></text:h>
      <table:table table:name="表10" table:style-name="表10">
        <table:table-column table:style-name="表10.A"/>
        <table:table-column table:style-name="表10.B"/>
        <table:table-row>
          <table:table-cell table:style-name="表10.A1" office:value-type="string">
            <text:p text:style-name="Table_20_Contents">項目名</text:p>
          </table:table-cell>
          <table:table-cell table:style-name="表10.B1" office:value-type="string">
            <text:p text:style-name="Table_20_Contents">設定内容</text:p>
          </table:table-cell>
        </table:table-row>
        <table:table-row>
          <table:table-cell table:style-name="表10.A16" office:value-type="string">
            <text:p text:style-name="Table_20_Contents">Org</text:p>
          </table:table-cell>
          <table:table-cell table:style-name="表10.B16" office:value-type="string">
            <text:p text:style-name="Table_20_Contents">このLDAPサーバーを、どの「対象組織」の管理下に置くか選択します。</text:p>
          </table:table-cell>
        </table:table-row>
        <table:table-row>
          <table:table-cell table:style-name="表10.A16" office:value-type="string">
            <text:p text:style-name="Table_20_Contents">サーバーの識別子</text:p>
          </table:table-cell>
          <table:table-cell table:style-name="表10.B16" office:value-type="string">
            <text:p text:style-name="Table_20_Contents">このLDAPサーバーを特定できる名称を指定します。</text:p>
            <text:p text:style-name="Table_20_Contents">Unicorn ID Managerの表示等で利用されます。</text:p>
          </table:table-cell>
        </table:table-row>
        <table:table-row>
          <table:table-cell table:style-name="表10.A16" office:value-type="string">
            <text:p text:style-name="Table_20_Contents">プライオリティ</text:p>
          </table:table-cell>
          <table:table-cell table:style-name="表10.B16" office:value-type="string">
            <text:p text:style-name="Table_20_Contents">対象組織内で、このLDAPサーバーに対して何番目に処理を行うか１以上の数値で指定します。</text:p>
          </table:table-cell>
        </table:table-row>
        <table:table-row>
          <table:table-cell table:style-name="表10.A16" office:value-type="string">
            <text:p text:style-name="Table_20_Contents">バックグラウンドでのCSV一括処理</text:p>
          </table:table-cell>
          <table:table-cell table:style-name="表10.B16" office:value-type="string">
            <text:p text:style-name="Table_20_Contents">CSVファイルを一括処理する際に、LDAPサーバーに対してバックグラウンドで処理を行う場合は、この設定を有効にします。</text:p>
            <text:p text:style-name="Table_20_Contents">この設定が無効な場合は、LDAPサーバーへの一括処理が完了してから、ブラウザに応答が返ります。</text:p>
          </table:table-cell>
        </table:table-row>
        <table:table-row>
          <table:table-cell table:style-name="表10.A16" office:value-type="string">
            <text:p text:style-name="Table_20_Contents">IPアドレス</text:p>
          </table:table-cell>
          <table:table-cell table:style-name="表10.B16" office:value-type="string">
            <text:p text:style-name="Table_20_Contents">LDAPサーバーのIPアドレスを指定します。</text:p>
          </table:table-cell>
        </table:table-row>
        <table:table-row>
          <table:table-cell table:style-name="表10.A16" office:value-type="string">
            <text:p text:style-name="Table_20_Contents">ホスト名</text:p>
          </table:table-cell>
          <table:table-cell table:style-name="表10.B16" office:value-type="string">
            <text:p text:style-name="Table_20_Contents">LDAPサーバーのホスト名を指定します。</text:p>
          </table:table-cell>
        </table:table-row>
        <table:table-row>
          <table:table-cell table:style-name="表10.A16" office:value-type="string">
            <text:p text:style-name="Table_20_Contents">プロトコル</text:p>
          </table:table-cell>
          <table:table-cell table:style-name="表10.B16" office:value-type="string">
            <text:p text:style-name="Table_20_Contents">LDAPサーバーに接続するときのプロトコルとして、LDAPかLDAPSを指定します。</text:p>
          </table:table-cell>
        </table:table-row>
        <table:table-row>
          <table:table-cell table:style-name="表10.A16" office:value-type="string">
            <text:p text:style-name="Table_20_Contents">LDAP管理者のDN</text:p>
          </table:table-cell>
          <table:table-cell table:style-name="表10.B16" office:value-type="string">
            <text:p text:style-name="Table_20_Contents">LDAPのエントリの更新権を持つユーザーのDNを指定します。</text:p>
          </table:table-cell>
        </table:table-row>
        <table:table-row>
          <table:table-cell table:style-name="表10.A16" office:value-type="string">
            <text:p text:style-name="Table_20_Contents">LDAP管理者のパス<text:soft-page-break/>ワード</text:p>
          </table:table-cell>
          <table:table-cell table:style-name="表10.B16" office:value-type="string">
            <text:p text:style-name="Table_20_Contents">LDAPに接続するDNのパスワードを指定します。</text:p>
          </table:table-cell>
        </table:table-row>
        <table:table-row>
          <table:table-cell table:style-name="表10.A16" office:value-type="string">
            <text:p text:style-name="Table_20_Contents">LDAPのベースSuffix</text:p>
          </table:table-cell>
          <table:table-cell table:style-name="表10.B16" office:value-type="string">
            <text:p text:style-name="Table_20_Contents">LDAPサーバーのベースSuffixを指定します。</text:p>
          </table:table-cell>
        </table:table-row>
        <table:table-row>
          <table:table-cell table:style-name="表10.A16" office:value-type="string">
            <text:p text:style-name="Table_20_Contents">ユーザーエントリのSuffix</text:p>
          </table:table-cell>
          <table:table-cell table:style-name="表10.B16" office:value-type="string">
            <text:p text:style-name="Table_20_Contents">ユーザーが格納されているツリーのDNを指定します。Unicorn ID Managerは、ここで指定したDNのサブツリーをユーザーの検索対象とします。</text:p>
          </table:table-cell>
        </table:table-row>
        <table:table-row>
          <table:table-cell table:style-name="表10.A16" office:value-type="string">
            <text:p text:style-name="Table_20_Contents">ユーザーを識別する属性</text:p>
          </table:table-cell>
          <table:table-cell table:style-name="表10.B16" office:value-type="string">
            <text:p text:style-name="Table_20_Contents">ユーザーが登録されているDNの属性名を指定します。</text:p>
            <text:p text:style-name="Table_20_Contents">dn: uid=user1,dc=example,dc=comとして、ユーザーが登録される場合は、「uid」を指定します。</text:p>
          </table:table-cell>
        </table:table-row>
        <table:table-row>
          <table:table-cell table:style-name="表10.A16" office:value-type="string">
            <text:p text:style-name="Table_20_Contents">ユーザーエントリのフィルタ</text:p>
          </table:table-cell>
          <table:table-cell table:style-name="表10.B16" office:value-type="string">
            <text:p text:style-name="Table_20_Contents">管理するユーザーをLDAPの検索フィルタで絞り込みたい場合は、検索フィルタを指定します。</text:p>
          </table:table-cell>
        </table:table-row>
        <table:table-row>
          <table:table-cell table:style-name="表10.A16" office:value-type="string">
            <text:p text:style-name="Table_20_Contents">グループエントリのSuffix</text:p>
          </table:table-cell>
          <table:table-cell table:style-name="表10.B16" office:value-type="string">
            <text:p text:style-name="Table_20_Contents">グループが格納されているツリーのDNを指定します。Unicorn ID Managerは、ここで指定したDNのサブツリーをグループの検索対象とします。</text:p>
          </table:table-cell>
        </table:table-row>
        <table:table-row>
          <table:table-cell table:style-name="表10.A16" office:value-type="string">
            <text:p text:style-name="Table_20_Contents">グループエントリのフィルタ</text:p>
          </table:table-cell>
          <table:table-cell table:style-name="表10.B16" office:value-type="string">
            <text:p text:style-name="Table_20_Contents">管理するグループをLDAPの検索フィルタで絞り込みたい場合は、検索フィルタを指定します。</text:p>
          </table:table-cell>
        </table:table-row>
      </table:table>
      <text:p text:style-name="Text_20_body"/>
      <text:h text:style-name="Heading_20_3" text:outline-level="3"><text:bookmark-start text:name="__RefHeading__1967_2065733888"/>同期設定<text:bookmark-end text:name="__RefHeading__1967_2065733888"/></text:h>
      <table:table table:name="表11" table:style-name="表11">
        <table:table-column table:style-name="表11.A"/>
        <table:table-column table:style-name="表11.B"/>
        <table:table-row>
          <table:table-cell table:style-name="表11.A1" office:value-type="string">
            <text:p text:style-name="Table_20_Contents">項目名</text:p>
          </table:table-cell>
          <table:table-cell table:style-name="表11.B1" office:value-type="string">
            <text:p text:style-name="Table_20_Contents">設定内容</text:p>
          </table:table-cell>
        </table:table-row>
        <table:table-row>
          <table:table-cell table:style-name="表11.A6" office:value-type="string">
            <text:p text:style-name="Table_20_Contents">ユーザーのパスワード変更時にこのサーバーのパスワードを同期する</text:p>
          </table:table-cell>
          <table:table-cell table:style-name="表11.B6" office:value-type="string">
            <text:p text:style-name="Table_20_Contents">パスワード変更画面からパスワードを変更したときに、このLDAPサーバーのパスワードを変更します。</text:p>
          </table:table-cell>
        </table:table-row>
        <table:table-row>
          <table:table-cell table:style-name="表11.A6" office:value-type="string">
            <text:p text:style-name="Table_20_Contents">ユーザーのアカウント操作時に、このサーバーのアカウントを同期する</text:p>
          </table:table-cell>
          <table:table-cell table:style-name="表11.B6" office:value-type="string">
            <text:p text:style-name="Table_20_Contents">管理者がCSVやアカウントの操作を行なった時に、このLDAPサーバーのユーザーエントリを更新します。</text:p>
          </table:table-cell>
        </table:table-row>
        <table:table-row>
          <table:table-cell table:style-name="表11.A6" office:value-type="string">
            <text:p text:style-name="Table_20_Contents">グループ操作時に、このサーバーのグループを同期する</text:p>
          </table:table-cell>
          <table:table-cell table:style-name="表11.B6" office:value-type="string">
            <text:p text:style-name="Table_20_Contents">管理者がグループに関連する操作を行なった時に、このLDAPサーバーのグループエントリを更新します。</text:p>
          </table:table-cell>
        </table:table-row>
        <table:table-row>
          <table:table-cell table:style-name="表11.A6" office:value-type="string">
            <text:p text:style-name="Table_20_Contents">このサーバーでユーザーを認証する</text:p>
          </table:table-cell>
          <table:table-cell table:style-name="表11.B6" office:value-type="string">
            <text:p text:style-name="Table_20_Contents">パスワード変更ページでユーザーを認証するときに、このLDAPサーバーで認証が成功した場合に、パスワード変更を許可します。パスワード変更時には、「対象組織」に含まれるいずれかのバックエンドで認証が成功すれば、パスワード変更を許可します。</text:p>
          </table:table-cell>
        </table:table-row>
        <table:table-row>
          <table:table-cell table:style-name="表11.A6" office:value-type="string">
            <text:p text:style-name="Table_20_Contents">パスワード変更時に「ユーザーが存在しない」エラーを無視する</text:p>
          </table:table-cell>
          <table:table-cell table:style-name="表11.B6" office:value-type="string">
            <text:p text:style-name="Table_20_Contents">このLDAPサーバー上でのパスワード変更が失敗しても、パスワード更新としては成功としてみなすための設定です。</text:p>
            <text:p text:style-name="Table_20_Contents">複数のサーバーでアカウントの統合管理を行うときに、一部のサーバーにユーザーが登録されない場合に利用します。 </text:p>
            <text:p text:style-name="Table_20_Contents">通常は無効に設定してください。</text:p>
          </table:table-cell>
        </table:table-row>
      </table:table>
      <text:p text:style-name="Standard"/>
      <text:h text:style-name="Heading_20_3" text:outline-level="3"><text:bookmark-start text:name="__RefHeading__1969_2065733888"/>デフォルト値<text:bookmark-end text:name="__RefHeading__1969_2065733888"/></text:h>
      <table:table table:name="表12" table:style-name="表12">
        <table:table-column table:style-name="表12.A"/>
        <table:table-column table:style-name="表12.B"/>
        <table:table-row>
          <table:table-cell table:style-name="表12.A1" office:value-type="string">
            <text:p text:style-name="Table_20_Contents">項目名</text:p>
          </table:table-cell>
          <table:table-cell table:style-name="表12.B1" office:value-type="string">
            <text:p text:style-name="Table_20_Contents">設定内容</text:p>
          </table:table-cell>
        </table:table-row>
        <table:table-row>
          <table:table-cell table:style-name="表12.A6" office:value-type="string">
            <text:p text:style-name="Table_20_Contents">パスワードの暗号化方式</text:p>
          </table:table-cell>
          <table:table-cell table:style-name="表12.B6" office:value-type="string">
            <text:p text:style-name="Table_20_Contents">LDAPサーバーに格納するパスワードの暗号化方式を選択します。</text:p>
          </table:table-cell>
        </table:table-row>
        <table:table-row>
          <table:table-cell table:style-name="表12.A6" office:value-type="string">
            <text:p text:style-name="Table_20_Contents">UNIXのホームディレクトリのデフォルトのパス</text:p>
          </table:table-cell>
          <table:table-cell table:style-name="表12.B6" office:value-type="string">
            <text:p text:style-name="Table_20_Contents">CSVファイルでユーザーを登録する際に、UNIX用のホームディレクトリの値(unixHomeDirectory)を指定しなかった場合のデフォルト値です。</text:p>
            <text:p text:style-name="Table_20_Contents">「%USERNAME%」の部分はユーザー名に置換されます。</text:p>
          </table:table-cell>
        </table:table-row>
        <table:table-row>
          <table:table-cell table:style-name="表12.A6" office:value-type="string">
            <text:p text:style-name="Table_20_Contents">デフォルトのGID</text:p>
          </table:table-cell>
          <table:table-cell table:style-name="表12.B6" office:value-type="string">
            <text:p text:style-name="Table_20_Contents">CSVファイルでユーザーを登録する際に、UNIX用のGID番号(gidNumber)の値を指定しなかった場合のデフォルト値です。</text:p>
          </table:table-cell>
        </table:table-row>
        <table:table-row>
          <table:table-cell table:style-name="表12.A6" office:value-type="string">
            <text:p text:style-name="Table_20_Contents">ユーザーのデフォルトのログインシェル</text:p>
          </table:table-cell>
          <table:table-cell table:style-name="表12.B6" office:value-type="string">
            <text:p text:style-name="Table_20_Contents">CSVファイルでユーザーを登録する際に、UNIX用のログインシェル(loginShell)の値を指定しなかった場合のデフォルト値です。</text:p>
          </table:table-cell>
        </table:table-row>
        <text:soft-page-break/>
        <table:table-row>
          <table:table-cell table:style-name="表12.A6" office:value-type="string">
            <text:p text:style-name="Table_20_Contents">Gecosフィールドをsn と givenNameで設定する</text:p>
          </table:table-cell>
          <table:table-cell table:style-name="表12.B6" office:value-type="string">
            <text:p text:style-name="Table_20_Contents">CSVファイルでユーザーを登録する際に、UNIX用のGECOS(gecos)の値を指定しなかった場合に、「sn givenName」の設定値でgecosフィールドを設定します。</text:p>
            <text:p text:style-name="Table_20_Contents">gecosフィールドには英数字以外含めることができないため、この設定を有効にした場合、「sn」「givenName」のフィールドにも英数字以外含めることができなくなります。</text:p>
          </table:table-cell>
        </table:table-row>
      </table:table>
      <text:p text:style-name="Standard"/>
      <text:h text:style-name="Heading_20_3" text:outline-level="3"><text:bookmark-start text:name="__RefHeading__1971_2065733888"/>追加コマンド実行<text:bookmark-end text:name="__RefHeading__1971_2065733888"/></text:h>
      <table:table table:name="表13" table:style-name="表13">
        <table:table-column table:style-name="表13.A"/>
        <table:table-column table:style-name="表13.B"/>
        <table:table-row>
          <table:table-cell table:style-name="表13.A1" office:value-type="string">
            <text:p text:style-name="Table_20_Contents">項目名</text:p>
          </table:table-cell>
          <table:table-cell table:style-name="表13.B1" office:value-type="string">
            <text:p text:style-name="Table_20_Contents">設定内容</text:p>
          </table:table-cell>
        </table:table-row>
        <table:table-row>
          <table:table-cell table:style-name="表13.A6" office:value-type="string">
            <text:p text:style-name="Table_20_Contents">ユーザー登録後に追加のコマンドを実行</text:p>
          </table:table-cell>
          <table:table-cell table:style-name="表13.B6" office:value-type="string">
            <text:p text:style-name="Table_20_Contents">ユーザーアカウント登録操作の後にコマンドを実行したい場合に有効にします。</text:p>
            <text:p text:style-name="Table_20_Contents">ユーザー登録後に実行するコマンドのパスを指定します。</text:p>
            <text:p text:style-name="Table_20_Contents">コマンドの引数を、LDAPに登録する属性名で指定します。指定した順番で属性に設定した値がコマンドの引数に渡されます。</text:p>
          </table:table-cell>
        </table:table-row>
        <table:table-row>
          <table:table-cell table:style-name="表13.A6" office:value-type="string">
            <text:p text:style-name="Table_20_Contents">ユーザー更新後に追加のコマンドを実行</text:p>
          </table:table-cell>
          <table:table-cell table:style-name="表13.B6" office:value-type="string">
            <text:p text:style-name="Table_20_Contents">ユーザーアカウント更新操作の後にコマンドを実行したい場合に有効にします。</text:p>
            <text:p text:style-name="Table_20_Contents">ユーザー更新後に実行するコマンドのパスを指定します。</text:p>
            <text:p text:style-name="Table_20_Contents">コマンドの引数を、LDAPに登録する属性名で指定します。指定した順番で属性に設定した値がコマンドの引数に渡されます。</text:p>
          </table:table-cell>
        </table:table-row>
        <table:table-row>
          <table:table-cell table:style-name="表13.A6" office:value-type="string">
            <text:p text:style-name="Table_20_Contents">ユーザー削除前にコマンドを実行</text:p>
          </table:table-cell>
          <table:table-cell table:style-name="表13.B6" office:value-type="string">
            <text:p text:style-name="Table_20_Contents">ユーザーアカウントの削除操作の前にコマンドを実行したい場合に有効にします。</text:p>
            <text:p text:style-name="Table_20_Contents">ユーザー削除前に実行するコマンドのパスを指定します。</text:p>
            <text:p text:style-name="Table_20_Contents">コマンドの引数には、ユーザー名、ユーザーのホームディレクトリが渡されます。</text:p>
          </table:table-cell>
        </table:table-row>
        <table:table-row>
          <table:table-cell table:style-name="表13.A6" office:value-type="string">
            <text:p text:style-name="Table_20_Contents">ユーザー有効化後にコマンドを実行</text:p>
          </table:table-cell>
          <table:table-cell table:style-name="表13.B6" office:value-type="string">
            <text:p text:style-name="Table_20_Contents">ユーザーアカウントの有効化操作の後にコマンドを実行したい場合に有効にします。</text:p>
            <text:p text:style-name="Table_20_Contents">ユーザーアカウントの有効化操作後に実行するコマンドのパスを指定します。</text:p>
            <text:p text:style-name="Table_20_Contents">コマンドの引数には、ユーザー名が渡されます。</text:p>
          </table:table-cell>
        </table:table-row>
        <table:table-row>
          <table:table-cell table:style-name="表13.A6" office:value-type="string">
            <text:p text:style-name="Table_20_Contents">ユーザー無効化後にコマンドを実行</text:p>
          </table:table-cell>
          <table:table-cell table:style-name="表13.B6" office:value-type="string">
            <text:p text:style-name="Table_20_Contents">ユーザーアカウントの無効化操作の後にコマンドを実行したい場合に有効にします。</text:p>
            <text:p text:style-name="Table_20_Contents">ユーザーアカウントの無効化操作後に実行するコマンドのパスを指定します。</text:p>
            <text:p text:style-name="Table_20_Contents">コマンドの引数には、ユーザー名が渡されます。</text:p>
          </table:table-cell>
        </table:table-row>
      </table:table>
      <text:p text:style-name="Text_20_body"/>
      <text:h text:style-name="Heading_20_3" text:outline-level="3"><text:bookmark-start text:name="__RefHeading__1973_2065733888"/>UID番号関連設定<text:bookmark-end text:name="__RefHeading__1973_2065733888"/></text:h>
      <table:table table:name="表14" table:style-name="表14">
        <table:table-column table:style-name="表14.A"/>
        <table:table-column table:style-name="表14.B"/>
        <table:table-row>
          <table:table-cell table:style-name="表14.A1" office:value-type="string">
            <text:p text:style-name="Table_20_Contents">項目名</text:p>
          </table:table-cell>
          <table:table-cell table:style-name="表14.B1" office:value-type="string">
            <text:p text:style-name="Table_20_Contents">設定内容</text:p>
          </table:table-cell>
        </table:table-row>
        <table:table-row>
          <table:table-cell table:style-name="表14.A5" office:value-type="string">
            <text:p text:style-name="Table_20_Contents">UID番号を自動的に割り当て</text:p>
          </table:table-cell>
          <table:table-cell table:style-name="表14.B5" office:value-type="string">
            <text:p text:style-name="Table_20_Contents">CSVでのユーザー一括登録時に、uidNumberが指定されていないユーザーに対して、自動的に利用されていないUID番号を割り当てます。</text:p>
          </table:table-cell>
        </table:table-row>
        <table:table-row>
          <table:table-cell table:style-name="表14.A5" office:value-type="string">
            <text:p text:style-name="Table_20_Contents">自動的に割り当てるUID番号の最小値</text:p>
          </table:table-cell>
          <table:table-cell table:style-name="表14.B5" office:value-type="string">
            <text:p text:style-name="Table_20_Contents">自動的に割り当てるUID番号の最小値です。</text:p>
          </table:table-cell>
        </table:table-row>
        <table:table-row>
          <table:table-cell table:style-name="表14.A5" office:value-type="string">
            <text:p text:style-name="Table_20_Contents">自動的に割り当てるUID番号の最大値</text:p>
          </table:table-cell>
          <table:table-cell table:style-name="表14.B5" office:value-type="string">
            <text:p text:style-name="Table_20_Contents">自動的に割り当てるUID番号の最大値です。</text:p>
          </table:table-cell>
        </table:table-row>
        <table:table-row>
          <table:table-cell table:style-name="表14.A5" office:value-type="string">
            <text:p text:style-name="Table_20_Contents">自動的に割り当てる次のUID番号</text:p>
          </table:table-cell>
          <table:table-cell table:style-name="表14.B5" office:value-type="string">
            <text:p text:style-name="Table_20_Contents">次にユーザーを登録したときに割り当てられるUID番号です。通常は変更する必要はありません。</text:p>
          </table:table-cell>
        </table:table-row>
      </table:table>
      <text:p text:style-name="Standard"/>
      <text:h text:style-name="Heading_20_3" text:outline-level="3"><text:bookmark-start text:name="__RefHeading__1975_2065733888"/>パスワード設定<text:bookmark-end text:name="__RefHeading__1975_2065733888"/></text:h>
      <table:table table:name="表15" table:style-name="表15">
        <table:table-column table:style-name="表15.A"/>
        <table:table-column table:style-name="表15.B"/>
        <table:table-row>
          <table:table-cell table:style-name="表15.A1" office:value-type="string">
            <text:p text:style-name="Table_20_Contents">項目名</text:p>
          </table:table-cell>
          <table:table-cell table:style-name="表15.B1" office:value-type="string">
            <text:p text:style-name="Table_20_Contents">設定内容</text:p>
          </table:table-cell>
        </table:table-row>
        <table:table-row>
          <table:table-cell table:style-name="表15.A6" office:value-type="string">
            <text:p text:style-name="Table_20_Contents">平文パスワード保存を適用する</text:p>
          </table:table-cell>
          <table:table-cell table:style-name="表15.B6" office:value-type="string">
            <text:p text:style-name="Table_20_Contents">平文パスワードをユーザエントリの任意属性に保存する場合に、チェックします。</text:p>
          </table:table-cell>
        </table:table-row>
        <table:table-row>
          <table:table-cell table:style-name="表15.A6" office:value-type="string">
            <text:p text:style-name="Table_20_Contents">平文パスワードを保存する属性</text:p>
          </table:table-cell>
          <table:table-cell table:style-name="表15.B6" office:value-type="string">
            <text:p text:style-name="Table_20_Contents">平文パスワードを保存する属性名を指定します。</text:p>
          </table:table-cell>
        </table:table-row>
        <table:table-row>
          <table:table-cell table:style-name="表15.A6" office:value-type="string">
            <text:p text:style-name="Table_20_Contents">ShadowExpire属性を更新する</text:p>
          </table:table-cell>
          <table:table-cell table:style-name="表15.B6" office:value-type="string">
            <text:p text:style-name="Table_20_Contents">ShadowExpire属性を更新する場合に、チェックします。</text:p>
          </table:table-cell>
        </table:table-row>
        <table:table-row>
          <table:table-cell table:style-name="表15.A6" office:value-type="string">
            <text:p text:style-name="Table_20_Contents">パスワード無効化日数</text:p>
          </table:table-cell>
          <table:table-cell table:style-name="表15.B6" office:value-type="string">
            <text:p text:style-name="Table_20_Contents">ShadowExpire属性を更新する場合に、パスワードが無効化される日数を指定します。</text:p>
          </table:table-cell>
        </table:table-row>
        <text:soft-page-break/>
        <table:table-row>
          <table:table-cell table:style-name="表15.A6" office:value-type="string">
            <text:p text:style-name="Table_20_Contents">OpenLDAPサーバーのパスワードポリシーを使用する</text:p>
          </table:table-cell>
          <table:table-cell table:style-name="表15.B6" office:value-type="string">
            <text:p text:style-name="Table_20_Contents">対象のLDAPサーバーがOpenLDAPの時に、OpenLDAPサーバーのパスワードポリシー(ppolicy)を使用する場合に、チェックします。</text:p>
          </table:table-cell>
        </table:table-row>
      </table:table>
      <text:p text:style-name="Standard"/>
      <text:h text:style-name="Heading_20_3" text:outline-level="3"><text:bookmark-start text:name="__RefHeading__1977_2065733888"/>ランダム文字列設定<text:bookmark-end text:name="__RefHeading__1977_2065733888"/></text:h>
      <table:table table:name="表16" table:style-name="表16">
        <table:table-column table:style-name="表16.A"/>
        <table:table-column table:style-name="表16.B"/>
        <table:table-row>
          <table:table-cell table:style-name="表16.A1" office:value-type="string">
            <text:p text:style-name="Table_20_Contents">項目名</text:p>
          </table:table-cell>
          <table:table-cell table:style-name="表16.B1" office:value-type="string">
            <text:p text:style-name="Table_20_Contents">設定内容</text:p>
          </table:table-cell>
        </table:table-row>
        <table:table-row>
          <table:table-cell table:style-name="表16.A4" office:value-type="string">
            <text:p text:style-name="Table_20_Contents">ランダムに生成した文字列を自動で追加</text:p>
          </table:table-cell>
          <table:table-cell table:style-name="表16.B4" office:value-type="string">
            <text:p text:style-name="Table_20_Contents">LDAPにユーザーを登録する際に、ある属性にランダムな文字列を自動的に割り当てたい場合に有効に設定します。指定した文字数で、ランダムな英数字からなる文字列が登録されます。</text:p>
          </table:table-cell>
        </table:table-row>
        <table:table-row>
          <table:table-cell table:style-name="表16.A4" office:value-type="string">
            <text:p text:style-name="Table_20_Contents">ランダムに生成した文字列の属性名</text:p>
          </table:table-cell>
          <table:table-cell table:style-name="表16.B4" office:value-type="string">
            <text:p text:style-name="Table_20_Contents">文字列を登録するLDAPの属性名を指定します。</text:p>
          </table:table-cell>
        </table:table-row>
        <table:table-row>
          <table:table-cell table:style-name="表16.A4" office:value-type="string">
            <text:p text:style-name="Table_20_Contents">ランダムに生成する文字列の文字数</text:p>
          </table:table-cell>
          <table:table-cell table:style-name="表16.B4" office:value-type="string">
            <text:p text:style-name="Table_20_Contents">生成する文字列の文字数を指定します。</text:p>
          </table:table-cell>
        </table:table-row>
      </table:table>
      <text:p text:style-name="Standard"/>
      <text:h text:style-name="Heading_20_3" text:outline-level="3"><text:bookmark-start text:name="__RefHeading__1979_2065733888"/>ユーザーエントリのオブジェクトクラス<text:bookmark-end text:name="__RefHeading__1979_2065733888"/></text:h>
      <text:p text:style-name="Text_20_body">ユーザー登録時に、ユーザーのエントリのobjectClassとして登録するオブジェクトクラス名を選択します。</text:p>
      <text:p text:style-name="Text_20_body">通常の場合は、次の１つを指定してください。</text:p>
      <text:list xml:id="list6243860647711882293" text:style-name="L6">
        <text:list-item>
          <text:p text:style-name="P44">posixAccount</text:p>
        </text:list-item>
      </text:list>
      <text:p text:style-name="Text_20_body">Active Directoryと連携する場合は、上記に加えて次の１つを指定してください。</text:p>
      <text:list xml:id="list122729220360867" text:continue-numbering="true" text:style-name="L6">
        <text:list-item>
          <text:p text:style-name="P44">inetOrgPerson</text:p>
        </text:list-item>
      </text:list>
      <text:h text:style-name="Heading_20_3" text:outline-level="3"><text:bookmark-start text:name="__RefHeading__1981_2065733888"/>グループエントリのオブジェクトクラス<text:bookmark-end text:name="__RefHeading__1981_2065733888"/></text:h>
      <text:p text:style-name="Text_20_body">グループ登録時に、グループのエントリのobjectClassとして登録するオブジェクトクラス名を選択します。</text:p>
      <text:p text:style-name="Text_20_body"/>
      <text:h text:style-name="P31" text:outline-level="2"><text:bookmark-start text:name="__RefHeading__1983_2065733888"/>バックエンド(Active Directoryサーバー)の設定<text:bookmark-end text:name="__RefHeading__1983_2065733888"/></text:h>
      <text:h text:style-name="Heading_20_3" text:outline-level="3"><text:bookmark-start text:name="__RefHeading__1985_2065733888"/>準備<text:bookmark-end text:name="__RefHeading__1985_2065733888"/></text:h>
      <text:p text:style-name="Text_20_body">Active Directoryサーバーとの連携を行う場合は、あらかじめActive Directoryに証明書サービスのインストールを行い、Windowsサーバーの再起動を行ってください。</text:p>
      <text:p text:style-name="Text_20_body">証明書サービスのインストール手順は、別紙「Active Diretory証明書サービス インストールガイド」を参照してください。</text:p>
      <text:p text:style-name="Text_20_body">次に、/etc/openldap/ldap.conf に次の設定を追加します。</text:p>
      <text:p text:style-name="コード">TLS_REQCERT<text:tab/>never</text:p>
      <text:p text:style-name="Text_20_body">また、Active Directoryサーバーのホスト名から、IPアドレスが解決できることをあらかじめ確認しておいてください。</text:p>
      <text:h text:style-name="Heading_20_3" text:outline-level="3"><text:bookmark-start text:name="__RefHeading__1987_2065733888"/>Unicorn ID Managerの設定<text:bookmark-end text:name="__RefHeading__1987_2065733888"/></text:h>
      <text:p text:style-name="Text_20_body">Active Directoryサーバーの管理を行う場合、「バックエンド(Active Directoryサーバー)」を選択します。</text:p>
      <text:p text:style-name="Text_20_body"><draw:frame draw:style-name="fr7" draw:name="グラフィックス11" text:anchor-type="paragraph" svg:width="17cm" svg:height="2.787cm" draw:z-index="78"><draw:image xlink:href="Pictures/20000007000070DE00001281894A02C2.svm" xlink:type="simple" xlink:show="embed" xlink:actuate="onLoad"/></draw:frame></text:p>
      <text:p text:style-name="Text_20_body">画面右上の「バックエンド(Active Directoryサーバー)を追加」をクリックします。</text:p>
      <text:p text:style-name="Text_20_body"><draw:frame draw:style-name="fr7" draw:name="グラフィックス12" text:anchor-type="paragraph" svg:width="17cm" svg:height="11.799cm" draw:z-index="79"><draw:image xlink:href="Pictures/20000007000061FC0000440363EFFF5B.svm" xlink:type="simple" xlink:show="embed" xlink:actuate="onLoad"/></draw:frame><text:soft-page-break/></text:p>
      <text:p text:style-name="Text_20_body">各項目の設定を完了後、最下部の「保存」ボタンをクリックして設定を保存します。</text:p>
      <text:h text:style-name="Heading_20_3" text:outline-level="3"><text:bookmark-start text:name="__RefHeading__1989_2065733888"/>基本設定<text:bookmark-end text:name="__RefHeading__1989_2065733888"/></text:h>
      <table:table table:name="表17" table:style-name="表17">
        <table:table-column table:style-name="表17.A"/>
        <table:table-column table:style-name="表17.B"/>
        <table:table-row>
          <table:table-cell table:style-name="表17.A1" office:value-type="string">
            <text:p text:style-name="Table_20_Contents">項目名</text:p>
          </table:table-cell>
          <table:table-cell table:style-name="表17.B1" office:value-type="string">
            <text:p text:style-name="Table_20_Contents">設定内容</text:p>
          </table:table-cell>
        </table:table-row>
        <table:table-row>
          <table:table-cell table:style-name="表17.A10" office:value-type="string">
            <text:p text:style-name="Table_20_Contents">Org</text:p>
          </table:table-cell>
          <table:table-cell table:style-name="表17.B10" office:value-type="string">
            <text:p text:style-name="Table_20_Contents">このActive Directoryサーバーを、どの「対象組織」の管理下に置くか選択します。</text:p>
          </table:table-cell>
        </table:table-row>
        <table:table-row>
          <table:table-cell table:style-name="表17.A10" office:value-type="string">
            <text:p text:style-name="Table_20_Contents">サーバーの識別子</text:p>
          </table:table-cell>
          <table:table-cell table:style-name="表17.B10" office:value-type="string">
            <text:p text:style-name="Table_20_Contents">このActive Directoryサーバーを特定できる名称を指定します。</text:p>
            <text:p text:style-name="Table_20_Contents">Unicorn ID Managerの表示等で利用されます。</text:p>
          </table:table-cell>
        </table:table-row>
        <table:table-row>
          <table:table-cell table:style-name="表17.A10" office:value-type="string">
            <text:p text:style-name="Table_20_Contents">プライオリティ</text:p>
          </table:table-cell>
          <table:table-cell table:style-name="表17.B10" office:value-type="string">
            <text:p text:style-name="Table_20_Contents">対象組織内で、このActive Directoryサーバーに対して何番目に処理を行うか１以上の数値で指定します。</text:p>
          </table:table-cell>
        </table:table-row>
        <table:table-row>
          <table:table-cell table:style-name="表17.A10" office:value-type="string">
            <text:p text:style-name="Table_20_Contents">バックグラウンドでのCSV一括処理</text:p>
          </table:table-cell>
          <table:table-cell table:style-name="表17.B10" office:value-type="string">
            <text:p text:style-name="Table_20_Contents">CSVファイルを一括処理する際に、LDAPサーバーに対してバックグラウンドで処理を行う場合は、この設定を有効にします。</text:p>
            <text:p text:style-name="Table_20_Contents">この設定が無効な場合は、LDAPサーバーへの一括処理が完了してから、ブラウザに応答が返ります。</text:p>
          </table:table-cell>
        </table:table-row>
        <table:table-row>
          <table:table-cell table:style-name="表17.A10" office:value-type="string">
            <text:p text:style-name="Table_20_Contents">IPアドレス</text:p>
          </table:table-cell>
          <table:table-cell table:style-name="表17.B10" office:value-type="string">
            <text:p text:style-name="Table_20_Contents">Active DirectoryサーバーのIPアドレスを指定します。</text:p>
          </table:table-cell>
        </table:table-row>
        <table:table-row>
          <table:table-cell table:style-name="表17.A10" office:value-type="string">
            <text:p text:style-name="Table_20_Contents">ホスト名</text:p>
          </table:table-cell>
          <table:table-cell table:style-name="表17.B10" office:value-type="string">
            <text:p text:style-name="Table_20_Contents">Active Directoryサーバーのホスト名を指定します。</text:p>
          </table:table-cell>
        </table:table-row>
        <table:table-row>
          <table:table-cell table:style-name="表17.A10" office:value-type="string">
            <text:p text:style-name="Table_20_Contents">Active Directoryのドメイン名</text:p>
          </table:table-cell>
          <table:table-cell table:style-name="表17.B10" office:value-type="string">
            <text:p text:style-name="Table_20_Contents">接続先のActive Directoryのドメイン名を指定します。</text:p>
          </table:table-cell>
        </table:table-row>
        <table:table-row>
          <table:table-cell table:style-name="表17.A10" office:value-type="string">
            <text:p text:style-name="Table_20_Contents">Active Directory管理者のユーザー名</text:p>
          </table:table-cell>
          <table:table-cell table:style-name="表17.B10" office:value-type="string">
            <text:p text:style-name="Table_20_Contents">Domain Admins権限を持つActive Directoryの管理者ユーザー名を指定します。</text:p>
          </table:table-cell>
        </table:table-row>
        <table:table-row>
          <table:table-cell table:style-name="表17.A10" office:value-type="string">
            <text:p text:style-name="Table_20_Contents">Active Directory管理者のパスワード</text:p>
          </table:table-cell>
          <table:table-cell table:style-name="表17.B10" office:value-type="string">
            <text:p text:style-name="Table_20_Contents">指定したActive Directory管理者のパスワードを指定します。</text:p>
          </table:table-cell>
        </table:table-row>
      </table:table>
      <text:p text:style-name="Standard"><text:soft-page-break/></text:p>
      <text:p text:style-name="Text_20_body"/>
      <text:h text:style-name="Heading_20_3" text:outline-level="3"><text:bookmark-start text:name="__RefHeading__1991_2065733888"/>同期設定<text:bookmark-end text:name="__RefHeading__1991_2065733888"/></text:h>
      <table:table table:name="表18" table:style-name="表18">
        <table:table-column table:style-name="表18.A"/>
        <table:table-column table:style-name="表18.B"/>
        <table:table-row>
          <table:table-cell table:style-name="表18.A1" office:value-type="string">
            <text:p text:style-name="Table_20_Contents">項目名</text:p>
          </table:table-cell>
          <table:table-cell table:style-name="表18.B1" office:value-type="string">
            <text:p text:style-name="Table_20_Contents">設定内容</text:p>
          </table:table-cell>
        </table:table-row>
        <table:table-row>
          <table:table-cell table:style-name="表18.A6" office:value-type="string">
            <text:p text:style-name="Table_20_Contents">ユーザーのパスワード変更時にこのサーバーのパスワードを同期する</text:p>
          </table:table-cell>
          <table:table-cell table:style-name="表18.B6" office:value-type="string">
            <text:p text:style-name="Table_20_Contents">パスワード変更画面からパスワードを変更したときに、このActive Directoryサーバーに登録されているユーザーのパスワードを変更します。</text:p>
          </table:table-cell>
        </table:table-row>
        <table:table-row>
          <table:table-cell table:style-name="表18.A6" office:value-type="string">
            <text:p text:style-name="Table_20_Contents">ユーザーのアカウント操作時に、このサーバーのアカウントを同期する</text:p>
          </table:table-cell>
          <table:table-cell table:style-name="表18.B6" office:value-type="string">
            <text:p text:style-name="Table_20_Contents">管理者がCSVやアカウントの操作を行なった時に、このActive Directoryサーバーのユーザーエントリを更新します。</text:p>
          </table:table-cell>
        </table:table-row>
        <table:table-row>
          <table:table-cell table:style-name="表18.A6" office:value-type="string">
            <text:p text:style-name="Table_20_Contents">グループ操作時に、このサーバーのグループを同期する</text:p>
          </table:table-cell>
          <table:table-cell table:style-name="表18.B6" office:value-type="string">
            <text:p text:style-name="Table_20_Contents">管理者がグループに関連する操作を行なった時に、このActive Directoryサーバーのグループエントリを更新します。</text:p>
          </table:table-cell>
        </table:table-row>
        <table:table-row>
          <table:table-cell table:style-name="表18.A6" office:value-type="string">
            <text:p text:style-name="Table_20_Contents">このサーバーでユーザーを認証する</text:p>
          </table:table-cell>
          <table:table-cell table:style-name="表18.B6" office:value-type="string">
            <text:p text:style-name="Table_20_Contents">パスワード変更ページでユーザーを認証するときに、このActive Directoryサーバーで認証が成功した場合に、パスワード変更を許可します。</text:p>
            <text:p text:style-name="Table_20_Contents">パスワード変更時には、「対象組織」に含まれるいずれかのバックエンドで認証が成功すれば、パスワード変更を許可します。</text:p>
          </table:table-cell>
        </table:table-row>
        <table:table-row>
          <table:table-cell table:style-name="表18.A6" office:value-type="string">
            <text:p text:style-name="Table_20_Contents">パスワード変更時に「ユーザーが存在しない」エラーを無視する</text:p>
          </table:table-cell>
          <table:table-cell table:style-name="表18.B6" office:value-type="string">
            <text:p text:style-name="Table_20_Contents">このActive Directoryサーバー上でのパスワード変更が失敗しても、パスワード更新としては成功としてみなすための設定です。</text:p>
            <text:p text:style-name="Table_20_Contents">複数のサーバーでアカウントの統合管理を行うときに、一部のサーバーにユーザーが登録されない場合に利用します。 </text:p>
            <text:p text:style-name="Table_20_Contents">通常は無効に設定してください。</text:p>
          </table:table-cell>
        </table:table-row>
      </table:table>
      <text:p text:style-name="Text_20_body"/>
      <text:h text:style-name="Heading_20_3" text:outline-level="3"><text:bookmark-start text:name="__RefHeading__1993_2065733888"/>デフォルト値<text:bookmark-end text:name="__RefHeading__1993_2065733888"/></text:h>
      <table:table table:name="表19" table:style-name="表19">
        <table:table-column table:style-name="表19.A"/>
        <table:table-column table:style-name="表19.B"/>
        <table:table-row>
          <table:table-cell table:style-name="表19.A1" office:value-type="string">
            <text:p text:style-name="Table_20_Contents">項目名</text:p>
          </table:table-cell>
          <table:table-cell table:style-name="表19.B1" office:value-type="string">
            <text:p text:style-name="Table_20_Contents">設定内容</text:p>
          </table:table-cell>
        </table:table-row>
        <table:table-row>
          <table:table-cell table:style-name="表19.A10" office:value-type="string">
            <text:p text:style-name="Table_20_Contents">ユーザーのデフォルトのプライマリグループ名</text:p>
          </table:table-cell>
          <table:table-cell table:style-name="表19.B10" office:value-type="string">
            <text:p text:style-name="Table_20_Contents">ユーザー登録時に、ユーザーが所属するデフォルトのプライマリグループです。通常は「Domain Users」です。</text:p>
          </table:table-cell>
        </table:table-row>
        <table:table-row>
          <table:table-cell table:style-name="表19.A10" office:value-type="string">
            <text:p text:style-name="Table_20_Contents">ユーザーのデフォルトのOU</text:p>
          </table:table-cell>
          <table:table-cell table:style-name="表19.B10" office:value-type="string">
            <text:p text:style-name="Table_20_Contents">ユーザー登録時に、CSVでOUが指定されない場合のデフォルトのOUです。通常は「CN=Users」です。</text:p>
          </table:table-cell>
        </table:table-row>
        <table:table-row>
          <table:table-cell table:style-name="表19.A10" office:value-type="string">
            <text:p text:style-name="Table_20_Contents">グループのデフォルトのOU</text:p>
          </table:table-cell>
          <table:table-cell table:style-name="表19.B10" office:value-type="string">
            <text:p text:style-name="Table_20_Contents">グループ登録時に、CSVでOUが指定されない場合のデフォルトのOUです。通常は「CN=Users」です。</text:p>
          </table:table-cell>
        </table:table-row>
        <table:table-row>
          <table:table-cell table:style-name="表19.A10" office:value-type="string">
            <text:p text:style-name="Table_20_Contents">ユーザーのデフォルトのホームドライブ</text:p>
          </table:table-cell>
          <table:table-cell table:style-name="表19.B10" office:value-type="string">
            <text:p text:style-name="Table_20_Contents">ユーザー登録時に、CSVでhomeDrive属性が指定されない場合のデフォルトのドライブ名です。</text:p>
          </table:table-cell>
        </table:table-row>
        <table:table-row>
          <table:table-cell table:style-name="表19.A10" office:value-type="string">
            <text:p text:style-name="Table_20_Contents">ユーザーのデフォルトのホームディレクトリ</text:p>
          </table:table-cell>
          <table:table-cell table:style-name="表19.B10" office:value-type="string">
            <text:p text:style-name="Table_20_Contents">ユーザー登録時に、CSVでhomeDirectory属性が指定されない場合のデフォルトのホームドライブのパスです。パスに「%USERNAME%」を含めると、登録時にユーザー名に置換されて、登録されます。</text:p>
          </table:table-cell>
        </table:table-row>
        <table:table-row>
          <table:table-cell table:style-name="表19.A10" office:value-type="string">
            <text:p text:style-name="Table_20_Contents">ユーザーのデフォルトのプロファイルパス</text:p>
          </table:table-cell>
          <table:table-cell table:style-name="表19.B10" office:value-type="string">
            <text:p text:style-name="Table_20_Contents">ユーザー登録時に、CSVでprofilePath属性が指定されない場合のデフォルトのプロファイルのパス名です。パスに「%USERNAME%」が含まれると、登録時にユーザー名に置換されて、登録されます。</text:p>
          </table:table-cell>
        </table:table-row>
        <table:table-row>
          <table:table-cell table:style-name="表19.A10" office:value-type="string">
            <text:p text:style-name="Table_20_Contents">ユーザーのデフォルトのログオンパス</text:p>
          </table:table-cell>
          <table:table-cell table:style-name="表19.B10" office:value-type="string">
            <text:p text:style-name="Table_20_Contents">ユーザー登録時に、CSVでscriptPath属性が指定されない場合のデフォルトのプロファイルのパス名です。</text:p>
          </table:table-cell>
        </table:table-row>
        <table:table-row>
          <table:table-cell table:style-name="表19.A10" office:value-type="string">
            <text:p text:style-name="Table_20_Contents">パスワードを無期限にする</text:p>
          </table:table-cell>
          <table:table-cell table:style-name="表19.B10" office:value-type="string">
            <text:p text:style-name="Table_20_Contents">ユーザー登録時に「パスワードを無期限にする」を有効にします。</text:p>
          </table:table-cell>
        </table:table-row>
        <table:table-row>
          <table:table-cell table:style-name="表19.A10" office:value-type="string">
            <text:p text:style-name="Table_20_Contents">スマートカードを使用したログインが必要</text:p>
          </table:table-cell>
          <table:table-cell table:style-name="表19.B10" office:value-type="string">
            <text:p text:style-name="Table_20_Contents">ユーザー登録時に「スマートカードを使用したログインが必要」を有効にします。</text:p>
          </table:table-cell>
        </table:table-row>
      </table:table>
      <text:p text:style-name="Standard"><text:soft-page-break/></text:p>
      <text:h text:style-name="Heading_20_3" text:outline-level="3"><text:bookmark-start text:name="__RefHeading__1995_2065733888"/>追加コマンド実行<text:bookmark-end text:name="__RefHeading__1995_2065733888"/></text:h>
      <table:table table:name="表20" table:style-name="表20">
        <table:table-column table:style-name="表20.A"/>
        <table:table-column table:style-name="表20.B"/>
        <table:table-row>
          <table:table-cell table:style-name="表20.A1" office:value-type="string">
            <text:p text:style-name="Table_20_Contents">項目名</text:p>
          </table:table-cell>
          <table:table-cell table:style-name="表20.B1" office:value-type="string">
            <text:p text:style-name="Table_20_Contents">設定内容</text:p>
          </table:table-cell>
        </table:table-row>
        <table:table-row>
          <table:table-cell table:style-name="表20.A11" office:value-type="string">
            <text:p text:style-name="Table_20_Contents">ユーザー登録後に追加のコマンドを実行</text:p>
          </table:table-cell>
          <table:table-cell table:style-name="表20.B11" office:value-type="string">
            <text:p text:style-name="Table_20_Contents">ユーザー登録成功後に、連携先のActive DirectoryサーバーでWindowsのコマンドを実行したい場合に有効にします。</text:p>
          </table:table-cell>
        </table:table-row>
        <table:table-row>
          <table:table-cell table:style-name="表20.A11" office:value-type="string">
            <text:p text:style-name="Table_20_Contents">ユーザー登録後に実行するコマンド</text:p>
          </table:table-cell>
          <table:table-cell table:style-name="表20.B11" office:value-type="string">
            <text:p text:style-name="Table_20_Contents">実行するコマンドを指定します。</text:p>
          </table:table-cell>
        </table:table-row>
        <table:table-row>
          <table:table-cell table:style-name="表20.A11" office:value-type="string">
            <text:p text:style-name="Table_20_Contents">ユーザー更新後に追加のコマンドを実行</text:p>
          </table:table-cell>
          <table:table-cell table:style-name="表20.B11" office:value-type="string">
            <text:p text:style-name="Table_20_Contents">ユーザー更新成功後に、連携先のActive DirectoryサーバーでWindowsのコマンドを実行したい場合に有効にします。</text:p>
          </table:table-cell>
        </table:table-row>
        <table:table-row>
          <table:table-cell table:style-name="表20.A11" office:value-type="string">
            <text:p text:style-name="Table_20_Contents">ユーザー更新後に実行するコマンド</text:p>
          </table:table-cell>
          <table:table-cell table:style-name="表20.B11" office:value-type="string">
            <text:p text:style-name="Table_20_Contents">実行するコマンドを指定します。</text:p>
          </table:table-cell>
        </table:table-row>
        <table:table-row>
          <table:table-cell table:style-name="表20.A11" office:value-type="string">
            <text:p text:style-name="Table_20_Contents">ユーザー削除前にコマンドを実行</text:p>
          </table:table-cell>
          <table:table-cell table:style-name="表20.B11" office:value-type="string">
            <text:p text:style-name="Table_20_Contents">ユーザー削除成功後に、連携先のActive DirectoryサーバーでWindowsのコマンドを実行したい場合に有効にします。</text:p>
          </table:table-cell>
        </table:table-row>
        <table:table-row>
          <table:table-cell table:style-name="表20.A11" office:value-type="string">
            <text:p text:style-name="Table_20_Contents">ユーザー削除前に実行するコマンド</text:p>
          </table:table-cell>
          <table:table-cell table:style-name="表20.B11" office:value-type="string">
            <text:p text:style-name="Table_20_Contents">実行するコマンドを指定します。</text:p>
          </table:table-cell>
        </table:table-row>
        <table:table-row>
          <table:table-cell table:style-name="表20.A11" office:value-type="string">
            <text:p text:style-name="Table_20_Contents">ユーザー有効化後にコマンドを実行</text:p>
          </table:table-cell>
          <table:table-cell table:style-name="表20.B11" office:value-type="string">
            <text:p text:style-name="Table_20_Contents">ユーザー有効化後に、連携先のActive DirectoryサーバーでWindowsのコマンドを実行したい場合に有効にします。</text:p>
          </table:table-cell>
        </table:table-row>
        <table:table-row>
          <table:table-cell table:style-name="表20.A11" office:value-type="string">
            <text:p text:style-name="Table_20_Contents">ユーザー有効化後に実行するコマンド</text:p>
          </table:table-cell>
          <table:table-cell table:style-name="表20.B11" office:value-type="string">
            <text:p text:style-name="Table_20_Contents">実行するコマンドを指定します。</text:p>
          </table:table-cell>
        </table:table-row>
        <table:table-row>
          <table:table-cell table:style-name="表20.A11" office:value-type="string">
            <text:p text:style-name="Table_20_Contents">ユーザー無効化後にコマンドを実行</text:p>
          </table:table-cell>
          <table:table-cell table:style-name="表20.B11" office:value-type="string">
            <text:p text:style-name="Table_20_Contents">ユーザー無効化後に、連携先のActive DirectoryサーバーでWindowsのコマンドを実行したい場合に有効にします。</text:p>
          </table:table-cell>
        </table:table-row>
        <table:table-row>
          <table:table-cell table:style-name="表20.A11" office:value-type="string">
            <text:p text:style-name="Table_20_Contents">ユーザー無効化後に実行するコマンド</text:p>
          </table:table-cell>
          <table:table-cell table:style-name="表20.B11" office:value-type="string">
            <text:p text:style-name="Table_20_Contents">実行するコマンドを指定します。</text:p>
          </table:table-cell>
        </table:table-row>
      </table:table>
      <text:p text:style-name="Standard"/>
      <text:p text:style-name="Text_20_body">実行できるコマンドは、接続先のActive Directoryサーバー上に配置されたWindows用のバッチスクリプトに限られます。</text:p>
      <text:p text:style-name="Text_20_body">また、実行の際には、Active Directoryに接続している管理者ユーザーの権限で実行されます。</text:p>
      <text:p text:style-name="Text_20_body">コマンドの引数には、ユーザー名を表す「%username%」の他に、Active Directoryに登録する属性の属性名を%で囲んだ値も指定することができます。</text:p>
      <text:p text:style-name="Text_20_body">たとえば、Active Directoryサーバーにログオンする際に事前にホームディレクトリの操作が必要なため、homeDirectory属性の値を引数にしてスクリプトを実行したい場合は、次のような設定を行います。</text:p>
      <text:p text:style-name="Text_20_body">「ユーザー登録後に実行するコマンド」</text:p>
      <text:p text:style-name="コード">CMD /C C:\unicornidm\mkhome %username% %homeDirectory%</text:p>
      <text:p text:style-name="Text_20_body">また、Active Directory上のバッチから、他のサーバーのファイル共有にアクセスする場合は、スクリプト内で、「net use」により明示的にドライブの割り当てを行ってください。</text:p>
      <text:p text:style-name="Text_20_body">以下の二点の条件を満たしている場合、端末側Windowsによって指定したプロファイルパスに自動的にユーザプロファイルが作成されます。</text:p>
      <text:list xml:id="list9217721012132521340" text:style-name="L7">
        <text:list-item>
          <text:p text:style-name="P45">ユーザのプロファイルパスを指定している状態。</text:p>
        </text:list-item>
        <text:list-item>
          <text:p text:style-name="P45">指定されたユーザのプロファイルパスに対して、ログオンを行うユーザが変更権限を所有している状態。(Domain Users等)</text:p>
        </text:list-item>
      </text:list>
      <text:p text:style-name="Text_20_body">プロファイルの自動生成を行うと、自動生成されたプロファイルに対して、SYSTEMおよびログオンユーザのみが所有権を持つ状態で生成されます。そのため、自動生成されたプロファイルに対して管理者から何らかの操作を行う場合、明示的に所有権およびアクセス権を取得する必要があります。</text:p>
      <text:p text:style-name="Text_20_body"><text:soft-page-break/>自動生成されたプロファイルに対してUnicornから操作を行う場合、以下のグループポリシーの設定をお願いします。</text:p>
      <text:list xml:id="list3667468262446972782" text:style-name="L8">
        <text:list-item>
          <text:p text:style-name="P46">コンピューターの構成\ポリシー\管理用テンプレート\システム\ユーザー プロファイル\Administrators セキュリティ グループを移動ユーザー プロファイルに追加する</text:p>
        </text:list-item>
      </text:list>
      <text:p text:style-name="Text_20_body">上記のグループポリシーを設定することによって、自動生成されたプロファイルに自動的にAdministratorsグループがアクセス権を所有した状態でプロファイルが生成され、明示的にアクセス権を取得することなく操作可能な状態で生成されます。</text:p>
      <text:h text:style-name="Heading_20_3" text:outline-level="3"><text:bookmark-start text:name="__RefHeading__1997_2065733888"/>ユーザーエントリのオブジェクトクラス<text:bookmark-end text:name="__RefHeading__1997_2065733888"/></text:h>
      <text:p text:style-name="Text_20_body">Active Directoryのユーザー登録時のオブジェクトクラスを指定します。</text:p>
      <text:p text:style-name="Text_20_body">通常は、次の4つを指定してください。</text:p>
      <text:list xml:id="list122729672568696" text:continue-list="list122729220360867" text:style-name="L6">
        <text:list-item>
          <text:p text:style-name="P44">top</text:p>
        </text:list-item>
        <text:list-item>
          <text:p text:style-name="P44">person</text:p>
        </text:list-item>
        <text:list-item>
          <text:p text:style-name="P44">user</text:p>
        </text:list-item>
        <text:list-item>
          <text:p text:style-name="P44">organizationalPerson</text:p>
        </text:list-item>
      </text:list>
      <text:h text:style-name="Heading_20_3" text:outline-level="3"><text:bookmark-start text:name="__RefHeading__5177_692931740"/>グループエントリのオブジェクトクラス<text:bookmark-end text:name="__RefHeading__5177_692931740"/></text:h>
      <text:p text:style-name="Text_20_body">Active Directoryのグループ登録時のオブジェクトクラスを指定します。</text:p>
      <text:p text:style-name="Text_20_body">通常は、次の2つを指定してください。</text:p>
      <text:list xml:id="list3715743389378784801" text:style-name="L9">
        <text:list-item>
          <text:p text:style-name="P47">top</text:p>
        </text:list-item>
        <text:list-item>
          <text:p text:style-name="P47">group</text:p>
        </text:list-item>
      </text:list>
      <text:p text:style-name="Text_20_body"/>
      <text:h text:style-name="P31" text:outline-level="2"><text:bookmark-start text:name="__RefHeading__2039_2065733888"/>バックエンド(Google Apps)の設定<text:bookmark-end text:name="__RefHeading__2039_2065733888"/></text:h>
      <text:h text:style-name="Heading_20_3" text:outline-level="3"><text:bookmark-start text:name="__RefHeading__2209_690361291"/><text:span text:style-name="T25">Google Apps API 利用のための</text:span>事前準備<text:bookmark-end text:name="__RefHeading__2209_690361291"/></text:h>
      <text:p text:style-name="P53">Googleバックエンドを利用するためには以下に示す手順で「Admin SDK's Directory API」を利用するための設定を行ってください。</text:p>
      <text:p text:style-name="P53">下記<text:span text:style-name="T28">URLにアクセスし、ドメイン管理者としてログインします。</text:span></text:p>
      <text:p text:style-name="P55"><draw:frame draw:style-name="fr9" draw:name="イメージ2" text:anchor-type="paragraph" svg:x="5.636cm" svg:y="1.741cm" svg:width="5.731cm" svg:height="6.025cm" draw:z-index="82"><draw:image xlink:href="Pictures/10000201000001E5000001FE5687CCA9.png" xlink:type="simple" xlink:show="embed" xlink:actuate="onLoad"/></draw:frame><text:a xlink:type="simple" xlink:href="https://code.google.com/apis/console">https://code.google.com/apis/console</text:a></text:p>
      <text:p text:style-name="P55"/>
      <text:p text:style-name="P55"/>
      <text:p text:style-name="P53">ログイン後、画面左側のサイドバーの「プロジェクト」を選択し、「プロジェクトを作成」をクリックします。</text:p>
      <text:p text:style-name="P53"><draw:frame draw:style-name="fr8" draw:name="イメージ3" text:anchor-type="paragraph" svg:width="17cm" svg:height="2.334cm" draw:z-index="83"><draw:image xlink:href="Pictures/10000201000004B9000000A6B6EF39AB.png" xlink:type="simple" xlink:show="embed" xlink:actuate="onLoad"/></draw:frame></text:p>
      <text:p text:style-name="P57">「プロジェクト名」には任意の名称を設定します。<text:span text:style-name="T29">　「Google Cloud Platform 利用規約」を確認し、同意のチェックを付けてから、「作成」をクリックします。</text:span></text:p>
      <text:p text:style-name="P57"><draw:frame draw:style-name="fr10" draw:name="イメージ4" text:anchor-type="paragraph" svg:width="9.183cm" svg:height="6.918cm" draw:z-index="84"><draw:image xlink:href="Pictures/1000020100000213000001903C6E90A4.png" xlink:type="simple" xlink:show="embed" xlink:actuate="onLoad"/></draw:frame><text:soft-page-break/></text:p>
      <text:p text:style-name="P58">ブラウザの画面下部に処理中を表すウィンドウが表示されますので、1分程度でプロジェクトの作成が完了するのを待ちます。</text:p>
      <text:p text:style-name="P58">次にプロジェクト一覧から、作成したプロジェクトを選択します。</text:p>
      <text:p text:style-name="P58">画面左側にある「<text:span text:style-name="T30">APIと認証」を選択します。</text:span></text:p>
      <text:p text:style-name="P58"><draw:frame draw:style-name="fr10" draw:name="イメージ5" text:anchor-type="paragraph" svg:width="7.893cm" svg:height="5.087cm" draw:z-index="85"><draw:image xlink:href="Pictures/10000201000002190000015A5C06B8E9.png" xlink:type="simple" xlink:show="embed" xlink:actuate="onLoad"/></draw:frame></text:p>
      <text:p text:style-name="P59">「APIと認証」のサブメニューから「API」を選択します。</text:p>
      <text:p text:style-name="P59">API一覧から「Admin SDK」の「無効」ボタンをクリックして、「有効」に変更します。</text:p>
      <text:p text:style-name="P59"/>
      <text:p text:style-name="P58"><draw:frame draw:style-name="fr8" draw:name="イメージ6" text:anchor-type="paragraph" svg:width="17cm" svg:height="3.798cm" draw:z-index="86"><draw:image xlink:href="Pictures/10000201000004C6000001117DA58B32.png" xlink:type="simple" xlink:show="embed" xlink:actuate="onLoad"/></draw:frame></text:p>
      <text:p text:style-name="P15"><text:soft-page-break/></text:p>
      <text:p text:style-name="P59">続いて、画面左側の「APIと認証」のサブメニューの「認証情報」をクリックします。</text:p>
      <text:p text:style-name="P59">「<text:span text:style-name="T31">OAuth」の項目にある「新しいクライアントIDを作成」をクリックします。</text:span></text:p>
      <text:p text:style-name="P59"><draw:frame draw:style-name="fr10" draw:name="イメージ7" text:anchor-type="paragraph" svg:width="10.268cm" svg:height="4.688cm" draw:z-index="87"><draw:image xlink:href="Pictures/100002010000023500000102D71D7519.png" xlink:type="simple" xlink:show="embed" xlink:actuate="onLoad"/></draw:frame></text:p>
      <text:p text:style-name="P59">「クライアント<text:span text:style-name="T31">IDを作成」の画面では、「サービスアカウント」を選択し、「クライアントIDを作成」をクリックします。</text:span></text:p>
      <text:p text:style-name="P59"><draw:frame draw:style-name="fr10" draw:name="イメージ8" text:anchor-type="paragraph" svg:width="9.137cm" svg:height="5.426cm" draw:z-index="88"><draw:image xlink:href="Pictures/100002010000020A00000136CCE5E6D0.png" xlink:type="simple" xlink:show="embed" xlink:actuate="onLoad"/></draw:frame></text:p>
      <text:p text:style-name="P62">数秒程度立ってから「認証情報」の画面に戻ると、生成されたクライアントIDの情報が表示されます。</text:p>
      <text:p text:style-name="P62">表示されている「クライアントID」と「メールアドレス」は後ほど利用するため、記録しておきます。</text:p>
      <text:p text:style-name="P61"><draw:frame draw:style-name="fr8" draw:name="イメージ9" text:anchor-type="paragraph" svg:width="17cm" svg:height="3.738cm" draw:z-index="89"><draw:image xlink:href="Pictures/10000201000004BE0000010B8DE3E83A.png" xlink:type="simple" xlink:show="embed" xlink:actuate="onLoad"/></draw:frame></text:p>
      <text:p text:style-name="P62"><text:span text:style-name="T28">Unicorn ID Manager</text:span>で利用するため、「新しいP12キーを生成」をクリックします。</text:p>
      <text:p text:style-name="P62">秘密キーのパスワードが画面に表示されますので、書き留めておきます。</text:p>
      <text:p text:style-name="P61"/>
      <text:p text:style-name="P61"><draw:frame draw:style-name="fr10" draw:name="イメージ10" text:anchor-type="paragraph" svg:width="8.814cm" svg:height="5.6cm" draw:z-index="90"><draw:image xlink:href="Pictures/10000201000002090000014BF76719D7.png" xlink:type="simple" xlink:show="embed" xlink:actuate="onLoad"/></draw:frame><text:soft-page-break/></text:p>
      <text:p text:style-name="P59">さらにファイルのダウンロードダイアログが開きますので、ファイルを保存します。</text:p>
      <text:p text:style-name="P59"><draw:frame draw:style-name="fr11" draw:name="イメージ11" text:anchor-type="paragraph" svg:width="7.867cm" svg:height="5.26cm" draw:z-index="91"><draw:image xlink:href="Pictures/10000201000001FB000001534F84580F.png" xlink:type="simple" xlink:show="embed" xlink:actuate="onLoad"/></draw:frame></text:p>
      <text:p text:style-name="P59">続いて、<text:span text:style-name="T28">Google Appsの設定で、APIの利用を許可する設定を行います。</text:span></text:p>
      <text:p text:style-name="P61">次の<text:span text:style-name="T32">URLにアクセスし、Google Appsの管理コンソールにドメイン管理者としてアクセスします。</text:span></text:p>
      <text:p text:style-name="P63"><text:a xlink:type="simple" xlink:href="https://admin.google.com/">https://admin.google.com/</text:a></text:p>
      <text:p text:style-name="P61"/>
      <text:p text:style-name="P63">管理コンソールのダッシュボード画面にて、「セキュリティ」を選択します。</text:p>
      <text:p text:style-name="P61"><draw:frame draw:style-name="fr8" draw:name="イメージ12" text:anchor-type="paragraph" svg:width="17cm" svg:height="7.798cm" draw:z-index="92"><draw:image xlink:href="Pictures/10000201000003A5000001AC94D04713.png" xlink:type="simple" xlink:show="embed" xlink:actuate="onLoad"/></draw:frame><text:soft-page-break/></text:p>
      <text:p text:style-name="P60">「詳細設定」の「認証」カテゴリ内の「<text:span text:style-name="T33">OAuthクライアントアクセスを管理」をクリックします。</text:span></text:p>
      <text:p text:style-name="P60"><draw:frame draw:style-name="fr8" draw:name="イメージ13" text:anchor-type="paragraph" svg:width="17cm" svg:height="9.148cm" draw:z-index="93"><draw:image xlink:href="Pictures/10000201000004A9000002824EEEBFEE.png" xlink:type="simple" xlink:show="embed" xlink:actuate="onLoad"/></draw:frame></text:p>
      <text:p text:style-name="P60">「クライアント名」に <text:span text:style-name="T34">Admin SDKの設定時に作成された「クライアント ID」を指定します。</text:span></text:p>
      <text:p text:style-name="P64">「1つ以上のAPIの範囲」に以下の3つのURLを「,」<text:span text:style-name="T36">(</text:span>コンマ<text:span text:style-name="T36">)</text:span>でつなげて入力します。</text:p>
      <text:p text:style-name="P64"><text:tab/><text:a xlink:type="simple" xlink:href="https://www.googleapis.com/auth/admin.directory.user">https://www.googleapis.com/auth/admin.directory.user</text:a></text:p>
      <text:p text:style-name="P64"><text:tab/><text:a xlink:type="simple" xlink:href="https://www.googleapis.com/auth/admin.directory.group">https://www.googleapis.com/auth/admin.directory.group</text:a></text:p>
      <text:p text:style-name="P64"><text:tab/><text:a xlink:type="simple" xlink:href="https://www.googleapis.com/auth/admin.directory.orgunit">https://www.googleapis.com/auth/admin.direct</text:a><text:a xlink:type="simple" xlink:href="https://www.googleapis.com/auth/admin.directory.orgunit"><text:span text:style-name="T35">o</text:span></text:a><text:a xlink:type="simple" xlink:href="https://www.googleapis.com/auth/admin.directory.orgunit">ry.orgunit</text:a></text:p>
      <text:p text:style-name="P15"><draw:frame draw:style-name="fr8" draw:name="イメージ14" text:anchor-type="paragraph" svg:width="17cm" svg:height="3.969cm" draw:z-index="94"><draw:image xlink:href="Pictures/10000201000004C00000011C0FF958B3.png" xlink:type="simple" xlink:show="embed" xlink:actuate="onLoad"/></draw:frame><text:soft-page-break/></text:p>
      <text:p text:style-name="P60">全てを入力したら、「承認」をクリックします。</text:p>
      <text:p text:style-name="P60"/>
      <text:p text:style-name="P64">「セキュリティ」の画面に戻り、「APIリファレンス」を選択します。</text:p>
      <text:p text:style-name="P64">「APIアクセスを有効にする」にチェックをつけます。</text:p>
      <text:p text:style-name="P64"><draw:frame draw:style-name="fr8" draw:name="イメージ15" text:anchor-type="paragraph" svg:width="17cm" svg:height="3.147cm" draw:z-index="95"><draw:image xlink:href="Pictures/10000201000004BF000000E1D51C19C6.png" xlink:type="simple" xlink:show="embed" xlink:actuate="onLoad"/></draw:frame></text:p>
      <text:p text:style-name="P60">画面下部の「変更を保存」をクリックし、設定内容を反映します。</text:p>
      <text:p text:style-name="P60">以上で<text:span text:style-name="T37">Google Apps側の設定は完了です。</text:span></text:p>
      <text:p text:style-name="P60"/>
      <text:p text:style-name="P60">続いて、<text:span text:style-name="T36">Unicorn ID ManagerからAPIを利用するために、さきほどダウンロードした 「****.p12」ファイルを、Unicorn ID Managerのサーバーにインストールします。</text:span></text:p>
      <text:p text:style-name="P15">ファイルは、 /<text:span text:style-name="T36">opt/osstech/var/lib/unicornIDM直下に保存し、次のコマンドを実行してください。</text:span></text:p>
      <text:list xml:id="list971249870474979762" text:style-name="L10">
        <text:list-header>
          <text:p text:style-name="P73"># <text:span text:style-name="T9">chown apache /opt/osstech/var/lib/unicornIDM/&lt;プライベートキーファイル&gt;</text:span></text:p>
          <text:p text:style-name="P73"># <text:span text:style-name="T10">chmod</text:span><text:span text:style-name="T9"> </text:span><text:span text:style-name="T10">0400</text:span><text:span text:style-name="T9"> /opt/osstech/var/lib/unicornIDM/&lt;プライベートキーファイル&gt;</text:span></text:p>
        </text:list-header>
      </text:list>
      <text:p text:style-name="P15"/>
      <text:p text:style-name="P65">ここで用意したファイルを、Unicorn ID ManagerのGoogleバックエンドの設定で指定します。</text:p>
      <text:p text:style-name="P65">Googleバックエンドの設定では、以下の設定を行ってください。</text:p>
      <text:list xml:id="list2078490771147051350" text:style-name="L12">
        <text:list-item>
          <text:p text:style-name="P66">「Google APIを使用するためのサービスアカウント」</text:p>
          <text:list>
            <text:list-item>
              <text:p text:style-name="P66">クライアントID作成時に表示された「xxxx@developer.gserviceaccount.com」を指定してください。</text:p>
            </text:list-item>
          </text:list>
        </text:list-item>
        <text:list-item>
          <text:p text:style-name="P66">「Google APIを使用するためのPrivate keyファイルのパス」</text:p>
          <text:list>
            <text:list-item>
              <text:p text:style-name="P66">前述の「xxx.p12」ファイルのパスとして、「/opt/osstech/var/lib/unicornIDM/&lt;プライベート<text:soft-page-break/>キーファイル&gt;」を指定してください。 </text:p>
            </text:list-item>
          </text:list>
        </text:list-item>
      </text:list>
      <text:list xml:id="list122729370999182" text:continue-list="list971249870474979762" text:style-name="L10">
        <text:list-header>
          <text:p text:style-name="P48"/>
        </text:list-header>
      </text:list>
      <text:h text:style-name="Heading_20_3" text:outline-level="3"><text:bookmark-start text:name="__RefHeading__2041_2065733888"/>接続確認<text:bookmark-end text:name="__RefHeading__2041_2065733888"/></text:h>
      <text:p text:style-name="Text_20_body">Google Appsとの連携を行う場合は、Unicorn ID Managerのサーバーから、Googleへアクセスするために、以下の接続が可能であることを、あらかじめ確認してください。</text:p>
      <text:p text:style-name="P28">https://www.googleapis.com/discovery/v1/apis/</text:p>
      <text:p text:style-name="P15">HTTPS(443/TCP)でアクセスしますので、DNSの設定、および、ファイアウォールの設定を確認してください。</text:p>
      <text:h text:style-name="Heading_20_3" text:outline-level="3"><text:bookmark-start text:name="__RefHeading__2043_2065733888"/>Unicorn ID Managerの設定<text:bookmark-end text:name="__RefHeading__2043_2065733888"/></text:h>
      <text:p text:style-name="Text_20_body">Google Appsの管理を行う場合、「バックエンド(Google Apps)」を選択します。</text:p>
      <text:p text:style-name="Text_20_body"><draw:frame draw:style-name="fr7" draw:name="グラフィックス13" text:anchor-type="paragraph" svg:width="17cm" svg:height="3.187cm" draw:z-index="80"><draw:image xlink:href="Pictures/20000007000063390000129C0DFFA5B1.svm" xlink:type="simple" xlink:show="embed" xlink:actuate="onLoad"/></draw:frame></text:p>
      <text:p text:style-name="Text_20_body">画面右上の「バックエンド(Google Apps)を追加」をクリックします。</text:p>
      <text:h text:style-name="Heading_20_3" text:outline-level="3"><text:bookmark-start text:name="__RefHeading__2045_2065733888"/>基本設定<text:bookmark-end text:name="__RefHeading__2045_2065733888"/></text:h>
      <table:table table:name="表21" table:style-name="表21">
        <table:table-column table:style-name="表21.A"/>
        <table:table-column table:style-name="表21.B"/>
        <table:table-row>
          <table:table-cell table:style-name="表21.A1" office:value-type="string">
            <text:p text:style-name="Table_20_Contents">項目名</text:p>
          </table:table-cell>
          <table:table-cell table:style-name="表21.B1" office:value-type="string">
            <text:p text:style-name="Table_20_Contents">設定内容</text:p>
          </table:table-cell>
        </table:table-row>
        <table:table-row>
          <table:table-cell table:style-name="表21.A9" office:value-type="string">
            <text:p text:style-name="Table_20_Contents">Org</text:p>
          </table:table-cell>
          <table:table-cell table:style-name="表21.B9" office:value-type="string">
            <text:p text:style-name="Table_20_Contents">このGoogle Appsを、どの「対象組織」の管理下に置くか選択します。</text:p>
          </table:table-cell>
        </table:table-row>
        <table:table-row>
          <table:table-cell table:style-name="表21.A9" office:value-type="string">
            <text:p text:style-name="Table_20_Contents">サーバーの識別子</text:p>
          </table:table-cell>
          <table:table-cell table:style-name="表21.B9" office:value-type="string">
            <text:p text:style-name="Table_20_Contents">このGoogle Appsを特定できる名称を指定します。Unicorn ID Managerの表示等で利用されます。</text:p>
          </table:table-cell>
        </table:table-row>
        <table:table-row>
          <table:table-cell table:style-name="表21.A4" office:value-type="string">
            <text:p text:style-name="Table_20_Contents">プライオリティ</text:p>
          </table:table-cell>
          <table:table-cell table:style-name="表21.B4" office:value-type="string">
            <text:p text:style-name="Table_20_Contents">対象組織内で、このGoogle Appsに対して何番目に処理を行うか１以上の数値で指定します。</text:p>
          </table:table-cell>
        </table:table-row>
        <table:table-row>
          <table:table-cell table:style-name="表21.A9" office:value-type="string">
            <text:p text:style-name="Table_20_Contents">Google Appsのドメイン名</text:p>
          </table:table-cell>
          <table:table-cell table:style-name="表21.B9" office:value-type="string">
            <text:p text:style-name="Table_20_Contents">Google Appsのドメイン名を指定します。</text:p>
          </table:table-cell>
        </table:table-row>
        <table:table-row>
          <table:table-cell table:style-name="表21.A6" office:value-type="string">
            <text:p text:style-name="Table_20_Contents">Google Appsの管理者ユーザー名</text:p>
          </table:table-cell>
          <table:table-cell table:style-name="表21.B6" office:value-type="string">
            <text:p text:style-name="Table_20_Contents">Google Appsに接続するための管理者ユーザー名を指定します。</text:p>
          </table:table-cell>
        </table:table-row>
        <table:table-row>
          <table:table-cell table:style-name="表21.A8" office:value-type="string">
            <text:p text:style-name="P26">Google API を使用するためのサービスアカウント</text:p>
          </table:table-cell>
          <table:table-cell table:style-name="表21.B8" office:value-type="string">
            <text:p text:style-name="P71">Google Appsに接続するためのサービスアカウントを指定します。サービスアカウントは<text:bookmark-ref text:reference-format="chapter" text:ref-name="__RefHeading__2209_690361291">5.4.1</text:bookmark-ref><text:bookmark-ref text:reference-format="text" text:ref-name="__RefHeading__2209_690361291">Google Apps API 利用のための事前準備</text:bookmark-ref>で、<text:span text:style-name="T38">クライアントID作成時に表示されたメールアドレス(xxxx@developer.gserviceaccount.com)のものです。</text:span></text:p>
          </table:table-cell>
        </table:table-row>
        <table:table-row>
          <table:table-cell table:style-name="表21.A8" office:value-type="string">
            <text:p text:style-name="P27">Google API を使用するための Private key ファイルのパス</text:p>
          </table:table-cell>
          <table:table-cell table:style-name="表21.B8" office:value-type="string">
            <text:p text:style-name="P27">Google Apps に接続するためのPrivate key ファイルのパスを指定します。Private key ファイルは<text:bookmark-ref text:reference-format="chapter" text:ref-name="__RefHeading__2209_690361291">5.4.1</text:bookmark-ref><text:bookmark-ref text:reference-format="text" text:ref-name="__RefHeading__2209_690361291">Google Apps API 利用のための事前準備</text:bookmark-ref>で取得したプライベートキーファイル<text:span text:style-name="T38">(xxx.p12)</text:span>です。</text:p>
          </table:table-cell>
        </table:table-row>
        <table:table-row>
          <table:table-cell table:style-name="表21.A9" office:value-type="string">
            <text:p text:style-name="Table_20_Contents">ユーザー登録時にダミーのパスワードを割り当てる</text:p>
          </table:table-cell>
          <table:table-cell table:style-name="表21.B9" office:value-type="string">
            <text:p text:style-name="Table_20_Contents">Google Appsの認証をSSOで行う場合に、Google Apps側のパスワードはダミーパスワードとする場合に有効にしてください。</text:p>
            <text:p text:style-name="Table_20_Contents">通常は、無効にします。</text:p>
          </table:table-cell>
        </table:table-row>
      </table:table>
      <text:p text:style-name="Standard"/>
      <text:h text:style-name="Heading_20_3" text:outline-level="3"><text:bookmark-start text:name="__RefHeading__2047_2065733888"/><text:soft-page-break/>同期設定<text:bookmark-end text:name="__RefHeading__2047_2065733888"/></text:h>
      <table:table table:name="表22" table:style-name="表22">
        <table:table-column table:style-name="表22.A"/>
        <table:table-column table:style-name="表22.B"/>
        <table:table-row>
          <table:table-cell table:style-name="表22.A1" office:value-type="string">
            <text:p text:style-name="Table_20_Contents">項目名</text:p>
          </table:table-cell>
          <table:table-cell table:style-name="表22.B1" office:value-type="string">
            <text:p text:style-name="Table_20_Contents">設定内容</text:p>
          </table:table-cell>
        </table:table-row>
        <table:table-row>
          <table:table-cell table:style-name="表22.A4" office:value-type="string">
            <text:p text:style-name="Table_20_Contents">ユーザーのパスワード変更時にこのサーバーのパスワードを同期する</text:p>
          </table:table-cell>
          <table:table-cell table:style-name="表22.B4" office:value-type="string">
            <text:p text:style-name="Table_20_Contents">パスワード変更画面からパスワードを変更したときに、このGoogle Appsに登録されているユーザーのパスワードを変更します。</text:p>
          </table:table-cell>
        </table:table-row>
        <table:table-row>
          <table:table-cell table:style-name="表22.A4" office:value-type="string">
            <text:p text:style-name="Table_20_Contents">ユーザーのアカウント操作時に、このサーバーのアカウントを同期する</text:p>
          </table:table-cell>
          <table:table-cell table:style-name="表22.B4" office:value-type="string">
            <text:p text:style-name="Table_20_Contents">管理者がCSVやアカウントの操作を行なった時に、このGoogle Appsのユーザーエントリを更新します。</text:p>
          </table:table-cell>
        </table:table-row>
        <table:table-row>
          <table:table-cell table:style-name="表22.A4" office:value-type="string">
            <text:p text:style-name="Table_20_Contents">グループ操作時に、このサーバーのグループを同期する</text:p>
          </table:table-cell>
          <table:table-cell table:style-name="表22.B4" office:value-type="string">
            <text:p text:style-name="Table_20_Contents">管理者がグループに関連する操作を行なった時に、このGoogle Appsのグループエントリを更新します。</text:p>
          </table:table-cell>
        </table:table-row>
      </table:table>
      <text:p text:style-name="Standard"/>
      <text:h text:style-name="Heading_20_3" text:outline-level="3"><text:bookmark-start text:name="__RefHeading__2049_2065733888"/>ユーザーエントリのオブジェクトクラス<text:bookmark-end text:name="__RefHeading__2049_2065733888"/></text:h>
      <text:p text:style-name="P16">Google Apps用のオブジェクトクラスとして、「basic」のみを選択してください。</text:p>
      <text:h text:style-name="P69" text:outline-level="3"><text:bookmark-start text:name="__RefHeading__2293_690361291"/>グループエントリのオブジェクトクラス<text:bookmark-end text:name="__RefHeading__2293_690361291"/></text:h>
      <text:p text:style-name="P16">Google Apps用のオブジェクトクラスとして、「basic」のみを選択してください。</text:p>
      <text:h text:style-name="Heading_20_1" text:outline-level="1"><text:bookmark-start text:name="__RefHeading__1623_2065733888"/>改版履歴<text:bookmark-end text:name="__RefHeading__1623_2065733888"/></text:h>
      <text:list xml:id="list8588437969667920847" text:style-name="L11">
        <text:list-item>
          <text:p text:style-name="P49">2010年12月18日<text:tab/>v1.0</text:p>
          <text:list>
            <text:list-item>
              <text:p text:style-name="P49">初版</text:p>
            </text:list-item>
          </text:list>
        </text:list-item>
        <text:list-item>
          <text:p text:style-name="P49">2011年1月19日<text:tab/>v2.0</text:p>
          <text:list>
            <text:list-item>
              <text:p text:style-name="P49">初期設定方法の追加</text:p>
            </text:list-item>
          </text:list>
        </text:list-item>
        <text:list-item>
          <text:p text:style-name="P49">2011年11月14日<text:tab/>v2.1</text:p>
          <text:list>
            <text:list-item>
              <text:p text:style-name="P49">Unicorn ID Manager 2.0の設定項目を追加</text:p>
            </text:list-item>
          </text:list>
        </text:list-item>
        <text:list-item>
          <text:p text:style-name="P49">2012年1月17日<text:tab/>v2.2</text:p>
          <text:list>
            <text:list-item>
              <text:p text:style-name="P49">RHEL6対応について記載</text:p>
            </text:list-item>
          </text:list>
        </text:list-item>
        <text:list-item>
          <text:p text:style-name="P49">2012年5月2日<text:tab/>v2.3</text:p>
          <text:list>
            <text:list-item>
              <text:p text:style-name="P49">Unicorn ID Manager 2.1の設定項目を追加</text:p>
            </text:list-item>
          </text:list>
        </text:list-item>
        <text:list-item>
          <text:p text:style-name="P49">2013年4月19日<text:tab/>v2.4</text:p>
          <text:list>
            <text:list-item>
              <text:p text:style-name="P49">RHEL6の場合に必要となるパッケージを追加</text:p>
            </text:list-item>
            <text:list-item>
              <text:p text:style-name="P49">LDAPサーバの場合に指定するobjectClassに関する記述を追加</text:p>
            </text:list-item>
            <text:list-item>
              <text:p text:style-name="P49">Active Directoryで事前にホームディレクトリを作成しない場合についての記述を追記</text:p>
            </text:list-item>
          </text:list>
        </text:list-item>
        <text:list-item>
          <text:p text:style-name="P50">201<text:span text:style-name="T18">4</text:span>年<text:span text:style-name="T18">6</text:span>月<text:span text:style-name="T18">26</text:span>日<text:tab/>v2.<text:span text:style-name="T18">5</text:span></text:p>
          <text:list>
            <text:list-item>
              <text:p text:style-name="P51">「インストールガイド」から「インストール・アップデートガイド」に改題</text:p>
            </text:list-item>
            <text:list-item>
              <text:p text:style-name="P50">バージョンアップに伴い<text:span text:style-name="T19">、パッケージ一覧を更新</text:span></text:p>
            </text:list-item>
            <text:list-item>
              <text:p text:style-name="P50">アップデート手順<text:span text:style-name="T18">の追記</text:span></text:p>
            </text:list-item>
          </text:list>
        </text:list-item>
        <text:list-item>
          <text:p text:style-name="P52">2014年7月2日<text:tab/>v2.6</text:p>
          <text:list>
            <text:list-item>
              <text:p text:style-name="P52">Googleバックエンド利用時にアップデート手順を追記</text:p>
            </text:list-item>
          </text:list>
        </text:list-item>
        <text:list-item>
          <text:p text:style-name="P54">2014年10月2<text:span text:style-name="T38">8</text:span>日<text:tab/>v2.7</text:p>
          <text:list>
            <text:list-item>
              <text:p text:style-name="P54">パッケージ構成<text:span text:style-name="T26">を修正</text:span></text:p>
            </text:list-item>
            <text:list-item>
              <text:p text:style-name="P54">パスワード変更画面の変更について記載</text:p>
            </text:list-item>
            <text:list-item>
              <text:p text:style-name="P54">Google Apps の設定方法をバージョン2.3以降のものに修正</text:p>
            </text:list-item>
          </text:list>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1" svg:font-family="OpenSymbol" style:font-charset="x-symbol"/>
    <style:font-face style:name="OpenSymbol" svg:font-family="OpenSymbol"/>
    <style:font-face style:name="StarSymbol" svg:font-family="StarSymbol"/>
    <style:font-face style:name="ＭＳ Ｐゴシック1" svg:font-family="'ＭＳ Ｐゴシック'"/>
    <style:font-face style:name="ＭＳ Ｐ明朝" svg:font-family="'ＭＳ Ｐ明朝'"/>
    <style:font-face style:name="Courier New" svg:font-family="'Courier New'" style:font-family-generic="modern" style:font-pitch="fixed"/>
    <style:font-face style:name="DejaVu Sans Mono" svg:font-family="'DejaVu Sans Mono'" style:font-family-generic="modern" style:font-pitch="fixed"/>
    <style:font-face style:name="TakaoGothic" svg:font-family="TakaoGothic" style:font-family-generic="modern" style:font-pitch="fixed"/>
    <style:font-face style:name="VL ゴシック" svg:font-family="'VL ゴシック'" style:font-family-generic="modern" style:font-pitch="fixed"/>
    <style:font-face style:name="ＭＳ ゴシック1" svg:font-family="'ＭＳ ゴシック'" style:font-adornments="太字" style:font-family-generic="swiss" style:font-pitch="variable"/>
    <style:font-face style:name="ＭＳ ゴシック" svg:font-family="'ＭＳ ゴシック'" style:font-adornments="標準" style:font-family-generic="swiss" style:font-pitch="variable"/>
    <style:font-face style:name="ＭＳ Ｐゴシック2" svg:font-family="'ＭＳ Ｐゴシック'" style:font-adornments="太字" style:font-family-generic="swiss" style:font-pitch="variable"/>
    <style:font-face style:name="ＭＳ Ｐゴシック" svg:font-family="'ＭＳ Ｐゴシック'" style:font-adornments="標準" style:font-family-generic="swiss" style:font-pitch="variable"/>
    <style:font-face style:name="ＭＳ ゴシック2" svg:font-family="'ＭＳ ゴシック'"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ＭＳ Ｐ明朝" fo:font-size="10.5pt" fo:language="en" fo:country="US" style:letter-kerning="true" style:font-name-asian="ＭＳ Ｐ明朝" style:font-size-asian="10.5pt" style:language-asian="ja" style:country-asian="JP" style:font-name-complex="ＭＳ ゴシック2"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ＭＳ Ｐ明朝" fo:font-size="10.5pt" fo:language="en" fo:country="US" style:letter-kerning="true" style:font-name-asian="ＭＳ Ｐ明朝" style:font-size-asian="10.5pt" style:language-asian="ja" style:country-asian="JP" style:font-name-complex="ＭＳ ゴシック2"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ＭＳ Ｐゴシック1" fo:font-family="'ＭＳ Ｐゴシック'" fo:font-size="18pt" fo:font-weight="bold" style:font-name-asian="ＭＳ Ｐゴシック1" style:font-family-asian="'ＭＳ Ｐゴシック'" style:font-size-asian="18pt" style:font-weight-asian="bold" style:font-name-complex="ＭＳ ゴシック2" style:font-family-complex="'ＭＳ ゴシック'" style:font-family-generic-complex="system" style:font-pitch-complex="variable" style:font-size-complex="14pt"/>
    </style:style>
    <style:style style:name="Text_20_body" style:display-name="Text body" style:family="paragraph" style:parent-style-name="Standard" style:class="text">
      <style:paragraph-properties fo:margin-top="0.25cm" fo:margin-bottom="0.15cm" style:contextual-spacing="false"/>
    </style:style>
    <style:style style:name="List" style:family="paragraph" style:parent-style-name="Text_20_body" style:class="list">
      <style:text-properties fo:font-size="10.5pt" style:font-size-asian="10.5pt"/>
    </style:style>
    <style:style style:name="Caption" style:family="paragraph" style:parent-style-name="Standard" style:class="extra">
      <style:paragraph-properties fo:margin-top="0.212cm" fo:margin-bottom="0.212cm" style:contextual-spacing="false" text:number-lines="false" text:line-number="0"/>
      <style:text-properties fo:font-size="10.5pt" fo:font-style="italic" style:font-size-asian="10.5pt" style:font-style-asian="italic" style:font-size-complex="12pt" style:font-style-complex="italic"/>
    </style:style>
    <style:style style:name="Index" style:family="paragraph" style:parent-style-name="Standard" style:class="index">
      <style:paragraph-properties text:number-lines="false" text:line-number="0"/>
      <style:text-properties fo:font-size="10.5pt" style:font-size-asian="10.5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fo:padding="0.049cm" fo:border="0.51pt solid #000000" style:shadow="#808080 -0.101cm 0.101cm">
        <style:background-image/>
      </style:paragraph-properties>
      <style:text-properties fo:font-size="18pt" fo:font-weight="bold" style:font-size-asian="18pt" style:font-weight-asian="bold" style:font-size-complex="115%" style:font-weight-complex="bold"/>
    </style:style>
    <style:style style:name="Heading_20_2" style:display-name="Heading 2" style:family="paragraph" style:parent-style-name="Heading" style:next-style-name="Text_20_body" style:default-outline-level="2" style:class="text">
      <style:paragraph-properties fo:padding="0.049cm" fo:border-left="0.06pt solid #000000" fo:border-right="none" fo:border-top="none" fo:border-bottom="0.51pt solid #808080" style:shadow="none" style:join-border="false"/>
      <style:text-properties fo:font-size="14pt" fo:font-style="normal" fo:font-weight="bold" style:font-size-asian="14pt" style:font-style-asian="normal" style:font-weight-asian="bold" style:font-size-complex="14pt" style:font-style-complex="italic" style:font-weight-complex="bold"/>
    </style:style>
    <style:style style:name="Frame_20_contents" style:display-name="Frame contents" style:family="paragraph" style:parent-style-name="Text_20_body" style:class="extra"/>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master-page-name="">
      <style:paragraph-properties fo:margin-left="0cm" fo:margin-right="0cm" fo:margin-top="0.199cm" fo:margin-bottom="0cm" style:contextual-spacing="false" fo:text-indent="0cm" style:auto-text-indent="false" style:page-number="auto" fo:padding="0cm" fo:border-left="none" fo:border-right="none" fo:border-top="none" fo:border-bottom="0.06pt solid #000000" style:shadow="none" style:join-border="false">
        <style:tab-stops>
          <style:tab-stop style:position="16.999cm" style:type="right" style:leader-style="dotted" style:leader-text="."/>
        </style:tab-stops>
      </style:paragraph-properties>
      <style:text-properties style:font-name="ＭＳ Ｐゴシック" fo:font-family="'ＭＳ Ｐゴシック'" style:font-style-name="標準" style:font-family-generic="swiss" style:font-pitch="variable" fo:font-size="14pt" fo:font-weight="bold" style:font-name-asian="ＭＳ Ｐゴシック" style:font-family-asian="'ＭＳ Ｐゴシック'" style:font-style-name-asian="標準" style:font-family-generic-asian="swiss" style:font-pitch-asian="variable" style:font-size-asian="14pt" style:font-weight-asian="bold"/>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ing_20_3" style:display-name="Heading 3" style:family="paragraph" style:parent-style-name="Heading" style:next-style-name="Text_20_body" style:default-outline-level="3" style:class="text">
      <style:paragraph-properties style:border-line-width-left="0.088cm 0.088cm 0.088cm" fo:padding-left="0.199cm" fo:padding-right="0cm" fo:padding-top="0cm" fo:padding-bottom="0cm" fo:border-left="7.51pt double #808080" fo:border-right="none" fo:border-top="none" fo:border-bottom="none" style:shadow="none"/>
      <style:text-properties fo:font-size="12pt" fo:font-weight="bold" style:font-size-asian="12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0.5pt" fo:font-style="normal" fo:font-weight="bold" style:font-size-asian="10.5pt" style:font-style-asian="normal" style:font-weight-asian="bold" style:font-size-complex="85%" style:font-style-complex="italic"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コード" style:family="paragraph" style:parent-style-name="Standard" style:master-page-name="">
      <style:paragraph-properties fo:margin-left="0.499cm" fo:margin-right="0cm" fo:margin-top="0.049cm" fo:margin-bottom="0.049cm" style:contextual-spacing="false" fo:line-height="100%" fo:text-indent="0cm" style:auto-text-indent="false" style:page-number="auto" fo:background-color="transparent" fo:padding="0.049cm" fo:border="0.06pt solid #000000" style:shadow="#808080 0.049cm 0.049cm">
        <style:tab-stops/>
        <style:drop-cap/>
        <style:background-image/>
      </style:paragraph-properties>
      <style:text-properties style:font-name="ＭＳ ゴシック" fo:font-family="'ＭＳ ゴシック'" style:font-style-name="標準" style:font-family-generic="swiss" style:font-pitch="variable" fo:font-size="9pt" fo:letter-spacing="normal" style:letter-kerning="false" style:font-name-asian="ＭＳ ゴシック" style:font-family-asian="'ＭＳ ゴシック'" style:font-style-name-asian="標準" style:font-family-generic-asian="swiss" style:font-pitch-asian="variable" style:font-size-asian="9pt"/>
    </style:style>
    <style:style style:name="コード見出し" style:family="paragraph" style:parent-style-name="Text_20_body" style:next-style-name="コード" style:class="text">
      <style:paragraph-properties fo:margin-left="0.499cm" fo:margin-right="0cm" fo:margin-top="0.199cm" fo:margin-bottom="0cm" style:contextual-spacing="false" fo:text-indent="0cm" style:auto-text-indent="false"/>
      <style:text-properties style:font-name="ＭＳ Ｐゴシック2" fo:font-family="'ＭＳ Ｐゴシック'" style:font-style-name="太字" style:font-family-generic="swiss" style:font-pitch="variable" fo:font-size="10.5pt" fo:font-weight="bold" style:font-name-asian="ＭＳ Ｐゴシック2" style:font-family-asian="'ＭＳ Ｐゴシック'" style:font-style-name-asian="太字" style:font-family-generic-asian="swiss" style:font-pitch-asian="variable" style:font-size-asian="10.5pt" style:font-weight-asian="bold"/>
    </style:style>
    <style:style style:name="ターミナル" style:family="paragraph" style:parent-style-name="コード">
      <style:paragraph-properties fo:background-color="#cccccc">
        <style:background-image/>
      </style:paragraph-properties>
    </style:style>
    <style:style style:name="ターミナル見出し" style:family="paragraph" style:parent-style-name="コード見出し" style:next-style-name="ターミナル"/>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2" style:display-name="Contents 2" style:family="paragraph" style:parent-style-name="Index" style:class="index">
      <style:paragraph-properties fo:margin-left="0.499cm" fo:margin-right="0cm" fo:margin-top="0.101cm" fo:margin-bottom="0cm" style:contextual-spacing="false" fo:text-indent="0cm" style:auto-text-indent="false">
        <style:tab-stops>
          <style:tab-stop style:position="16.501cm" style:type="right" style:leader-style="dotted" style:leader-text="."/>
        </style:tab-stops>
      </style:paragraph-properties>
      <style:text-properties style:font-name="ＭＳ Ｐゴシック" fo:font-family="'ＭＳ Ｐゴシック'" style:font-style-name="標準" style:font-family-generic="swiss" style:font-pitch="variable" fo:font-size="10.5pt" style:font-name-asian="ＭＳ Ｐゴシック" style:font-family-asian="'ＭＳ Ｐゴシック'" style:font-style-name-asian="標準" style:font-family-generic-asian="swiss" style:font-pitch-asian="variable" style:font-size-asian="10.5pt"/>
    </style:style>
    <style:style style:name="Contents_20_3" style:display-name="Contents 3" style:family="paragraph" style:parent-style-name="Index" style:class="index">
      <style:paragraph-properties fo:margin-left="0.998cm" fo:margin-right="0cm" fo:margin-top="0.101cm" fo:margin-bottom="0cm" style:contextual-spacing="false" fo:text-indent="0cm" style:auto-text-indent="false">
        <style:tab-stops>
          <style:tab-stop style:position="16.002cm" style:type="right" style:leader-style="dotted" style:leader-text="."/>
        </style:tab-stops>
      </style:paragraph-properties>
      <style:text-properties style:font-name="ＭＳ Ｐゴシック" fo:font-family="'ＭＳ Ｐゴシック'" style:font-style-name="標準" style:font-family-generic="swiss" style:font-pitch="variable" fo:font-size="10.5pt" style:font-name-asian="ＭＳ Ｐゴシック" style:font-family-asian="'ＭＳ Ｐゴシック'" style:font-style-name-asian="標準" style:font-family-generic-asian="swiss" style:font-pitch-asian="variable" style:font-size-asian="10.5pt"/>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text-properties style:font-name="ＭＳ Ｐゴシック" fo:font-family="'ＭＳ Ｐゴシック'" style:font-style-name="標準" style:font-family-generic="swiss" style:font-pitch="variable" fo:font-size="10.5pt" style:font-name-asian="ＭＳ Ｐゴシック" style:font-family-asian="'ＭＳ Ｐゴシック'" style:font-style-name-asian="標準" style:font-family-generic-asian="swiss" style:font-pitch-asian="variable" style:font-size-asian="10.5pt"/>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text-properties style:font-name="ＭＳ Ｐゴシック" fo:font-family="'ＭＳ Ｐゴシック'" style:font-style-name="標準" style:font-family-generic="swiss" style:font-pitch="variable" fo:font-size="10.5pt" style:font-name-asian="ＭＳ Ｐゴシック" style:font-family-asian="'ＭＳ Ｐゴシック'" style:font-style-name-asian="標準" style:font-family-generic-asian="swiss" style:font-pitch-asian="variable" style:font-size-asian="10.5pt"/>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text-properties style:font-name="ＭＳ Ｐゴシック" fo:font-family="'ＭＳ Ｐゴシック'" style:font-style-name="標準" style:font-family-generic="swiss" style:font-pitch="variable" fo:font-size="10.5pt" style:font-name-asian="ＭＳ Ｐゴシック" style:font-family-asian="'ＭＳ Ｐゴシック'" style:font-style-name-asian="標準" style:font-family-generic-asian="swiss" style:font-pitch-asian="variable" style:font-size-asian="10.5pt"/>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text-properties style:font-name="ＭＳ Ｐゴシック" fo:font-family="'ＭＳ Ｐゴシック'" style:font-style-name="標準" style:font-family-generic="swiss" style:font-pitch="variable" fo:font-size="10.5pt" style:font-name-asian="ＭＳ Ｐゴシック" style:font-family-asian="'ＭＳ Ｐゴシック'" style:font-style-name-asian="標準" style:font-family-generic-asian="swiss" style:font-pitch-asian="variable" style:font-size-asian="10.5pt"/>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text-properties style:font-name="ＭＳ Ｐゴシック" fo:font-family="'ＭＳ Ｐゴシック'" style:font-style-name="標準" style:font-family-generic="swiss" style:font-pitch="variable" fo:font-size="10.5pt" style:font-name-asian="ＭＳ Ｐゴシック" style:font-family-asian="'ＭＳ Ｐゴシック'" style:font-style-name-asian="標準" style:font-family-generic-asian="swiss" style:font-pitch-asian="variable" style:font-size-asian="10.5pt"/>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text-properties style:font-name="ＭＳ Ｐゴシック" fo:font-family="'ＭＳ Ｐゴシック'" style:font-style-name="標準" style:font-family-generic="swiss" style:font-pitch="variable" fo:font-size="10.5pt" style:font-name-asian="ＭＳ Ｐゴシック" style:font-family-asian="'ＭＳ Ｐゴシック'" style:font-style-name-asian="標準" style:font-family-generic-asian="swiss" style:font-pitch-asian="variable" style:font-size-asian="10.5pt"/>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Title" style:family="paragraph" style:parent-style-name="Heading" style:next-style-name="Subtitle" style:class="chapter" style:master-page-name="">
      <style:paragraph-properties fo:text-align="start" style:justify-single-word="false" style:page-number="auto"/>
      <style:text-properties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TakaoGothic" style:font-family-asian="TakaoGothic" style:font-family-generic-asian="modern" style:font-pitch-asian="fixed" style:font-size-asian="10pt" style:font-name-complex="TakaoGothic" style:font-family-complex="TakaoGothic" style:font-family-generic-complex="modern" style:font-pitch-complex="fixed" style:font-size-complex="10pt"/>
    </style:style>
    <style:style style:name="Marginalia" style:family="paragraph" style:parent-style-name="Text_20_body" style:class="text">
      <style:paragraph-properties fo:margin-left="4.001cm" fo:margin-right="0cm" fo:text-indent="0cm" style:auto-text-indent="false"/>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First_20_paragraph" style:display-name="First paragraph" style:family="paragraph" style:parent-style-name="Standard" style:next-style-name="Text_20_body" style:class="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User_20_Entry" style:display-name="User Entry" style:family="text">
      <style:text-properties style:font-name="VL ゴシック" fo:font-family="'VL ゴシック'" style:font-family-generic="modern" style:font-pitch="fixed" style:font-name-asian="VL ゴシック" style:font-family-asian="'VL ゴシック'" style:font-family-generic-asian="modern" style:font-pitch-asian="fixed" style:font-name-complex="VL ゴシック" style:font-family-complex="'VL ゴシック'" style:font-family-generic-complex="modern" style:font-pitch-complex="fixed"/>
    </style:style>
    <style:style style:name="ターミナル入力" style:family="text">
      <style:text-properties style:use-window-font-color="true" style:font-name="ＭＳ ゴシック1" fo:font-family="'ＭＳ ゴシック'" style:font-style-name="太字" style:font-family-generic="swiss" style:font-pitch="variable" fo:font-size="9pt" style:text-underline-style="dotted" style:text-underline-width="auto" style:text-underline-color="#000000" fo:font-weight="normal" fo:background-color="transparent" style:font-name-asian="ＭＳ ゴシック1" style:font-family-asian="'ＭＳ ゴシック'" style:font-style-name-asian="太字" style:font-family-generic-asian="swiss" style:font-pitch-asian="variable" style:font-size-asian="9pt" style:font-weight-asian="normal"/>
    </style:style>
    <style:style style:name="Example" style:family="text">
      <style:text-properties style:font-name="VL ゴシック" fo:font-family="'VL ゴシック'" style:font-family-generic="modern" style:font-pitch="fixed" style:font-name-asian="VL ゴシック" style:font-family-asian="'VL ゴシック'" style:font-family-generic-asian="modern" style:font-pitch-asian="fixed" style:font-name-complex="VL ゴシック" style:font-family-complex="'VL ゴシック'" style:font-family-generic-complex="modern" style:font-pitch-complex="fixed"/>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目次リンク" style:family="text" style:parent-style-name="Internet_20_link">
      <style:text-properties style:use-window-font-color="true" style:text-underline-style="none"/>
    </style:style>
    <style:style style:name="Teletype" style:family="text">
      <style:text-properties style:font-name="DejaVu Sans Mono" fo:font-family="'DejaVu Sans Mono'" style:font-family-generic="modern" style:font-pitch="fixed" style:font-name-asian="VL ゴシック" style:font-family-asian="'VL ゴシック'" style:font-family-generic-asian="modern" style:font-pitch-asian="fixed" style:font-name-complex="VL ゴシック" style:font-family-complex="'VL ゴシック'" style:font-family-generic-complex="modern" style:font-pitch-complex="fixed"/>
    </style:style>
    <style:style style:name="Definition" style:family="text"/>
    <style:style style:name="コメント" style:family="graphic" style:parent-style-name="Frame">
      <style:graphic-properties text:anchor-type="page" svg:x="0cm" svg:y="0cm" style:print-content="false" style:wrap="run-through" style:number-wrapped-paragraphs="no-limit" style:vertical-pos="from-top" style:vertical-rel="page-content" style:horizontal-pos="from-left" style:horizontal-rel="page-content" fo:background-color="#ffffff" style:background-transparency="40%" fo:padding="0.049cm" fo:border="0.06pt solid #808080" style:shadow="none" draw:shadow-opacity="100%">
        <style:background-image/>
        <style:columns fo:column-count="1" fo:column-gap="0cm"/>
      </style:graphic-properties>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Graphics" style:family="graphic">
      <style:graphic-properties text:anchor-type="paragraph" svg:x="0cm" svg:y="0cm" fo:margin-top="0.199cm" fo:margin-bottom="0.199cm" style:wrap="none" style:vertical-pos="top" style:vertical-rel="paragraph" style:horizontal-pos="center" style:horizontal-rel="paragraph"/>
    </style:style>
    <style:style style:name="Formula" style:family="graphic">
      <style:graphic-properties text:anchor-type="as-char" svg:y="0cm" fo:margin-left="0.201cm" fo:margin-right="0.201cm" style:vertical-pos="middle" style:vertical-rel="text"/>
    </style:style>
    <text:outline-style style:name="Outline">
      <text:outline-level-style text:level="1" style:num-suffix="." style:num-format="1">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1" text:display-levels="2">
        <style:list-level-properties text:list-level-position-and-space-mode="label-alignment">
          <style:list-level-label-alignment text:label-followed-by="space" fo:text-indent="-1.016cm" fo:margin-left="1.016cm"/>
        </style:list-level-properties>
      </text:outline-level-style>
      <text:outline-level-style text:level="3" style:num-format="1" text:display-levels="3">
        <style:list-level-properties text:list-level-position-and-space-mode="label-alignment">
          <style:list-level-label-alignment text:label-followed-by="space"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umbering_20_1" style:display-name="Numbering 1">
      <text:list-level-style-number text:level="1" text:style-name="Numbering_20_Symbols" style:num-suffix="."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5.001cm" fo:text-indent="-0.499cm" fo:margin-left="5.001cm"/>
        </style:list-level-properties>
      </text:list-level-style-number>
    </text:list-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text-properties fo:font-style="italic" style:font-style-asian="italic" style:font-style-complex="italic"/>
    </style:style>
    <style:style style:name="MP2" style:family="paragraph" style:parent-style-name="Frame_20_contents">
      <style:paragraph-properties fo:text-align="center" style:justify-single-word="false"/>
    </style:style>
    <style:style style:name="Mfr1" style:family="graphic" style:parent-style-name="Graphics">
      <style:graphic-properties fo:margin-left="0cm" fo:margin-right="0cm" style:vertical-pos="from-top" style:vertical-rel="paragraph" style:horizontal-pos="from-left" style:horizontal-rel="paragraph" fo:background-color="transparent" style:background-transparency="100%" fo:padding="0cm" fo:border="none" style:shadow="none" draw:shadow-opacity="100%" style:mirror="none" fo:clip="rect(0cm, 0cm, 0cm, 0cm)" draw:luminance="0%" draw:contrast="0%" draw:red="0%" draw:green="0%" draw:blue="0%" draw:gamma="100%" draw:color-inversion="false" draw:image-opacity="100%" draw:color-mode="standard">
        <style:background-image/>
      </style:graphic-properties>
    </style:style>
    <style:style style:name="Mfr2" style:family="graphic" style:parent-style-name="Frame">
      <style:graphic-properties style:vertical-pos="from-top" style:vertical-rel="paragraph" style:horizontal-pos="from-left" style:horizontal-rel="paragraph" fo:padding="0cm" fo:border="none" style:shadow="none" draw:shadow-opacity="100%"/>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svg:height="1.33cm" fo:margin-left="0cm" fo:margin-right="0cm" fo:margin-bottom="0.499cm" style:dynamic-spacing="false"/>
      </style:header-style>
      <style:footer-style>
        <style:header-footer-properties fo:min-height="0.998cm" fo:margin-left="0cm" fo:margin-right="0cm" fo:margin-top="0.499cm" style:dynamic-spacing="false"/>
      </style:footer-style>
    </style:page-layout>
    <style:page-layout style:name="Mpm2">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Mpm3">
      <style:page-layout-properties fo:page-width="21.001cm" fo:page-height="29.7cm" style:num-format=""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svg:height="1.33cm" fo:margin-left="0cm" fo:margin-right="0cm" fo:margin-bottom="0.499cm" style:dynamic-spacing="false"/>
      </style:header-style>
      <style:footer-style>
        <style:header-footer-properties fo:min-height="0.998cm" fo:margin-left="0cm" fo:margin-right="0cm" fo:margin-top="0.499cm" style:dynamic-spacing="false"/>
      </style:footer-style>
    </style:page-layout>
  </office:automatic-styles>
  <office:master-styles>
    <style:master-page style:name="Standard" style:page-layout-name="Mpm1">
      <style:header>
        <text:p text:style-name="Header"><draw:frame draw:style-name="Mfr1" draw:name="グラフィックス1" text:anchor-type="char" svg:x="-0.03cm" svg:y="-0.014cm" svg:width="5.105cm" svg:height="0.833cm" draw:z-index="35"><draw:image xlink:href="Pictures/100002010000057F000000E617D52A5E.png" xlink:type="simple" xlink:show="embed" xlink:actuate="onLoad"/></draw:frame></text:p>
      </style:header>
      <style:footer>
        <text:p text:style-name="MP1"><draw:frame draw:style-name="Mfr2" draw:name="ページ番号" text:anchor-type="paragraph" svg:x="14.99cm" svg:y="-0.175cm" svg:width="2cm" draw:z-index="68"><draw:text-box fo:min-height="0.46cm"><text:p text:style-name="MP2"><text:page-number text:select-page="current">33</text:page-number></text:p></draw:text-box></draw:frame><text:chapter text:display="number-and-name" text:outline-level="1">6.改版履歴</text:chapter></text:p>
      </style:footer>
    </style:master-page>
    <style:master-page style:name="First_20_Page" style:display-name="First Page" style:page-layout-name="Mpm2" style:next-style-name="目次"/>
    <style:master-page style:name="目次" style:page-layout-name="Mpm3">
      <style:header>
        <text:p text:style-name="Header"><draw:frame draw:style-name="Mfr1" draw:name="OSSTechロゴ2" text:anchor-type="char" svg:x="-0.03cm" svg:y="-0.014cm" svg:width="5.105cm" svg:height="0.833cm" draw:z-index="2"><draw:image xlink:href="Pictures/100002010000057F000000E617D52A5E.png" xlink:type="simple" xlink:show="embed" xlink:actuate="onLoad"/></draw:frame></text:p>
      </style:header>
      <style:footer>
        <text:p text:style-name="MP1">目次</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2-05-02T15:28:37</meta:creation-date>
    <dc:title>OSSTechドキュメント</dc:title>
    <meta:editing-duration>PT9H11M23S</meta:editing-duration>
    <meta:editing-cycles>101</meta:editing-cycles>
    <meta:generator>LibreOffice/4.2.6.3$Linux_X86_64 LibreOffice_project/420m0$Build-3</meta:generator>
    <meta:initial-creator>yasuma </meta:initial-creator>
    <dc:date>2014-10-28T12:27:27.950412330</dc:date>
    <meta:document-statistic meta:table-count="22" meta:image-count="30" meta:object-count="0" meta:page-count="37" meta:paragraph-count="658" meta:word-count="15212" meta:character-count="20893" meta:non-whitespace-character-count="20316"/>
    <meta:user-defined meta:name="情報 1"/>
    <meta:user-defined meta:name="情報 2"/>
    <meta:user-defined meta:name="情報 3"/>
    <meta:user-defined meta:name="情報 4"/>
  </office:meta>
</office:document-meta>
</file>